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f655634d92c2eb3b1616e82da50fe1.png"/>
  <manifest:file-entry manifest:media-type="image/png" manifest:full-path="Pictures/8fe0d4e3e8381461102b9fd88d8213ef.png"/>
  <manifest:file-entry manifest:media-type="image/png" manifest:full-path="Pictures/7b1acf0fe59ea20c43becdfbdeae06e1.png"/>
  <manifest:file-entry manifest:media-type="image/png" manifest:full-path="Pictures/29b551670ea27dfa951e28c0ff0122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kuntansi:laporan"/><text:bookmark-start text:name="__RefHeading___laporan_akuntansi_1"/><text:bookmark-start text:name="laporan_akuntansi"/>LAPORAN AKUNTANSI<text:bookmark-end text:name="__RefHeading___laporan_akuntansi_1"/><text:bookmark-end text:name="laporan_akuntan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nampilkan laporan-laporan yang dibutuhkan untuk menampilkan hasil penjurnalan yang telah dilakukan melalui aplikasi, laporan-laporan yang dibutuhkan untuk memenuhi kebutuhan pemeriksaan audit keuangan, laporan-laporan yang dibutuhkan untuk pertanggungjawaban keuangan, serta laporan-laporan yang dibutuhkan dalam melakukan pengawasan ataupun kontrol proses akuntansi di skpd/skpkd maupunn akuntansi konsolidasian pemda.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h text:style-name="Heading_20_3" text:outline-level="3"><text:bookmark-start text:name="__RefHeading___pelaku_operasional_4"/><text:bookmark-start text:name="pelaku_operasional"/>Pelaku Operasional<text:bookmark-end text:name="__RefHeading___pelaku_operasional_4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/BPKAD</text:p>
          </table:table-cell>
          <table:table-cell office:value-type="string" table:style-name="tablecell">
            <text:p text:style-name="tablealignleft">Untuk fungsi akuntansi di tingkat pemda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Untuk fungsi akuntansi ditingkat SKPD</text:p>
          </table:table-cell>
        </table:table-row>
      </table:table>
      <text:h text:style-name="Heading_20_3" text:outline-level="3"><text:bookmark-start text:name="__RefHeading___prasyarat_kondisional_5"/><text:bookmark-start text:name="prasyarat_kondisional"/>Prasyarat Kondisional<text:bookmark-end text:name="__RefHeading___prasyarat_kondisional_5"/><text:bookmark-end text:name="prasyarat_kondisional"/></text:h>
      <text:p text:style-name="Text_20_body">Beberapa prasyarat kondisional dalam penyajian laporan adalah sebagai berikut:</text:p>
      <text:list text:style-name="List_20_1" text:continue-numbering="false">
        <text:list-item>
          <text:p text:style-name="List_20_1_Content_First"> Sebagian besar laporan akuntansi hanya menjajikan data-data hasil penjurnalan yang sudah di posting ke buku besar</text:p>
        </text:list-item>
        <text:list-item>
          <text:p text:style-name="List_20_1_Content_Last"> Tanggal transaksi harus berada dalam tahun anggaran yang bersangkutan</text:p>
        </text:list-item>
      </text:list>
      <text:h text:style-name="Heading_20_3" text:outline-level="3"><text:bookmark-start text:name="__RefHeading___NoTitle_6"/><text:bookmark-start text:name="section1"/><text:bookmark-end text:name="__RefHeading___NoTitle_6"/><text:bookmark-end text:name="section1"/></text:h>
      <text:h text:style-name="Heading_20_3" text:outline-level="3"><text:bookmark-start text:name="__RefHeading___proses_operasional_7"/><text:bookmark-start text:name="proses_operasional"/>Proses Operasional<text:bookmark-end text:name="__RefHeading___proses_operasional_7"/><text:bookmark-end text:name="proses_operasional"/></text:h>
      <text:p text:style-name="Text_20_body">Penjajian laporan di akuntansi dikelompokkan menjadi beberapa jenis laporan antara lain 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repo.kuarta.co.id/simralwiki/doku.php?id=akuntansi:laporan:lap_akunt_skpd_pemda" text:style-name="Internet_20_link" text:visited-style-name="Visited_20_Internet_20_Link">Laporan Akuntansi SKPD / SKPKD / Pemda</text:a></text:span> : <text:line-break/>untuk menyajikan laporan-laporan yang terkait jurnal, buku besar, LRA, LO, LPE, Neraca, LAK, LPSAL</text:p>
        </text:list-item>
      </text:list>
      <text:p text:style-name="Text_20_body"><draw:frame draw:style-name="media" draw:name="0" text:anchor-type="as-char" draw:z-index="0" svg:width="5.953125cm" svg:height="12.85875cm"><draw:image xlink:href="Pictures/40f655634d92c2eb3b1616e82da50fe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repo.kuarta.co.id/simralwiki/doku.php?id=akuntansi:laporan:lap_akun_pmk" text:style-name="Internet_20_link" text:visited-style-name="Visited_20_Internet_20_Link">Laporan PMK</text:a> :</text:span> <text:line-break/>untuk menyajikan laporan sesuai dengan format yang diminta oleh Kementerian Keuangan</text:p>
        </text:list-item>
      </text:list>
      <text:p text:style-name="Text_20_body"><draw:frame draw:style-name="media" draw:name="1" text:anchor-type="as-char" draw:z-index="1" svg:width="5.9795833333333cm" svg:height="1.7197916666667cm"><draw:image xlink:href="Pictures/8fe0d4e3e8381461102b9fd88d8213e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Laporan LPJ Kepala Daerah</text:span>  : <text:line-break/>untuk menyajikan laporan sesuai dengan format yang telah ditentukan dalam laporan pertanggungjawaban kepala daerah</text:p>
        </text:list-item>
      </text:list>
      <text:p text:style-name="Text_20_body"><draw:frame draw:style-name="media" draw:name="2" text:anchor-type="as-char" draw:z-index="2" svg:width="6.0325cm" svg:height="1.6933333333333cm"><draw:image xlink:href="Pictures/7b1acf0fe59ea20c43becdfbdeae06e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Laporan Monitoring :</text:span> <text:line-break/>untuk menyajikan beberapa jenis laporan yang dibutuhkan dalam melakukan kontrol/pengawasan proses pelaksanaan akuntansi baik di skpd, skpkd dan ditingkat konsolidasian pemda</text:p>
        </text:list-item>
      </text:list>
      <text:p text:style-name="Text_20_body"><draw:frame draw:style-name="media" draw:name="3" text:anchor-type="as-char" draw:z-index="3" svg:width="5.9266666666667cm" svg:height="4.3127083333333cm"><draw:image xlink:href="Pictures/29b551670ea27dfa951e28c0ff0122d9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laporan</dc:title>
  </office:meta>
</office:document-meta>
</file>