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d07b79b76b75e0cb1ba1e50d5ee384.png"/>
  <manifest:file-entry manifest:media-type="image/png" manifest:full-path="Pictures/edd3142d617f5b99c0f8417281537035.png"/>
  <manifest:file-entry manifest:media-type="image/png" manifest:full-path="Pictures/c3f356c15039fb3152bfd7c0036878e6.png"/>
  <manifest:file-entry manifest:media-type="image/png" manifest:full-path="Pictures/31ef00bd4c82720246404bb9f8bfeb8a.png"/>
  <manifest:file-entry manifest:media-type="image/png" manifest:full-path="Pictures/60b1722cd415b001d9f0b7dcb114ae65.png"/>
  <manifest:file-entry manifest:media-type="image/png" manifest:full-path="Pictures/4ea7042cd66dd2a4075dfd4e1a808bc8.png"/>
  <manifest:file-entry manifest:media-type="image/png" manifest:full-path="Pictures/6a63795ae1e03807a43aa93d1771e9a6.png"/>
  <manifest:file-entry manifest:media-type="image/png" manifest:full-path="Pictures/bac6f4639dfbcb1f263cf179d8a7e1f1.png"/>
  <manifest:file-entry manifest:media-type="image/png" manifest:full-path="Pictures/c1e9d086aaebc619076a3e9263f498c7.png"/>
  <manifest:file-entry manifest:media-type="image/png" manifest:full-path="Pictures/9abb28e5d74c969dcd301614260bb073.png"/>
  <manifest:file-entry manifest:media-type="image/png" manifest:full-path="Pictures/f6db7e8a137244d12264db5dc094ac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kuntansi:laporan:lap_akunt_skpd_pemda"/><text:bookmark-start text:name="__RefHeading___laporan_akuntansi_skpd_skpkd_pemda_1"/><text:bookmark-start text:name="laporan_akuntansi_skpd_skpkd_pemda"/>LAPORAN AKUNTANSI SKPD / SKPKD / PEMDA<text:bookmark-end text:name="__RefHeading___laporan_akuntansi_skpd_skpkd_pemda_1"/><text:bookmark-end text:name="laporan_akuntansi_skpd_skpkd_pemda"/></text:h>
      <text:p text:style-name="Text_20_body">Laporan-laporan akuntansi disini berfungsi untuk menyajikan laporan-laporan yang dibutuhkan SKPD, SKPKD, ataupun konsolidasian ditingkat Pemda yang terkait laporan jurnal, buku besar, LRA, LO, LPE, Neraca, LAK, LPSAL. Konsolidasian ditingkat Pemda hanya menyajikan rekapitulasi dari data-data hasil penjurnalan di SKPD dan SKPKD. Semua laporan di kelompok ini memiliki format yang sama, hanya dibedakan penyajiannya ditingkat SKPD, SKPKD ataukah ditingkat Pemda. Beberapa laporan semisal LAK dan LPSAL hanya disajikan ditingkat Pemda.</text:p>
      <text:list text:style-name="List_20_1" text:continue-numbering="false">
        <text:list-item>
          <text:p text:style-name="List_20_1_Content_First"> <text:span text:style-name="Strong_20_Emphasis">LAPORAN JURNAL</text:span></text:p>
          <text:list text:style-name="List_20_1">
            <text:list-item>
              <text:p text:style-name="List_20_1_Content_Last"> Parameter laporan mencakup : pilihan beberapa jenis laporan yang tersedia, nama skpd/skpkd, periode transaksi, jenis jurnal (jurnal LRA / LO), serta status posting jurnal.</text:p>
            </text:list-item>
          </text:list>
        </text:list-item>
      </text:list>
      <text:p text:style-name="Text_20_body"><draw:frame draw:style-name="media" draw:name="0" text:anchor-type="as-char" draw:z-index="0" svg:width="30.691666666667cm" style:rel-width="100%" svg:height="6.8791666666667cm" style:rel-height="scale"><draw:image xlink:href="Pictures/b0d07b79b76b75e0cb1ba1e50d5ee384.png" xlink:type="simple" xlink:show="embed" xlink:actuate="onLoad"/></draw:frame></text:p>
      <text:list text:style-name="List_20_1" text:continue-numbering="false">
        <text:list-item>
          <text:p text:style-name="LastListParagraph_List_20_1_Content_First"> Contoh salah satu hasil laporan penjurnalan belanja dapat dilihat sebagai berikut</text:p>
        </text:list-item>
      </text:list>
      <text:p text:style-name="Text_20_body"><draw:frame draw:style-name="media" draw:name="1" text:anchor-type="as-char" draw:z-index="1" svg:width="19.949583333333cm" style:rel-width="100%" svg:height="12.461875cm" style:rel-height="scale"><draw:image xlink:href="Pictures/edd3142d617f5b99c0f8417281537035.png" xlink:type="simple" xlink:show="embed" xlink:actuate="onLoad"/></draw:frame></text:p>
      <text:list text:style-name="List_20_1" text:continue-numbering="false">
        <text:list-item>
          <text:p text:style-name="List_20_1_Content_First"> <text:span text:style-name="Strong_20_Emphasis">LAPORAN BUKU BESAR</text:span></text:p>
          <text:list text:style-name="List_20_1">
            <text:list-item>
              <text:p text:style-name="List_20_1_Content_Last"> Parameter laporan mencakup antara lain pilihan beberapa jenis laporan yang tersedia, jenis bagan akun (Permendagri 13 atau 64), nama SKPD/SKPKD, serta periode transaksi penjurnalan. Laporan bisa disajikan per transaksi ataupun dalam bentuk rekapitulasi, dengan pilihan untuk semua rekening mata anggaran atau hanya rekening mata anggaran tertentu saja.</text:p>
            </text:list-item>
          </text:list>
        </text:list-item>
      </text:list>
      <text:p text:style-name="Text_20_body"><draw:frame draw:style-name="media" draw:name="2" text:anchor-type="as-char" draw:z-index="2" svg:width="30.7975cm" style:rel-width="100%" svg:height="9.04875cm" style:rel-height="scale"><draw:image xlink:href="Pictures/c3f356c15039fb3152bfd7c0036878e6.png" xlink:type="simple" xlink:show="embed" xlink:actuate="onLoad"/></draw:frame></text:p>
      <text:list text:style-name="List_20_1" text:continue-numbering="false">
        <text:list-item>
          <text:p text:style-name="LastListParagraph_List_20_1_Content_First"> Berikut contoh hasil salah satu laporan buku besar rincian per transaksi</text:p>
        </text:list-item>
      </text:list>
      <text:p text:style-name="Text_20_body"><draw:frame draw:style-name="media" draw:name="3" text:anchor-type="as-char" draw:z-index="3" svg:width="19.632083333333cm" style:rel-width="100%" svg:height="7.6729166666667cm" style:rel-height="scale"><draw:image xlink:href="Pictures/31ef00bd4c82720246404bb9f8bfeb8a.png" xlink:type="simple" xlink:show="embed" xlink:actuate="onLoad"/></draw:frame></text:p>
      <text:list text:style-name="List_20_1" text:continue-numbering="false">
        <text:list-item>
          <text:p text:style-name="List_20_1_Content_First"> <text:span text:style-name="Strong_20_Emphasis">LAPORAN REALISASI ANGGARAN (LRA)</text:span></text:p>
          <text:list text:style-name="List_20_1">
            <text:list-item>
              <text:p text:style-name="List_20_1_Content_Last"> Parameter laporan mencakup : pilihan beberapa jenis laporan yang tersedia, jenis bagan akun (Permendagri 13 atau 64), nama SKPD/SKPKD, serta periode transaksi penjurnalan. Hanya menampilkan rekap transaksi yang telah posting jurnal.</text:p>
            </text:list-item>
          </text:list>
        </text:list-item>
      </text:list>
      <text:p text:style-name="Text_20_body"><draw:frame draw:style-name="media" draw:name="4" text:anchor-type="as-char" draw:z-index="4" svg:width="30.585833333333cm" style:rel-width="100%" svg:height="8.5989583333333cm" style:rel-height="scale"><draw:image xlink:href="Pictures/60b1722cd415b001d9f0b7dcb114ae65.png" xlink:type="simple" xlink:show="embed" xlink:actuate="onLoad"/></draw:frame></text:p>
      <text:p text:style-name="Text_20_body"><draw:frame draw:style-name="media" draw:name="5" text:anchor-type="as-char" draw:z-index="5" svg:width="30.7975cm" style:rel-width="100%" svg:height="8.2285416666667cm" style:rel-height="scale"><draw:image xlink:href="Pictures/4ea7042cd66dd2a4075dfd4e1a808bc8.png" xlink:type="simple" xlink:show="embed" xlink:actuate="onLoad"/></draw:frame></text:p>
      <text:list text:style-name="List_20_1" text:continue-numbering="false">
        <text:list-item>
          <text:p text:style-name="LastListParagraph_List_20_1_Content_First"> Berikut contoh hasil salah satu laporan LRA</text:p>
        </text:list-item>
      </text:list>
      <text:p text:style-name="Text_20_body"><draw:frame draw:style-name="media" draw:name="6" text:anchor-type="as-char" draw:z-index="6" svg:width="27.357916666667cm" style:rel-width="100%" svg:height="13.043958333333cm" style:rel-height="scale"><draw:image xlink:href="Pictures/6a63795ae1e03807a43aa93d1771e9a6.png" xlink:type="simple" xlink:show="embed" xlink:actuate="onLoad"/></draw:frame></text:p>
      <text:p text:style-name="Text_20_body"><text:span text:style-name="Strong_20_Emphasis">LAPORAN OPERASIONAL (LO)</text:span></text:p>
      <text:list text:style-name="List_20_1" text:continue-numbering="false">
        <text:list-item>
          <text:p text:style-name="LastListParagraph_List_20_1_Content_First"> Parameter laporan mencakup : pilihan beberapa jenis laporan yang tersedia, nama SKPD/SKPKD, serta periode transaksi penjurnalan. Laporan LO hanya menampilkan rekap transaksi yang telah posting jurnal.</text:p>
        </text:list-item>
      </text:list>
      <text:p text:style-name="Text_20_body"><draw:frame draw:style-name="media" draw:name="7" text:anchor-type="as-char" draw:z-index="7" svg:width="30.7975cm" style:rel-width="100%" svg:height="7.8052083333333cm" style:rel-height="scale"><draw:image xlink:href="Pictures/bac6f4639dfbcb1f263cf179d8a7e1f1.png" xlink:type="simple" xlink:show="embed" xlink:actuate="onLoad"/></draw:frame></text:p>
      <text:list text:style-name="List_20_1" text:continue-numbering="false">
        <text:list-item>
          <text:p text:style-name="LastListParagraph_List_20_1_Content_First"> Berikut contoh hasil salah satu laporan LO</text:p>
        </text:list-item>
      </text:list>
      <text:p text:style-name="Text_20_body"><draw:frame draw:style-name="media" draw:name="8" text:anchor-type="as-char" draw:z-index="8" svg:width="14.313958333333cm" svg:height="14.631458333333cm"><draw:image xlink:href="Pictures/c1e9d086aaebc619076a3e9263f498c7.png" xlink:type="simple" xlink:show="embed" xlink:actuate="onLoad"/></draw:frame></text:p>
      <text:list text:style-name="List_20_1" text:continue-numbering="false">
        <text:list-item>
          <text:p text:style-name="List_20_1_Content_First"> <text:span text:style-name="Strong_20_Emphasis">LAPORAN PERUBAHAN EKUITAS (LPE)</text:span></text:p>
          <text:list text:style-name="List_20_1">
            <text:list-item>
              <text:p text:style-name="List_20_1_Content_Last"> Parameter laporan mencakup : pilihan beberapa jenis laporan yang tersedia, nama skpd/skpkd, dan periode transaksi. Laporan LPE hanya menampilkan rekap transaksi yang telah posting jurnal.</text:p>
            </text:list-item>
          </text:list>
        </text:list-item>
      </text:list>
      <text:p text:style-name="Text_20_body"><draw:frame draw:style-name="media" draw:name="9" text:anchor-type="as-char" draw:z-index="9" svg:width="30.744583333333cm" style:rel-width="100%" svg:height="7.7522916666667cm" style:rel-height="scale"><draw:image xlink:href="Pictures/9abb28e5d74c969dcd301614260bb073.png" xlink:type="simple" xlink:show="embed" xlink:actuate="onLoad"/></draw:frame></text:p>
      <text:list text:style-name="List_20_1" text:continue-numbering="false">
        <text:list-item>
          <text:p text:style-name="LastListParagraph_List_20_1_Content_First"> Berikut contoh hasil salah satu laporan LPE</text:p>
        </text:list-item>
      </text:list>
      <text:p text:style-name="Text_20_body"><draw:frame draw:style-name="media" draw:name="10" text:anchor-type="as-char" draw:z-index="10" svg:width="15.39875cm" svg:height="9.2604166666667cm"><draw:image xlink:href="Pictures/f6db7e8a137244d12264db5dc094accb.png" xlink:type="simple" xlink:show="embed" xlink:actuate="onLoad"/></draw:frame></text:p>
      <text:list text:style-name="List_20_1" text:continue-numbering="false">
        <text:list-item>
          <text:p text:style-name="List_20_1_Content_First"> <text:span text:style-name="Strong_20_Emphasis">LAPORAN NERACA</text:span></text:p>
          <text:list text:style-name="List_20_1">
            <text:list-item>
              <text:p text:style-name="List_20_1_Content_Last"> Parameter laporan mencakup :pilihan beberapa jenis laporan yang tersedia, nama skpd/skpkd, dan periode transaksi. Laporan Neraca hanya menampilkan rekap transaksi yang telah posting jurnal.</text:p>
            </text:list-item>
          </text:list>
        </text:list-item>
      </text:list>
      <text:list text:style-name="List_20_1" text:continue-numbering="false">
        <text:list-item>
          <text:p text:style-name="List_20_1_Content_First"> <text:span text:style-name="Strong_20_Emphasis">LAPORAN ARUS KAS (LAK)</text:span></text:p>
          <text:list text:style-name="List_20_1">
            <text:list-item>
              <text:p text:style-name="List_20_1_Content_Last"> Parameter laporan mencakup : pilihan beberapa jenis laporan yang tersedia, nama skpd/skpkd, dan periode transaksi. Laporan LAK hanya menampilkan rekap transaksi yang telah posting jurnal.</text:p>
            </text:list-item>
          </text:list>
        </text:list-item>
      </text:list>
      <text:list text:style-name="List_20_1" text:continue-numbering="false">
        <text:list-item>
          <text:p text:style-name="LastListParagraph_List_20_1_Content_First"> Berikut contoh hasil salah satu laporan LAK</text:p>
        </text:list-item>
      </text:list>
      <text:list text:style-name="List_20_1" text:continue-numbering="false">
        <text:list-item>
          <text:p text:style-name="List_20_1_Content_First"> <text:span text:style-name="Strong_20_Emphasis">LAPORAN PERUBAHAN SAL (LPSAL)</text:span></text:p>
          <text:list text:style-name="List_20_1">
            <text:list-item>
              <text:p text:style-name="List_20_1_Content_Last"> Parameter laporan mencakup : pilihan beberapa jenis laporan yang tersedia, nama skpd/skpkd, dan periode transaksi. Laporan LPSAL hanya menampilkan rekap transaksi yang telah posting jurnal.</text:p>
            </text:list-item>
          </text:list>
        </text:list-item>
      </text:list>
      <text:list text:style-name="List_20_1" text:continue-numbering="false">
        <text:list-item>
          <text:p text:style-name="LastListParagraph_List_20_1_Content_First"> Berikut contoh hasil salah satu laporan LPS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laporan:lap_akunt_skpd_pemda</dc:title>
  </office:meta>
</office:document-meta>
</file>