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33a3c05fa0b1dcb75438028fa08d2ea.png"/>
  <manifest:file-entry manifest:media-type="image/png" manifest:full-path="Pictures/f3648c6f5b46d11b66aba116cc377d4d.png"/>
  <manifest:file-entry manifest:media-type="image/png" manifest:full-path="Pictures/1836ed5a063a1442907ee3dcc3042c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kuntansi:laporan:lap_akun_pmk"/><text:bookmark-start text:name="__RefHeading___laporan_akuntansi_pmk_kementerian_keuangan_1"/><text:bookmark-start text:name="laporan_akuntansi_pmk_kementerian_keuangan"/>LAPORAN AKUNTANSI PMK (KEMENTERIAN KEUANGAN)<text:bookmark-end text:name="__RefHeading___laporan_akuntansi_pmk_kementerian_keuangan_1"/><text:bookmark-end text:name="laporan_akuntansi_pmk_kementerian_keuangan"/></text:h>
      <text:p text:style-name="Text_20_body">Laporan-laporan akuntansi disini berfungsi untuk menyajikan laporan-laporan yang dibutuhkan dalam memenuhi format pelaporan yang diminta oleh Kementerian Keuangan PMK 11   , baik untuk periode semesteran dan tahunan.</text:p>
      <text:list text:style-name="List_20_1" text:continue-numbering="false">
        <text:list-item>
          <text:p text:style-name="LastListParagraph_List_20_1_Content_First"> Jenis Laporan mencakup</text:p>
        </text:list-item>
      </text:list>
      <text:p text:style-name="Text_20_body"><draw:frame draw:style-name="media" draw:name="0" text:anchor-type="as-char" draw:z-index="0" svg:width="30.744583333333cm" style:rel-width="100%" svg:height="8.09625cm" style:rel-height="scale"><draw:image xlink:href="Pictures/e33a3c05fa0b1dcb75438028fa08d2ea.png" xlink:type="simple" xlink:show="embed" xlink:actuate="onLoad"/></draw:frame></text:p>
      <text:list text:style-name="List_20_1" text:continue-numbering="false">
        <text:list-item>
          <text:p text:style-name="LastListParagraph_List_20_1_Content_First"> Berikut salah satu hasil laporan PMK</text:p>
        </text:list-item>
      </text:list>
      <text:p text:style-name="Text_20_body"><draw:frame draw:style-name="media" draw:name="1" text:anchor-type="as-char" draw:z-index="1" svg:width="15.531041666667cm" svg:height="14.472708333333cm"><draw:image xlink:href="Pictures/f3648c6f5b46d11b66aba116cc377d4d.png" xlink:type="simple" xlink:show="embed" xlink:actuate="onLoad"/></draw:frame></text:p>
      <text:p text:style-name="Text_20_body"><draw:frame draw:style-name="media" draw:name="2" text:anchor-type="as-char" draw:z-index="2" svg:width="33.469791666667cm" style:rel-width="100%" svg:height="14.12875cm" style:rel-height="scale"><draw:image xlink:href="Pictures/1836ed5a063a1442907ee3dcc3042cf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laporan:lap_akun_pmk</dc:title>
  </office:meta>
</office:document-meta>
</file>