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27de710b133ed1f55bca5bfdf32eb3.png"/>
  <manifest:file-entry manifest:media-type="image/png" manifest:full-path="Pictures/b89294c9c3bdc52cbd518fe5fd0f1f92.png"/>
  <manifest:file-entry manifest:media-type="image/png" manifest:full-path="Pictures/1586f53067ce546575d845f978d6b458.png"/>
  <manifest:file-entry manifest:media-type="image/png" manifest:full-path="Pictures/147e1cdbf10bc560e046e9dc9dce27f5.png"/>
  <manifest:file-entry manifest:media-type="image/png" manifest:full-path="Pictures/1799e8599cc1596991908f05dfc696a9.png"/>
  <manifest:file-entry manifest:media-type="image/png" manifest:full-path="Pictures/863d26203e93823322811215d40d2b3d.png"/>
  <manifest:file-entry manifest:media-type="image/png" manifest:full-path="Pictures/aea1e7f8d8777de5b0e74df0b6a247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kuntansi:laporan:lap_akun_monitoring"/><text:bookmark-start text:name="__RefHeading___laporan_akuntansi_monitoring_1"/><text:bookmark-start text:name="laporan_akuntansi_monitoring"/>LAPORAN AKUNTANSI MONITORING<text:bookmark-end text:name="__RefHeading___laporan_akuntansi_monitoring_1"/><text:bookmark-end text:name="laporan_akuntansi_monitoring"/></text:h>
      <text:p text:style-name="Text_20_body">Laporan-laporan akuntansi disini berfungsi untuk menyajikan laporan-laporan yang dibutuhkan dalam melakukan pengawasan dan monitoring pelaksanaan penjurnalan dan akuntansi di SKPD, SKPKD ataupun di tingkat Pemda. Salah satu fungsi dalam laporan-laporan ini untuk membantu mencari anomali-anomali transaksi/jurnal yang akan berdampak ke hasil penyajian laporan akuntansi.</text:p>
      <text:list text:style-name="List_20_1" text:continue-numbering="false">
        <text:list-item>
          <text:p text:style-name="List_20_1_Content_First"> <text:span text:style-name="Strong_20_Emphasis">Laporan Monitoring</text:span></text:p>
          <text:list text:style-name="List_20_1">
            <text:list-item>
              <text:p text:style-name="List_20_1_Content_Last"> Jenis laporan mencakup</text:p>
            </text:list-item>
          </text:list>
        </text:list-item>
      </text:list>
      <text:p text:style-name="Text_20_body"><draw:frame draw:style-name="media" draw:name="0" text:anchor-type="as-char" draw:z-index="0" svg:width="30.771041666667cm" style:rel-width="100%" svg:height="7.77875cm" style:rel-height="scale"><draw:image xlink:href="Pictures/f227de710b133ed1f55bca5bfdf32eb3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contoh hasil laporan</text:p>
        </text:list-item>
      </text:list>
      <text:list text:style-name="List_20_1" text:continue-numbering="false">
        <text:list-item>
          <text:p text:style-name="List_20_1_Content_First"> <text:span text:style-name="Strong_20_Emphasis">Laporan Konsolidasi</text:span></text:p>
          <text:list text:style-name="List_20_1">
            <text:list-item>
              <text:p text:style-name="List_20_1_Content_Last"> Jenis laporan mencakup</text:p>
            </text:list-item>
          </text:list>
        </text:list-item>
      </text:list>
      <text:p text:style-name="Text_20_body"><draw:frame draw:style-name="media" draw:name="1" text:anchor-type="as-char" draw:z-index="1" svg:width="30.215416666667cm" style:rel-width="100%" svg:height="11.059583333333cm" style:rel-height="scale"><draw:image xlink:href="Pictures/b89294c9c3bdc52cbd518fe5fd0f1f92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contoh hasil laporan konsolidasi :</text:p>
        </text:list-item>
      </text:list>
      <text:p text:style-name="Text_20_body"><draw:frame draw:style-name="media" draw:name="2" text:anchor-type="as-char" draw:z-index="2" svg:width="35.507083333333cm" style:rel-width="100%" svg:height="15.292916666667cm" style:rel-height="scale"><draw:image xlink:href="Pictures/1586f53067ce546575d845f978d6b458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Laporan Daftar Rekening</text:span></text:p>
          <text:list text:style-name="List_20_1">
            <text:list-item>
              <text:p text:style-name="List_20_1_Content_Last"> Jenis Laporan mencakup</text:p>
            </text:list-item>
          </text:list>
        </text:list-item>
      </text:list>
      <text:p text:style-name="Text_20_body"><draw:frame draw:style-name="media" draw:name="3" text:anchor-type="as-char" draw:z-index="3" svg:width="30.136041666667cm" style:rel-width="100%" svg:height="7.223125cm" style:rel-height="scale"><draw:image xlink:href="Pictures/147e1cdbf10bc560e046e9dc9dce27f5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contoh hasil laporan :</text:p>
        </text:list-item>
      </text:list>
      <text:p text:style-name="Text_20_body"><draw:frame draw:style-name="media" draw:name="4" text:anchor-type="as-char" draw:z-index="4" svg:width="24.024166666667cm" style:rel-width="100%" svg:height="14.710833333333cm" style:rel-height="scale"><draw:image xlink:href="Pictures/1799e8599cc1596991908f05dfc696a9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Laporan CSV File</text:span></text:p>
          <text:list text:style-name="List_20_1">
            <text:list-item>
              <text:p text:style-name="List_20_1_Content"> Berfungsi untuk menyajikan laporan-laporan yang dibutuhkan dalam bentuk csv file, yang dapat disimpan dan diolah lebih lanjut untuk kebutuhan pengawasan transaksi penjurnalan.</text:p>
            </text:list-item>
            <text:list-item>
              <text:p text:style-name="List_20_1_Content_Last"> Jenis laporan yang tersedia</text:p>
            </text:list-item>
          </text:list>
        </text:list-item>
      </text:list>
      <text:p text:style-name="Text_20_body"><draw:frame draw:style-name="media" draw:name="5" text:anchor-type="as-char" draw:z-index="5" svg:width="30.136041666667cm" style:rel-width="100%" svg:height="11.932708333333cm" style:rel-height="scale"><draw:image xlink:href="Pictures/863d26203e93823322811215d40d2b3d.png" xlink:type="simple" xlink:show="embed" xlink:actuate="onLoad"/></draw:frame></text:p>
      <text:list text:style-name="List_20_1" text:continue-numbering="false">
        <text:list-item>
          <text:p text:style-name="List_20_1_Content_First"> Dalam pilihan paramater terdapat pilihan jenis delimiter (pemisah antar item data), dapat dipilih dan disesuaikan dengan kebutuhan di lokal komputer masing-masing, agar tampilan hasil sesuai dengan kebutuhan di aplikasi spreadsheet yang dipergunakan di lokal komputer.</text:p>
        </text:list-item>
        <text:list-item>
          <text:p text:style-name="List_20_1_Content_Last"> Hasil pemrosesan akan ditampilkan sebagai berikut, hasil file csv dapat diunduh dengan klik nama faile yang tersedia dibagian bawah, kemudian simpan di lokal komputer.</text:p>
        </text:list-item>
      </text:list>
      <text:p text:style-name="Text_20_body"><draw:frame draw:style-name="media" draw:name="6" text:anchor-type="as-char" draw:z-index="6" svg:width="30.083125cm" style:rel-width="100%" svg:height="10.927291666667cm" style:rel-height="scale"><draw:image xlink:href="Pictures/aea1e7f8d8777de5b0e74df0b6a2479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laporan:lap_akun_monitoring</dc:title>
  </office:meta>
</office:document-meta>
</file>