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0a4316d44af928ab41c18313c48de9.png"/>
  <manifest:file-entry manifest:media-type="image/png" manifest:full-path="Pictures/50275acc7d334508b97c784d63c04e5a.png"/>
  <manifest:file-entry manifest:media-type="image/png" manifest:full-path="Pictures/bccf8ecc3759bae2931330f42bb4bdfb.png"/>
  <manifest:file-entry manifest:media-type="image/png" manifest:full-path="Pictures/66e6f8010c108e34b1ec7ec1392200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kuntansi:laporan:lap_akun_lpj"/><text:bookmark-start text:name="__RefHeading___laporan_akuntansi_lpj_kepala_daerah_1"/><text:bookmark-start text:name="laporan_akuntansi_lpj_kepala_daerah"/>LAPORAN AKUNTANSI LPJ KEPALA DAERAH<text:bookmark-end text:name="__RefHeading___laporan_akuntansi_lpj_kepala_daerah_1"/><text:bookmark-end text:name="laporan_akuntansi_lpj_kepala_daerah"/></text:h>
      <text:p text:style-name="Text_20_body">Laporan-laporan akuntansi disini berfungsi untuk menyajikan laporan-laporan yang dibutuhkan dalam penrtanggungjawaban keuangan pemerintah daerah pada tahun anggarn yang bersangkutan sesuai dengan format laporan LPJ yang berlaku.</text:p>
      <text:list text:style-name="List_20_1" text:continue-numbering="false">
        <text:list-item>
          <text:p text:style-name="List_20_1_Content_First"> <text:span text:style-name="Strong_20_Emphasis">Lamp Perda LPJ</text:span></text:p>
          <text:list text:style-name="List_20_1">
            <text:list-item>
              <text:p text:style-name="List_20_1_Content_Last"> Jenis Laporan mencakup antara lain :</text:p>
            </text:list-item>
          </text:list>
        </text:list-item>
      </text:list>
      <text:p text:style-name="Text_20_body"><draw:frame draw:style-name="media" draw:name="0" text:anchor-type="as-char" draw:z-index="0" svg:width="30.665208333333cm" style:rel-width="100%" svg:height="13.467291666667cm" style:rel-height="scale"><draw:image xlink:href="Pictures/fb0a4316d44af928ab41c18313c48de9.png" xlink:type="simple" xlink:show="embed" xlink:actuate="onLoad"/></draw:frame></text:p>
      <text:list text:style-name="List_20_1" text:continue-numbering="false">
        <text:list-item>
          <text:p text:style-name="LastListParagraph_List_20_1_Content_First"> Berikut salah satu contoh hasil laporan Lampiran Perda LPJ</text:p>
        </text:list-item>
      </text:list>
      <text:p text:style-name="Text_20_body"><draw:frame draw:style-name="media" draw:name="1" text:anchor-type="as-char" draw:z-index="1" svg:width="31.220833333333cm" style:rel-width="100%" svg:height="14.552083333333cm" style:rel-height="scale"><draw:image xlink:href="Pictures/50275acc7d334508b97c784d63c04e5a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Lamp Pergub/Perbup/Perwal LPJ</text:span></text:p>
          <text:list text:style-name="List_20_1">
            <text:list-item>
              <text:p text:style-name="List_20_1_Content_Last"> Jenis laporan mencakup</text:p>
            </text:list-item>
          </text:list>
        </text:list-item>
      </text:list>
      <text:p text:style-name="Text_20_body"><draw:frame draw:style-name="media" draw:name="2" text:anchor-type="as-char" draw:z-index="2" svg:width="30.771041666667cm" style:rel-width="100%" svg:height="6.5352083333333cm" style:rel-height="scale"><draw:image xlink:href="Pictures/bccf8ecc3759bae2931330f42bb4bdfb.png" xlink:type="simple" xlink:show="embed" xlink:actuate="onLoad"/></draw:frame></text:p>
      <text:list text:style-name="List_20_1" text:continue-numbering="false">
        <text:list-item>
          <text:p text:style-name="LastListParagraph_List_20_1_Content_First"> Berikut salah satu contoh hasil laporan lampiran penjabaran LPJ</text:p>
        </text:list-item>
      </text:list>
      <text:p text:style-name="Text_20_body"><draw:frame draw:style-name="media" draw:name="3" text:anchor-type="as-char" draw:z-index="3" svg:width="20.743333333333cm" style:rel-width="100%" svg:height="13.467291666667cm" style:rel-height="scale"><draw:image xlink:href="Pictures/66e6f8010c108e34b1ec7ec1392200e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laporan:lap_akun_lpj</dc:title>
  </office:meta>
</office:document-meta>
</file>