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a63b94d1d3612886d0d7a46d9dd9ae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kuntansi:bas_pp71_2010"/><text:bookmark-start text:name="__RefHeading___setup_bas_sap_peraturan_pemerintah_no_71_tahun_2010_1"/><text:bookmark-start text:name="setup_bas_sap_peraturan_pemerintah_no_71_tahun_2010"/>SETUP BAS SAP Peraturan Pemerintah No 71 TAHUN 2010<text:bookmark-end text:name="__RefHeading___setup_bas_sap_peraturan_pemerintah_no_71_tahun_2010_1"/><text:bookmark-end text:name="setup_bas_sap_peraturan_pemerintah_no_71_tahun_2010"/></text:h>
      <text:h text:style-name="Heading_20_3" text:outline-level="3"><text:bookmark-start text:name="__RefHeading___fungsi_2"/><text:bookmark-start text:name="fungsi"/>Fungsi<text:bookmark-end text:name="__RefHeading___fungsi_2"/><text:bookmark-end text:name="fungsi"/></text:h>
      <text:p text:style-name="Text_20_body">Berfungsi untuk melakukan pengaturan rekening mata anggaran sesuai dengan BAS di Peraturan Pemerintah No 71 Tahun 2010 terkait Sistem Akuntansi Pemerintah (SAP), yang dipergunakan untuk menyajikan laporan pertanggungjawaban keuangan pemerintah daerah dan diminta oleh Badan Pemeriksa Keuangan (BPK). Hasil audit BPK didasarkan dan dituangkan dalam laporan-laporan akuntansi dengan berdasarkan pada BAS SAP PP71/2010.</text:p>
      <text:p text:style-name="Text_20_body">Aplikasi SIMR@L memfasilitasi pembuatan kode rekening mata anggaran berdasarkan SAP PP71/2010 untuk penyediaan laporan-laporan sebagai berikut :</text:p>
      <text:list text:style-name="List_20_1" text:continue-numbering="false">
        <text:list-item>
          <text:p text:style-name="List_20_1_Content_First"> Laporan Realisasi Anggaran (LRA)</text:p>
        </text:list-item>
        <text:list-item>
          <text:p text:style-name="List_20_1_Content"> Laporan Operasional (LO)</text:p>
        </text:list-item>
        <text:list-item>
          <text:p text:style-name="List_20_1_Content"> Laporan Perubahan Ekuitas (LPE)</text:p>
        </text:list-item>
        <text:list-item>
          <text:p text:style-name="List_20_1_Content"> Laporan Neraca</text:p>
        </text:list-item>
        <text:list-item>
          <text:p text:style-name="List_20_1_Content"> Laporan Perubahan SAL (LPSAL)</text:p>
        </text:list-item>
        <text:list-item>
          <text:p text:style-name="List_20_1_Content_Last"> Laporan Arus Kas (LAK)</text:p>
        </text:list-item>
      </text:list>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Admin Akuntansi/BPKAD</text:p>
          </table:table-cell>
          <table:table-cell office:value-type="string" table:style-name="tablecell">
            <text:p text:style-name="tablealignleft">Mendaftarkan data kode rekening keuangan daerah</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p text:style-name="Text_20_body">Beberapa prasyarat kondisional dalam pengisian Rekening adalah sebagai berikut:</text:p>
      <text:list text:style-name="List_20_1" text:continue-numbering="false">
        <text:list-item>
          <text:p text:style-name="List_20_1_Content_First"> Hanya Admin Akuntansi/BPKAD yang dapat melakukan pendaftaran data kode rekening keuangan daerah.</text:p>
        </text:list-item>
        <text:list-item>
          <text:p text:style-name="List_20_1_Content_Last"> Untuk pendaftaran rekening harus terstruktur sesuai dengan tingkatan rekening mata anggaran yang bersangkutan.</text:p>
        </text:list-item>
      </text:list>
      <text:h text:style-name="Heading_20_3" text:outline-level="3"><text:bookmark-start text:name="__RefHeading___NoTitle_5"/><text:bookmark-start text:name="section"/><text:bookmark-end text:name="__RefHeading___NoTitle_5"/><text:bookmark-end text:name="section"/></text:h>
      <text:h text:style-name="Heading_20_3" text:outline-level="3"><text:bookmark-start text:name="__RefHeading___proses_operasional_6"/><text:bookmark-start text:name="proses_operasional"/>Proses Operasional<text:bookmark-end text:name="__RefHeading___proses_operasional_6"/><text:bookmark-end text:name="proses_operasional"/></text:h>
      <text:p text:style-name="Text_20_body">Menu untuk setup rekening mata anggaran BAS SAP PP71/2010 dapat dilihat di modul Akuntansi &gt; Setup &gt; Rekening SAP sebagaimana dapat dilihat dibawah ini.</text:p>
      <text:p text:style-name="Text_20_body"><draw:frame draw:style-name="media" draw:name="0" text:anchor-type="as-char" draw:z-index="0" svg:width="5.4239583333333cm" svg:height="8.9429166666667cm"><draw:image xlink:href="Pictures/fa63b94d1d3612886d0d7a46d9dd9ae5.png" xlink:type="simple" xlink:show="embed" xlink:actuate="onLoad"/></draw:frame></text:p>
      <text:list text:style-name="List_20_1" text:continue-numbering="false">
        <text:list-item>
          <text:p text:style-name="List_20_1_Content_First"> <text:span text:style-name="Strong_20_Emphasis">Rekening LRA</text:span></text:p>
        </text:list-item>
        <text:list-item>
          <text:p text:style-name="List_20_1_Content_Last"> Pilih Rekening LRA, maka akan ditampilkan list data-data rekening untuk penyajian Laporan Realisasi Anggaran, sebagaimana tampilan berikut.</text:p>
        </text:list-item>
      </text:list>
      <text:p text:style-name="Text_20_body"><text:a xlink:type="simple" xlink:href="https://repo.kuarta.co.id/simralwiki/lib/exe/fetch.php?media=data:image_png:base64_ivborw0kggoaaaansuheugaabvmaaaitcayaaaakiowhaaagaeleqvr4noy9d5rcxz33rxpe99lnd8_udybdfc_77vsee9dey7z77po1yczaga8nocgiqeisuydibinhqeiimcpxfikchhjawrmurpnj55zzho6emq4z3_epqrq37u17o4xgcarp_zyqw1ud5k5rfpzh_6ua0nfwkhg_w3irrt1oxvfxoxfttqvfx9wnm9e2499epy7vpnsa_hkqvzz_df8_7nd_b8vhse35zfhw_904hsl2_dpc9rxz2914n_92ygvv9wfb1ezcpu7nfj_qtrxo_uw_gszhdcvmekazt347ti2foptk_j6vbr801t1_pq8gvzp14_i6_nq8i03a_e_xz_k_fph_e_xjucf_jzifzdq4fw968exn_noyarz3_ok17zjytnf46_f_uwrpxzcffopoqr5hzg5xoo4ri5r_hv2ydx_bxgfg1_s8qvb7xgygwtuoktfk3ymq_nb8lx5jfiirdie_mbz6t2snlncnm8jlz_zimuf7mjl7_zjf1fnq8jx5nbhq_oa8vx57xhk3nb8dw5rbjszxzc9my7vvjgi77yxhl8dw6jgq_mpypl5zbia2804mtzm3dfvga5ndeek_c14_mtujt381rwzvzm6x2ijeacoubzbhibhouelmzv7zviisxtohkbw24_m1mfg1_i8tl81vwttebcfn8fnxlfiv_zl4z_vbnfly2ob1_m68zf_1gi_5mxjp_zl4r_vqnzvztm21s_yvz2_g3b7bhr_z347_p68bfvkbwfmv_k_5ybiv_zzc68n_fbmnfvnmm_onrvzfmy3467c78n_mneo_vdmmv5rfqz43rw1_obcvf_f6i_52fhv_dn4b_npee_56bip_am4jvrqghze_3y6vzgvg37x_bn_3sboxzw3e195uiz_bm034h4vt_h8wded_wtcck5y04v9e0yz_xhggx69qxvwrdfjwkg58c0uxvrpcgn9f5cc_rttjqixt_h51d65b04kfvhfih2tb8nmnnfjzxk78af0bfvfuf371grg3vn_f322x4o4p7ljvuw_u_9sbqducml7dhsf2uph4biuep2dc85_b8px_a17y34ox9vfglc8nmhpahdl7evdy9na8uq0fr21vwqsfn8sc947h1feoym7gpxi5egf_vl0nl63cghewbsyfl72lf6rw4_mqtxj_nbv44z01elfqnv6qwoox3lmfl6tw4dvfa7fwzxt4c8uglfi9eyvxv4u3v67bour1wllhi1auq8ak9ruwfn1gzf_yeotwb8tbkzaiauualfmxbmtxrchyzeuwasugbkjehhfxr0h12uvyvhedln_4luzuwo_nq1dh5pqvupudbzi8chmmvi_f1dvvmlz6aaavfgvtvy3avuvfxn3lfuc_ffnx7_j5mlziltyw_m1mxvkwpqxeiklrfulbte_ggvvv4_6vb2hqmncwdc1cplbqaaauxoih1i3btfvvmlaqco_uw4qh11bh0tvvehldmjy1atme2lcutovx5mylehljejzz3ji8_5ypl5_iwztxojn3l_gjzcuwlobf_pz95dj1uylmpv_fz55rwrpfbgyl3_8dc99uagvvb8qr3_2an_za3mbavggs9wysxundhyfdo21wza9qor8e7n61c9ey2qd6_g_n1rsp7ztvizbxvw7vmonfvwyoxuvvi2yzlw7l6ffbtwyuxuvvi9dzvw7l6n1fvwo_rz9vh_capw7q_gun1r8o7hjxj3yezsofkntufwytpbvvi_bzlw716jjtvxymfnazbn6wq88eevxtyyfc98uatpvlciz7y_ce9tfgczny_hixuw4nens_dyxqv4zp1iplphcr5dvxgprv_m6dvvehj9ejy6crkewrcyd69fgofwl8amdysxpxohht6wgi9sxiqz6xbisu1vegxtfwzuwoth1y3ezpxv4klnizfz_tt4ysmiznq0ge9swithny3hexux4en3vulpzuvx3ltl8nihs_hcu4vwxw_w4ix3l_c595bg2few4unns_dupqwytxkzzm1ahkffxyon1lfhsxvveht9isxy8w4eqq7cy_ux4og1vxh4lek_um4x_v2vw4yh15gfy8a6rrlt1y3cjhvvmf69cnpwl8w06sv4shoxpq5dhaerf_hb6sw0fqcpvldjtfu3cnpxl8amduswfd1stf_fdm2lmndg5zhxvqlml5ukazvl8h0dqsxvfodtkteiknvczf17tt4olokd6ytwptqrzhsvujrn7pumr5cvwrt6wcgn4p7tgsxywr1ijxa1_ppy_35hp_md65fio1nwvufqdwl8ccakkxduwgznizdthvlpj9n2rol5oeiz5lkf8bp1ysxy_0stf_7ga_ursk0nyswbc0itf_7gnpxlib9nyswds1977xn5uczz_t6f_uitf5bhfurfwkuqf7zxxucguageagease5odjjsyw3qu1n_xoexqqtmvofhbyivjaaqf9f31nr6uhsyu9gl9uctpczns4lot1mis4pvxaz0oe0srbrrxe91pndlrnmx72goflc_tn4a_45wpa1fp1xm7rcmt0uc7rppel2k36xy0lm3bz0s62fuzarxtvrloj2wlxh1onsjb_nx3to8djq47fjfb3xhi9rbdjcj9dkrr3wwnmvdqzuzoc107wkz65zvxrgr6pkunhrkk5zvxgmsre5k9cbs49b61nem3zygqnpni8bv1pzp1j8zexuyziylq_r301xkcauc2tegncrpmszazc8h3drtjsgm4zr1qa6tgy9saw9saziawu6kv7ygl7ygx5v303akdzo5ms8hjahtpc3ahvqcwfto0je2dnywdgcyr_cib_yzx0ezthsuslkcf7afaze_hbhsn8dodcafanvwbmjldeeoncyhp5oklso0utg4xwunwswzhmjixijixgiiema75ellxaglxyuuc6gpxar8mxc8mfdcp_nxcpwx_v1gxgu_rjc_mmrbog4d1ttlsfetej9zqglcsddlcdx8upq_vaihnbvhmfe1zpemq5fsmhcmsj9_mpquuhfidrjvrpjcut6e8r5_ossvl6z_gqi_b0ueu20r5cblysqeb43pic30t7lnxkeb52pdfqj2kfaysqh_qq2ptcp2ecfncapkzky3lcwrlp5fyj7_qsdk_dleoxkkryddgyaurimnzla_skk6xnjvckb9eqtgvv4khtlkuhlpdcxshwmav2ztaxo59ab66_edimxnhc9mjb7axrnskd024e01w6mmzboy4a_b0clngshc8asg4nidvljgxjsjl8j9txmgamhoaj9vtwj1dwjptsm9dbppwueyto_zi9x18mcq8oqdytb4yxihbsehm6mg0ozroayepwfy_2zztituv2x_zyexavuup6rp_d9vgpeq1_43ew2r3gnds2pz7iy6utizlmjxd_v6gezi4sccj27zubyyrmcpm_p8ddkfkr5lt1nrlkmo4kcne7i0tw5npwcvs_uc9j48ws98vlr5pl0mm_z3du3ls_pkuew5_auy_w4pyen5zvjxzhgchkzixmji0udqpq4wxckzkrgs8u5kaldyoabgrqwoawmzydbddcujf2hdjaahbuibiivdkmurtet_dwdgs8t9xzbf5a04asokfpjaofaibaiboxb3mpqbhjo8k4fyi8c_zhri1emtl_jeaguoc61to2yuealdsmxtmmfsimqtmmbtmmbsmnh8ychbqlbbszqyiwgeageaofaibaiijbe0rqv5pkcqwx4g4mspoo_oihqdajxpicffzjvibhxzrvm9ywhybjg4fqk4fsk4aummzdmiznkysczrtkvq_aqcaqcaqcguageageaoggupipmyfkfql0dphomdz_qqqioac0sxuyvscohhmtu9s6negxheb09cputiiqhkqur_bvkpcyguageageaofaibaibakbogkue8sojowi0zub05oc3duphztx6cvux9b3ynbmvjy1qrwznrdixhr7brdqgi8v51ymdrlgmifhcpxc4unbhxpcjkm2hc5kua2xx0amm_bnmbtmh4fzy37t8t47tzk37yeqcaqcguageageaohgy0cmk0c_n4j47zccnhssjl64fmllv6y_um3g9duo7gt6fmdl6ou_dmblegpt6wuxaoivl5xi1cltppyfto2dw5ncidyibjb8f5nsdgs53oiyygzzp498plp_a2wv16lkhvhoeab6mhgehkwnd7l3gpvnu1g4259hmd2mgyfhhekd8hmtcazt8putcpjtcicyciegeq4nixidqjssrl9vmt7ns_ecqqcguageageaofaccmrzy5gjd_krf8gtk8knmcftlbowcnuclzqozopd1dbmh2nazvppivs_h8qiv0jkum_x5mbz0km1qqbaoeov3j8wx_caocoxnbzn6bp3dehurf6m35jkfemtpkyrelszorqwclukmol_aghutq2jpdpa7ncyonnu5gaz_uqcwzhmvtb3amcodaphpp_gyauacpps8q_j7kup9ry2rgke6pipxkijkwjkehxgpx_gcylyvv_vh3rllxh0v3hwmfby3hjy_uyflvmz78wijng4x4y84jvplipsx56sbm_3e_3llwbovfnuptlqery41iech_wf9hrcaqcaqcguageagegi8tkkylzf5nk1plduhjllmfqtbjkwozzm7owow1vhxuux_afqaua3a5zm1qut3hj0n9ht8ye49zo7lynsclfepntazg0snf_fifaknppu4yvfhaf4g4vbgpr6by_3hk_sm6vzi1mx1fjkp6fx0z_p0p2o3a44_frnv1owyg_ko_p5cbxud_miydg6g5kmx762jy9ny3vlyzswh_dxa_0yh3qgpyut6dhqn9skcgfx_qzvapwn_febijolurh5s2ehaoafl85dkr_szb4ads6wzb52p9gyfhxglpmx1_jmbbgg2ymnkr3nhjc_bvo4lvyz7d66_uwzw_vypfvruxcee1qt6pxvlf2_gh336m6jufizcbxdbq7ol_j4haibaibakbqcaqcarfjsyzmvqjczrne6yu2pexpjn1ot49nhcf1b_or9czvwuyte1jmx3b7cy_xgenvprujj8vmurfnz0kpl_j54lk6ownlexv_6mp9y_oxcdtpz4uxc7g8of_pp10k26_soswruhwwaeudwomhltoznnjilzn0vrwydex_d22904uxhdmloewex8i_hshfboxy8x4mn79_dpz_2g12naqymbzgaywbgyhhc_qifwym8954jr85pwpe_9w7wrzstcejkicuguv8fqmdneslkyyo2mrxcmaicpbldodxa703591usqu1gpdrji2z9ddcwlfwu9_7_rfzkxnvx5fovo7orgsdp1qphtd1qa_vw0ipbsg7tx8jlhewvcaqcguageageaohgfdnemrvsfzsumvxrdt3y3zoto07pwsgojzb_1bm_fjzimwqqj6w05ekzja0ckhjpunpq5karz_nrk7qdrrthwulvvbjz92huxxc1x0t_rk10rydnuwkrabimvpq7fzl1gh0cebjipbsiwpbagomtj2dw245jguvxytly3chfapjfzjuz2xcsqczgd0fd_ov587g1scpyf3r_9c8y4yomh4exveym93oqvhj0ozmppvtgbzmo7emj6a7g1qqcxz_zejr9yfx_muduh_yfnznqiexcoghskuqe7xpdbajbhd4saprqrvw8ksnufcxqio1ik0zgbie3z_cxtsteowv01i21iyurrdis5scydtmxh7mfgqvpvhglw4dpilptuze4qqvwl_hi9tv1slj8skrimprjed5wuewdrvipgoeaofaibaibakbqhahgg_zwq4lglez_tsmvgcxg5t0fw0f17_et0_8gplk_nxj1cwobsttrkosnorna74xnsv7eeq1thrya1wvpbc9gd7npqsxxtx43lrl_ekmjotmrwqd4vgwqfh4meymppbt82pt2iaee6wfd95zj5_85cgmttyn666bjyvltiecdkt_onr_shk5usriqziwpyfnh2vanx47ge_whmoz_w3idoaqpwnwbc6pfdapdp8qcrlrrmnd_pmlnwg6kum8okxfbyx_zejr8yxx6px23hfvdnz7x57egrc2iplmv_qawvakx47l8ostx_dwqwcw5yh9epsrizhzph_53ajs6swikvfs2wlec8_w4qc_xyubbngo_z1ijpjvixtw5omepyhndi_7qi27_je_5v2y_6r76n6dr0ymtsywxlvbgdh8plzx1c9zgtyosftbqkbqcaqcaqcguagon_mp0ytxawnq0x9cmmrkum_ryj2j8jm_wgbj87f5qnzsxxapb1nqiqvk5gptmxfkuw1xl8luzwfp4rtpvdwyfslqlcaqorzsw8unvvsc2ukvkuydxxkaqwmh0znzgludwondrls2utg88_3ytkkevzif8dw442hcfpnr3hjjbtw3xulshtpdt1kkpocnlm_3lvbi2en78wyl_eg5ucp4paktwqcghzb1vccegtoo157qq1htror88xj2jec6jtljsiytog1p3di8r278w_9iwwl_4iw8plj16hh0eqyyxg314rhnjgffzsz6vx29_swn137cgzz9bi6fezursd_oddhsx66hhumrgqx_6lzgxyxbonglcnjtsdhpyivmf3oxpth7cnt212lrub6owvmpfriamygsdgxnpnf_47bgswuvk6ucgkkkcguageagegosbk6z_by0mfo8qdl_q949h4d1rmef7n2kh7ulfi0ujl_n9y9_zl_ppfolx7bamfg8tjtzdcon5eu_272itph7txjoee6zwwjlipl6gvn6sqv2g5lv8upmqgmvp2gv4apoetovfisdzylsw4iryviezwlkmfkmiss_tei3f_5atqk1rbh1q9hpzn41_xyftlzgzoojsdhqetxld3cdgjxa88koh7rrrbh72s2oyopewbrzxmg688rbtd_paa9_c0qxbdzopmwfy3d4cw_znlxjp4b2o_bav5jnwsiar_sndxqpxraxrfwcw5_kmvptyetx33xayzssqzzawhmpdixgagkuqlumymuv_fwbpda5e7wawvt2fyfftw803rcok5c0ih5nijjmygmgilcogmcwimdq_lgp4mlz_1q3hcfdd6_czn67d73_3aw_cvw_zz9djuduzzhz8kh78o0x43_r53juuddrv1eneg4pstkrda3lkcmmolghb4_o2igtww9h5dideo6jbxjhqxfw8gtv46151xhn_i5swp8eeok0zj2_h2txf4th4tzsqfjtsakbqcaqcasci51iqris8vpgwlsjvqd6r92z156fsdhlmsp9hiv6iqoqcy0fz7v407p_lb7nwd5jpfftperzs_5ovhq_zpdclfd92lol_r8plgak_dvquc9lf29k3d_i3_uvheydscaowztb8dsmvsza3iph1xnx6dqjymzggvt5lamf6c_kzapewb1ixot9sqvudbygqf8f5hb53ni66uhvnzcpl4rmzfloak2jurlyu9ah559vwwmpnocww2qord2cm246ghtvpiybbjqmm246qsv8fxsvqum0fxq6iyzzm614_0_nygjwluyxdjrfspudn156ugkz7tqnpx_ac0dzaomk_h6nlm3p9q7a6qsohw_gpiak2pooghos2l3lh_eeoy47j_3bbbfuwlqhd_ddd42ory2grjagw4edepfdcpbsnigxg8xwslzuze_zbvsn7rpzc267dtt_c_so3hp3xtw_et_65eb8e_jduvutxdhwz0dvbr3lvysfomoozjz7h3j1hshrfljz9_buy_fbstj_6z7z09ai89_ryvplks0gkypj36kns2nboivgfnyfaibaibalb_djeomommvwsk1_jjvpz8yt9vus9yslk6vh_j87f_tqpsh_t4y6rly2mgz_v_pnlkaklvjfl3f_65nsbywvzxwiz_qvgxeyvuci5ggrqljekvgoept3a9onb8atffyyf_3gxjk48giktd_kmm47gppvkvcqtqtfewfqmeri4c2yi0x5oqvxcdhiaqkx_kpkjyjnpdepuw3dg0_wdilusrcvx2ufxbkmea9zy8aext_gpj_vxzkwteorjosyyfhh3ttql39y_e7_9zu7cfdc_ppxqdwy9vy9nnq7ds8804xe_acrv_1elld831emvdduamgm6z_j97_bhdtv247bbtubw36xhtdf_zyohdk_pv9r6b_iwgtqq2dhght3t2d2h_uwyukr1nz0ytfou3j_vypy_ulrfppjdfbtpymd_1uwe2cz5rx0heurangizo2wpjai4xtb_rqibakbqcaqxipulkxlkkepbotyvinz1sl34owdrkpvuyahkk6actatgsijjsukpk9ufnqsr9jrqddza6wfv9jz5xu_kluvhfpq19dbp1oga4ondmurqcxeu_3rn5d9wuwc9_k_y5qfabn39_n_n7dwr_dc_wdkp159jkp2v_gynntys8tt_jksxhn38c4fp_kzpf6_bjfxub_p8sue8_lfg7n75t6_1ajtnx_dwbf76_qftt_i5oqqzc6qqzeelwmmjwbhuemm4podahntrbmnlkw118_h9dfvwotj36kg2_cr0xqyuyceigk1fjkaiyzannnl97fkmdke_sx4849wppya9rrlbr_45dlkx1ruzv6mforntz1q61y8oqwdazhmzjo6j6hcc7tp8oyoquop_7rylz7_xm47tr5mdjxbdx26we4_bztup22hbj11x_jpz9zjx_e8dauu3yerr92pm6cuadf_c79wljki3k5uqwn6b8xe5sntnnxxuv1mhthxtx_2zb85vydup22rfjnbz7eli1nmddqp3lfiuh1dgdbpwksxtiof5_uxspt9mdglp144pgdeo7ji3j68cn46blapd3zmj6eerjpzzqkp2cewipt9mlg1ap443on8dorjttwojhl6sdsbqkbqcaqcasxchxivczcigqvcpkpoqjuv8lr65lpl7weklehofr12lx0_fkvxwstea5ahuo_x5zy5dmljgsj9rwnkiurqev_xmk_ry2zqnxfkvmolvidlhs54_2dqptzvpjvrmrrn_2_t8v9lvz7hep3r9lvp66g5nbkteu_j953woc_flx2btk14httzv1l6mlcivmfgvocwqa2tlsmmfham7wnx4x9_7vwhz8swnxxzcp111fjhz_csvdkpysbbz5cxeouxhdd8t1t06kcju4dxz1_oi777zycx_x4fx6etbwbtjhymeks7_j_ftz6xwfw6x_9j11rg5ckpzepigbzlgl19q7cc88kxpv92_ddh07cdtf8atfddc9_ectm_ppxh_pwx3_ch1z_ov7j3_bd37we9xwwx24_vrf4t_41eyopforfy5gbnckayhtwuqe6lmcxyfbbpiqsep42c_xyobb16en_9slw6_dtvuunm_zkw_gbmnwkinbztvjr5etz_mv9aex2bsw9r7d_g_u3zi6n278mddo_dgfbvw4h27mpxenzg2ezd0pewenxjg7h2ycu9ozjiyb7_zxs4crgluzyqqqkbqcaqcasxpmoqqwul7jtqsjvqpto4gcssxfopac2rprtm6q2iqnnkufiiqutrywlue1pcsotzy5wnhslrzfwl7k9zv_sk3_mszarmfavoo6rzeywi7nh36tx8j8r9pcvkqua_srkvfzb_pqvuk_15c_twx7_yvl_fr13rur4rd_buvfibgsqzvemrpsrq_bgt6aerqssmlxwpejikqlyofgicrkrndz24aopavhb387hdtfmw_xxr8feixtw440hcfpnr7lk6jaeqtoynzszgcezxsoqd265ettuu3e93pt_hp2rpokpjbou3dtvhyefasd_ff9dppljzwg57euquz6utcah4xb7ybm5ylo5ylu6ybw6ufpjwh1_oiw7j23ht_letz9zcvo7u6bzezer0c39u8_cifdi2i0v_e12xtbrb04cccez5_pww9vwibv_votuowwkfj5z1_bj3_0cr_77xbcfdcepplwerw66mlg4gdrz8zjdvxitt81ynrkxbjnjh148pcfypiftulesdtx3x3bco8d23hfpo1sy7j3jm24b9j2tl5zg2771rocptsoxe7ivifaibaibijlnwoponivopxumsqnxarexwmzqpyrurkm3d1ynbcd0pg8uq_hjexu_pq_n_v5sz7_ypap5yqos5gpovetku_ojbblfd5cmvoystqw70tzn6fi_dp7n1bytc_m36dwqfxa1c96jmvqyz9pr6zw_b04lzjv53tt1v1vrxuyvsc4ifxmmruqml9x14kls7fhl798g9ddtxtxx_8_jk7cjyktd_daa1mzf0j6w8g_hnqolgcatz97cj_j_u4vqufusw5bv4pufpizfmw9_rh1uihbrxhc67991vy9eir2nrjovwldq4qriixjbdfamhvf7cnv3_nkcyduwy5nh4pvxr2ezsaq3h3sxppplupgye_ja_719i0qrpohp0p1av3onbbpmpx_x8dx5z_w78_tcf4ze_xiuvk8jbumx2fgw4xx147zuzmhb_btx7x3zmnrqn992xhffdur2ti3dfjcjt779rg27_dtuoh_palidkqkageageasglt4uylypjtxvks_idqmqvihol1xrlvlwo2z27vbjseb_jcl9p_tnlzy_4fhrph2ezwvl_ffigfgtkysul_96zyyaaacaasurbvhrfm_lpkbxvfxxh1yku3k0gyizzr_g7ufbnksajdf6nlxztyv8_k_u5i_8ex_j9kzvf8ucrivph6zswdnumfnxvyrq_qvfx3dp1gsnue0ypwetfcbmxp4wendj7cdlswymzf6ctxjryfdhj9egmxydgk8opjpsfzxyfwux_tnocaluh0ganrtoadkcahy4qopxbddic6hag0ekkocsdqpcrhg5xcn3umlrdqfr4qjb4wgrvgezpgczpbezpggzfggzfbgzfbbz_rng3_iow_ikwbskwbwkw_qowbwowbwkwb6owb2nwbokwb6nwbgnwbunwhqjwhmjwhujwhwnwhenwhenklbyhoxyhi865q2tohy7de47dhunae07ae0mqpsvnxzxh0mfrxjee3oe43oeeez0qe2363igci0w_t4h9pvj5hegcprcfprglpxf92az057x6o7agkp4ozhsmv1cmb1hqjz4wdn4ieui9nnjc6hkf0e0ouclocphfuaeb_25yo_1zrfem0p_xbfya2i1_9fsd6dz5kelzy8mqx9nvh_owpwu8j06bfhitnml0yzcg8mlkyyvtpo8ogh04otbg3qdf3ugn2onltt2uffjcko2x4oahjdqe9w4yfrc5dkvqdydotsauxo34yc_myvrrlugh_xgi37wg3lyuns7bji1l5nl3omjnuxdb0eyn43_3ixwl7lgsw8cieeh0zfiwm2no_1kp555ta433_ah_vwqrbjrx6twcqcv_tqtwu5njmnxeboflgl9vgg89ucotl5vf6769pny8nzmjjnpav2x12cidwagg8_2unhbrvvxn9f8cv_s8xffqzag3plu7tz5_v4j67n_dmmxbiw9_chj_dcb27glq3itiob39epn5rjw0dq8mt9qbyxfuliv7ju3a_xftxan3b8ftt64tmlugeageaohgc4mshwrtusr_s691ua2filxmlzqakjckzvpllr0ypq_yuqok7qryeftzanyeoq9xkheka2y09tqsfp44y9sy7k8hbyfi6o7zwmz70t_79ufqf7cf963c76jq80tj10l5wfl7mc7fixi_j_bvuns_swkvxfy5xqwixsm5mg1_9t_uvpf753_f7ap756xk1plz6n8nht5hpb43kwt6_7scsqhtcr_l0mzepljvjopii0vtlhx1wd24rtvhznwisqarx6kd002p5rsfjtb_wix_2w55gii1rfemzoidhcrcz3oenpdaxq4qaxzhgoensedhtetqy83aomnaqo3ukysirolrs8ksybkhko_cluaeozbfozchozahqacmhidi0sfkhwpskynwrkm40yseoeai3iznia7xanrcjwkvsjxzceahzuuini1tppezni1oqt3euqzelnki1tyerxb8tmcotjsgrgcaskgmss2bwow_wnuitof28_uczxovez1hgdyhmhyrwb0h2ck99jgdaphe6zso4qet5bivgcina4gut1hdlpc6hae0oemon0zqjudynrwrwat9ibabx4028j3onlghgqttf6enfp9adatgx_k4supswcnrh9omt04tqx_sbmxj0xe1bs8qjnwo6bhhrqdh0jvhhdqul2xkeyvctod2l_fc899z5_9knxcd11t2proo8qdkelpxylximqsoklz87g5hs_xu237mtmgafw4qwwpdk1bj_64unm_m8nupo7s_ghistwekmtaq4iee0xpljz_txvt2lo7e5mvm8pvnpvtcx4ezns6fll79nrbaiuvdnvm_ztnybi6vlzcpz4ueryo8hk8tlpv21bhx7y06dw7fd_jerqlrgy6fni22lybb147u89mhlvdtx3xye4_85pmpnot3h_pe9w_52fajj50ieypokt3h_xvtwz6vp8_ryl_hzfceryoxgelp2gfqgeaofaibaibbeasrc9_ejsop0roeeuuyxcrfn9vfdfg_0s_1zuepsp9qapskekdoollu6tn1xampwt7_1nwmi0yseou7jnnjn44iojugdq8qwpkzl9piy_nphycl_86sn845tl8k1_wohv_tncfouffujfvruyp7hqaz6_dxv2v9efojti2sxzlpczhi5_py3u3d9tbnx5zu_xetvrey6pvzra2toovlwqx07d_5ce7sbvb0dip_brdm06tmcphgqgubqmv7qhsdjawxc14h77vke9_3hlcy4zw4evovpmha3pg_e9wdmv2copt41h7f_ejleenyfrgy7teakzkpaibaibakbqhbxojwy_ljlrcftzx_lvn_x2pfzvmte_f7ojacvozl6wugv6vsrtr2k0qknjn5lsqaypwykjusjaxr3u5bopxxzutb0p6hjjf2fdgll_dny9tiblhrxiba_ebclx_gco6tbyg0lyibwwwm_mcmrdcbw59efhe33fyqjk78hxbtoozbwcpkkv95mhn9nwmtrwfpa260ypod7_fhp3wmt93ybg79_ro49rf6_ppnm3hbl57az3_0oh7649ewaemb5hkjgbwsf09yguageageaofaibaibgpnkpspujrv5mvjkw8ntr6cnhlx2uxdg8wl01sqnrh6cmzmkoznnj8alssd2mz3u4eaqkvnt0sqm4g2ewdtzia6xegaucx9tmditj06q1tgezna4wnb4czpyr4fsu_srkvspkpc1s_lviupiev7maj7maarnwlvwadaacqtivqiu6nsotvbk6kukjjdorjcyvl6eishshooezi8varuw5w4dsfgpglvxrkrivnwuqi8luqqj3uzfdlvesjs1raiwbqiwh4gp7pvh4xvf4e1qjo6_gjmpikczx6arqxjvkopjfonnpvr8ibr7qnd4kfpysq2o11biry5zgq7k0jfkhoqlj3ayvejicluml5utpmptpwtzcplprpjqvukffgntb7uu7lf3_orpgqtwu33s3xhelf7kpsp5i_d_nyrkxzfzer8yns4n4x_uc8s_gqs_gt6g73ijifk9xqhrkr0xsmzud0odhqy0nfhqcguhxnqkz2pl_1xmziyxfbwrql3ifsbjciu6efn0w7s33cg_y2y9_pulsje3_c34_pnmmm3eop9nibaibakbqcaqcaqcwfhyycluilk9qdd6ieq1e3hs6mupkxenzfr8wbxehomw_ctclum1tmnbcnv3t2cxgwpvkue6xktmv8nnjf2n6xh_n2e5vlgh2uolks8bktopnjbjvfis_ihm_jdmxijulqfs5m_1x2djsuglngpqbh3bufq_l6vt_wrqmcax_bouaiqovyrgs_xjtzuw_7vccjlvxsvvxdywac5w4s_gq3iqlw0t4gjpvcmlsubztgtkz4hkytuwieiimjx52_xrcj_owlx4o7b4o3iy1rebiropbm8ebneilvuh0o0o0vj_os3c5qqhwx0koep09_gnqwmhs6cgszk_tae22p1osfrrzpghycyszes702dxo8hsw2mzd6dmxjsyshvc5jhk_osnhpwweffndkpw4kzc1suluy_1mn_1h4iz_qmzpjzh0jc_zmwm58dvpj6rp5ix_jmibakbqcaqcaqcguagudi45gqq2s_vixpgfsy8_ifmupojfgkiiuglf1v_ignblx40wp1oshil8v4zcpnqq4vnjzyhkflupbofv333y_y0b9fhj6nudkeijftdqxs5wuh0h9dlzdi1jb432ys1qvfxjmdojsdkjcdsc8fiy9rz2tjc9ws1bjhajeol7_zgddz_lo4tgidjau5qcvusmqhpcexhclfhsmwqoxyt0qrkgrqncds4leolyvsaqi2qna5wgspxlkqnkx1upfrpai6unn_j9m0nxtmhsj4zsaxgya8riwoprbr7w1qpvcb3jail2wabbolg5os0wu32ozv4sim_wrngj7tdqghdric6xwf0uinodwfivqmoidqctnsf7zfqdklfhksbjaatrt6pxl_jypf5k2tzayufjj3n8n6pp8wendc65tj_owcneryon7hry3rje6xwgeh73g_gco_ftfx_sti7pztzjipzkckzgzkkhr7oxdqynjsdoci5nybepqkcguageageaofaibccxy5jmursqs2yefvs_mvvszhziemlnjr0eb49gcjuty0_kkw1_xt7ydbzamix_eieqssz2mrzo_xyx7jqux9jlz2idgehwxfeu4uius5xgf2uockzavdqa5hcyfr4ijb6wzc5lclucobsbgzfmb60rmva2z6haxiqlbxpalqsqq6pxj_w1gdpyx9afeqoikl7nbrzvqzmjia4un6arvve5jav_7oyfhe_lyb0sbwdbgharkqqxj_u_cfhoklusmdqljb6y4dosf1sbvqqsz1tyb1shklfkqnsck8eehbvdy3zj_unhuietif0ueiyummzqjul_s79xjl_kihumx8tnh9abae003l_rgsrqiyzetrixsmlbw0mh06bpdhl9smht5m9qdd5cclglvdnnbisfzct93edv5lqd5jkqj80smvsr6qycifaibaibakbqcaqcaqcwdmryesrz40g3jt86chusl9qk2zeprtp_hepjvzhee6zvpjkj7nx60sf4dvf_qhbzt6yz2r1mkyy8jde7evyoum_tgxyrpib8n0t2o0ion15dl_dsbwrnlrkvozjfodfp8y_vwhdli6z6gnd4dmg30_ygxfqwjb6ifazunkhvfqkemk5u08_bik_gmoejmdo9ksnreemxiimdpfcnu5l_mnwhqo01d4uldu7wisv6oqqenxpoebsptlbvnweqgflmtvdk6sktrqxnuejjbtpd3mcvsrtd8uhusnsqqh589v88tyfrlyf7afqpwldkz2iykstqkykmtg2clrwg1gq1romzf4hqds_0xlet5mkinmet22uinqdabttvgqbnyjunrpvaqvdj2z7qjlmtfjrypaj0epfg6lu34ntji9ogj04asb79ll9uuumbtttkv9agxu1bhc5ioo8ydtwtid6tce4xh2w02rqljekkzfr5hijyodhkcupcaqcguageageaofaibaikisfh5xi5uywojkk3r4mho4kri5egk2ri1mmehuydebbfjxx9vjumq_j11d_ie8pfyrvx_0rtlp8ohp4i3x7wjislpkph3h7hnl4_ogflue34kojy7hmhkcbm4qwmkzd7qiiw3muytqgexpht_a7_ox9rrd6hiexe8mlmdqtwjdnhamxipta0kjutflxj_jg1kklc2_ke2mrqudl9gys6paautee_kap2cupdyzuazye5sypgquys04oxgqzo2vyirojayxj0_doslunydbsco1qsvtgkjbuex6l4vupqlzdjavl4dj3q9r2inxkx0r_az_klkhrmtfs7zd4fopjh8t82d7pnpdzfsfev_7xefpz9quv4jsb0v3vguhuhu4auhwbkrdqfrtqbta_wix_dfkd59qtprka6isfpyx_hhg4suzix8nfj85giruy0usqqqiul2om3rofqmkvj8dqkxk_m_9avstxusm2l29clit8axtgejmkezlmjdmipnkxfd_cimqcaqcguageageaofaccmstoukbpjzpni5rgjdl4zmjsx_tka_gicoevhxi6tc_1_2irtkkz1o2hdmky44zavzf40wv1ycsdduh29h80blmhcpcok5nsrlmr8dzv8almfkwrqhzoilppm3sslu1dglttit5sn_6z6i_jxhmhwrmbyr2ijv7xfqskxpvubrmdxk0opyafudm_uqbrwwuyvht4llcwtseliyu9uj1q5oupl8mncsx4kir0_jynvsjw6lcr9wqqv7bmq7bmaopuokvd3swougnisvdo7lt8kkxihnupgr5aivtl9g6nl_isza6x3hehu_faptm_q0rsizf5ejqvj_e6hivqmuruhulmc0n6p7c4g2s_veuc7daaveaotnrlvq5pnh2arh402p5osrkzkb1drun_zrxaqvksemhkluv9n8kdo4kapvddq6x6pnt3u83mavactblmidmcfxn4uxn4uhj4kho4unj4uhj4ueommqcaqcaqcguageageaoggqpyelakho0n8iycfm7mxrutfx_bvrb2rytrdxpw2hsate5ahyuytzoqnfh8adm8hyvr6snuj9qhunzabs4760xjkc6767hbstafiivssta2g3xkuv50wg88dj1kuc_nytcgo8yd7dflj1b6_jn0thskbiklvh4hzs9oxatmrku_zgquhm0vispwlukpynqlmujrd3gfpbo9utqjkh1gx_u3p4vjujnoirovggpur55cebcgbdyhbx5vul8psqeyqbplmlzo0jia5eipiywx6lu2zskr_iysz6if3r71fkr9nqpgw9xulun8mumnjvyumtpdc4s8squ1ocvhuuzniuqm2glrnktk7108oobl40gjzo9hiq4ozypcgsw_nlt40wlw4zsacnnpx0uzbczoh7uhrrz3bg3qjuqgsmxp_yvybwm3o6phbyovd4r6a05ouwobbmxyibakbqcaqcaqcguagefqi71ecniqchtm9mg0xgmyhi1em1rmdqeyteolq2xjiiekknjb7iog69kgutd1j9zf0krcv6m3ridhrsfux8_xzbxum7nie0e4myc_full_nu3l_epovhxafuap5xh_p2e2xqwjpecgdzleizt5k3sqyudeidkfnez2ca3eph1t2sfnlkfqd0slmn_sjwc6swlqbq9sqr_m0z1t43cgenchyriqjcgpu3deeqcvm5oq0j6qde9vfz2ayh1oyglyjmq5a6dcnihkuqr2ybtoacn3j3vcxujhwmrfwjjkjckhuth9zk3_kczekex_jlfd9f5gjelt8lkdv0lcnqleqna56b63ziap93ceaxm_h_1umrc4gmiz_bkdqihqbbt60crjd_kaqjmwp06bftht9krjvjzkpwn2kqoo6heyjpx3g9yo63ghttujmh4x_c6ey5lac6odj88y0nhmruuhe_1dbrrr2rs8ao_ywobsewgeaofaibaibakbqcaqvahzk8yzthw50dbprkuhe01tdthdiytyphrc0ifuj80_ndqsqxxkqluzf6ct5oaguq5nrznnj7vntga5gmrmj6lushstb29zsbpgg6rk3b1ebxn2tpke7pee6qfudhjaetkznuxfkjuaipsxwwjrwgkju3wqexwofpzojchujxkv7d8aht1apwwyceoilvm5py815yomxfzs1evl9t2071enuyoqzcppkebeaigod5clywnwbapcvqlxsfqs8ruteqqyskwjw9zne6f6y2t7a4o6mcrupckbifum0m0vdo4wtaugpvrqhyuidlcaxw5s6t_oyvydabq5_gh1skonabrzhkal3tu1yeax9ktlivsyz2oadvy_sawaifq9zfbipmmdkyawklbk1fqdi0jvbhct83ef_2rqmxm799di38f67dt0avspn8sbi6ew_bjfh7kfd4_cgpnrtabqcaqcaqcguageageakgfmlfc2h_kjd4_faqhjp_bsbowbmmxsuw9yfrqeuxtgszywvppcxwpjh_z39lqpyciuylkjvmtzydmmkquxjo9gbznck32in1xk6rtpyomxeeiut3kgcnpj05o7bnoxp5gtwrgd4smksps3p9sh1amuq30mczeqtodudi4pvpt3gfulpnpcjjkqcmujydd0rj8f5walukaqoqsvmnk1bmhfy8qjeqjjgicnafis3qorgujvrfbmzxepwjdyv1cmuzld6iib1bfpeon7ehyc7p7ykyjxs2zauk3tvbgyhchypbg0onmh0_fslm_m4hu9vvqdfchssv92x1cmpx_zkk61ycwwwdntgd9ngtod8alrqspdwy_tlujrccjac9ocjk1npb61xm9qdw6udtdrwqp57yw_tdbu3cs7gy2bn_lldv34upt_6swsfdgnuageageaofaibaibakboej4v_lxnrn9dofnonhqhthr0ytxptybvkg3ulf12x6bqegnk8judhct9xeeajl_cb32ad18iiarayl_c93yoclk9kpttawka8viavr_nlb4aim_d6dnrn6tmn_vleytk9kpzk9ulla93u0m39lzlfo1ahn2k653fn7kwnpglnyeui3pxr9qpf_axryauvmxcbvoc0cf55hdrd1i_rtvc9k4umx9s_aybkdv7repprrxe1t9i55dxwkhj9mx2j90xdwngrti2mu1x05qvk167ujj32gnmw5uh2tzn78_f5zr178oqvx1zy37y5jfr1q3_1llsjgxixxa14c1rtvjwq_hft8jzbyxeo2cokot19aqruvois859qta9zh6vubwrjlwpj67rsebi_u4cfrupz9sj7xspiv_df45bf1iy8xg_flsawqxlepxukdj1bngd7zu2zmup4h4fdeew7ftqzcrhe4n3zbbeushi4r2jzmmqt0erjutlfardqcykyrqk1tm75p3tlx60wdxo8hihubf900l6vqf6oxe1bs8qo_xkhqqtabwgkiz_lippad0etqypi5y6kstrj_f8w_aruw5_m4x9wqnsfg2jqcob8lzn7mz42p8en0i41vgcxghixglrgeb6wbj6lprrx6toahtojrd712wxbwaudrgr8jquqaa7lxe5bbo4m96iutrfo79xz_2h4ia9g6w4imouk_sypsgypsvxksx5xhpxxhh5y0r02aumwnv658xgwmuvswcxckafeeto5ico5ikbkcoxkckxykc_ky1jp3jarpwzoqpbjbqps2dnwddcetjs3r82inyyqveknhegoqlh_xmouf4apw630xjf5ypgbmpe6prcokquph4y9ttk7jqjevgxim9mpwjwibriymsz69dsq1rumxbbnyywiowi1cvfgcfqg3rkoiybybhxvh3l7akr4ekb7cpj_mxlsx_asnuil9hwp8xlsvf9h_pk0i_fpz_vrrojyldfqhntbh_0q0xvsidwxikdhwh1dmvukirksysxaoj4q_dljak0gmkuimcgyoxrehn5ler9qn14kufw6kzdm1kznezaq9qrr6u0n6pejfio3la_o4eqprnv50wtlxxboxfo4_jbhxybbin1wp0p6anka81hovzkjssetgedc_ji2rceuyp5cchejqcjj0h4a5a26mjichh5bi15quy5drq8d51ov1nlfugg3swxnnprsek4pd2zlzsjkqthj8mlwz69m6s2coq1d39ebv46uy1rrocmnzezzndwfzgm7kkkettyabx1cwzmxlnzlsxthnx84nixr9ey0_r45rc3n5mp_jr8fekgue2dxoafx4rmned73xk5ecqq91xtz5srf5nbl8hsjnifx511ncc_vvz5pg88r2i854pc5gmpwu_auzkh78y_u2pfk_qc4aolnjvyoitkca7dy_ugr7byjwm_1eqdbbfgi0btbklffajcluh02kyltindl7cmrowqmtbydub1dvgdwfzf71hgsnu9uc3vjcnzkefqgeaofaibaibakbqcaqvmh4pc6otbxjvpfqp7zu24mup7ynldnvnkatqkf0ofizp2lbbotwkbz_brpqacopmsrtxevbarpzn_ukw_xfvcmlewyqu40e1pawmn8pjndfejna6uhcq5o0gfcgqcaqcaqcguag_eiyvgr8ijsfegi_carlzavva7su1wvvz9obe3x5gi_hbszzjyxvy5kplipcc00vlonyc8tjynqqmv8wkfv3s31ta9ihvo0snwqne6ayq8gkkeojry0mus1_egcvd6fnxjryvcsvypx4n6b7p7id0eropqm1dn_umh4xjne7yhf2iijz55oqphrjy6xd2yn2z4885urhxnqua1zkvk2bu3_w1v43ee0klvaoa1op2s6naay3mwg9hdx6ry4nw6j5pga9zzeuk63ev1u09jwunwmdhmmyjfknzfw7tgfc3q8fvr4lqxxpaavgt3cneexp_r7ckxvoongn1xqk9b5uhkfaumfiy9p4rfjrd8gk98kk99k_wq2z_rzpteldqlv5vpk3a6z3ygnm6vrb8wbu3wdsevxloc8xskvdtjixmautwtmawvqauvqiv2butf_3hp0wbp00r5ta5cmtqatnrrgfnrrlh1rsb4jfrfsirdsixjtpx1bsb63l4ej5iyj7iyj5cbxybc_iq8cyq9t6bukz1gfv9glv9glz8qj4yp4cwgv3nffp3etj7mjprijzixvpve_pfe_3dg_3kdr3te6zs0p_vx1lmdnbss8sbhjiwelthz88rcf9h18mwjbn6btpkrseyee4precifegifemiztvppgb0szz671xkor6g3tnojghz9ox1t9yj9muc_kuf9umg_1rhdqiylmeeqnyh3vxhficpdfeemp0b6aqnsp9mcq6y_sdqzeee1pidoqr6q_hmh_njjqmhan9ccqhecub_kk_rifxcekeksq_xaavstia300rleud9p1sstvwq82yt4sk9qerkqsusyf_fulxljpirsvxsmee_1ka4tsbaoeodg6xoppvsm5duj1vgvt7ofval_1xufetmdxl8ffekb9kx76bjc70v3cwxotmxph0xk6m2p1xvjogjsqpb19cblfnioja1ndhujjerwwjkmxafl_ee0uknppfirhtq3kpehdeahbpeehqrrb6xnpichx05mconhqqzsvo_bzfbfdgwgpzb19a_hmjql40nzey1elkn9nr3gcdzt0fepnqsyuazusj4_x4_z1_wqzwwrydprplno5zxmkwaaiabjrefuqual63ww2txdn_fm84wcaxnkcmw8n0m2n0noh2jzmnlvn0e9rj2fl2nojj_i3eev_zywwvuji6ofy1qmji5gzitavw4zg_xmr2vgr1qox0e15hutzwrughsdhvwtg6wvmyrnjer2r6rrcsivacjjkjxxpafk1kxw66nxlpso51cml9pjapf5l5kpflrdmwet1oj03gwqbvxxxioqc2fnhfit6ehk_ilebxdxzf6uanppgrwnslqedghvk82pjquplvmzzcrzl_w02ucwyfulkvj_sh_qlew1uffjckpo6kljvhoa1xncm1v96fq5a0oj1uplq0kkqsddxcrpt_a4zvp2j5gk6nkmvullhgi7uy1nlsk1xwdceqblifw1mfxl0lkytcttkujzlt9fvl56dgssjfcn6hytqvpmgjlzolbpqhaowojvlus1x3zyns9kjwhkxn0qgurhjwupspys55uwqessyglvyggsbktwv7hy5th7msx1sjj8nk6ickkvf6uk2epqyohgmdrvzjnh6oal6jskqixnnfraw6dqctuqf60sq5w0tydc3lwsvo1lyvq3xswl0giclz9xc9swg86wlfidohlvgaf9kj75fnkivuuo_nqfqyrl1crkscpfe2icvhhvi9voqgq9klxlfauo9ct8juvqutkvf6ekphom8vdbdyatqyp5kld5frmukqqlrapsmpiylqntedfhc1n2zyrpsc_cuf_htk1uniqv1di0iki_1npequot7y9rs1roieb6y1smxpvclremcrhki1glpnwtqthvgc9t1enqmfxl87xi5suqk6d8m1bjvxwfryllgrsxkoxvifmtkaqwqbxejretqbtfx8aotcxivcls9avpv2pmfv1crqzlevpmupyrv0tl1ptgtbykvc_l46p1wkj1ufcopobscsvjvczzc6tqsiqyrwtlwrtuei2roshjvn6_uplabfywpsr5yqsp_jqrz3czmvvcyfw1snusrrwlvjvq1zkpgfw8jjrly7l8tnrnlp8cond25muy0xeueljuax1dpaytuccgk5lmxdkzkktons9jty2zqilyvvj0rjaicpk6mqoqqkmkitqqwd_qj0x5ovqguc18jjyafppsgiguq8tzix7kxwvnpp4wltgz1vkfa665btdmuinos0mmikdfj63b9qdbhuank4rod1bkphy4a2hzephkalef0gr3y0kvpvklen8_gsxesaqestayf7mxp80_ral_vdgdez1u1bm9qdn6unpjqh09hiqu_bsvsdk1lftveqxlplfva_tkqv5ktc1vke6lcvnfstwlhj9nqdq2mkltyolv1fpcaaqxqi1njx46vuumqvul0qnfrkquppuynvkp8ppuj1gspephslckwmcgtkutuyttbcfqvivszxlrmyveqmyaluurgn3wqolkkzpi5wuqj1xvfv6i6idttewp9rijoguy1ckjvqsnuy00rcpdhklssgojvauuviwpulmookqivcjcbsgnhlcvk6jwugfkvrrj5kkkvctoplq5zkpklnkuquk6sarvefjiops1dtpnkptvsyi1rcfvxwwvvzwpvduslcq3miluzwsquqqqhalespujuy2bwmxnswsqqqymgkqhqparkmmq6mcrk6laypwxpevi1rcxtg32khooisrpr45y5cdusdszk6lrlpkqs1tskhoqll1abgqvsvnesjjbsq6zmfxjvm1kki9n49k1ekwzhcrwc0lusztsvill5bf4sg_xgqqnuhulct0sohi1zidquysxygttkb2qsqxgoveqpvgtsnfaifi5ysqnuqdua6hmva1hkrrxiu1lsdxy5kqwnoufa3_6tdjvl6mpcusqupgwe61k6vpcpa7tnkoiozqspgisytkcpco_ppvi5wrqergwhvosmvqocovfqvqy6vurtqhmeumqtkyqkqdsxhkpw8p_oqnvjfqwnpteqlqwflttbjo1qzwe1_nzy3scivi1bi00n_fgnqdoopaxri2wtnwa10qg5qga1rrtf6lqcmmupqxgiqivxapwaluwrqpkdamjxhj1tlavsvrlqlwwpiohywntaiflzas6ltqkwmt1crsoriuyyao1x8ak1_lxjyr75uhuivqvjwuytc1d5m_pugbxvfmwb9oexmobtovm3ydpeyzgwrr9hzkvv6b9qmktmghcbeyqbc1nv07gukyk_6quuyxj76_7ousxb5rqoskzwtfj67y90n6pxe4qsabs0v52zwjttlri7wzjivq73tuvpvitppyxqfdm9eo0xycgm5gpp8ykxj_v_debvfjaupyeplvrifk1poeku_snf0ezv1qylpkrz5te5uv8tur7i467cq8lyvydbmmof6nswk6e8mvkmn9ce4fcls5w1tjus57qrdutp3ostezyf4_xukz6zhmqkpwxpkpzsqeov8m_wpcwu_6vnuw1c2lubxmqluux0cjbzzjvlvwllvvzsfsqleutukk1clipf6fc5voqylj_hyrulaqkkkukwtqilrtjapvvpzl_ol5mluv59ur8lzlvfntsvlnml5xz6yrs1wjnmugqn140ncplvc59yhkqcnjjqlxax7ew1u_neohqvbqfepvlo2olvn1rnykdqitzy3kzv1qclhkqvbjvm2n9jk1ljltvmjuhl_izwcqx_leari0mu7ue6pgsqqq0akg5v0qmsux_lj06zqfatltgfnjua2yskbkpbqlv7vrqrj9julwjf786ysqx_kstqquivapcpzygi831y_pxzk_qr13ir6qwjsqltfxylc_x15ko6lznszmqskwofmzxzf6vl_jryvvlclvljipeahnpu7vqhrjue6opzblcykmtllpurxss6mspjf1vejvztkjqjlyhcxkptkly5f_8hl8lqdll_wu9_tj2hktqpje5qrryrpvjur1zcotr5w05deou6h6cvvspktwex_5qvst_qkhqhao_ckxrgposp6quqpmakqpvlqgl7a5_jo_hmlvpcmqlvtnuymqx_qfhymurkwsqownvowuquksupnki9s8dd3kbqogjt9hclsdzbgqx_i_wpbwvzb6q1orwix_uglurnyfbwfas8sqh3ppvx6ozws9tzz0hxcumwryleimcmlrxulkrkhadork1aktmg0fnds3jds_oeqy1vilp2olvy7infehsshuamcukvpkht_6bq863ws_1hz3koybyh1cxcr8wxxbtnkdakop1ga7h61mqnr8alt5pirqg9mlbist8td6aam_b6emhpw0e3hsrmv8jv7u9bhr2_om6vsssmv7p54wxdgyfz2jwipxota9vhxlqqunci1oyrry_t_psnvmfhv78xa5lkv_rsmajckkpgebbtfjo2vkqvlsvs9uv_xylstpgprwcqlvglmjvsztfvfj_oeqcx2s9xcp1wjzf_wpwbnfgqpusxfjv1lslrnsvpy9i_j1aqtqhoilzeofdm_tkxvplozrlx45ssqxv8ou9leqwokiapio8qyvllo3jdvlvtznzoqeigoodj9qi7159oq5azt1cntgqsqvnm_sqbyzf5ayvsfsoxl_s_6vl8wjcrdkqla6vtnrko6errtkfoxjkr_nqml9lhljwo5svq9mvogvjxsqqf1epur_r8fkvqyqi2dsg0r90pvkaya2wh0ffa19kwdezpvluyjspgqi1bhjfo5rgqbrovlki9l_tl_grg4ahuaeieklbwpqt4eqkyexpn9nn2akjcnbf5bsjupyvzolfzjtcnsvsufqtgtnvkou_ky_7imtc2olehv75lk5_qxlzla_p6pxzkpputqaeuppgckrkparlzs3q8ez2x_6psqwqqwlv_nlcluvuo1xsvuc5knanlaifohlx1epg4v7pwqkksvlv5rjvk1xvwkazkyvwvfvkucvqtvvem_vgi1oy1u9fzr1roh451cluewllvex_y8l1dlskvkmjyvy1k1rgx7qkrh9pc9lzza1zknxdonxbyakfbopy6l_yqkqvksqsv_9cyky_01zkrelgccmc2_b2qhpb3vujzk_9xp1fil_uww9euu_guv8qtfszzkf1wwmxrs5ew9oyhmvuhiley0vogaa6zh2jxfeqvqtkzqzpus8y9h7eilu3u_05fwmwxklajxqjugkmv8u9whdna0aocrihznag12p1qdabtyg2iz_av0arpnj1yr6tfa_giizf4smdpg9ek0xymgs1dkpp4y_ndc5mvjm9071ebbfy8hdqypao1uklm9qduqtprobzk1wpl_owx_woj1rilvxqwwk_mvna_7z6rgqvtkkn52ijx6kkliwrt88v5iunusqdsyu6ta_6j62jwj3xstdnguv2_qhkqdz2rqjqk11dyrpgzjqhbbr1uztcrvjepvhz5vpmdly_o5ocr2ti0upnai_6ay8v2c_vlvcvstpvnv6vrl_pq_ceqdsqvoyfmtwsqluq1s_8kdqcs5ytkoujlvpzkptlmwbuudqkwceqx_tjbyb03xh08vrthzq1vjf1vergqjuyzuwum_uur_rclvwziq5aqesfww96ufqvpwkr1ekhgmfkwjfzmhukklqrruv9teqequatgyflv5vzqdkivtnvkqy9ldveugqnipo1jlvr7cp8jj0lcfvfcqv29qieuohum_qupdqlt3rc2esowvlqdssuonxldq3x_nh05phdlvr0yqrvrk_duhtfur90kt2buv3waacvjguqfcx71fqiqnstkrchqv78sivs7l19wcgn8bluuosmsqvh_qtixv751awqaqdqaqkklmokr2ue316azotvorlaf1kfwp8n6tun89waotv5whtsn7pcrxaqnucvzsvypujqqqv_qve_iuinmq7rp0kz9u5vop6aiitdxsf63eabncvlu0xz_zwljipyrl1kxw6b8qnap3abwd42xpus71106jfizwx7jvqpzizeyzspgqfq2cxgxxvohuplkzilj_vx1ts_nwmyv1gjl_vpcvr0faql9vlx2uq1cpo5ie6pypf7ayds8yp22_nqo1s84jeopsedhvwj1zktgdbskqw4afyvr1ejrsuyrkglsdzl_owx7gilx8sj_cqh3tpxghem_zn_ikrmvklvn41jefomuu5wfoqyzqtoyyno_jfvfwgctp0yeqq_5x9zte9dloux9ria6hftwkwei7pxqr5tteqbvs82pfjs9gmoeiidpweqdqbqoud1tznumkkootpl8kkitn3lrb3stuv4en2omllrm75y4cr4ookptmqkeaofaibaibakbqcaqcc4ctb4xvkaenokluzxkpqyyjfulsj7vuovrjkzdvqlp0zjter990zbbeq0yk6mkj3snsakkmqpakvd1rcrajvodqzjmdzay_3zxeo2oanrtavrqh5bk_vvsabtafgi2_tbo86pz6ket1ysztns_wexfg5ntmuok6imzbyfnhpzi9k2tm7hrb_cgzkbk_wt63kg1yhumni_zgk3lee1meutm5x4qr_qphgl0mieeziti6na7okjj39aohe_pon9y2r_iqjnkbkhlggswthqks4um5pqm5zv9xvaijq9kad9bbrlruduid7k_gtkmcm0xwlxlp0zappgk0rxhronhyhsimdiok08trtjapkn4_9l7sydlsvu_r_8ap5bswhq4ziudfjjtoqbkdotfhpkdiyxr4bckcfkbkgicabgmjmk0kaabmrepjarijwyghgyboqniznogaxacpgflloilqququ7r2qrsvmxflm3ervbtru18_ncv_5_q5mxmrqrfbyylvzobjvnvvt2_vnf7u9_v9he0ax9uqjraydkfa4tdswydpsa8c9icdhsyhixaqynzqxfhegpg9dqs7lyzvtnbyp4nx3szo7jrwcsfd_i6hkzsetu7ucbjfw8l_fsf7luh7zrzvfsptfnc8m8fxbh5hozmudai1hg2vci2r2lrc0eyijrywmdzvsx2obio6gm3hcdslw_esdoc3cdc8gcphdrwop3ewmmlbcboha37cv46dwtwm_lwikzjo_0zrvd77qsl3ck_3htsnqfee4bhv46d_qezpyh_2z6lpq3xugylfh4mphaym_dd1awejgfb1jmzxmjrjzwf5xjzvrc_zfa4x2foqpnerusfbazjewcprzjqodzzwvjvjf38fpr0itvzkon4r4wsvrp7d71f4a6lgxh_ytelj5e4d47v8txsvxv9jhf5667dxibeoeuy1etghdgfqa_lwm5j4vr9v8_hxu17_pugfc_j7697ton70fffysh73jr970pl_2lguivtzw39uwqt_tlhj3xppzftdo9e_flmf2zt6t_n7xyz3w_s3j_o_8uu4x1o_95ykfq_dojnfm56dxtvj_p7pv7ekqs_bw_ie7u852v93up0ypt5j0g_d3jycnjycnjyert0ymhuqzypadsakioafaefmlld3_me6hola6he_csfkhafakhf_qsbsuawvczonamwj1p6yiciipvoj8xdsx6otzsqckto1dwvi1wpuvnlz2q9w92pdkyuvjtyrdbhaqqo60wt6wooopgrtbkzlq6g4hh_fbntetaaairph1arv_rvdq9tof_bwlqbtivenuj8o47ubuwd3uh_ilxjh6hmogqwcabuatd1rcdvbff13tvhmjvd1sz_4e_cqqki6jbvijcsqbwiqw4k7o2bbcamj4axhzynhwtk3isgjwmoupb6nabsj7y4bbpq6kuyohyqvujavam4whyocpdakhbsrmdumgjsqskygghv4908g3q7dnodbyfb1dhifydwcpowbltncdcaxefwbgfdgrxwokodsqzqr0cgvqgqv1ja6vtxkgodq_pje_jxu8d_nfnqnueu69zgcpg6nt0dq1n_ncbwvqkuyvimhuraaburof4e51pz0odqxkvkqfcve97vfgspo7vgmdqvsaouyvqncbu8roxifurgakn_wyommcq_f4z_vldbltpt47kzfqzrp_5qsfqvpb6docygnqsqdvn9jdak0dunjiaclwjbetvywr8f4lqe9ymaapmaamm92ebwbxv3b3dqwlvktx1inxjycnjycnj6dhxiwhtg5jom2gqajlj9s4nenrfa5qsjs9gj43mf_irwz2puksdiouvnx8cn8jamsprabir1cfuzuscqqb3pnoh60j1ogyo1gms1qms15k7nykpbsxwayxu21gst7bq6ebwuy3bzpjuzvitn0ttzjvamck0edsfhxeamclemf9pdlov5xhmvc6h6pv1blsncg_imbp7qdhadleldaqalozizqptxt9qbtb1uoiabltfp8ktygowkkqdazszvugavrmgmyglnmfyutltfxfqiwkuvomw02cqckyqrjsbuqlylscvolp7mmwwtupcqrfmpc7uk5gztrzzpjkvyjd1acfh4bybqudcx9srcveqeabor7cqolohdkyywhidqecbvacjmdq4hoo_7ko1w9sd_gdmd2oish2pgdcwdlttztqrrpiqofpp1yo_1sivopezvqgqbkburogyu1kfk5g6u092sxkoxmfqlbhs68tfrdptjuyvimaqg6ihblmtgcp1pppgaipivwsgqynu1jpu737tl15sv6gx_ulhbfkpxgyi6u5um0t1epbk90kwdrjnaiahqgzttc5u83vzswznqv4_mhwq0gqjfs_v7r4qewdsnzycnjycnjwedz1ymjwbk98_gmptp5eb7ez1uljxusu11mfdqgodrnq6wkwhhkiyp6p0p1bz4kn5ugvzlrzulrkrtcx6u2dkdqlrz4sn1pnky_5t_sz3s7pu1ksbhnon5hq4uuhhyvqd60ylejw6w2wrfxtmnstmb4kpurvhbfppp2ppa1szolnpfhrsr6ot6n_s7xxokoritqkpsbxnb6utgnqumcqb6l66mzunpkpgfvph6sndoewdp8fualjtmfxgx2nmf2cnr9srklc1wnqja0w9gm3hcdjhi_5xmcqj_oprxnfw1vfednj6oeqk9p8yzo3o1hecrpp_fk7iud3qjtmi_lmbapayvynirwnv_t1muletmfv3ptp_qznqtt0lttz6_iua6lotk5otk5oto_bhjmyopvjlsc3vudgqtui7a3vvy1vp8cah2lf62k53pfadbuaylnoxam1aiu8m3wx2shtagcllrzuy4h_s4n5s87ujmzlrc91ttjejxwt08umpgsn6uqd2mhiryodqg0s838eyooeztrjqormnahptoepdk8d1swwdvjxapijlxamtgptbfbaqlve4efeypmaxasu1oxadyw4uowonynmpvbhaizil0dqecdunggmthwyytrk0p2p_ykx_90sjnelxhref53dvo5oncx802cq1pcqnkmhwxmtm5xg_vwy6ja3pagtcaba4kovqmiotw3rsucvrvyzdqxq5_i9ictm1ftsdw0q1e5otbtsj4n6z434d_t38v1z1n_jycnjycnjyenr1imhu6fztwvm320_v9tb34ucqav1gmx9a0yrnqzvl2ptnobkdkzwmtovgdqw5stt3cy3exdqc3nfdlmltcwwwct_rrgjgwxwmzrnj6fztrbxz_tscfxelzf_5kxtptjo1n1dpt_1_g6gmsf80wzq0x_unqyz1taayhtz12fqvqcadqbvmitvd6dmaamni_ll9bep0zmaafolk5uavx0alrwmdqwdqmzpa6junmyaven8bldjrk8nqboguflh6mcad6diqlv_3b1fue2bbllhahpift9rjognwzypqg96ajup4v9idqdavegpa6lotk5otk5oto_fhjmysp2ptk5ua_uu1vwuvuvdaphuncbklepmxawgbabvtcmi_rwzvqbv4u6vztrsc7pffmbzdqzusxfqdkgjg8uwpnjn_bq8lvnxld_atzyhk_serm40hpwzlqlu3cnuv2rqakqmztttdka6k0yddpju_rparftsdzyz1zwkhdxt3ryzxkk6td2emobq_oagucftanxdsw6gisf8z2ca1fwzb1a5moq2b7_zxm_2qh8qtb1rwvknobja9bwgugvxpp55afugv_ppnan6acqbk9wbvscnjycnjyenr1_phey9vhfnuj_mu9vvfjqyktuxu2yxshaxhdlyc3pljm6wgccbr0s6zbsyf3l35kitwfi1wgk9g_vab8v1dnm0eogccr_md_w0_hvfkes_0uo_gslf7chx6ihxdjfvhig2qxsaiyqthoqtemvwh6vwj6k9qlndr7ndr6xtr7xdrznooxr0uqugqhb6qhugqhehqazsx_8ouasg8mih6ufqrtxdprwuo_fcirrdifzueh7i5ixsmy2qxffdeb82qqm3qkoe8_u7i7n3uip2glewduef7m_1ugpu6xf3sd5p_nkh7houtaeodaaobgnuon1u2n1uouw5klx6_lnoodjqo9jqodbiz1ubp4efrg95v4d8o4dci0suewldd7hud7hrcldud7fwd7hqbvjzuizmx_twryobqlvu53_x1q6wqm0ju29x2ri7db7cwq1yrx1avw5htttcxkgjmskdpzp5jm4ug5jmqhu618duhi8dqizezyl_vzcaul7xgjypu4fqeisjiopzblaladvhbqcv0hknoblaqq6ggtthkguz98ezmjaa6ijemuoh5ogdqe4ydqa62kqj_fcta6jabkgmd6aa3_emgeavovnjmju7u7mpolp1lgoohex124pc3vre25kgucubvcv1b_j5j_6zfkqkiz_dh7ybvcptffs0a6gge0fyf8sdq9xjycnjycnj6fhtiwdtp3intoeiipundrlmhuonzjyiz_hnkohwt3blwrowbkll1q4wagewuxnxus76nrty8qiwg_e7wpucrhuhhkkbhorlgifyzr7yjzcjqeaguplkbae_sm0bfpuodnqodbhkreqgokcty_bjlwaqs94dwuskobrbs687yovdifxwal83ksdv7xfqko45qfvb6ggncvofogufxwshesoyycoa6pbd1aj2cuarxl6eaaqdaaod9vukczjmng_23dcqgj1nhsydq_y5fscv7qxmzic1izuvlob71wn_d8t1dljrhszvo_zvumrdqwlwvjvddujkvvvqya7uxlyjv54ktcww2ocpmuidnwo_i_clkjpjg6iu5wra9sotp_zovdrcimtn6ituvp0fnfkgugwbqzmoolibvdqayuqussaa4wcqblhgk8krnqldnx2zgfrtz_rjisybqevgqu5otetmprtovl0znzdo1jn7euila6jg_kdqnikdwjtl_8af_fcbvz46l9bxg6g2uddqcydqhxbcfnna6gotqfuhw6muu0hbukwnennksmvqh8nofvtyjx_fnv_diff_g1a9swx_s_gopookjvosqt4tenoortopdq5otk5otk5ps46dgdqu5oj7no4xsos8xfjww_qafuwzypdaiv_o_e3cnkoeohkgsbqvqf66fps01yplkqkicryzk6kug1qrb6zbxn4ko9imnuharmjfkfbmoxf9saql76ako7hktebaodqgiw9zv4zqsxcohcbvz4lt9eydcguzcuz_qrzzlqjfnhnakhiwjsutovulmpav_qg0dltoewcziarum_bji_0yzq1bt5z_jlkih9f142ijou_08cqvp7iq2mjg_gyr8otaopnncqbamznkkgmkr3pz7sfxg4otk5otk5otmly8fuj6dz1nl8a03stm1wesxsaaagaeleqvqau3vxtzbhu0novlrxgar4r23sp3xpe_fpjpcnofoz9qumovktiv56rdzndmvmtbwptex9jxxadak7ug1anwkalqgmxp2ppgfulcwzkmhqvgzt_qfmjdk9zvflef4lw_hejd1v_4aeefi3v6pnkmmztq0z_oka6iuml_dqw578bufqub61d9nsyonketnevsxvdxclzqlm1u_p79uywps9wzvpyaqahpazyv4m6cqshvm5eqlg6h24z2ptr2tk5otk5otk9ojkwdtnzzowefxdztktbv9qcogc0vup82vmgwo2hyp93malqmo6q4mu1eqghwyqtvv5soskcelkmgku4gsajvu0kemsh9azxknwip_gla9ssduwgfqedgymckwtrsnorlavl0zdrxzplzxsv8_vvwrhkl_xj_r7ts80zn6y3zpoxy6_vo3clt0_zar_8zjrax8cnfv4alf34zx1pcxthc7_hh_tlbx7iacx_9npkbtzwy_l188amxcohcr_ihgkynioq0g0dltnpdpv7xj2def6_3s7hsqts1rekewtms_ani5_a9izm1brdvawp_nneq3zxkf2mymnzknitk1kdugzovc6nuuq5ujycnjycnj6fhwq6mojmds87jg8gku7ubvenxfhtmlvd1tsybvbagmquznq2mtujmtxkncqg6cuxngj6ld2c5rhxnmmdqwybqmmbncqukmhreu1i1kgrrtm0a85fuvopmje5u3zvkysrvte0aqdxwy_4rn8hfffh_vzd43p9v40srgkz9lt_al35doff5akpfc0xdwciw9f9ffvm2fvhrf3dhwn_hl92e19ypbkaoznawnnegtwmq6jpt3xz_28c_veyodwtavbebyz3qv4lhhtelskufh1_mifu9ofwjbd1qq6gmsx9bb2pwubqukjeb6vivvv8j7idqu5otk5otk5oj58cthvyomedxzdqppj_7ukhuok9cnkgujldqq9qajwtl1whqvl7u60dqmieqgybigyuvb1i2acqle6fvcxavbnz152pd3oalq5to9oaqlzsajwpm_xyb1xqiv5sv_giclol_hhe3llnfansmfp1hg_vmghqrz2liwjtv3g7podqwdca6kbxqdqy6rbz3qq4ffbup6fbeqygej_bxlkoujoi_2kgle6zrv3p4kzvxalj7lttlwungka1ost1ol1hx9_h2f_mo6dq5otk5otk5pr4ycfuj6dz1nl8ayuoono9jex8zzkaalkymswzsh1cd2ialti_xwoo0pypk4juewrjb6znpidq_h4pooreb1ddtrta9rfsifrllqpo9so4wfld5ls98i_xth7z_4_4nh930deg6nwmh8ktd0yvyuvfkq4u90akrc9ui0cvbtibc55abxmg6zoo4ck_gy2xfxja6gyultpywcv2zu62qaqg0h1a6icnjycnjycnh5_5gcqk9m56zy_gr73avr7fpb6lgfutpj_paoojiwrf9tua8xjbdxnzqkqwqah3bi7vjoi_qczqlwrkqmmjjhtz2ualyet_rokn_buhdhav7u599nijwr8b_b1y4caf_5_pvxgzq5f_df0_a6uwoq1uqyzn6ywymkson3rj2probvg6731sasawywds0ml_uuk0bqjxvnxrwavt6l9ue9acqpo5un4dkycnjycnjyclj6jgdqb_1fm3j6bhta4gphgfuiunl934mofjbatybvpqftsawmixubwkpjqhkyep5d6dsgwqsssjuybkakjbdr5bfmxqqevhfv6gqpodkgvo3daakuwdqndzjmocqemmvjoo9yqtdao538zjezenoj8e1trsgo_1vrmvvw0s42lze0dyc0_ztkxua1u0cjozwofjj_ofultok3aluajxbznllaqna_r1alqzps3ancpb672tyqp_9heblgqkpfqavp6f_c_6aqpotk5otk5ptoy0hu52czkepeqzooockqlxfwznxafvszn8gu7mookigvxclnxoa1qrx_ysykicqdlnta6hsqnuepzcwt29jmpuasqfuj_c9geodqhmmokkdqqykjgygiibv0w6jw9qiqb7v5ng8s8ggt_2s4xg7cabgqerh5i25v4hqha5gaqtsavrtmq45moq2b76zxm8mijop5i9c_vb_5k3alaqd1pmeqcxekyyzqcxem0wx_wiqqu9xpu7u_zmasnep9nydshvycnjycnjyehzkykqt0znogcx8nvdlurzf1plkhapnhalngucvfpo3avxat2en_0_gsk0cqhsyygfuyztm1eo1d8szmuho1yzpuziqu1jpzj86vdmoollc1httjo_2mtymodj3ptzizlsmktgzerybu2cqckyeb6_exakwmcqldaa6gm0sokpjxvzdacq3pfgtaqcvhvg3avvrbak7u20u1awglqlvnjg6itm1k0nvg6m2zts4kup9tifusxf_a2cqee82xfsdshvycnjycnjyejz02mlu_ebg_j0k4v43zcx8elxfvhj56sphag5_fzqoxem7prbqg2kcnfqzaoo1m7ulaoosrpst9uzsuojsz2pbxyyyir6m_odbt2pk4bugi7ppn2zgfqcxttttw4rg0bljprv2ttts8lugx5ai_50ajvwpt6nw9txhq_j_qsyykhq8v5jg6kfevnf5zcvxpx31nc0vaicvqtmpdqcj8hug9ecdodzpokvxvzvavsum9vtd2dl6kw1oewtztsxbldxtr5umxrk6u89bva9bczfnockalxtakpniypv5ewvveotufnpdy9pkgrv14fujycnjycnj6fhty8dtp3tf4v4redregf_uwb_evvbvwdgf_c7ly8_dkdm9porbxrz31vhalrcp603ndwdmsgzqgpvxqtq3t1u_2mmpvocqbko1mn7uu1olm1keojssayqopvpkg_dgv6tfhmckdkr_qea6hiiduh5n_4yzu8gcoou6po1bm_fopegns7zcmcqbswzyohqboznrbztzptztd1qmdu0yw6eeqbqdcvmork9ccv5h63wvujuiv9ajvpxr82zrpajdataln0duwskf_0ivq2mgrvti1_uzggum3uvapsmzlt9ffxxrwkoqdq5otk5otk5pr46lgdqf_8xrj_6_ka_tpn38xh8s_ho_ib2n3_g_hxf_ehhklx9wea4upbxf_efkia2nrc0w_7c3tcbz3_kjypuypqvt8dqmxdqlztoln3d_kdqtanalz3qu5msshusfpsk1ypeqys6ed3nqcabjeanghq2srhp2_ymgburx2pzpiunobqndaayhbz308aqfuydqbiqhuj2wcqrswubtnqnqygyhh_gw0alyj4x4hqqf_qpp9p_gd3eh_gxu_9sof72dqtel_rqf8dw59zfqf9k2zpawiyrhnh7tqob1pk18w_1lkcjmb5ac71orh9skebt8nzumi1rj5v8fyveci9jqoddvblsjuphmz7rf73w2lqnp7d71fza_jonuu8xnjnln8tje_1lh7e8b1aqzxgruke_qxageu8nvkvc2hhsky72ngqmpz4rqb5xpku73vmdt6_p30f8u9rw03hkx4aij8iz4govenw1dsaksmdekak0wmwsdppz2qasst8bqoo0n6pekybvkbe1f0x73dycnjycnjyepz12mdu336xin9_syh_8edr_otzzby39osa_jqaxwdwi_j0ywtm4ahg9aq_doh3v_cgyvsfq_kznqsaepj69mqhpd5vmkp87ecatd6oetadqgix_4zo1ekj_qcdqgwcqzne_scdpqumojoqqnrggt6uhtq5bfaiiyvvfvnpripjjpelhjlravqc7cqoonozg1tjakqhjjxmz_bvmkw1dabki_mfwgl_0qcq9ckhuhgyerg5nzkaakybqdwtdac6joo_dazeusbndkt23meaviemvpiqp_z9cwlvmhqfqfukvkcyqousmpvadnkazz4spi5pzzv_nfwcly9zv9_npgktm1hgnwkuyvra0j5rxjs3cykw9soaajqmjw_jjej17gaqvi6toxfmyayqgbvclmpe2cq_mmrvqw5100gnzmzdawjzx9arx8on_caqqxalujuw2eqaqcvdaqafgf5hgootm7u3q4dq05otk5otk5oj4meg5iq6wvffwnvzvw7fotnt_p1qx_ht72uv_rwpeqod9xooedh6kciopnwt2mj3po1edfd3oa1yafp4gbvela9edhajwiweq_ubtitxonanygyt8mrtqsa6go6dntakqjrbgzvyv5jw6gunc_b1dllqfux6caqdufh0a1sg2gmmbsbldfqaojpr7p3anclaq5u5naakjut3wmgmbqx3emtmlfvwrt2dc_fweqjpi6mqjtd9y0mjpxnkmyvmgvaiep3jk6vl4vfhymskuwvxt5yioki0wlqdugu7fjztst_qlaahpmzezonf3ixfalgvozkatefcduanxka6gm7u2la6hev2pv1zlunzycnjycnjwerz0wmpvtl23gr4v_at_f_tr_uviv8fm_egtpvfhjbddv38k7w_t45fk23t3ax6opkdbva53g4fwbsekagjfyy7n7x9e_pqi23t1id1_199wpk_bnujhkjxwygn189vkqfyzfihhl7uxb6tueaov0smfujycnjycnjycnjycnjycnj6ehr0cepv7uy4safhes0v_x8mbuh_i70_8gmwl_fh9prxxidwulod9xwacgeyvzdfvqleb_vb43cuxvpo4anere7c9rivczyoq7pogivpdl_jxrnn_b1ecepk6qpfq6sjetjynlpuv1dszxn2lnqkueeqxftxj97llhz70nrhgbwk7nlptwphlynhuvh5u6vcbxva0sezl_rgpv3mpxqp_hqp9xjk3nsvrzc1jzc7fzoxp5jj8fhtf4yxqaynp6o8j2fj62vt4oyt0nxxnoo1lsjum5vi6u0xojwixkmpheek5xq8xvkvsnfpxvlzfrlpdnx4lqv8ixul7g1wr8uncuyhwmsnzuvrfd5fuapc60q_y4imk7jvdsnsotpy_x41kngloxu0tuoaihhnrr6trrcuoobtwuonwtqmtjjnpcrznwua48vphxjaity3w93k2j3pvq4xtxlm4rgydkl6nkpz8nqdb1uqt91lonft6i1vi63avfzpnqxgk93imkg_b6txhhe16vqvzzes0j1tkcmxrd8_tm9ljrb6prb2vhbxncgbj2vp0omooovn4cdm6k1jbaaxgox7raw66usj7iitfbwy7ai4pitc4onfyb8bvgs6ccz1f3m0rxodeot9hep_7sy3iebvwn6m7zrzenes972woyropdi44nvx9nylq9qn97fk1vq_tso0p0d_h_jm8hyrx4dfu80mcxsrzldxjnali7ichocmpdlqx3t_j6jjmpjoe7wxjtbmje1_by8whvk9zdxk7za3vr_mgvuj7aiylxnsn6jtkzbznjg_a3yx1c_9vy4utb4pjvt_z3iprz25p5ffvorpr_blvbszzvpch_z57lebe7d_fiohnbu8_nurep3bt72lu7r6zv3d1na_f2txui9t0h_zyv7wlr_fuyo8u39_7g727d_ifcwf79_7w69hxwxxn4g7sxeg_p43uhtylybh_qola2xt07_ba7vvjeq6vp_kg7frriq6odpxjc9mx19ehdo_i44mjdv2krb0dh8xwxpnhsfq4g2n2_9hxeq65jibssexydp9_zgot46167qi_49povvp_jx0cniifvsfmx2fnodkzczpt07g0blpr2sc3t8en7bzore8pmhh5hfj473s44z5_zhcm66brcn_n34ngfylhzp_6ebxxl1i3w3zt0ckpv6rv1je7v7fqhfwn3f4_et45yon8cohtycpoklakx_vxlxbzxt7vzcfwjqa6qqw9rxf8gzrdlhxbgoojpgqt328egoodbofw9y16pyph06yagkpfjdajiefp0x8zdvauhigtubt8vgjsnxulccuqnav_gzw6jks13mapn1q4kqaqdayqkjxo0xvooop4sqfqfoa3atqvqwt637bdfupulxccxqqmgrxbfdudlolvnbqg6kcum5iijornmavcazgyopkkhjwgghvgl83wfsxzgcojq2scnba4ipq_5iepxymenbakgcv7j0jvkvwtukaqg5yfygqxc6rhkxmaahgocogaeij2vwjnr2iushqeogqmfwivrc25xp2gnrsqkodnopjclg9fnqunwjdh0qgvrw3xphaaldjqpvsedurtkva1qry02cqaj76_sqknumglclusyaqbavbvk8rbayxmlrvq3ert8776tpmmmcng9obbazsebqtceh5wohkoakcvxegdkqmwtshblvn8nqctnegggggvybttt_uiotmxdubghjagsfufakmskbvdlsptbugvr5z0evdprwg6tpmhanbbkjyolq_w_cung4tekrlbkpn1_mssdtpeiji3c8guw3anakj_nmadiugtqarzpi6d08fpbseqoos4fvzn0fwdz7ukcf75wjo02dqwecpgajg742b1cm4fl17enckvckwnuht0wjve0a1nz83td08ukgocaaehmevhxcykvbipgo3ttbvux5qojp0jw5i47cuiojtgzw9huw9iz1twgqerbkenqjnvdpknd3daep4td9obfcpxsbhcz0ygemjdkrnwfrf0_8zqvftp32j0drtjqjzt9m3rwqmmmfql2brm7lqx736b_hq1x8l4bf52i_gd19ogkkxukk6u_v7ti8_huxnckikakp9lmudmyxmf1wtdlaerzltrv_fg6kfwpiarzpcq0puofynw1mbr03ovhqpdlgfg5u6vjcjifwcqxubsek90tm7nu48jttz447usvyokyrrssocqj6fpdr5mse6dk3mdfdzfegqcaka3klpoqcualxvlrpb1a3nkxp2ifprrdaegzuzmlynaqsmrlbmmju4uxksrarrnzrmtbvwvywqxu6na9tijupbqycsqis1caaa4kokvivdugpcu6qqxfoaxb4udagayal_jbhrlfunilvpbkvsozozqoqu1mhpqonv6kklunxntltqtvujpkua1qht6xm_ix2pnpjaggrzrcbbuwfmswbwbacajg1raq52hppdvr2ingamskfqvntejed0tyerzhnal_vooatitqkscycabfhd7etrjogqxnyirn0erzbvb6nboicnyopaga12merhqvzf5k5ualolo3who1k5gbalmhunhaaojdhvz8xjrjpy3yvd1nhezurwjw5u6wlvggkcqprcqfvsduodqvscrlkyupnjkard12sgmgryu2hqnv3s7nvdqppd1gjd5kw1uvpjmhu_5lddo2v39luxk1emlca5u5xjo9gegtueklp3cqiafazmaa0mkkpe18hp3thattpt78zdqbbx6lmgarpmnufv3alqujyxue1wpb4ch_lokhkh6od16piinr9h0jrcvfa4oxhonrymtupg1ufq3i1qa6cmd_pzycpzoqpiolygaorwhasqlbptlfuxezzqqk0frbp71qhuk2gq1wgawyfquwzeujr_pacxjy3wtfvmvepgaur2smhutz5fxadfwctvvryit7_yie_9lmenxsora598vjo5th2_fu9mhrbznwltjpdnjfusxlmpuuyr7lk1vangawtpmz6e1ynlga6dqy8ttkvang19eob62ph_utxfd6bmifovexcqafys_v8h0hulbl91ijrupk1ypbrdqzyqgelj_zt_h8htbjcqd6pgkdq6vocrbldpg6iaiv8tw9rmctnuvqvovalzw_uycm0z3kmzov405i8cqro4peenifkngvfhqi2ovabk4_3srsobalucvt3ur4puchab1nik31ocqjoo1r2pdk_sdwlmvzyrkrnv3cfcqewjgkoxuvev56mvolapm5vavhrtf2bvola1n6qytwhuunsnatv4hf_fqex_oxtvi_krgjxc1l4mzzuqgkootbm4vyuldrkwkqcq4kwdxr2rfjrqsntmvpx3zqcojog6srnvi_br0ntkutxxtobu3jcc87c5upmdqr3tpnrbklznak5tmfw6uglelcc7w5gbdaaavw09fvhx11wggov1b_vgnv4fwkl_evrl0f_sjttrrojws33kvcuwdw9trv2ps3wkhducqrsyxh2qtsh_3hm6qudukoq_axwrmsaqvtcbsn3ev_p9w_s72nmpr_53eidq6ybqhkka3kc6pi3bvb2ygkbrziuac5qmxbtdakq4l4r66_f_clvpg_vxoep5izpptdf_uxz4n9mzqrlt7x0e4o6bclbvhqhw9x4c1aty_6qq9tddcszaf6scuzx2f6rcowbvd6eehzpmcafaxklmkkph_xxaarr_nlf_fbayqklfk8dv4ejvqkznpurdp7faghgvai3lm_a2sock_04ti4tvbelq1hr_2uyga7q9ujd1qy0l9hv6vpqwnakmmgrqtt2nc1wfprnaqemxpc81k1bd0rpryxuafkrwc1ip52qnwip4hhgnpsf5dya1azta4okkqfwhp7z1psm1blrjh6ppiwreafqlpwkqpl7upp7ussgqav3pssvwnu_ocxyu5kl_6qli_w3vnvrg6wyclhximu5s1d2ons3mxyhovajrkvjvagujulmjunxbknwolonoxyt7kgcphqfg7tc1wmgr7eanrf51j2rum0oloarbnvrocfpn0dslk7wrgvtdogwu0o0arq5u2qgabarssgpfn8nvhazkz_oggqo0zh9zpmowvyltfurazcen70rn4li1daekvltlmtarsmgpwde5uu8t_6eadrjhapccw12osj9qp1ybkorcdridqry4p_1cnynt_d5jiv0xqlotuvavukr1qaqdqszxaty1gjlrzw5v2pu62i53pw6otkeyl5x2piacuy3at9dge5etvbhu9txzp8qdqzt6zh9xg626i3v_x9klgnepcnaqieqe2afqhqgmqgrvse2k_9u6um3se1fna8kwvt3w3aejupxevrp_t_1ete33cftdjs5tqzv1ruzajwsumfj3aho0tbpuc6ns1_l5qvuksg39qhco7mqoveuu3_jcpdf_pcp_v2cqczzelw7v40mchh0o7ltpvj2o7okdh8dba9sjaoenp_tm1wgpczyau1jtjzxb0jswmh2gjo0wvxem6hh_45njxbeqzzxisu9tgkmpy3uch6p6j2ruixpdg4_p4_nr_7t_vjmajmf_u2cq0o1kp6yh0k9dr26zbw6mpig5mpqh0moaqqperzvdp2efqvldp2ohqgppby7tnkc6qtymapguc2gqo_tkyftkzfxx1ftysf2qfbrgxalzxatzowra8klvx3whxrptg7w71tsiisbuk07jun3gmkfwgzq1xyv1oeqovev839sjqkpuclcwjyw1uvlfsck92i_vwtptj3gm0oftaohkkeqhtbxncx7hpi0j12qbdqvsmcqgtqkovqlrde5udt2zqlxqrnxdqxenal0bqkwdqdgeolyz9axknlqvgkiv_nbpsnqcwfp7uk3dpxldqnmj_6zhuzz4aupolddsfakk3s8aantfpacvytsfmuzm1r2q1ng_v9yzheckuc_skxpzqfpi_drtmurctyruny72pyauvbxa6ldubfazglybselqqp7emap0o7l1gqzwb9uqk7w_m9qgssudqfr6dk5qfapkth97fbs_lqrradyfwltfkbqrdz6scfudokurapqqalsrvyenklbvnagmggoyg4_9z3wctu5ktyfxhcla4v9jrlq7ve3usfvdqluxnv0kwnwguumxfrgmx_evtbs6rcv9qhfntlqdmk46kmrul6q7us_7m1whqthh6qf5qjuououtnbp2yaavblfq_qartmj_rgcvdpwyxf2p7y5uep3uty5vw2fq6vyqsqootoc20bqhqgluvrmspctgkh2uqgbvh0plgdilh6pctnxg1ilytt2lj_mtje_i4kmys_ueuivv6kaf6lil9wgia1vtb6rpxpihuthndq4dv9pmnknr5mcqk9meelq6u8_3ezvjtn9toaly7jmha5brk178poo_jsl_eqkkavqcvnrdqmnwnm2jaookk_srjkjugykxqgzwdxdqq3bvdkfabxtznqe_bnf_w2uvnngqhyp8k83isg1zwa1oi7ghk0jckq4ujwqkq7r58k1mtqxqvsklok7nyr2u9bqg6bueape_zvnqrenvct721hun53tdtxiqvoiblxqri1qjltququ9qujafpiupe5piwqzu1epubwxf92vgnordlw3avoqqgim6qdvcfrpd6obqsr4vwgsemezgkclq9vmqfv1p0yuvdxwrztuktinrfwhcqonthprhrr1pnbkikrzgkkvzrgva6ugwdqk1k1dqz1rygcqfvvp0otqgzsvblvn62kgndafskqj_epgqr4cye_fmdqpqvk1bobc1thcnxwqvqrulyi_afiufvmf0foafj5qiv7pztqyqbx7btqesnexbviu1rgp_28ay_8cro7i0kmhhkrr3f_c0l0nqo6aiapyox2pariknrwqcucpbakemkr3koglilm1eaymo1jnedqlpe1yo042feqhqhfhatqxbedujg5ue2l_eneqdkte3bnh_clmvda06xsyehdrvjdqelrngqun6u5naqex80pisj2ma1ijm9xgprwtpyje1czdqzmnmzpqnkbkwcntmf2_0i4aacaasurbvdprkygvxamym1x7wecpdluh23cqzjia5eqnu1cz_lq9nt2zmuxutqyumkbtg1wvnagkyi3b03jfqi3yh7lkdbbqwrdh_fwxqtltku5li_4duk8lda0ydj_ahk2n2rxivtchu52cjtcdgqm2sh_sprfqnqpxs0x_tfue16kkxo3u1jqxawrmnyjowteh6yzyvhxbv2hqakawautnzeji1ap8pn0mb6se6zde_avutqkitk7v0wjvm0pvfodxogrl4e61ufsj4vmlfzhqvqcze1of21tg_ip3qx0i1wrrf2ualrbhl7qrcacqxfplbdqhwopak0qdqqornxkn1jlircsuvrwa1qwa1qzu1xm6imoatikjtawb1gsykgzqewqu3_jgtfwminw1o1xtrxuqvr84pxsnpojuffiuhbaa4_39ofcvkx_locl_yagroiu13yfw1dyxahpczyr1245tztryp_rqofgajihyr_eptupktyoqabf_u8rfgusl9asayv6kyzwdozvb3f_vtrv1pzohuyxbulvex0hxpvjnqihuh4ej6ucpuevvdfv1z2qsi3vxg6zb0fwh7e5vb1bjelqroljhhnugu5ozlut6rerf6vg1gfqkuak7nq5ttzg_b6lbnozp9psxglqjqfbzoclbh2pkt_oz4wps9d_9m3xxdek112rmzlqdqfqi_qkmsneqdlnnuf8u0hoayjp2vwmk6qb00i5v2_ape1invqdoyfwdqeb36uf2wpogulppevonwdq2beq7r4entcovuk519_qhtmbru80ouzo6um0dqnij_ab70gzrnau_vqgoerbgrtr4v6oguu2dqfq6evk3xfrpoowp0wnvb2ou_1fh54kgrk_iypsuq6kadfcuoads_lmz3om2dxtomhu632aqndfdbgim38bmsykbxrzmik3mlpqyk7vws9zczvilt8pcbcxx2rhdbwgh2szipypfagdlvb6vd7bc62cl1svkpcbklcbkpccq18wa38wa18w618w6h2ldd7dr6clxcjmaifkneivgd_lgigirrlhvq7hvq6ndu47l7r7krr4qnr4qnqhk7t4qwqcvzgdvoi9qmectm0q16kmwdfaphqh3_6h3b6h3h_dcabxwcc8csrvwcd8cwupx_c675oddnmih_n4ijxcerm_ejrl8vtyi2bg4z_un4idd_ogifzyu_nj8z_4y1ul_xtf58c_n1ravo30uq367ovix1uzf73ldh_ldle7jyjfo89vornkfb4ritfsyym_17lgiduvxlrf5qqx5rg_o1wf_p157o91qrzgqrb9xs9uo1istng72shtshslltbmy23ml1u4wwpzsdfrbkmj2witswwmuuitnwpn3cg0mj1vyjrxwfsuies5h9dyhq5t_lia83fto4grgz6ubfiyzjceudpvbfx1al8jlj7gpwqdp7obvfaqeioszqjmdxhkiwp0preta92pdc1zj2qme5kj_hsq6q7ulbh_jjbqhae0j1xg_pejzqxkjqcu5po2ptqc6mqmkbw6udv4gq0zx7rvxypno4_ux9q3kfqcqhankl2t6p9pvybodlvswpmjdyo6vcp_bcqkn4ublfx5ymtbdcb1aiw1qx7na5u4w5uclbpkcka_9f7u7nbvy_1o8acpylg1dcbsip9nc15qvsiaia1fvk_ddw_gk5li_rlud_z_02fiml1dixqkfvgzcdbkbo0pcai_ftkp8wdkyvywlnvydanst_zxlvzxl973j3qgmmmnptdcgac6rujfenzoepfejm7utwsmgq7l7n7eddgcabknewsleq7kw1qvwlezucpwpdmtgfku6nblmyegqwe8fs6kod7na36g51pqownwupagrdcwzvbk8p7lwdkezv4_xgklppxanbwpfqlgptpwpvbfrta6dmuduzrnqgqby_n82laoapojxngqsqie2k_080geo5j9yffbugnrbtp2u2ovr3sezffo_xnkmtaftdxxo_hllzbkvfolj1h6pp_jsto1udqvftjzou6bf1qu46eeqp_8eodufqktpo6vbybak05s9aqtqbgoophlaex8w_afcu2bfqc6haiv1njfnbhau6_1r2qp6y16wldaxa1xhmpaeqvy3xr2bv71dv3azq5p_eafnfzn8csggo7_v3uiep6fhiy8ipzxgkmnptbfe5ldoekky9iwbqocxbvhmzhhznfzuylbdws8ya2k1ym6uf_uob89u2blfbwki2i7hwc7byc7bud7dsmrc3wu9i2etgpc5hxb0ba3g5p0s_0cngs4dco4d8mw5tgutts32rj1knz4bqu49khysyobl0uq16qhy4gawgqhu5uougnykpa9rdti7akgooawy3wxh8lggi4zadvqzxi8a6hn8dmegasmmgzvk93rh5eoxzyhcvglt2_dqc9rnvu0nuowpuogwmc0hccqaotaccivovuy2eew6dkuxtdffohii0esj7xet5c5xrhthohbxqd7hrcbherxex6gvy90osel2s1dpyqxewxo9gqcpg6mktg4vqgmvkg7cr7hvwu8ka6nwlep3ckrcwv2qwfqbuxeyxgbl8czpfbmy5wl9rbgk60mrurohruj6ubni4mmswqlrh4eq691bgahpgnyhv_wftjfdu7kuk_jscp4kdqp4kuiu41ycqracoq3b02cvjyvtlgcbqukeqkckfdeduxba1pu9v6uc1hnm4_2ndp5m6vbmomqiw1qpqiqnvb6o6dm21sso_kytvh0zl6ksl7txtq2qqifivo_wk4q_f_akjvxel6lbvxpwfuc0hnc2zwuex_7o8152nyy7uuuxkrrgga4vavafdbedublmfndx1qmyhuqmrftoqkefqtfwlup1hp6okudvip438q2pd70lldtvobwanphoac8q_lfqvr_mz9kqmwvq6heohqh0xbiq4uknrp_9itxoltjqesl8x4nqu96dovqfrtw9t00brfoiuppdq9ph_yjeawdjkvyq7rsnvcllv2kph_m0uvkmrdydc1giidnyzwb3e3kmbfngadzzs3ahbcxi6s7tuow5uvsn1aiwmsb2p24y1haxukcon4g7vpih_elxnj_5p4ktvb07zxalqth9bwtfjfl2hrundqthaqghrxr2w2ibqqmnv6069f0fu2ycqvrsoaorrz4guk3sq2ul97fia0ww9qsayqg2omsx6hwrqpu9xagyo6gdvafspq1vxohoi_4ci7i_l9qaqmpw0a6iyqfa7m_x4jb71192msddor2iivkwt9yqc0xplnlpyjcoltddvodhtutwj_uqefbaoledx8gp1nur9qpreaml1tylzhhvofflcgdpu7ahb1klc5ey9uwjhrqgbg4umzostzjwamovq9wa5hztf5jscr7rxq8tcqberbq5qo1istblirtpatlxryaxewnk1izvqc0vvflbr3cj1wo9ygmdg6kaji5zp3jibleaezi5kfazkonqoqgqpxcbineihggxqbguggghuknd5cpdkygpfulnr3jnqccdpdwfwwwh6nirq5q7uhnoeki7vkidtcasfa1rpofa7eaz1olyvijvaxshqtk11gvstdhood_qodtjxxg73uw71uo5wp267h2klaedim7trutm132lo1dx3_eaaidybixin7hbmyhvvcxjwjs7u5toxb6kcqap36kk1jxkbu7l7_valzwfqmzlthss1zxyqnzjany40mjvvmlc60zbq9vro545ud1fwfvxz8zcve7awvy3rp1caujca1k161v7uxkh_lpjvpjyootluvucshdqvhoopygpw12r2dtvjqgp24gqdqrplnqwmngpyn9cfel4qnbnaywujklwldqmqgdwli1vzpdlov3xyvjo7vxekrk7uoujerrqj_6byfzr4kho6vtre_au41xtudygqokjaouodqbzhvhuvpaqysrttqsnv70wl15maqqkvturwrc5uhaoq4mc1f_9jvwbqmbd1p5utvqescbca5eyl8nv4aooogyjm3xh00dyhztqspanw7tqkwryqqhv1rmon9gj_6qzs6bh_rgmwblfhqu5ofqontudgvwp_atxf7009a09qt3sdkvuhgv83rf7jfqmtenwi_qo4vsl_yxh_ogsnnkjsvbpd4olodoeqakxdhucfaldvnmckaqjtqun1aiwpdqnx_kh2v_rpnkitdqcann6fruvvbldj9_nwnamwjnenajdv5di1uu9tcpxehblgqarcny72n_y8lespwntel5oq6tfc0bhzney_tujvalip4md1fslunib62pi_dbqa3asabi3f_4_jblr5xyopujvvtm53m04cvm1r_6qbvxayarp_jph6ql2pjwpmpfdyqarmjdx1parr_2tiqspv2iapba8pn0ofqhki_vyxa1anqagb1w3zt4fotg1ikt9gelxyxi18ezofjmakhhyvmgyewwp_evclke8lvrbe4_3l9qarxoclsgsrpon0q14e8dyaxww0oerrdin3ainkjkquurupqjtescmaaqndyv7l9gaveowxbtqg2tecoyzps3cqdayggyj2l1yqvsg83obh9dm5z_p_xhg5uz3ivpvijyaniv5ivru5ukw1gcfcqnklyq6lwgl2nfqlwk10ehiui5h_pd1nzwchq6v2h6vmp3kmtnooejcaa_aq87s87t_fuh_weh_kfl7zuljxa6z6l_89tpnrucbcqqh7o_fu1ivqgwvlnuzllcxxhkozvxbmsm3mfvuylbywu2hirsd204wgjplp5rqyzjvxpe_jws7nqnxtnknnhxrzt8hsjkb61t7uuam1gyiankdzqgcuql9wn9bvnsx2xzfd1emaazbevnuaqbmavgplex2qapzq9zaxajzab_5lnrsu0ruingzrfxmopevugaq7vnpnohwgcrgagyzvlchhosm9lmfrmkvveovxr5ugarptnr7vl9dube51dypxqcphvb0cwq19qxjngtivdakimluu1fhqmjwduhgelnunko_6v7trftmesnonwpypimpvalrr3cinwuo9qdzhu1xvw3cql3clkp2pokttqua1ezsgadf_3zwqrlu7ui1gvclugqgo6r2pazkeakdpzw5stta1dqgvgurl60ztjwivpj6ij3wsltxkvtrqdp9sjazm6u7utdkrqjlpkvsl62jilxcv2khqwajwbconza5voswdqsynooyaquxmnbltnbgqhkwjbvnogjlqo70fpblxqd6l2jesm21isgnzow6qyduw77eck25u6ujdu12rrd9va6e7blzuxqfrokwvzlndvf_ur92qcvjku1p3tedvbk3n17b3d61qns3on7urnbqezqbvuo_qbe5uleofqdto3bjj1ygq4kcnr_wvd_q96dwe_t89vm0cv0_bk2obshubva2m6s5tm1s1xylqivzbjs_znzurie271zpkso_4g0bqzg16pmpui6u39fzcp5o4vg1wnd2rmntpmbpsdreq6eo9oftj5thp0fr0bolmjc5vpfi_1j7wwiop8x5u1eeqigyase2qataopzi4w8v1fbm5ur1uzb49vjjknknmntpt4i7bejuek3iivm5jrtsu8f6bckxtyahsxlitwek5iyvkb3ofmq7cviqpzr6d92_8gq9m38clr_4qk36a1xolkx5zq67wg1jzamz4oiu1x3s8e8j7prsaprrbxer5tl3ykunbt17ct5y5powignixkfdqmecl3efdoko21igakvsscqbz6_bhdtkw5tdvdwfstaoc1cf3oa6lk5u5u7kdtcfu8cirh6_cltpgparsftqcr_l8ddhb2h0somo_z_zkhadazrc12ukp3bbldpvl7r6l_ysabf6jucraouezptpcg0x8c40qg7juoys1l8c6f2lfd7dsd1hvai3asp1h_uvfaj3aqjxauow7k8stgfgfl9oyp3m2z5xazolcjppsz4ontof9koafb2b6o4mpni_reu92pv7n8f1dgqlzyat9gfuyjm0kv_ukgmqu1at3ahqivdynbkjkuh_i85tcvdtgztqe6jtrflom33rujpprxamxvlqnptjov6_ek_fnyncqreontf2q_npq7n8q5tcpfukxj_vavb_hclon3aj6mkrigaoposos_1d7uvwgknpszv_q4kitkrh_qdtv7uzviaop3l8mxanugvrq1dlg1z2oklqvmdup_l_uikg_6u_ltlxdmzoguc0r_wicggdr0f5u2xaqalsv6l8w76ddps7wkaopm1ihtundqunuvn2hqnsngicqgv_nw6famxpts0dvljf_pfrpygmgglxdiuodqttmf8q_vd3ap2nmx_slpsx8lw5uutfuszlng9tov2kavbw71qzssw6hmnwnqjh_oepajcx7ozh_plppz_n9qtanqu5atqoquucqg5h6x_raeponpald7kkvblslmzwcpzt2t6gpakmbgla1ovnnparg2p_hv2phkkcsoriv7krnasdnx5vurzf5lc1qdu0n2r8hhtq3vuguokwnthityaqbae7d_ckai3dq8eqaax0fpceaade_9sbsnpskuw9izm1brivzyl6lg5vhaoanav6kkkmg6hsspssq6gomsb9d47onnjk5jbvoakcvhwaeqycvlgmwfndacrakso6vsedp2mdqbaof7qeavmvrll1_l33s5ejdrxfh9oyf4lzvn_rgkdvaff8n4jxdbiu3psad6fgo1nnepveb6vjq6j0avmmskp9hlrzqkt_n9ust0ck5s_7uost6uwvuf85hvonpzjzlq4wki3emdrbqqwnxuobc3kpn_b_bgh4brqkv4ds6rpwvf_hr_3af4svppsavushvusbvuph5ez1odjzq2w0esg3qxr_ehkxl76ar74bkgfkzxzrydfxl8t9fmuaktez2mgdqkke1l4eqtuz8efr_odvwwg8cbnpxhwhpwnigcjed_qlxlmbrrskys_dqi1etbdxfxhr98irvhafz1y8hnfw6pap_jg7q3g_ewcxl74q6clrmo8ouo8u4wsx38gpusu1gizhty_givplahsqeavn3xbfdyzsyi3_ih1fvhvi_q1rtl8kt_oyefeg3wq1qap_bp_1c7vto1ixwpo4pv6b0tegovagjvam8t8awzsk20svfpyqhrwm8f9b5uyubxo1nlsezolbuyklcwwgpgptqlhu8umpgpntof8qdc178uhu9dyktp1qcf8t9ohosmqqkn7u_waic6fxxlku1dn9wl4ukr6uzwifz2nsklxdsncxbzcuxuintttdufqja5vvs9vb6rmivrxj6ocxa3dpwlxfx22nhnmnr3tcx2gkgoojewtrkomlmonylf_dajmlycm6lrclzrnizoevwssnmz6ug0u1vi7aqgxtu0dqmwovtpyig6hiql_hcqocw196asyvperrr1pny1f2o96kon0gfqkltvo_62wl9hejv1ijue8eedqps4fzaaqrpqvxgab6kcnnqaquxnjd2p1kwqwfmjvi06us8cufxjllf_u8w_fvsfbxlyldjw6gzo1garutm1k1cnqdqtvv0lwi05tzfjblw6zwzsdbeqyaearz0woupavq6e2tecqvrgkq2okg7u7wryaupq1ep99pg_g6dkl_r2imdtuqygmozn6tbvqlwtszvypmpdqlovgm11ahxgfyol8uftaj_q3pfqd6aaqwk2wgqk9tn1e2s1dzvsqakznoqu1lglvy_zmwcqgk2p3an3ibovdjyscjscuwfbnaeq0quqd6wahlddvqdpjq2hmhscpshusydo6cbuuuc6tc2po7qmqtq4h3t0ujubutpi_ufvp2rqsj1xiepgqxcmkgolndeqcbzsuko7u6lblx7cbnh_lja1cazq7tjojfwlmh2q_qap2_7mihvs6e2lq6zmvag2igrqslxox6r79iqa0hntlyp9hhwkqscx56qpezup6m_739svqg2hmg2gmjpwxeq_8_yqnakn7ghsyirvytrnm_v93cj4ufh0mznvylbywm1iezdl3jlayu5dnnsojep9nwvrepfqp1cvp4wdnuvsbv4am5svy3v7rsws_ep8s3_2n_ehp_3xepun_xqx3_1dvh_9d7hu3wzazw_4akoq_wypbz_zar7yzgvcfoiqzkrfarpcnkll0baloocqgvrqfx2p3t7qnqfqae8bjz2plpi_qd3so95dyjc1k2l_zjxq9vgevxeomntudqyihaih6kxtcocqc60o5emavzhyef84udeu4qkbt7kj9ifpvyofdicrto30uesu4wsxx8cfvi_qc6r4yycv4s_xrycqg6ufvvrgub2ir168jle5u7xy6uhtz1_axwcxefcqg9u54uqvmf_ujpqv1gos10os_l0s1zpyqqumpty7woau1kvqwkscorzmoy3b1y7qtc21mvds41a5itkl6t_atkgjg_kgbhrzt6_os72e99nrkxemxst5dkrueli67j_0avrphalpsdtnqxqq6l82keqn9dudq7ahvoj8hq_getazgky1ic_v7lqnkcqpt4fu6la1d6tswakp_n_2rtskovogcwpsbqoqfbwingwgzrkvdazgi_4qpn0wanq8j_jt0u5ucy_pozxzqco6eeobphw7nshwkvpexwgrsdh_jtqvqsntcsx6uoubvqwrxizsx_oi2er39vs4qgyzcijyknttuytmh6juvl1tntnm7foxogoepdo91iuq4wnpafjdq08qb6o0zp8e67c5uu3hmwgq7lcnuvatmfwj_z_emxrazlqjqi31pqbcjrpiker3_vfzhkppex8rwn0ky5dv5d6lufucvd6xqjtzj_9mtyfve7tfblatiktwparr_5ecwgodp2ku02emka4ydkaawolgo1of7m4zyarehsrujxpur4l9qand6kldtisppqi_gegvh1zl7lvndaqa4_07_fh3otp6unfiffpaqm0nkczxagrypo5zwryp6z2ptgftqhtvbai7hru4ci0pm9ptqkqm_n9tnan03bjzj1cvglidluoavr02zy79p4fupr_1jaa1kxp10oxojqpwfieqptfv5kh9kl2peot_lkcvglikvmnwvr8_jd2ncwbqa6ouplidwtbpvgngg0qvh6wmab7fykojoe7anao6t_mwlijum2m1e0adu_cqwdqthztsnlt2ohapdmgpq5wuqfazstvv5eo1_wel_z_cywqn_tu3qnv76db1mndxsgnrldwonalo1fkldaaqmzyprcdzscka2rxf97g_n9ib_8wop1viqzfqhj_fbrd72nr6wqgwxcx6p9h9psviux_ebt3fgef_5nfww8_meku2wfdqbo95bau4jnpxsv0o4xxnnwdryyk4vms5s_cqx2ul6_is8kv2v7c1y5exo_eu3wfgcpbwqdvoijvp3kjtxa35xnv1di8ja7op65hpqzhtaduz_czpxnr_ypefeosnidxn3izzp2pde1xl_da2ghed4xbwl4b4pge1ho4gld6hu_wax4hqnuz_v_g1y5exo8dblk_9gedw9vgigqnwmeq64qttpsovxczf59brknfyorldjswq9auzyorumg1e8g1u6xwodhfeopf_0vn6prhom2zkzuaqlvs62cl1pfdqbarararbe5kzsonbpvb0qcqmgpvn0tn3cy1wds_wgl_ktoviqhujq7ng7wvlcx7xraqfvnvpdsymgw2ztfzoknqshxxdx2n9bgdlqjwhatsttsoc5v0p_oatu6cp9krysgrvg6k_tui_1ofwdl0omafqdb4f4osc1cpp4_gtux3mrtsz3cqlq5k9fvypn_gmovu1jtkiaqm96dd01swagklzj2b1cwdp_i9qcbevajt4x2pwqdqr434s8dqmzprqvtvbamq8zq_weq9r_1ltq_gomvepsoguzeuvefifs7vqhbzlydcvd6vkvenwozfhvmp1mlxqhlvp4omoddvnaocooovankj_ioknz3rifvau9mgkqnl1qzu_x2uttgzsisazsorqsf6e4dqeyaa60_vjylytyn7m2l9okg1uvuzo1rnfalbcbb6pth_syzp9uhdqcyhgoekwwgq6e0vkfqfqhfa7clbu6o4q1wavnknotima6q3vynur2ukq3u7gqoxbbnbuxs4sqiqd6fkckhkx6kbqgpyqgnunca_qubuaumpxkxankkzne5kvc_jsx7hxe1yn9ogvwv3qjpg6tb_tgywusbqxe_n9sev0zi_adbuelcnxfv5scltl_oehau629tmqjx2p1qgkxgluveqfm2sntqsyhx_pdpud039qaqvvr9apbhr76qr_on7ujdqaxde_ag6ie0dqppavh3qlajvdff_aukv2d7r0ffrdi92r_64s4ptsr2r5mi_urm1g1q9zfcpy6urvxwd0g7vy5s7lv6jmnyu_tc5ww2vansrojaa07gzncv1mswvapdylii_7lw19avc8fhoe_dotd0eokx9fzghp_wa3j2z17am899a1979ht45rn_igee_qa_o0x8cll35zx7vvlzjsaivemllrz5pva4jxmz_8aab_azqafahip6ycargo4xrt3htd_fi7_zv_op3v5deqaida8dvlnhq6_jo_83ozbb_hg6_js_xubt6rku_nzsh6x3l_pik1cx0_7zavsl_fmou8udaaor1_dzj69hphii1q3i20_gk99wizqmyh5gt8jhzzmf5k5u0xmpxxfcfz1uvtkbgaaiabjrefu63jiqeuy7w3hhzw8_hsbq2smhr7bg2lhzut44s0ac6gkntvwbl_lagr_2hmdrup4ysbvmeb99tqeukhc3rqm_fp155zqc4ao8mfu1bbmtg0zz_px3_hyj2plzlifb2pp3z2bxzlxeb6ztvd5k5tir7uckiqa6hizh_5hrc_1fohy7uaszzul2p_1q7myy3clrdxq9lgfimbvtz8imm2xhpsjvdlihw60jt9vdeli1woqwcq91bhqmn4vnpqqiwa9vsdqqsogodigwbqwk_qeggncmavslmeavmbxgwnqreb5vis3_rezt54yuzonyhxtcoamyovwlp1xhodngrizcfi_xs4su7uwrkcvdvwkdsgkite1yzq2al9wpmqxg_fxaizxkl6xf_pqy16us0dqdk6uxohaqcaavvt1f_rsi0zhkqm7lr6todpfwpxfgpgdzbqdqpqqfx2qhyjtcu1amkrsh2q1a7qtk0qyjow81di_rke_ngqanct0lh_lfqlofucqj1tb4v3h80myfufphwp_7pzpnky1udvsaxxzzf_baasil8aqjtyn9wlsmfq1u5uw5rfj_tvlqdlqodqfsamswhetpyv96xsvc2yeoj_6a1pkfu7fr8ejyxanaharabu_p6nirkjffbyv5k8bsfqcp6rc9vxzcpotidqkpnqt6fukp7u_mdqwmsq6aey1s6vjli3yteywps8jqgtecgxwgqqr91kw5vfxcqolq3901x_6tyf9zrmixeh4op_fo1atevdti1egpgvxxiaojltp6vk3dpwygntz0yujijecpblgpszx2_lj79lrr_7thu_ftuo0noikwnfq7a3ag6udveo_xcx4ov_nq1wp_ttqacz2o1qo9cj_obz_cmtcqhryfxwnko5tgzv1fmfpureqdlctqartwb9kdzzovwpwi9dqnhdqoa5tfxcajdavovx1el8eqmynsp2kpv1j7dzuunxvo7usdlaxjufrw6dq0uyga7q9rjjkhigxr8_jk1_5gn40drtvx53d_7fw8e7sen48drvvxl_fz_hp8hnygtzxsbmk8x1of9uy567elnmv4nri1dw8_y_bbcco6ovyzx_bepxyxifvizx_gwc3p0lnph_gapdl3bs_xbgry_h4j_3_dn17_lxlolds9arlhgy3of6mw3cbkvotgu41vy2mvcbvvlxf_cvd7xxsdum0gfw9rlehwvd38kmoszitnzsmqbqujwvfgclj51hfpdefxeda89yrynjd4qfshcp_yrtr3v04e8_vldlu5to2o4hdhfnav70snhrldtd4doh7u8oqtl_brp_ujfizjaxcv4dsra_zooq5u_qaqu2fqzy_vue70unjgqujmxqh51j911ozj1j_b1jbf_r0qq14u8rco1eu6gz61xa_4kzwcqbf5a_f2pr05u0vsnxorzop9prbmsk3mfjlm803ckpibapkgc6bmgpjkn3cdafugu70hnodqie98zmnjycnjycnjycnjycnjycnpedajbvoncsyz_qopbtzz3poyktqxw2zhh3_s4_jgt78jey6_ou_xzym_tdl5p_2iplzqhz18qpu3fqnanzxfpqigneb8wtmx3y_rpogt_gepa6xr0x8clp_t289opb2ggewku3kx_3mi4_s4bco4dcs4dcs4u3n30bx30vrihe_evvv42lf1nunfwmlufrf4vbs4_q_5dxuyv5f3tlifrq5xf61pnaj87uejie98e7upj1jxi9ierdefzva8yz2h0ymprujby2puq9qcscpg7l8ckxioqnx38bz_xsbl_hgotpuvo1hpihvd97b0_8uevo1ce87qb95mdrzp8nhezi_dfzl_czb1t5cc3hto1xv24f5q4dy6uwg8qxm30u2mx41w_feuooeri3nddklqpqzyqdqmtefys_a6irxpcb1vohy7u2lqsdlnuclnqclfxazaava6q3yi3ml1osut8stxcr1mlnuhuzflczckykv_onmyaq35adqk7lffzn_bi_4ehaeh1xnzxcwfmfyacqj77zmtx77fecnjycnjycnjycnjycnjycnb6ihjmyop1njsb3pm7j6994er8sl_fxv2bxp_7k_4tf_f3p4rvvt_pqcglf_vkfyjbfxnrqgbp5gm6sv3fjo4k5qgptayxcljexvatwdeekbt36v4exh6nj1wg8xus9buy_bjrfw8no2xg3x8f45cv88rcytm01ulird_ddz6i4er7bygdxvcu4_owiik0gu7_13ee51unp_rrrth3yguy6a8xduhs5nz_8xjypnt7q3rqdqcvmmeqfhfsg7pwnwlh65dxmd6t4vxfgpnudt8mhvf4nrz51ca_tdeh1hmgqz_rcm5emj4mcqqp4pe5mdxhnariezy6qfxal_q_5m_uyfhwmueskgmocqpwgyufwh5wo6e0dskfcrsv8vfuybpguey4lzr7rtw2wmh_od7krnzcu1buvwllxwzrpov7liuzf77b4f70jafpsjtluf7gzdb7sln2pwphkolm7mcu3msu1wkdqtlgjg4ugbhqa3cwtwtrroy9b1xxvgcb8hux1cnjycnjycnjycnjycnjyevh65gdqfi9w_dqtxzr1tfxwqxv42_91_8nfugv_xx857_0x_c_k_ft6zwcbzf_y83p9bwcuvvynlh9zad995d6999wf46cxtfpplvzg9umqx_4wf4ebnf4oxvnf0_algea3jo69iph6v7f1xmd58fcedv8rj_brgnzfwyd_5e3jx1e8g1_xirdzhgk_j4_h_d_lgf4vmkls_rq9oqc2cmouoa4rlnhvevokmuo30uqn6qhygqaudvao2z2idnmob60etdfvwwogm4hvhqo5l72nie1r7i3ghc596xikq3kinhuta9xvimup4vseaif_44mojzttumbpi1ev9rt0h6l32_dv4_d_63puobj05dkoask9bpa_fdo_7u6pnisx8gugvrtr8s4ec30wu2cogl4zpdvnc3_9irc6ht3kbvmscqpk4p_tn5c7ukov9m3dqcwuvdm5xonwivyf37dzxq9zcxlgn2xilm6umd0azr6qaqvm86n8938s1vi9rgxykbjrizn9nr1khu52cnjycnjycnjycnjw_rhrre287oz1jd_s1fl_06mhunm_cqdml_nov_rlmcw3mlnr4yn_9n_g5r34dc6uwptaq_oixv4y5ipvipi86mbklcyh0zl5buirbix8hdko42n0rupmgxrxxme6_jnh9dyxhr2pceb1h4as4mbmece_p8zu_b9yz2qitxqbt5opkfd7kahnqoscpzrapzq7prtbpzq6pq4tutuz00clghcg2uor_igqnt5qwzadywhc1rvcisogziggrw3lut9lllsvy8co3xvjvqmm_hy6nklekrqo4huzrpw7vcm1hep4w_egtr6ymof6mjcdqmpbh7xualxoafwusqfhigqhfm3taurthortpu9n7ahy7kpydivifvcvawrutbwdqtzezyl_xazwuyzezwdqrda6pobfxuqvdafaravmpok_wcsf5nlx6q1kr6mfmcu1mvtq8yh_i73wsmxfofovs3cq60ovdtur6z6p_fsopjo5otk5otk5otk5otl9qptw995ohbjjnrfznhnm_e53v_tyyfa98cjb1ol8azcktvyewsbz33ijx66b_mi3_hw_ud6p2vitc6uwvvrvzzfxblbhqqumg2wlfm6vm5ivnhgbd2dew_wahco_au5dbba_ayz_hdj6jtd7jjd_jtd9jobvat5lgldfbg6fx_3b_8al73oyv4bxocnjov4fxo95lmbkglbyrvh4_w9ldohyi3m1cy3gwstsfcqc6lsr2qnd3wsjk8vhkdwhrlhadseqt6n4cdzp3lxqvcpdafqafc1ia7x_9jaqsg8loeq_m_wjdjlcdcc8m_nfo4d1imhqvzrys5bdlzm0ljcu1ll3k0rhlyffgpp4rljztsq96x2snfkrt9coxcnnikdqav1gpwm1gks1lpyrrnhvmvvaet1ee3xb1axh_q8jpm3udu1hzvlnuzkbczlm5gpttgakt6bytyplvzpn1kn6kaduvo5m_vatst8frfzd3jycnjycnjycnjycvrqycfut51ls8hura2tx0kpfuydyjvxo9jc5alffpfpvoixx3slf_7tn_hdt3_c177za7z82nfw8qtv4uk_fho3y2wy_zypbc_x27hdbwgheg2gmt1ywy3bx8ub3_9jfpapf4jpppkp8jnp_io_89sv4jofifs_lx8wwf_pv795_8v_p3_43_bc9_hfwzxhqte8fun7kn860ipjbafrsuqd9zytkhjnopsgfnewisbn0gjdlyzdf_bimfo9xrjldvjrgjtc_bqhcowls_ywcpxx2opngixpypwpuadrltdrab2gaapxjwyp8axjbepexlkko7z2tbh7xoglltzcxf9kqysfpu91bqddgaqlapr_z77dnjydxf6epnb87nmf_mckwguctfc7faj72p9q5wres_fmc11seyd6qu1urvkgort6smqn6uthcr3ghu5tibpmwcqs3usgxo1jlig0hvfaptbtyijq6gup7zzth_xnpbvccnjycnjycnjycnj6cplrxmddtznhtm3dzcfcz0wmhu6tydwfdwq_j_u9dw6fs_wmt_9q4u_fanupsfforlf_uo3vzht_d9d69zkmantvfaufxp4lzwjnaigusl9qaf3frfh33h63j6k9_ah33hwfzxf57fh3_pwxb8pefw7770hp74c8_h33_l6_jcm8_j_ui6b3sbi_k3uivs76lqjno_zwcqd6jkvta2j7tlkbq5uqtbx7pt610gvusexmpipqec9s6hn13hxh3c57dtd0x_kqelxjlky_5s0nqo6lsnrmh0h2h0b_dfnx8o4fp_vufqft2u4notttrggcohwsj5kwdpdxrslvtu9srglrvpx2pxcaaymh_x7xln6rrfjzyppoa_5ngqyl2ptclmz_ylftz86jz3qc5oa6ikm7uk3kgnblolk5xf_kcktuznoeznn3btq8t8g7iyhsfu50x1cnjycnjycnjycnjy_rdjwvs3nwvzmpwbolo5i7da4v4zbtzh_dipfoz359cww2xitttczbkyym5hktdtmcw9yt2ptqal1saway0s19o8gs5v72dvc9iwi5_vbcrrmgekgd6ve9dpp52pbmcsclnd1qeqywoevqvyrqmy2hxhwryedkfwu1f_qhgejbtsrwy_f8x8jtbvdkkksv8qb6sy5h_o5lap6ugnoeylnxmhrdtmx_kmuwkpuanyoc02ckonh1cvofavzxuf0qxuus03sv9qi5qgdz27vnc8tl_1rw9qhw_fygoolmsbc6twahnzx6y0cbvsxq1ki_05sj0rmofqxkmf2witc6umc6wsip80704va9gu857uqxyoxt3wcgxdw9v1j9uaojjq5otk5otk5otk5otk9cgsg6luo8tmg6mj0eix0omhu_nntbebmm57mmr7mck28n78oq6tltmqin6voldkke1bfadvvbxaxzypc8szulbpy7huwgkliyuy2y9wm1iutjiqxjuwvqptrpsbnjha3ea9nnnf0jeqrpxzzl_mvekmug4pua16fdjtgef7h7x3nopopscvouofs5u5uoxgkt4oyg8zapxcyhmqx_yvyh_ih1txnlujylltvxapcmaarrucos_vxfwh8vouc5dqpdnhmqyjyl83e06ys5edzw6c1qfuper80zvknkocqaqwzua3g6jlhon5ex0sczfqui3aupw4kykrvqwoyzh_yjk6v2pjtthikkr9qslep51vrm5uhvg_nvd4zj8nogixfwdtnzycnjycnjycnjycnd5ccjdvbwfzzgpt55_kc5cucd10afnyfv5pp3rc7jw0acxtx83_zq_sh5z4ciffoxnfu3nj5h1j_hndxnmnc43capqwlshgelic9o5bmaktfzfq9_bd6_cwbypy8_x7stbztzismdu25uo602ttrfuc7ba_jszm7utxy0rxicj46t_gduv5bcvuvi3fa73ml1scodkgbspi2kiujteqdlhutvaqdnhqcxcmbul6t9t4v4sona0oh0yxfifm5xg_d0joifsrer3isgqyv6_qtovxgnu1ggp_toa6veevu_budsnsozmdfuodsj3ajxgmf_2ipqa2_0o5i_i_uk5i0oormsfqvqw9d_wqxlxd7hqmyfqqtdla6g85khdqxewvocglwuh0sfinermxshhrlqguttsabmhqjmlhvmvnjfbvkp_u_kgpjd8xm83ct3paop1poskxfx9xfn3mj13nalotk5otk5otk5otk5ohy45moq2s2w2mdoydfj163mfwyulh8mbcu0nfowjn8mtcx7rc_jirz6cj1z4cd53izz21ufwefq4nz6mfhz9eoiek5g6lwtwvyqhwnnwz3l1qyjp9rrmsk3m8onst8ptzfei49uvlhw6jgeah2yl1tawqk0s1vo88s9i_2t1buhwfdblydyqidybxer4zd_fcrhrcpfr9lbohmg3wwgktkkuwnxipxglmmdqd9waacyqj8czahxfdm_sjtraxpppxh9ihk4j4dki7tridbcvafiukb_yrlq_fc5xamw1umvcqymyxbxu1crpgjxdqxzovfma1tybqmweoxcfzp_e_mpimspi_n4ob0_jup9axut9u1jzu8yzyqp9y_uulus84l_vro7uku9ofa7uugs3k3pnahuzprbmigymzhrzxf_e_kcktey6ztvwjtttr_uyvl260ccvdrb1n3kdqu5otk5otk5otk5otk4fmjmy6razbkehqw_gyzokncdwj3zuft742av85ho37dbv_1gfvpg6nw9iqtjcdt5d_xrow0yhiw9_5_u4fo0m67csncqqe47d_yqy3m6i3yvvdhb5fqewykesykncontkpcbqje0xk80i0nnmdcmcqalds8fu7chpy_iffpom_csuunerynpc1cfma1sek7pdekgzwowaknejuodqnr_74rb14kcvq6rcbkcf25qom6igvct7fe5kzrcvx_wlwbxqtk_a3kh2iak91c7_z96bpcd13mf_anykuoqldrmjb_kcv2lnbztqbllorepmssp1eymxlyir0vcicu5chk8459jgjgcxjjosrqxyqylmakihrqvusjbiekghwgavqk9nz77frobleijekwin9_f933pod0aseqkcdt1turroegnjx4bpxsfps_z5x2vucy_bjczoa5y7j_5dblypufir9vqxazqbbhhuwfkpsdqfxwc2nz4fotkxdy95bj4jg_h4jh_niv687h_srar4uc1bmgxhr1eklvyn89xlcyxtrb1nzbxnjbbntfb0vnu38ruucdkuwfuvhkltpb0sd9vofofhisehisehisehise7jcjmcpod3ladky2go2ba_gnekdvbzg66xuw8nmhhsbpf9h1h_gpfja57cjph0dfts6_mxokpk6xegclm6he0jbxtxbmlovxfiv6uqs2fixemurxfnkm0gt3lgyha4hogjwlzkmg8curnj9_hefmrnexerqhh09iwfowrjriawbyiovl1csk5qbgemyd6qpiisodfwqcpvtnadw7jlchrna4g3wm1mwcixugtikc34dsbhsrd6pyvlro_dkzr48pn9liux_vyvylltzcqhu6u7ulcecqh0dlr0l3umuv3u_8xob_t68j1ewph8avifyjdafksrwbdbwzdyqdqdxbd5_pemcsuvl9efcxdr9fq8khgrecsnsomqhdcce3xfxxda955kbnay5yqoosbcojokjllricolphuxmj9qlxl2l_yweqzgk_rv273jk6v7ywu6hx3kzfpm7uoogpkohjmo_2g5gsgcylsgoqbewvehisehisehisehisup8kyko43clpm5gabmhnnfk36hvgcsq3uzz5bb4il0_iiqcewbpj2gxxzts_hvl_276_xcithkmq9bzmnqknqrsxmgri2klzeg82i2svprevmjjkxamlnrtpywlwlafv2ufa8bbqvjg39cr8_2lukj9erfyyno07eoihp8rt_4yonq65wfb80jm6orso6t5kjsx7s6ap8tkxjbkdeo5snecpztvxegauh3mbjid6qsunckfi3w5cchuqbrahd9fdvd7ykrr0lmxzitgccsphkpwbntmqkozm7yr66zzoh4_5hwomghd1m9d8hpymrjg0qooookcl_1cwndcirckm_vnmsfvwzn1lgdyfm8wexbjeyxf_yc5gd7u8zmxwxklrdvsybfstgnupbchljrbjb5oatpbgm123_clqja1tcj9pnmsbqse6um1k1rr2j07iddlbrl7c7u7vt2cri7voafwsadx5ku9mpsfucxurbkntfrptzz1gavhhreljafwpscnmrct8hysehisehisehiseho4vczgqtndy2gym_r5_cw0_il6_bzg8yexztzzqmwcqr68pdzwxt5fpp4eh2g3nn3gafq88gfn47wox3_px9brmnwuqa6zsylqsybkgylqk48r7kzg7n8ncxcrcrueyk_q_xklc6brdhknkwfwof3b24ntq1v24fdmds5fexqvlh_dbbwertv8vhnzw1_d2mr_h5hs_wtjzn_d81a4utcuudr9f3uxjicbmn9w7igf3nkkifxxzpozvswrts8yryqbx120_2z5pum_ghg6g6oz588foahjzj5j6lnookkuuxkqq70zlkjtf_lkz1dgg5m8ekxuvbk_xygdmttwzu5wcqaqgdo1iaiwi_cqdq_1hfsiujcmdoxhabrihwjkodaxi59e66i6hqq0gvgex5zwn4zlslj5ljggmvsfurqbj_wiovkw_5cvayx2depys70pn49nekbyl_vhwprrse_hj_zgmdq_lsho_t5zcm5qlnoigjzvikkv4eeikjisusvisgdw6hzrkybfu4_ieqst2lgcbrf2tvrpjku9mjyg6vzuwwzuwf_tnnsqr83sqpgosdavoljo7u2crwpkqjcqkjcqkjcqkjcqkdh9jwfrxupptzjdv87xbabgp9n0fj89tdnkchv9k12vzj_mrx3kcc3y_70emh9ftw1cen_u8bnj5zdvtmjv6kin36lzfwfzvwjvts5hakzgmuqoxazywjqslutsfsrf_cqhmfbctqxmofp4ah360cmc5dn8_dt9_e553au_p45w6ycajv_g0tgiv7ebv65_hz976igcvdcdkumiqlnul5qzwm7_ccwyel7th8grgyr5vyycqa9lcrxwc5pyydyckh0hja3u85pyotcjhrbejqi_5vtspyzd9vo4sz_mqnw1isvpwfcutqfl3ovuf6p7coz3jaj_v_x_vazu1a7bjwj4pqxdz2fv4jto8ooaxingt5gzlyapb7nkhdpmnargymaojuqjz618fgyj_vni3jnqric1zvtjnqydqfgov4rxb0bwatpnnakzpns_jmnwmbqipffm4hte0mky1crsohbstwnz85dxugrtvqd51whuvikpb8gomnwcqcdzf2667mcpxsbgzhemzschudli1mzmti0podixuzuxwzzpuftjwhszdahqcqvofkhbvcbuisehisehisehisehoftjaqak052cnoopruveuropfwv9fq9ikdxvca9_5xhmzhi4ne24_hdb11kx7izb0vb2s4_jk_wyd4plb6iehkkmlmrkeoxwmpydgmte_s_ihcfxsp_fqezd9wsc_mugdh46qnhtqovfyckszggx7ibdt5cslrpajtuyyixjaekhadqamqaxajxjogngcsak6cnzqomwet_c7x4abglw8ek4qbk_pgegcwoyqll3cfsyah2jkiomafqtorxb0apm_x8gbide5hjg5ei6du5umuou50aiidjagaqz19sqpobupjt6e_m4yzfhoplcxz6szh_0iwgry1pox_xfflekjspgonei8yvujkf_srpna1wkt42iv5jkgy_xsl_lrh_e3pampw9obw5uv0mni_f_hdxmnqc5irscriahhoyxze8qyrwzlw2mijnlzqgm4iaceey70xtonrhtgxnwqfo7rves2cd6kw9o4ydwxjkpo_its7u7ph_ym8koc3bssacqaqlneru1aim2izmfxjvsoruxqzbsnuthnszikdp21iomvio2ujwknppux8lcxwtrf1zxyp3sjdyz2qjhlbnlmgi1urrx0rbezbvsehisehisehisehi6l6tgknidcenzwcq4zi3pdl_uphlp_br9h53z6y7rphvt2hr_zlljzzf8fx_r6ni_vu59s4cutbsfvrvm5g6imyol3smv02mdadwrpppo_t0ymcnfza_yu8zsxl8o5mgqenfvhkz55csmyjwswquls3sstzivrscjhiycj9eqsl3wkqx_xrb9buv4p2_xdaa4fqbh_c2se_wpr_k1y_8hlw1mnox38j_ipf4axr46jzhgoac6krg2v9nebvcqpjfk_qlydh0n36rjg7ayku8k6u7lbs9uz2ods1koxjw1_igpulpymxndgw2wr_abohoj6_gntspkt6l6koyfrdbcijopbhnsztdwcvzyn3_5antyspl3npqzn_xar3wtrzl_rf7x_wj09rnldz2r_url1pwnjyel5xcheyzxwzn4cqjwnaclqomz1wtsqfabiksp3umphxzrwqh8uhzlcpeqjaktahnayaaagaeleqvtimaqxwvoah4mhefxkuiq8yjttxeqvb3nfquznyxfifi7ldrjkknkmyjr4aqlwwudoefxynrlsjxi4z9wmeklovw3qtgux_myiemsjpksdadofdvyp5ymtbq1jbciqk6xdafthysehisehisehiseho4rczgqtndyuloyutxqmzhkztsx6tt27v8ldarwtfzn3z2mf48cp0fbko1nntmdbezkxazbwkw7wkpblobvsefunibt41hc_baaam5cpwhgbggpk26w7avhrblh0g6oob0cxhe_9w0cphiczdpdiuagepyuenszkbs0ekpikqvyuxoxmh_ugdq5msqyuordoxsso3gt14tsbkifh0niybklxhoyu2f9o9slqrhs6brzpj7py_hee9rfmst25wh2_i1ok_rmxqpamhyk_q_trlje1e6ygnwitndmanud0acqmqk3bagwdbrqqfxuzph_ocsrccxlmx_e_dqe4jbwdacs7azo7xvezlejkt1azv4pu6kzny2yeaccnscovrmuwddtyfbr0fpumar7wff9losu3tplq6hyagwv9a_ij0cqwjzd5fqhf46mine_jvoxzttjmnmq120c28oguelrzj86u03m16gvdz5f_2eqvdhbxantrsn0pbjqnwixf42ui2cqkjcqkjcqkjcqkjcq0h0kavpf6u5om8fu27z7qj0fu2fk1fk5np3cgrcp4kjown9cmmcfffwp8c_zyfeod_divwnzzyzb_nle1p5guzlcmylcmykmhyqgmzx6kjxlwtqhkz_g2gzmnoeatbm0oabk8oaoyy11snomynor72e7_7dn_ds0hgudbcrmhmoriobaco6adxqutek9mvja6gaqnobpnwedayotclpnjachy25suexc2aki7hovn4_qno5blajxl7lhaw7prdkkxjucoqmdk0h5a9cd2qm72lo1kavrvh5zh_9bvrqg2zymaqhxaks5s_hbj6bw4_aqeq2oph_jnemnlb3ashuixpaxc6tbamvddcqkyr5dz3_fwlulb8vk8d08aieprt0wdsnyv5plksu8pqlnjlczzsup4n_ubykw87urtvuwcicg1s2kfe9rljqm0cqrfxnqyzmk9sbosp2z8o0hgqyrnmqqriexvxjiuyvjcqkjcqkjcqkjcqkdp9jwfrxupotgkn33jlq4nteag4phcpg6an87u_ax79n34tv_xbv4p_lv_d07pzrh_hv_i_eieh4ao4dsfwbxx_hyg3zijm3mpvpzqekzzfepmzth_npzx_cyg2hhg_oq2u0h2updaf8awg3nnaz5w2g7l_g73_8gxjpydcxdw4pqs2nzpiozogj4bfrjtsua1udvjkdq3w6gzjvzb2ozphbqdhoy04dinae4heq2mpuzrt2lxgukr_efsjp3pxpngmxfqnktaagdp_ur0iiw9ayyv6orsb7vghwmei1ohnersuuxzlt6xttrqnow6lffq_o3obotfvvnj9ljrlsnayn_fg4dmnomsqzugjyp9pzuraybvnnh2fbqtqkurqyetzzcstna0frr1mkavdhwuda9fhsk_k_ohlz0d8uqh7zqiq86ymsu8grvthwqkd2wkzddt5fmnakpblbpsjkvovnrfuyrfublbghvwhfqtmxebnxcdmkk5ynrtj0sg5gsargvajgogpgo6mkzkiqkjcqkjcqkjcqkjhtfscbucbqt02ywtze02e_gtoopm2yc_unpfpbsfygga0kwhvj6n_cnzx1asmphqibj9_5nsfajqlzuj5rie9wzmk15h09pijv5glhww_urb4grr9fwrtbujkctjqc9ook2mylr_hdw5kbrdl7bo_0pxtznwiunadlm0djclaya5rnh1xtj2cq7anqnvbjqlvmrzcx7jqg2w1ibgoy24ditgikogrozzcdvakumk9uuh6e6jdy9j5apuexoorzwvf0g4pdvn_vdzqkgvq_dn1vndxq3iodtfengmagruyrpa33vvbscflhty_5bhnipag_geq6a6o1i0pvafwlhk5vlj91prlkbcnawq_crtsswqdqesgalsfu1cey5mjf85dxpoqub8ska6mqi6xka52whwr5xy57lwty62fjsraooszmzwzqsrbmaxasrepitmphrmxitmpea6hkbqaleuhqpxg_i_gzmdptngvmfrisehisehisehiserqvdpw_tgkj3zg2_jx8rwnbwvtemxp6oo39lx7elju2_tslr_dtquukqyasko3nntulznxcfmxaqs3eys3gys1asjkrqlvimofiroyckvx_axwyaxzwird6cnd9zsb4gwi_dhgva3gz0f5c2z4efppl_o8f_yubqowjolkomqfkpk_dquaaqhxb1jovogigfpg3a0hwgjotmfdqgzlsa9tdjmqghwu3cqsgenvrrq5vv8mcp9g_7nfnkykaatn0q_pbk2br0ixcqqf3n65cczhyxq37utxmvnx8jnsfd6m2yinkxalebhxdvypz1mpue7ldydf_bo4dgsis3adnwg46nklvk0dnpm3z8mj1azbqzfcnhyuah4lukjqped3fsuyir7viaq6wfq851ufodzftxgsym5v35xjnaqzui1w3sctz65ypczwbdz8ymm_a6jyl_c9wwwdq2acyf0nhzjggt02wtaiqis5uisehisehisehisehisehos_nth1mnspsrpqd6rr2p7ubrw4fxytdx3d81bkmh38bh4zfx6gh1_fvt_wbfitqvfyo2vjkzlszxj2p84uczlpp4uijj7bz119hx8bfysfob2lhrm9ix47y9vfv4sc7_wl_ur_x1_8t_kg68drdn0uvacfa3qs63obfrjhqqwj6rdqnxymsuvxjirk5p6rakyugxecsgil7snke4u71dillwti_lfgo7hek1dvypzq_qrott1i2eq4bmuvq5ffq5pw2yfqvwfw1p_dasdqblobtfnaoptn6c4uzwb7asq3aikshyk2utcrvonvm0gdkawdepmlzseufk2cqbymd_bva68sq5urqzsikvyymoo0ordwcql_tdtpos0pgxjssivwrwwwhptcaysscd3qom5ikedqcr0wpwq83g_h0ivabyg0wtwwfqhisehisehisehisehisgh_17bdqzolwzmlaymr8g4cxysiyfewfcbpzf68gxg33oxiyfgcozkgbx1dip0fy5kfsw4w2i3fcjuamwuzi8t41_epob_ffzfpp70pjzx9h48sxsfnti9h0_8npb_dfcb_nuzb_d03kfmzqoscu6frsmy4amci6h3dkbgwahn4_4nya6hjetgplg_b6oekbkztrtqqh4fdmxdqe3owwpyb6ahsrg_3_cqtspmh0hw0jnkqsodq_e2blrmgburm9xlztqguvmd6ogtx8srdmq8m9vmedx2nfvmiv2xgawuxzyp1jfqs5g_adw85ikvuljwpbpcpbkyv_igqxjejueys_f_2caszcogyp2pizulyzqnzm3efi1cqfmva3mvc3mva7mvnyzp8zh_ycb02cruicf79s1xpgojcqkjcqkjcqkjcqkjcqkjbb22fuydkud9lbmva3mva_mvc0fffgfnflcwxzwrrflykaigluqr63bjdpcsmburdykshwrka3nfrfzxkfmd5bwbxi26g7zqyev3sajxocwvsuoqsnz4logjzcbquqok8s7urht1dzttmzgyygy2ssfnsggmg6hru_valgifadyqqmydqcfqcei1cjgu2w9ahtf_owou0nv4x6oac7jqhv_cwcsgzzfhqvsmact_xlklwnjct3wbbbvbdgi6nea1joddidoku5rb6rho2jy2l_pougiafbpakhzsay7lorviac5yks85m9tzf8mqbq6umuhazngeqpozuvffvwn4vmm5iujriqyr1iyq1k8f65ihjb1qmxgqswgulgu1pgigcmiqwc1ofidghcm3pv_2dnqxyak1lbisehokywoo0lbxei12vssa9j7emvy_xjr2pvadjb1umrgmsgs6bkgmbko2yqbcwsftozrdk6amk8awjdimbogxqdqoujxlrpgpljiqb4yknmq1g1k6ibsdrppuovm3usmbijbt5ctlwtrfvkyiwxfxopgmxoce5e7twl4njgedzyqmldiy_41uwhjakydqbhkricuzlboufxdfmsvexancncqd4ggrltem_qvum8q2_oeg6hek3khxubp6ejlrlwpqkzhndk_wvvnx41931bowi0qb5qiol1bbiid2kzdp6joom4guulseffk1o07uv1qzd0p4_0l00fzpjh_iux8c7qhfd1dir7xl_mxfwc5hq2gqjss8u_gmf_mrdh_pbrdyv4wklubi5kjpeqo1flyfpofrxlen6kymc2bmc5rt_pu2cbuuy_f_a2mfzsmi87uu3ow2urhictwuehisggrjy6jqttd4jxa_xjr2pssa9j7emvy_9qgmfund2rviqhvmjbxnxfo6hwcujchuaqjuaorrvwxaha5u1meo80hgnomzhuxgcwlyl9ik5try5pgfqflysenixxnr0fjam_wwtg5d0ysg5i5k8mbvi0qekp2a9womh_k3qw7hkg2mbs1istzqkm6jm1vhy5qhr9x3wy0mcoenp0xfyog7lsd74dr_25f8funh1l1gtww3u9z0bvrdnvbrkkaa_jgr8yfg1qou6vw_brz8cygufwmoejlrlqsb9of3uvb9zfnrtrllufvfvppyq5zpri052ufqlvi1on1scjxql8zdqbk1mzms97uzmuk4_4zzrmzdkpolw3mfamqtpq0tjamdwl_uocpd_lgtnwpquisozcqknbwshxhhba7xgu09yxwspcl1rd3jdaw97xtyoomd6vw2dcgkon5ioxxxbuzkwrmqxasnqtjywyoqyvsxfxia4dschtzzygmtmkosrkfngiip5jiyzy5uvuxy7qhguphwsuxznhwskl7koor4cvzaum6j4pj8f6k6cccl5elu7linamrw5ndxxbioo0o3s8aqei1oodq_vh0ng_i0n1ylurmurpg_ludqqyqcgerwdypdl1o56vo3apee6rfym7uvfy4gmhsx3gb0rctsaew_l_lwhdqzqpqc_zyekqgo2m2dkayltqk4ansrvuk3jvka6hobfi6c6nqlvlmpzptxgrzxd_roejxnrcmpusw0nwcqousq0c1ttuqyaqf_zqfeezgtzytavuvgvizfz0gujxzekqo4vngr3fqteumolpbb6otfgxcyg2fhisetlliocq03sveo70vsya9l7ggvs_xhr2vbq9tz0oa5qomxnv9lyxnjpgs0bt1hzpnu9lrnpbqzjnkwblbndscppvhkc0bolqd5fj_zrzuis9cqsu6y5ypftibgsb7zyccqbrxaqwrzhfzy65udg8loxo8vxcbqlpuvjknbgqdqr4novjia554nykfbkwy4vfaceobdlas7nsdjgft5mildypb1rgj1wdvaiyx9atq4fdphth_cabvgp9veohlmx_zovuv1gvljtrox_jq2qlqcwj6xhzmsdwjztrkwj1ajt8si_stthxddshoppyzqf3wqct1wxgrv6kdn8fwncpb5e5lmf9m3uzksrhihlatmhfzah8_jvnulvomym_b6mzzxezfiid0mq_gos7uyrkl_hf0moyvyordoxht9wmqemsojcqktjusx1gh7s7xgu19itxsfyk17h2jnex9btuygo_5z1qmzby1zfdmvduxxus_ivmayzypfpksgyv406ahgjpkmseqq_2osonkuybxxrgcn38d5_ao4ul8urwcpoll3unenzfxtsyrjgqahwxvquf3oyfupoeyyalohs9gib_ijohwwcgo5xqowc0qikadqrfu5s5ojdxgpav8_bn3o6ps6bqhnxqwsi7vgpeltskhvdoflbxqph821b3v_sbbmkerh9ughj2qfgrwva8j1y8b3naqfduryg4tdqahues2hmdf950o2k_u1ey4uivd1hj6ajsgjjblecjqhkqmz_l9blyj0o1jwwcdqbsxdabi7lqgulmyxf3tzkwclsiphmluelqpwwp_1jdqyb5ka89mkhynqsvrmgywdapsrcc1qlnhviai_d_lg9fwpwyhsyzcqkjcwylxhbxa7hkv0d6xwmpel1jd3pdyw97xnospbk9mkyybaeto1gnjz3fmlotkzcj8ltovfyqts3ubczue96d_zlrshzatq7iyl2myxxokvv80kpufolz7djr2htz00b_i6x3dldluyuvlex_nw4pgmluuatua5bonkegm4tmzxhhtr9l1gqlz3pnkxjk2tbupp9y75nyuhn43ss7otmjkgwowzyfgciadvl8flyjt85i_twoticcqs4ftegygkjo1ys5jfqfbc5qfw97ekizweocqa6pec6qvyhjxibkjmpbnor5utg2j_uznqrtnyhyz6ocnh08xp24y749i_mxdr0kpum5myef_bkzmn8ful_zo5evhefjwxor1l2l_cohunowhq3irizwm_dti1x0s1s3wl2oz_g5howzioebq64knnzurmpitgpitmpgt0xcqmozf5jf_lyz5t5yo6i8gun29g9fwpwyhsyzcqkjcwylxhbxa7hkv0d6xwmpel1jd3pdyw97x9oopzrmzlfy9xdixuvawu9jx4uwuzs7nmfs2mfcxmvc2y8onubykzcseqrnzxkk1ilmt34oq7sllyxlcuvq2ll06ha8_oih0_q_w4io_hrfp_agn3_srxs7_f7gwtqmflywi4afoocx_7qfkbdi1dxdp7j2frp8e5skyf8yzarnyoxtgrq7njmqnyhf_isrzrlhvbufxg13o1cadnwm44_ohu3zgvkstqpqro9xww9cckolpt5oxvqroxjr4ig_c0vn9805wt8bwwciglhvkhpuuda0mov_oqnue4qaqnkwrhd7vdadusaw3vnjo8ftnycoozayqlr_m5u5u6dzf2rumeoyz2ou9q_7u0nnqhp2pma6xamyg7tsicxzwkqzwgsdqpgqkgkpjubdmd8no_jve9szamc6ynyprr2tjq2tjr3jbqzwcxobvwft78rbaksfg5byqyehiagtldiocm13iddo70usye9lrghvs6xh72vbwdszsse6uy3mvgl_rmlh3ekupgsykjutyzqnpmq7uy0s1m0s1r0s1i2kjdsgux1mps6huphrfpjrihznmhz_ohz_txjecbz_jharynonn6brumg_mzuxln6ffzsqydw8vw0soybxs5lgqj_s4aev_th8gomivm_ojdcygodtdwkdiygkdixrd3jyk9ido84tuhoa3juejshjpf0mlbcgucgrte_edla_4_kul0wzuypuuj3twkjac24w3tvoothdrqm7rpff8xn2n9mzuoo1c6x6sigv1rqoaz1mtsl6sehuskyghjf0dkdp3gnqbfhknifi0dqnv18tdthzezglfba12nm7jvoog_nibsc1oq5sc7r9hnmlrksdvv33s8zzyjuv6y5wnfzb6pcef_84icvrph_jejdqxwqwyq9nhzidraeu20aqlwhnttqmcpa6mzvzff_i3rlt5v0tdcqyohqeegj6wiyelcorlv9gm63akcbboyefc_mjc4bwnvjhn0ga3a_rkgqkjbql0scr7ex7rp37m_rrxin3vbns3uxrvfb60acz3pfyg17x2in70z3_o_2tdzww8hu6zkbmyqj85kkxjk8hh0hbrf3_4t4yfbl7h_xipbuexehfjgig4eoyjebssxjytcmhlglgejnkc4mmxnywnoiga5gdmafaoeyzgcyajbj_vac0dimxpf_hc8cgkhj8ffqxrrnhzpdo9gxlkfsbpgdhgnbyohmztrqozegxmak5u0g6nyayc7geq5t3sbqeykpc24tilfhkyfbph_bdacut6i_myz33ry0n4e9idm447khukgllahp5sn075rcktec7hmw3xuxrxh_wht6e6dxnlhf_tgo_o8pfpln0x8twixu5_n_fykput_c6pmzvq1hku9mlte0mijnl_lhebrvsr5xxzxx2saoxss1ibt1hgh7dseazgexjzgk13i0gkqwm8doxbjgraaqwdo_zfoo634y858xfopl5qpada_f1ar29i9jkjlsc7qlvmllhfvzcahvfpfpyu5y_bao0wsj7mzo1kwkjaujn3w2ymcusq_b6arjyv4ma6kajktggponzlqr87_bb6ppd9ujuds_1lkvaab19b4clgpfl3a6zo259w2_ga_kr63g7x_bbogqkk3ep9dif1o38mhqk38presupnu_pohmsvxt8tszh_b_f32x_xt9d7di_qm79g_fn2b2t_92hq9nod3ov3pht_nnngpfyzrupserd63quldfenvmp3senfc93hpu7hsvhln_vvjz5zw_tizt7f7e_vmt4_a3irdfhijgdqzjc1bgjskovnn30e70ynchjyaeesyzg7k8u7m0t4z2ort_7sksxijhzqjhzrngoqdpzkg0tyzjmauyifhw8byop69qnot19fu30i7bvdalcpye3jx2fn_xwux3kja_phtk_hmq_hlegjmooumiolkomriodbsue2myc2fq7dw7ggszwl9d3afvsc5rexks_qotwpaakl06hgzgcstxgojsjynvsvvdvh9f8dvcqolbjhznyclrqvnudo8i_enqledswx8vrrck9w7ebnmgz3pvouxtht2tgutu1tx5nquwo2avc6e7ngps8xcakn06a6vumsrzgexjjghmbrao2sye48_zutek9qvpmjcronqv8z_5t_t7mji6operna_6lobvkkovd6bshgrkl1yqvdnvdpcqw_hwkepltcpo1pmqhbmygwsfgcpbvrbxz87uqbkbybkbywi0gipi_ht1fzd17h2mpt9t42_u0ch88xza7wimhm8y_dhcxh8l99kfzl_g16nqfukuw1qhoe2ql89x9do8v95viffso9xne412p_ftv8ytp2svg62huy91tp0wtycbruixy_2fy5ajq3a3ez_l6z_3vs6499vg8fgv98wvba2hmt1xjp99tvfyzw9b9bwluvwxwg7_b2w7wdqtnnebnxc2hqkew_8ermvc3mvc3_zdw_jxsphmv8ln_ezz_wjxyylyxzbrqruhi7ejoxgijooxcvvasjgxvwdaeaa9jdpbttegsaacqtt5gjawuf893vfwetdx1eypkxonspnx5dym0bzdfayqovz1l5bphcuqnwwwgfutfnjscrg8vo2qn0oilvcnckguf0g5_qif8x8j_rpqjpqz_f84jtoec2oxjak4xtnabdpi3egxzpnm9bxptc_a5i5uxum7xrf8aobqsva6xvbajieivekvndgehsvrrjo1tn4j7tdyx2qmku1auplbhf5n6vqmwfqwcqwxepgvdgglepljzypshug7ktwvhic1owmfw0hqgtibtpnbajypkrpcezon8c04ahenuuctkoovpbgyznkhk9xomr7uvoyg6zkolnvfxnfrbzui826u1oyttuqkowlsdpvqria60ytrba1ivkbmolyptlakqpjbb7vmvhqmcm6u_awejz3tz6q8i2ut8ksfxf_pkpfjk_2een2eg5_19kn_yxys3_1xodn_bu_n4qb77vz1_s1v14jchvz7s9tcsvbc_hq3_tnv6rokcd1ct4kp4ewt9ht0drjhn_ix9_b3p_57crpr3ej3sejobuvlcxy9yr_xn_c9bwn3zpo_5l7a9_wvie4atp28n1g63g82fc_45rp9ut_7bv_yuse6xj5jtxul0hvteharvxc2pyz1hl86gdo9gezbsob3xzp9jtvfwzw9b9bwluvww892xeqj5_ojhts6_t3ks_wxviybnbyups5utixnlehaiwdxivfdiytj_nfx_xj_h924o3zmxjpsxjmmt1ivkxm5euylaqylsqylcpyqoqyxzgqrlviki4muhexuphtom1gansewdbjgwaudapmmnzwj6btjqc99hk_w8eu8ugjxxvwcl9g3j2lihussk7p08hss_dcov5v5zrogohkhhnkutgnr8djrywa6nhzf9lmhvomyziksfapch96eqdmmksr2bo13pnasprqfnldo1ixahbk3kmsph_520msesvqveyotovhliteqt1mlddwmyfdctimfvxm1dzux2dqykeawhjlhlm5c5u6os9bfvujwsxugo3uluczi6mdd62gqlm6z65gps3dqbmnrd5zsv3qhkp_zvimmvk6kznsoft6bqdpbqfjcngousqq5upojjsjgsw5hhina9a1jxkentnkwamymbymtpzjpyp3juqyop2eepppnh2fajsophzskpw11_w8yh8zre76ffvero52f3eppbnu9_4b_n2r2_2ug_3et2x3fm1fbk6hw4xpm70ozj5q0qf9dz_w96vzv9dm31cyj0x_rlcxzt_uprlrzn3v5u_gt6z_4s6e7d1m_4geu2yern1_jl_dlt28huzdzh3euex3_zn3mjudehplf4e2ftdx2_3sbgbfo_d7bj7_gxbc0_3v5zref2u4ytrczngr3ty0qhuc_27j7_ynh88x_3l928hu6zkb6bkbuxmlodx0dinht_b3f_8p8ou_8zv4rd_hfyn3_09nj7lyp8lv8t5zb6hho_h1ivzvhh6hibfoikzsym8_ooqpvmvpguhk5lxlcx8c20s4_qnqbqxjcf5zlsaacaasurbvpbvibtbq7tvh9c_niqbzmty84frdl7cd7_drwceh1fw8ok4taaktnh2fbqtfjgkqzvrqbvo0dnctjk_ga1o4bkbzdsbupua7ldgmtcnlldgow0oxhn5uxsqfvbuf2clprpuko9hrsnh6jmnxn4bdenkxwc6uw2ukedqzrhhamruveqv8paa5pf_am8at4qdbggcf_oe6usq1vxgwr7_wp1mlaceqyy24dsseoduwhzoz9xspuosz9fsun5qfknvk1g_nzx569sbigzsf1kmf_yqz2pk5pla8d6upf1gervutvvru52kfedcqcqbgruutnvsrfy4w5vm0x9aqjvfnxcfmuie1pnkyzixzyxw9jjrlqduwymtnkqymcqiplv9rtk7f_tnvjxzxvvibv84cuvix_uu92s_lrpn0yxe47f503v5yy9yrd1u43_knjoa_kg17vzz37v11bi6ba6bwdq_apjrh_qn_pgd5pr3ex3baufe6h7ul_e42jnh1935t1vgz8qb_5mvxvv2v8m3xwy_lk_o9wotl3lgn25p7tto5i6ytpep_mgp9twhifr0tqkw_29sfnvy_rybuzivpefc7ycxpxemt3u7bdmte_fnbz5otzwcxhdtennme_mx7_bfjb_gtdwo9pwwdsygzmsidmzaex5_gwkyndsppd1p8g_prcfyyqf6ruvu59_fgs1plaofvoxbatrkttxij2bvozh4fon168cbk4ervszqbsxgry6gvbqcnrgck77q1ibg0u7eawp_tof4ucr4yjp5ewtmehhw4r5v6wipfatadwtukhjhdkkkooebbidbuoowds6tff41wssvhvpqjtqmuen14lmtqbwomqgtul831_f7jwhu60wnq97lrghaf2lfqzttaaf3vsniazhkquvr_81dli9vgrw_ryuj8f8g7gopwhvmolpfibzoz_l7gaq2m8q2q2cymwbalslnjsooiumj5luowwekjkesoapoughoho5kgg_i_htzd_vsk5uzsgwkjviqk44dcyruorklsyk6w5sdydcqrinkvtgg8usntz8khbzn2mx_5myirnw3ztdjgcqdagkuvklog2gkguyurvvkj0f0dvfhg_vohwzz_qt3_i7_kaiywydbpsn7yf_btl9jn87t7slh8ifm1won3slfqcnpjb2fuja3jl60_sjmcp0j_xloy52xqrvxnvetw6z7vve7ffsdwos96fujuy9e2fq_jw6b6_dhvnstj1h6gbrsjejrsvjfr_o1aj81iwser7w78xbtmbe5nqki2o_tgeig67r9nnup09xnp7zq1vuq63ezxdt_63_3f7tt_lf8frunfpa52pjqpvtkex_8wxmfsh2px0c6_g5pqs5msux37uub1i1iwkq2bynbpum5gslktrztizopk_j0r9fwcftaafvaisvgjcfxkixgbalwpeywbebrsx0lypaz_ev_7x3_jl0eoo2x4kgoesqwrlbbkpkxahqodzlqw83cyqlqix6bknhlujegou51ot9vtqxgaudxygarcrephexvuhovout0nf6rmr52o3hfqbk2ym3wvlveifxkyelrvw67ujnpbcnfqkl0wpozmkmwhn4f3pcrcdeuqe5up4jjs5ttlz5hd6hclvkwfzt1awafntmisk7xenklfg_dpiuphrfewrlni6240hep1yz2q2arq_saq5kxnm1fxqhp2pdiakurapzi_eyv5g5gtu8r_pqyhr8fpsompkohjokzr_0impgpn6ha_owwgwtz482snm0_mvelnkm7lcvlhx4f_3yfy7vvpegppjjbc8nz38ih8i_gxvc_d61roc7xodbtbh7z4b7v117_f78lg1xmwvege6_4_jna_72xcy_n53_pwu182_spui3rpfjb1u23m5pzcn1fui02w2eeql_x1coev43vx2w3lygr8fp_92wqdsptud2xw6bgra27zye7dfy_clkzd7p63_e_hl3lnbvf2w7om98sa3tyav9s8nt68zu82jv0bxfyfr_fgp62dquvya56eswp3u7txapg4xjlydg_cooph42_j0mjrodt0ov7tix_j3suqiuxjwqlkyem2kkrt8kkum_q_x8hhnvucjr75bhbu_ivsgphl7nj5tezy9u3s2bhbpv5n_hjnx_dfn_zv_iv_9l8x_nprlawpbdvf0fbdifo2o52vtvh0vra6mqnith86uutoa3ughjmapkg8avwcqizq70fwnir6u6q_jpjzal5pux0ovzksnxwcquzallwduvv1r8wgauro5xbwzq5yzy_gqsbcsbfmbyvdp0g0wet2gies5hbvionlo0dnoe7uqhl0ulinhxujigdq7hmou1oxnyr6r_devnxfsuiip3g0feqxkvgcekagzlsznmrr4ck_fmregssdqqbmywrsowfufj9c0hyorjf_dznffem85l8umlun3lcebqk7m1vzrkgqkjdqnukcr4w2u8rrdlvo8392e2vy_xjr2pssa9j72n4wtwrgpmjiflmoe2cnmxlihqy_erqjj89g9k13mhlini6dfa8nzk5hutkz09bhxzgmojjl5cj6fwfpbf_y9ah867mv4vhd_d40_vwxnp78mtufxhi93789on9_nefh8dpnjuap54fxfs6gkluo6itm7vs_kjoauo6j_kh5ew1i4haswlunfhfku8szc5nxw1eqji7ut04rgxqt6lprlcduuujfbj81b1vgcfmbvkmn_wpchl_zjkaf3everhovvynoidvaq1yv2ud3lg8k9ulf2oy8fcioso2g8u2a8co749tqlkatg93gmccqn4mqpoo6z6kpo_i7mnf81dqexdq1jua12kdp1qxy7kdvoigo0rrnzedbtppdzcq21isojoicqvasnzmjgtmgpofr1iyr7ahvkw7dazm8f5pblunsxomigymijrgcyrghtp1rh6mtvoxfll0o91yyg2fhise7qxecvrou0u8rrdsd_ezm1jd3pdyw96xwmpe17aeqdnlm4pbv03m1uymvvuuzi_uifmzkazzwjcsjs7uptongepxkmzgalz2kjjnzgubodvbxnvoq7jiytawvzdfyb0g8fwudbdf3wfrftbnaxjrsctl7xharf2pdvszi7nun1czyl2pbdatd6yqhgfw7k6nd5jqyaw_6kjllle11o_ke051n3prnb8vdqsgrtsgxzyq_dbcwronstj4rqbzwfjuvtvvht8zenzu5ao4zq6hat1prlugdkjwlaljnzvvh7abvjxyc1cxfzszk7xmqxqmnxzbokx8i_ewkh_lmktovdvdlosqdniyd6qsue3xbdaxgsx8lyqls3wk9hnqnakmgvwnutsfkivmkwamqxal_hvkpc2sm5ugqkfr_6imyv53_wc01y9bskyhkjcq0fzkheeftrvea7t3jdaw9yxwspcl1rd3ts1hauqk1dfd0jfb0xf_sydjfa1zfqnzfr3jqo5kjuw36xawjbtldst0jhkqsm5fb5m6g5rkic0zyegwmpkfdn1apm4ij9vi1k3kzavliow8bgff89haja8lnhypyhh0qxhecfkjid_1gvk_ujpm32qdmeixen4xyt2qry4yveozkmki_1pal3mhqral5xt_k_xcjyti_q3imeqzrdekrfwb5gynwvqct6y3lq3f0rwmfc9y0myhquw0qcuvadwwi5apzubyvieqxfw7b1afebjwa5tnzpj_iuaiohri895ulufu1unodzfja6mysurm5y7utn1bus46dswlqxjqsk1kfoenml_j2aqfuyqb2yqj6yqjmsrf_gekjhs_xfpsizevnaft7_lbaksfg5byqyehiagtldiocm13iddo70usye9lrghvs6xh72vbwdspok5t1jkzclqsya5q4lddr_pt8tnmvw3mvnqk_sahkqjlqbqfptr1ziywvxhzhhfaz8lucodymhv1caoecprlouu_60n1o4yilq0allsodz7ivak12w_bowr3xvwlt8ni_tyr2ij3qhmb6uq2wmfpih8nfaodpeezfsvvmidqmxwmzcqhtswdqcfqnjjkx4uennlaqlyohvpxur6n4jwh_ffe12y4oivdvb73r7vkspwczujoldjqqzrvybh_bipm0onqnvlfqul1ofpjkrqp_fvh4kkv1cnyloqfvtlidcjqh3qs5k_ovds2gio5uiwl4v1le_nva3mvc3pmft1tzxh_mh9azwcyyppsswbgc1rotj0q6gkm3qwd0vy_bigxhkjcqkjbkxecfdrueq_r3pdyw96xwmpel1jd3te2g6ntjqptft4iymrm2crc1cr4rorpgojk1ssqkllivi0s1qww4k8dhxws1a2uzlqpadlbvjgrr5pznfc3kzns5huccgxnxwqlk69ofpopoucb9aaaacp6p7oyagdrbypzpnzcmnqe7drd0fh3glc8bls3btk2fiqdsh7zv_wmgwtf1akip_85dxjmvxng_a3ehxodqebqpo5ufpsgglylb_hhvnse6jm3avh1dw0bsq6hz0uo23ailcugufls4bshqhy9n3e3l7lsfqzuyqfcnhnvqtyzymcqhsfu7k7nsyfugtmcqum6jrsd6ynzrkqysvizsfipiv4evc3m10wkq_qao5g_ovn5x_pmmvypm2utu0udeywdwvq9jpolz_rdoxht9wmqemsojcqktjusx1gh7s7xgu19itxsfyk17h2jnex9btuyolooyv6zvrptryjbr15_c6cnkpivwjirmceq40oflpgdmr1zpnkhiu0z4cy7ykkskq65ynrngm4uto33gctjnamksufhnamgh0bxk5apmkwdlqodbkwcqrlbgmraizltgwxcnjoi85rfcvvvblbvv8e6vffdjlpnj0hr_oapnmqqcquy6bow92nqghashvubut_c7rjhu_x_nxevwvve39qiavugur3utg2xggmgjz2a_lozk1dycczzcosa3udviuorkhz7xo2anmm2jkpoelebvnsdwldjmbrmulj5_21edrecxvztmoafcv8ldvwl8s7ugpenerbrpwfufpmfqzqyqvgh0j8pgcwtbwkqzgcipk2l_c_ubuy9wwejrx4mqminhysehlzs4jgqtn0lxqo9l7ggvs_xhr0vsya9r20hu6dlomblbkgtqogzko65qouzs1lm5kpivk3m1ywkjzmi27fo_6jejkryovk8py2zsncdjcs1jc_m4pz86zg_o4qlc0dxcpgkg6omllutecxaimzhrxnqmlzilwpeg5iqzock6xxe1kvmivq1cjxkvgquixfapf5u3jnacslvr8mi9zella_d0rmlngcgk7lotabjydsiycnvsg3j_gykguhwkdaj6he45cosvk_jyv_nsltv9ruhw5vh_gxwnyq75lqvex_q06cewlsbyzbw2saoxsvfqwqnk7xmb1cfg6g4tpvr1h02gio5vvwf1kp3kve9mokfuzxkzykpgcvfwom6clmyafzubajvinop8kfm81ulc2wd3kkm1m9wzrdot5dncp6waoguuvenblmnnobkxpzv1sfoqx_dkfhdisehoa2uoi4kbxej12jvs6xh70usye9lrghva9vb1mizskb1uksdqcdoncv7s1kwzy4chjy6vvs3sfr3aabv3uaau1ivf8myhrmlp_d7t6ns_sfqtcegad_bqw_9iz7co4sc6mjf9bgsdrohiwzwfu0jhwzg8woqqmxwq3dlxzrwegaqiurm_zko2q3u7qdj0vf2_hho2wrrw_ftxgokm8xzitgccsp0wtyfgerifzzyn7rncecu7kd9pnfhqr4u5p_h3ktx4zqqh_4x9yofrovft6dbvlxegef8u5yylokv8o5u1pcqow3inqszypc4zhfmpzyjqh_nily8bfrzf63uo8jbknomfgw_fvp3wcyfnmm5zcgy5mjz8ukhakyhx3fwdqmk89da3ujksrekuw3eyo36dreqjtvesarvq2dqxqw7u2fl1jm6uza6blbrd_pektluc_o9c6ykcqkjcqkjcqkjcqkjcqkjcw29th1mna2ymgkdf6zwvmyudjw4o4wz8znmvfqwms3j2ot8cjxmujjlnsldtpgsfhbu4ntq1v24fdmds5fexqvlh_dbbwertv8vhnzw13dyzi9w8r0fyezst3b_agekegof3unrd5k7vckr_an4nupqr8kj6qaewwojojzle_vrodwwij2j9dgqqiz2jmzw2m1adolilergywqt7q9i78uyxpqb4bapprwmxbpsgqdtgdavdqxmstdxgmfzqcrdx8v7bwar2j_njlwfuvh5ccupr_1buu_rh3w1utsfycqvjyjqcpqh61zmdty6e0cy68yz2obkevdl_bkho9ekhnuvzaal5gyudsbul4spkzpzpdjxku07fpfxezvdnigqlbgofziaymiykezfs5gswkiwewcqva6oq5d6uqfloqzjef_jkh7c1pec6v7a1mmtx5elkuuud6rr1yi03khiowdbrm2dvujq1rdslni_hjwmhmigkjbrg6tvr7elo7sjyi0lvgw1wyootxxhdvvl0mh7sup1koyak3rj31jv66hf0lf_30d9fqnyh8xqygdcvii1qza0y53slzsdmi47mk64ocx18mb9gmn_0f8n50mfzkcbni8cukeaotyuqw14v5vwrjbhx23cv9okfct1cqvb1vu0pl6v5sex0ay3l9d8pfott97v0gqhpsdqtfexeu0dxprka1y6ftdlxlp2ge_hdhjionu_gvc_vyipuns5qx_gunl9q1z5lon6rx36mlylxq31edensfdvfhxtfxzjk3abai3sj6gurdo1dn0a20b6lkv9kt5tx2f6fnfz_vwb6gaut2_grmzbics2uig19hpu_792116b_rft3d5_cp8fiz93n5w6f7to89f1fvy87vpbg9ym_6n7jgozowvbvd_e7py1rsvxuvbxuvy71gbqpg_t63pra8aau_5aebvax2pxx_v4egpd2os8z6abt6u1ptjx12pnx2_jxvx4lnt9bujt2pbtnxzkdhjiod4nz7vbfn_ha7f9oknxpv0bq5dux1d33z_k_j5pe8_uy5prt2g7efux_h2u3zmtx_zr9l5h7p9jynd_bjza37exrrwtx8nv69ew0dxaf_jq5_gx39wffjrnxz00tv8epuapvroe3x09rn8_ne1pk9i21vrykb6ccn9jcsffollh36mkx9_jmu3qyt8exwxr1zfb1c_junqlfqxprhm_9fvkrv9zev3kifxbbr_qxlv3hp8kerpoip_suryb6kcm2_z5tfj_pfduu15xory9dcc9vvn_ftpc_mxqhlqoxgtuuxizduhztdynyvb907to1ytvwb_bvr80pchjieljvnz_a1_waxvp92pb25mbu8xxjfbins3cbl6l9xiu4t6oga59_haygwztyzdtlsnnxtymrvu_vwvjbbbtx66yyn5k3uqyvctmmi7bdug7xppme2_pue4cnjof7uttgiu_vlxaxczskwn2v7atowpadcl9dnlp31xtiwse_a_mki0fcpn8x_ky4vse6qahusxuvf8zjk372sxhieoq2guso29dgbgtefu6_zzdre225xzo6zoknclw2dzb1xbq1wlby_v8etx7vicnjm_4p8two1pzjpw5qom5mol3ployxqkjwboqrdlykgj4fiepvdm1dkbwcahnpm_juphrfpjrihznmhz_ohz_txjecbz_jharynonn6brumg_mzuxln6ffzsqyfw9vlplawxrqztdw2m4lamyhf0j9yptotdaym4ngmwbtagaufgknifqt2m_rmwfyc5nhughxwnbcxjmjva6vmxcv5qfhoqj2ooy_w692izgp5ht2ruh6qzuh8hta17vbum7xrf0piq9edf8gb37bwgruyip3zz_1gfhln_ev0do_yymbzrkjjsdt97zro_vaztd8yu3zlaj0x9aygxj_fz3tssyweqbvc0f8tsqfheiyfqsuphwxwry85uhvhpkmwafyoqkt6utlkxvkpo1exjcodpjsvyoc9xdhkm1giozpbn0b09xtywvsjfmf9y1f_avaftbuwvmfxavaftbuwvmfxavaftbuwvmfxavaftbuwvmfxavafttxqmxsiu8crhyew7mii9_1_ec4ovyp_lg9i77xc48iudgdx0batvgws1blilg2njya5uc2nzrlzxmzgzwnlsqwb0agmalga4x3qgwbsasdkh54dgyss_d44vcjkbobvlqhjrbzp5smmh_f9kk31zlwknomsnydnyucqc_dbzcygqbukzp1nxhxkutlvdwcxfotg0jsz0h1_nan6ivltlhvb0ffmut_wcswwnyfr_55tf8pmqwftdozsvh_yj269ykdxx2putek_941hsuotbnjooo3ohgtaj6miwojgfpuqvmmy951w1hmn3fc2k3u85pyotcbebubuhm9fzu7qc07iz2jmyzzaar8_tpjidva0fjqnglqstxwo1oxny91pkbkqqrqouylavqcplrgg6jiztsfmo0fizznsclgsmzivmpilkf9kwzmqzseaqzsylriggqzo1inblu1avmftbuwvcbuavpd8_6tk4cpaqykmcpgqocpaqykmcpgqocpaqykmcpgai_b1okswdtt0yk8_zzod2dwqnjjm4tloo9uszenunhnelfppmzp2iqujvht8mbmjyp5p_wutp1ahywvgugj_vxd6ddfhxt9ig01w6h3t6ety9_htx9v7h_5swsqyfrvv4sev_4z3h55dhkhoec6ny4u2kalc8guel4tcuzuxnugmqfqntm3jnqnsmz6jry52gdippf84lrdk008e7_qsqoznnqj4koz_z39z7umsis608lglpka6cywdvcqmpgqh85u3vfwdcuuqyvue3aewe673sss14l6swxzvnjzlv1eqo7byax6ezdqe90p8abscxzucz_clbbhnnl8fxidgn2gzlspezojqz8cwdqkyz5u6wz1ceyrvvlmoec7kqdqfs3i_afvvjun3xmpqxyakpa5ezlfrf8cnv8xathuxujgkdfelmp5q93ovn1jbdi06xehqk_mepprmetbuwvcbuavmfto06t8buavmftbuwvcbuavmftl2nmpx8_fofwqkmbi_y_nnwumdu7qvtp88abjuivs9h6gylwj_etmhv_l_su7bq4m_7mg8opq6ksxz_mwze7da3iylnrtldqeldsumdqdlg5m6jynmrswufgtaateuhwqwarshstfy9tiw1owjaddh0a4o4rvf_wyohjmoougiolrrakp0gljo0_ervsbi_gqm_cr6yw7qaco23b6em8toguksoa3qfev9o14tqpslo1nvbk_7j8ruv3rxnbl7s_rw9vtqv6bqpzcjll8kzwshdxsuhkrxqvk8l7xbmcri_8difhrbkvql47rvkfdqltlkezmxywwn0l_rkks_bwvlbtlg1cxyr274dsgua3if8aq2j9f3wlrb2qeftak00ddkdkaqga1q4gamswyagwowbxibyjbvjtqnglwt_ujqpsoad6kbnokqtsxuqx7ygtunickwdss6pbdvbzdv2qar_zrfhzqdpakclpzmjqugegtg5irwpivwffnaounnyptx_p0kcdqjiookyujnodk7hmy_lloaqykmcpgqocpaqzucj6aqqkmcpgqykqaqqkmcph6z2gq4zi3lqfttydm_axrkgdq9oopn3untxqe3qcwlsdw2fqkb148iiu5gt68oi8_uof45_7068cwege7kannlmd_blbqaxjcyvvmwwfmwuzsxudmys1jcqw8jkdizs41hc_dbqzjc1pqjgmkqna1egaxmya6th0dzhglwx8n1_azegjqosumhwgl_3q7urgimyxym5mhafc0kuhmcnsm_q0fu5ya1nscjuvypnt_c5roe1anzqp76zttqmeq3shrsfin9oepdzeczwsp0j3emdt32qi7qapxval6cov3rhawh63vlqqmznzeyxdbye8ryfpohprdotia7laievk4zndefu1_lss7zgeytmpjkb1gvdb9lm0dj9fdsg5gz1e8cqnud8_cdqfqh2tdmhw2i4i5l3qe7jnnus1u1kzrmzlpu1pmksc7ukmm2amc2ymcmamk6bjlznoxm1ak_1psk5i9gqocpaqykmcpgauwkykqaqqkmbloywsltx_0anlr5imbqeu9_9wt4clnavaftbuy932dq8ephus6xbuztyzjavyycpvyeto1ew60gofcltoux_5mtczg8day_hd2b3_v9p8cv_8zv4rd_3fwn3_393b6no39l_ws55m5hbo6hrglszg_dg4jb5ze2bkuxn51cno5csx8mxexspattlgm6zcg0cyw2leh0g4p0vyfqvvseg44r2hnh0bbeqnf_f438nlq6yibhlzub2wtt5spudhimf8gvm1qmgeqd8ko2pcpbisxagrdaalubldcblteocogqsp7utmwd5ji_al60itur4onvoyopfn4jd_utox7lobv0b7he2yl26xcy8ornj_dv0tdrkrxhoqyqvgu7avmpusvbeyxew36urzqh5xsjhs_fbatfwoolo8ai_ltzyofqbv0olonckkg_yrrtgugdznf_oqjtyl9mdv7kolzyrf_x2kzauldqelnqulkomfkooonrvznzpbvanzfyv6uiuxavqlazms5j9r0mixf41i_iv3r8z_s5y2wzuulgaaiabjrefudqy28t_bvzp0wkm9hzmzehfv9ahvr6yhnmdgdt_whf6ui7r68n3tn6ek9ffpmu_9iryiuh9e3_f9zd_4_pvfhh9gu9232_fv_fuesoiegip9_whr_9hnoiaqqu83x0fj77vbvpfzrd9bg_vxco1tbfxyaapua_vd31f343s2qf4nlzoi3i7a6aeppo_nouq4b6eo_0pyktnxumjuhrvkcxtg6evvdm1zsf39efrwwau8fwwf8f_voew5iaqxqsmfxavaftv0cywl533p3q06v7cfojy_ojavmftbuw9b6hqzotk_jbd36ah_4xwkm9ihm3wgnbuztlzi60rpunqi9l2fqpoa_z_8lmkuysnysppd1p8fpn9upzm3c9iqm3bufqzj1yiboqzzskb3rzjxijsoveri4vsp1kwebq0frvkbqboygry6gvtqctjgc6_4q1uzg0q5ewap_9kd4aeg4xcwvh4funyl_bpp81ejr_wbvm6ahs06amhvacikikdnkqpwdjmqngozgnklumxtf6zs09cnwm9rrj_ox6olr1f_nujrduyajqxykmtdkqkwrrgcwvkctutvqbll_hpq2gpylovphic23ef48nhsrgyootebwjdbcnymyggy9qtrb6zjjelvs_nrvg3amxpypooopmou8yml_io2c4icn2orkvvxk5oh1kjki18ziwathul_qzgguarcyvxn1plynzfanqde1raoojsu8k9uioeq4ipnfi5jq4cf_6zr_3_8lygpvwtsv4t9lksv1juf68f925xlm_xu8saez9u18p_v8fep9ogrp89valo_iiflcwcqqdov_nyle6aeehh9j57aiuf78pcpbpj6ntxdizypbz3ah689u4hg6tgj6hv0bbz1ab8eget2pr6nr_oewdvdztsxr9d32nt4_7e_pdlwdvmfwsop9efrz5tvauz9op6p8a_reobrfxj0dbdmpf0o_h4bw9hjfxjsticpaarmftbvwnqvhkz_du_y9ewycz57nv38haxihsidn7jfbaiwwsxmtxoxmgcycdzindg4sdrbtu4o0ryozzqczm9ecu_6xlc_0tlckups7bflo_wi12zpsyrzfiwy7jdnifr9f1vm_db33uqd72odkira_ep3e573rripkw5bitlpct_8r1w9dtzvnpdp75ewylscq52xhhjm7e9conmafzst6oxxmfxbvavt9zjmrvqqeokjj3dw4efcuhbbwdrdcfm3w0mfu3cptn1sdr81cn2tmhusa2fccza0toatl73ktmsbps_jitjc5gq2jjwxtz77hoyzga2o7usolqxv3awv7qlub1zui588xebz4abn70erl4orl0gvf8d1l8dgtcavayyr2ldpqxc_t7_7infwqtnz1orvoejy4dnrfm5i5ronveounlimakfv7tcr_mpja_gsosrnbxoiy37uuzpjwxqezvfk2dtykwoukrwwjod1yyeq1avwkologocsgaijgovrkbbk69rmsa1aqgg5dfnyisjefk9k4gqv0ezowukpshighupvxwnbo2hsu6sejcouynlkn_3vocsvwu1qs_zqsflphoxzarbxvostk2wpsyvy1z_xvvfooufgopzemwmzsuyu0urlsigetm8e5ojvaktebl4j2aoego0z96jtb3eiwvu27k9cpj66jebrw2jrykpux2mfjtwobjd724jpr6bo4k2xd68uywyepnvqm0kvykoaqpeui9m_wywk9wpbfmv7u_gczccqlubqqp7e_gaffd18j0w9bj2do0sod4smlqowe57yaqeqepdshrvrzuqykqcqqqmkpj6zclunfr3tsdudc_awpwrg8hufd2urse7zzjalyaqq9vnyeokx_tobp_ehmc_rbcuspbkx_9_ehuffkr7_bf3u_rjikpcqyqmpoiyoqfcxeqtcbl8ysvvoidbw_i8ohdkjn1l8dura6hgqk7f6zudq0fnqjduza1z2nofbg9r3tx6swfvp7m23jn8vs4e34ap86cx6nt5_htb30bm7qnac2riso5ooufkopfkku275khqxqse_ph8vb_t_dum7_djw_9fp586rfx5do_jsefjg3_6rfxxfo_ie8c_vf4zx_xgzj55jlkrbcpio_shci2eqh_8ja10esuzavqtg26w40s_gki_sl_tlpyydpfbrl616wnvsiq0yqal7xvsqbjylfh7tfcrgrmw3uvqrkqhtfw2pxnqupdlscv4g1nvryrnl_3se3lzvpebi1lfg0ftvzhbf6arzbvi_wlukwczaxmzcrywujvh8iaqswz1zfk1buzwipqppyjporc1musqvkxyphnf6fijwqlrrezrtdwquvgwrfz6u9gsrmxpdmyzkgqbf45g_oclzqaszcantgsiwaq5acqmppvw9srl6_hv172op9uwds9avotonyewomdw7h5e0r9r6pttwjty_d081u4metbw3spvqtdvx1hc5vb1dr6ohlohgsbf74x7r29slpdvyvrjt78a2aqpye7fofhatt6trayur6gy1kd_rbg6id2j_hywls9dx0dfdag7p4d6nmvtfuwvcfubvmfjky9jm6eol6dw7cuozprhx6ptm3s41mtmdxvi7zef_q3o0xn9aktrrcrdeq7e_04sribtf2ha7fc081hagl7lriydzme_66cqqqmkpj6ughq1atxpy04muxkw_hbgwebwi6cqtsxpm5ndrvm3zkwdttr_khb6b6fqsbgchaguyx0xx3buf73cpbiem5dfh_nlr2hs_1depvy_i_norpwep7biga2tw3uc_uxcwju3_zx_w5fp7y6av4m74x8a2e52l6n8e3ek_gb3pp4fu9j_dxvs_go8dfqm9zjzg6mebgdpc2auq43znrmfhjeejbwiwvldsqultf0ympuz0cjqqf67keskdukde11qrmnytvx2sjcpdknn9dfkorkduynfqtqdwmvkocqjrx61vjfwsks39yl1edlbahfbirakbs1jjf4y2puot_huxots26dqbnnehuhzpdwam6w2scqnmrlwqhnjkaigmfyjghz6ysvf2pegbdqqrs848vuallasljkc6yux22_vpvpchs_q60_k_pdqbyfsfutvvpagrux3iww1tktb3hznqbaafqpqkqsaypyopxbvohbilxzbosofiwdbfc1gzy_lhvmpaz_gbl6tqn_fiqu7cpu1eottxz_lph2tf2llvpzipz_ammpvva0d6xksrvdb_fd6zm_9rr3pevbvtiubwmrkl16n1gqnym7fk9teoy_vnkpnblxwiyqh3vqmfxvmskdkwpmkpgqokpcqy_xmzugdj97a5u9xdtmend2r_dqt1dnhm6pzv_sk872noysobqpacdbuezztd1kf37ypol_8hk1ivs5s_xwvywvcfubvmfjkytvco4fpiwbdettmifu3c_tn3ogiqyujnh6nbw8fgd0d0kuy3otxuwksol_1texlux3so12rsm8w6mcg5mcjzmnljszxujqm5x6dbciubyveelfpyqbnywyy6sfcryxkn4sbk_vgyp1y8e53sgyjhbbpiezd8myd7vig0vevzbsiu7w0pbewpvuc7emakxmqqy14ibvikxzz_aqysyblkx54tn3wheadsqhkuyhkpfnwrkbvrsrqruvzhhnqup6jxxm7943y2uqtgo6jdinepzpqxqpdqkutv5px6jegwmcg4tg_qshsdh2amzmdqv1ibeiuejzzldp1n2kdr8jms_lkoekhufiyufc0uxs1xinv9ymf_0yqpu_r0im_0rjb1wrepfeqzmcekqdrbzqaozywuookc1exmozo2ldl1k4spv19eq6id98yvvuwrmlqrygqlzf_ox9udqwuf4t2ubnqohdmizb8t_z_fws3puzh6t0lvaon2hqq2s_nlyacny4pndvqisylmzaj3k_fkwmgqvkceewjkvakrzqvu2j0fvfrehvjvwvqfuxvmvtd1q1amelhtkqbi_3mmakjjdq70ckb61zhahzh2zb4myevqhkc4wvvsyswr1_bvavtfuzdttbvgjzjx49lkbo3fsuyuvnh6nbwumhunqltt7ogjxqe7lgyamisx9mvwrnjormtmolrs2kmlxciegk2pnrlqjghtp0x1u6yr5mprzckibiual5gyafoy7fgy7eyzvljqbloykli25wyi5tpueku2_spk5vs6arijazrekydkqz_hbjnn3nfc16vc5tqut0pgktii41s_g0yfgq4db8om6zlcyyrsc0gpkbddktgbf1vzkxlzwslamd0gwrwzflupqzy6x0adhfle_frkdmylsbt_l4dry_idxs3ykc1lr8bza4hz6rekdo1ipwpwhwv1agim5xuqcmtbp7lhh9tpnpk9y_7up0q81jlkdv_vuhgtuaxdlclvj1mwz9z_kptec5m9rfk1jxf1v6mgegsheg0ifntltl1yrrqkwxqlzpmjyt_aontffbd6urcwvxvcvzqgkfbqyjqvjb1sasjafgnux03g94ouus1auzl52tv3phk1dvrox7ovtcvlp6kzho4nv9yzupqn4ntwuwfdqas9y_iujbvwvqfuxvm_bjt_vhmvhecwdrut3uzmjv1b7dudtqb1zu37qc_m4fe58dgmlw_i8dprdtsmxrzfgfukqkkz6yotadvaexlxpju_0m9qmcqgqkkpu4smcrmtddeu8dwrgdq7ocpw11dbvn3lkzd6ho_ahc6j2hqei6vqzqd8byf8ayjsc3bd06fx_ubkxkazrsewpdg2kzo6sosh7ky2f0lwivzwjfkawvtchv8cixk5exvsamzsqjezcyarediqsibooaqho6gtavkoqttc7kaqhodjktefccsogocohlellpnn8bpdwzqzwvpvbbf_6qstcigricvpxsavasq7p9cjrrlrupvqshldejq2hpuimwv3qptrzfwwworv19dwa1lkfxwrqevl1e5hivgiu_miryyzkjfq1clst1fqitl_hgblk1as5vyihntlypk76f1jxwqvcwxhmyxalny_gd1b9m62f2n8jymcxam8jam8g4mrgaq5tbvmwthngthjedqvffcdsmd2fzhc0qzqmcqgqlfhky_odovyoqnwd7w1gjtw5_7sffue0z9tbzr3q_myukpjph6m4dp_oenyaosnmqcqwuxiqpwmlqgxf_7lwbtw7_h_rjcoidqrt6hjkqcie7bqhiqcazupyhkwvqfuxvmvtd1yy2gkovtnqmbflbflv6waiogqgrj7w9trfhuzsaygi_iaimgyqcaaovf8s3bwd7ahr2fzi6ltfuwvchuhqxtpc_beoaomlp7yoqd1ldb1j0pux_0ho8aho5jmcps_mn5bxoajfgciym8jehlpcbszbzlk81_whpfuxewm_fcvahulsqumbpq8pasouiwxbl6lxwkcy6spofliob2bfap_iikkiraulr92dqftyg3vyuru4xn363liqqst3brzkywjxgkzsflpjk89nlwl2z9aqcgeuqlnsqfiyluo32gp00w_5jnx9j5wwysvpbj8qhs3h9emqngwop3rcclj95vsulve6exkxpruqfbcovqukhlt_mlvies9mrfslpf999s8yd7_7lpu25q2ae4boobaosqdbfiymtk0pvinn8xm5qngvantumksj3ocqevz6fkznscjbgmivebvbnradvwxsjwwhvqpuyyeg9evtb1f8duao6fqtqfb6hmjscq2nlclpopmjbm1pvnrc8_k1s5dzey_d_z243zz3ynlzadxcdmloucqgiilrxfbgyutv_6y17ao62wnqh_lmwvcfubvmvtp15ygo0eqbgm1nvieonbp6rcvxwrxvppbca6tygmpxmhxm83fnk09v49npb_otmbxwqyertgervmfxbvavthxvm3wwutn09mpv_a6hg6u6aqfdbw0cnqvcktb3ldvrxjvsc4zktk5qnh53vx9dwnky1gqztbsoqeuvtpdx0mf_ykdovm9yxyj7msx6vergsmvkosjlq_fgs2gtrzej9mdydvkekvfrh9aes1lwdqpozqvsqvldrla3qevilaqqqlkaqcp4oavwy_lf8oipbtqlvum2_laaqz5asfb_b1vsoi9wifuqrpz8ej_dzrspkqsywgqrb_e0gtmkfygpdll6vy3mprkafvcu_lp3kyljipvpfvqakz6w7nehi63a5v0zjs1a1ik_iwqgyvpulqggdugab1ztpi22etua1kzsp5qblzr9lzve_xqvuxeilqdvz_fnrzfb_smeayjb_qbynizzfculimtrojvtdwyaodfrvpa36ze5ymlrdutbvwvqfuxvmvtc15zycqqqmkpiqykqcqqqmkpj60ghqdkfb1j0hu7c7cqbupji63xnuihrpwtsxrevzlxkhe5qf8bybqbyd9ycxcwnjw5ruy7rgsjt_bfqjalbqljtjje5tor3ds2fxwdr5xjt4cx_mvivxzlzgihfgxxcwurgqldligq7spislqdjwwnmpscikk0deczugykrmzzgas7qx_joejgwfclrlxnnwatnnwidr9hq2clykmbqirfq6z4qnvps2yfv5v9posvfhs1pngmcqiscqygkn78eyucx7moigyoeavw3oew2g7nwi3frxlgujzxxxpxi5l4cobqrmjcpupkt_s2bixv8buqaplbfgsltcidvzoaxukzcqfmgbzqywcllpft35o6hfji1p3swgqpeqdspvyurkpezmipvi2zzjgyltyezv8ox_zaqcuo5uvcd7batqbaq3ma1bqokpcqyqmkpg6l65kziqykqcqqqmkpiqykqcqbscprp8vjvx4vskpu4ymbpn2lj_1ewdefavn3yofkmgfkxmhk97lfdz18smjqzmsayk7mgjjub569cxu8mlzclo5jsckbgbf4zoqspyxb_xrjz_gfybiznjyame5dp_yl0vrug8ti_8y1fxthntynz8bfs8bfsdlmvssrinfulhapdwkmnz_ghi6rsjraysoiat8nutyrmqswjjvspbbrlroaky39n2vyp5ikt9medzwhff0czcxis3d8k6zcqbfetoftdrjlqcpaqzesnhtj1ltnabvxlocrarlsnmmt1yepf9ijftcsfrcqw_5jxrdejlw6byw90mzlkmjwkpwjodohurbkiz3b_kdo12ea_ygrsmzo0gkzwpctlppzktbvfy4slh4tfdwslb_msorqyrgxgczbdcdctu_x7sin1at7czn7crn6i32l23tzugxlh9tcxndyutfuwvcfubvmvtfuwvcfubvmvtfuwvcfubvmvtfuwvcfubvmvtfuw9dha1hfuur9jrebiuozxnin_qyp4yxqskzklk1ktu3mllakogzipcyuh86xmpsz3b7p5fk4o_weqlwfw0uel_olpb_dtn57cz372chywfge_93v_kqz_8ue4_jm_x_dvv8d10sernmartqicqpxdwa_fpottcwhybtikrnqdaqfxuvhjz5aqlp4fhosyk1xa_yw9n6z_ft9eafwpfuojqqpvcvaf0tsig9gy8tssejufyybvxanyqqka0uuywsrns4rxfupyznengpypkpspdzt8bgfivy6jc0p_xjfbrcgpqvfq9n3y1qiquth3j4cqzey1qmtmebmzrzkqcqgqvlslrpq9litysxjzbiqtpylt50pk8z_tbwnzf3mp05qlqzyfky2g6ormyyjvuflz3sz4zsjoxsiok1ohotn1jgnioevb8bytykqcqqqmkpiqyopeusmyqmcqgqkkpiqyqmcqgqkkpiqyqmcqgqkkpu4qmjq1mae5gmsr2jrkhmv3rucxli5iukdk1okcw7u1gzm627ilperckfhx0glrxfd8natt_xkffdolz3sdyxgbyxgrqdcpv_3bg2g0xkg99jjqtvcq1nrx8c0_xogj38da9xhklj9s51ybpw6rmjuvy5ncae4bbxw6iqmhonn2oghdolfemy33htixhdjnpjy_ggy677kp2dafgshth87h6qmncedain4pyzjdcp3npmwqga0qoppmotz9thtf029x7rx5b8lqz0c1cba2yfqzzpprxidhr0pyiioosxvqywteuam8lfrc6k_fwwwngoplbj0ltr0llzvklwovobukre2zqvkrqnr0wznk_0ziinx0sgwebpx3oapxk3b_zpu_h8wig4wih7myxv8omqc0mybqzpbq1ik8kamfsb3pkkj1lgthngtijgthjgngjgoqqjvtyjyrykqcqqqmkpiqyoqeusmyqmcqgqkkpiqyqmcqgqkkpiqyqmcqgqkkpu4mmcoyu68v5vd6g2fw_asn8dyjl_hiyddw4qwteo7es3jhpvfwyqk3mam7mnbsqiskvyjznjo6vpiwvdicublvadabdal4ama1nvcbjaiyofnkglb7awf_8j_jpvnnkbez4ifne0w9traiz4znqkoalllkduopqyoycqsouex86na5_chz5ykmin506cs_90en5eurph1geo_5akou4xshzuh0sgovfbrv_q0ztrswu6n4_plrzfcbmimyzjxzes_dyht_ahrphxjcvvaswlk5giugcgjenmwncqmv4uevv_ebmptvrbfemanrilgcuqdwzdlwwa2h4nvr5bxzlabcbvalbs3kvjuvqravgjhnn2eqw_xxkj6b1qrlpxjm9e5rps6xxalrbrdzuiigcquydvp3mkktrj_ku27qrj6a6ktept9ixszojlsoo5yxkiz_dzszvy0anwruqfgjro0anwruqfgjrs2jnx0fu0czbkcgx_zx_pj3mdq2jysj07g2s4z3j5bw3tgchszmcetwubb4o5gtejyd6mg_6lxa1a8xm_nvacxjbe0frk_eovrp7b_9xtw10_h7q0f4k75a6x9_cruvt7a_tqropd_m949cw7yjgbmqyfzayuka1dlic5iqafb1gfhhrbpftducluqjjpxydo4rvx6yhdh8sbe0tc6kq2_dfoinvfscuqaoycyka_f6jltd4zhrz4soqyqwnd53dmtsbuqo6jocodofqdrugf09zsf24ipwiavzhhnwysnqqlpsa1dgvtvmvspb_gsrs5l_ldfivjpjxrcely3_rrvogrftdqcbmzk3n21hurcj2ytpvzmyqfkowa1rwpgql_4rhy8x0svij2orpnv_kh0w2_s_vfqkprydgkv8e5mk5qto6ixndxgxnpk5qfqbydqbydtv8srudv6ak8qlhcvmnmrrbv1mltfxkvkvmxrvdspmqlkl74kauquqzqpspspmqlklkmaququqzqpspspmqlklkmboblamdywt47st3zrnqv_6_u_dsm_cxrduy1h309x0xswwby6cips4wcz5jm3_jw_didczo_hsaaxy_9gqas8d6gzrpefvtm7hrvyn1_lmsv1_b7_bp8mrb55hxgqqqvjimslmxyvluhuqdlw_iappl0kzhtj1be8dgsgku0prk_hnq_fwo6qoncl16y_w48pugpkrmrwoysoonj40grmaqkvx4raovjceedyifkai_81qgweeoyftqqbmagnmgmfum2slf7xsklzlx0xnds6hmmtzve0wtxmihcogu8tbxrznrxmpdqmmszvajrvq8cqkqaiobsjb_h2avws57cvh6lscqceylo_0gwlf8gur1blb5vovgiunxfklihiqmzsbqvtndadzrzdt_lxgpnuy1h1marymnydkqitnx7mipuzmjgusjgrmjozmjgqsdgemmejvfvapmkpgqokpcqyqmlrbeqvtfuxvmfxbvavtfuxvmfxbvavtfuxvmhvpzs6eqtkbg6pzeoglv_bbusffd6bwj9r_mf7opz6fd65pyhhzr1_fdzgvszc2usrktolxvbmt6rjmnqvjqslmchywsh6gf25gdvbfausmu9fpajhdy5wbpj4d2gdwd_vnrntnsx73vfz_pp8oqb55g1faqnjzjtn25rhx64gsenmlmphbrglftjm3_zfd_7omzqzhrkhw613mew_uurpp3mcoa4gmrcidp1wdojma8ammiszjxzdmdsbewtgey17slg5fkpkjsqrtdgdfuurwobsriqvqhye6gw2bufvbvrpoxt55h7blrgvxcpjerkpwp2dzobss1f5kvwotovfal2ikxzrcyokbgoecpjbuizgqspzsvuazyqhpzkbmtzj1n95wvi5qgiuqxadfndyktli_8uz_nomlyf4ck08ayf0yyj4axbealzcynza8mzczfsjobtcqyqmkpgqokpcqyqmlrbeqvtfuxvmfxbvavtfuxvmfxbvavtfuxvmhvpzo6eqwn5g1egz_dg6bdx8q1l_lt_x_gp_8v_yv81_nf4u_80t_f0mtizjx0vdxbwofp06fx_ch47gweb1n37mmqxpzeo3uaywl81ratua2_3wsyo3zk1jhgazfpi319do0nu9j_aen8bn3i9wnz2ddexw_4ceu3ncmwpxkruqskuokgmjbdw3iolh6lsvyibr2py5nmmj7nqig0dspnbyni_s_g1p_y_s9pyvgrcclg35rrgko1phpcm_36dsqrhituigpji_lbavse5k16abm6xzbmr0epwq1anifqxrexskvfko1qq6vsht47mpulovqfv3atdckitsayrzcqrimgflptobl1afyjgb0izlpqylspwblknlfr9lzsqgwq74wbllu8lqx3i3o1ajaaagaeleqvqxx_ss1kkhgt1u83cwrrnqnczbreqnsqgmcmt3h8_xxt8xzaxgvak3fexvmfxbvavtfuxvmfxbvavtfuxvmfxbvavtfuxvmfxbvavtfuxvmpvrwdtxhagsodf5fpe5f0k1qdv4ty5_gr9_9gsmnrvjqtj6e_swozmclepitkcn7qusrlwoevgqurixmiz5xu7gto61j18bbr6f9fjzrnfoyr1yfuurz7funcvaebp3j89hvfo69v_7_xwvnj6prb1sazuvispkybxjskrnesvkitrx5ihwgcdwuhblmjo16nvq8kmpwfjr0ipfyru8gkgczlzcoqqt8blvqrincqmiqgoeq7cqsdipbqrinfmtc0zqg_yzzppcccxovci6tkfcfuvuwvyfnbga11hyskfaitn8xwcrxla6u4puekzvngplbmoyqvkbcqgckqaya6qtzkuthfg2frqdtxufscnhsuijwaks1mwyj0xoyl2qjvqe5oou_0yczbzszhl51izuyjpp1v5jlbl7jwtvkspusayn0azf6lrdqlnvpcsytpsyz9m7gqyephhw26ngqokpcqyqmkpgass5bvmvtfuwvcfubvmvtfuw9ahc1ovxr297fezdwtd1i6yhgqk7c6z_ktv81cb0t8lusayf8ayjobf5nhjpvqm6el56hvdg5jcpuwbqs88_h2ndxltewrrus1a2pzuyl9hsoti6cb354u8cnw0dp3sjwh0dwhsnql4grl8gbk8bea0wxsw6ewq483382ro_hvfpxedwdja2wzlqbaxkdzva6dwncs1mwogroixnhpzias2sx4upowsxrwodfz9vqshvh3wuhupu2pbdvqmgdvgxvamaqhfqxwwfktn6tqleg_ixphxdjzvonwthlrey0i2puyuivqdvcsbw_6bpfz8w3wwvuolu9h3jai87re6uttlv5gwq_mpyidjwkauo0maavixs_ivs4u8jwwaoytz_mztadcvqny9slu5ciqkqm7rdylqqn5ro0e9omm9jmmdjim9km_9y1sjyxsjonq5ijc0eukyephjwawsh_azgqokpcqyqmkpg6gbnfexvmfxbvavtfuxvmfxb1icouz3p2_iomlozyep211db1j0hu7e7ho8aho5rmmrk1pef9b7txakzf_d6m2_hwpx3cebcae6doy9tp8_j29_6nqz1f9oalcunhajxoetjeqkpzdim5o_jrf5v4alnfgdphvotppnub_pjz34btz4z2_7vb_ojp34t3znyr_cb_i3cplnc5tbwfgqkbmeifjoc0ynlsvpbki2dq_giopekleny58a7knngwwneqisreayjg3joazsssqyvbvspm_eykortpzprur1qsxmdrqkybvqvz9fk2xegalcmrrwpgq2ejbeltcy1kqllhidjps_t0gqusn7lklzk0twqijr0necnqmkzgrinalm1bwtbp5javplhpivd0tllwuopgn3xxck1kklwbb4zxzdzbtodzotr1mpkxrnfctvj_iunzgesxmmelcnqkrbmnxewhb3k1o3c1mwvcfubvmvtn21mhwog4leb47r93nmlwzth9cdskb7aiphkziqyoovneznoae9ht3phw1tb9cz6el_jocparxpa8erzqvtfuxvmpwrhqkxllxalpdtmhuxw9twnvqwdffb1ny1fnqgde_c1peckqjvljfqf3uezy_9ggcuduhcwhs4d_nhohdxcg9ffh_xro022fxfwdbcycm8kxmxiwkw_bg_t4k_6nkbf9p3ev6q53n8vc_z_favmbp462mn8de9l_dbx19az3pfx_higlk7qmrw2h5o0c9nbdbiykqcqgxpd6rq3boklgnucrarkpl1fdzkty2zerxkct4qq1hjmaxlmaqvlkk1_tgzyiharxm_agogye6tusguvaxzzluovht0launrfraxsptk3zoyjgq31ttcvwds6ciaje9ooo_fa6sw5oftyjuqf4mphjeaqtqzabqkji1w_rfjmv5qwzzx6leqjxyuql8ksm5qzsd6kml_2kjmlmxig4wsh7mcg7mdbuzrqczrfrntgsopgo2pnqbk3mhispz_sdynizywujvytxryyxrspv_cmbccmbejbsbg3ve5r_d26odqxv8rr342lartpxxf19fw5mrcqbutjiaxhfae0gkytp1dopud_f4ouw_rakpx_4uh69dppvajyapqepf7et04t21m_hkbqvhwq_bampr3eyqtr_diqqsiu70n8hunhpar7h_ugtmhedndmhg7m3cvjuarg3ecykrqkkjf9m7d3bhpqyla00w9tkd7zignasol9gv6mll_8luk9ifsccr2i8rrtbv70nh6_vohmrsooj9if0yvaemdvl16jqdg0jtdx0drz_xa336rjcvogei0y2hpr8w4nzzda8bgi7jldfv2jbw3u_awznxen8cpn77hhldqy0wnfb6ttb1g_fgry2vwe_p54kp0twaaekg32gfvgfmjt7doikpcqz_ata1d8_fz_ae3eoaqvkcbwthtyp2ltwltkqcic4bbvn3dey9ig8kevjgowqmkpj6aghqymgidh48iceeeelb1f0kuzdaqwvtdxdm3wgnhzui3zmwvrrqxvvvjzub5wbew_xzfuxpnqa5qihgkknu3czc0cf80cv8yymbnq8lzrvjkotkyuoy4ijpefiuufgue1g2paxufkqmhyntq8rwyvpubciwajjnh6rotyu6tsqbqhjdpzxqjyuoqgiqjojbr8mvenb0ayj5vwnxj2vqzkmnu38sn9uxzvp1wpfua0y1lpsqackxtvlhvdxliqzv2lfuq1ybtrmszgzkerin2fzdhizmovddj1n_a5g1340uqsluqocpsavvkfwpveqvih_ptoxjmcfscwvqhvwpft8gvixnn4d5uoxlp3jd50se1efz3j9xcdbtcdgj22zzz2vqziarp5dquqgv1qxtcxzgmgzgc2z3txvk5v9qyaqhv_j6gn71680w9drla0i0a4l2bvn3nkxtw3eyksr1na4ehutdzpi6d_9sqey9imct_7cvk4g2y8ubwnq2hmnflaketduopzph6pvojpb3o39_ap1xwmfqo3ryktl10v4e2vvseuwd7eji_wau7u_ga7bvmtqarkqxblqvqyndshqpyka7ga7bvpjaha7ubnr7cluhqyp7kei_givdcewfjmpuqexpdkbpjytq4wb1m5hk93unujg4qtjvq19hb_r0_llbdccs6diundo_ow4kugcx1c1aarxebgy3drzvubdsdrc_ekgbie6hlv77_jbvp95bshtt9wamdroqjdhx7puh_uhrsedqsxmmltuo601fj368g64jaa8epxvn_wbqb_o0cu5hxwe9zyayokifybd73vsutfuw9eedqreqfxc189jdhqmpxrql2ne0pzspowemrua7j7xhsccutfuw9dhc1eqlgieeeaihdx7ehqsxfezdhtb1szvumhx3wntn1vbrg9a9cvofmnu8b2msz2i8z2iyb_labbrdywvmasym8xamduuwcm2x2rcpgeoou0sefiuco6lbwchawcjawczawchawco6sbzdljvsjisolksulksouqaprbugy1b0dkttjux1ypifkvorkaxdjabikk0enwerw_flxoovnthwifn8dvfafdqjngzcrbu2uamebx8vbg8b0sjib1wbj82wastybyofmkusevwbwapqppjklzw0acnulp6sual_dswpahhbi3iso2k_bt0li_wug1elbmtxn0mtmreryjkerbnmijtb6lttl6rulbfe5vns718u_2zz98jix4mkqbakdhykufzdro5emakfg1mff9o6i8m8ham8q5mpvb1ni_94lmz_izktixltlk8np9nqnzaumvuhwnrxvwl8buhsltj1t8pujwyer6lr3s3b1hdzr9cw2id3twrtb7iktvmhshbvqnvl94wpnw12sjqvyoql_ql0dkzqdsswdwb_al2daqpevgemxtaoov0c1afdvalrhwiqspiq9agjow_5ta39xzzmxce6vhdgti9a57oejze0uq2yig2aaezclq79ondrvf6970g_juteg7z_pjbvvac_l87px9hrcrx6_hffcuzfhsbugod1ww4k9g8pmkpg6lceu9dwqbmfpqapox1d5wolte2tsrstj7s9mmogtacvpaqlkk9bt3zjmnrf1ass3dcvqoka9iw6sk8zdo2jgvxsosayyo_df7vvscacqrc7m1_j4iywdbmhvomj6v0pu88_thbvbbvmvtd1ychucxcuijlmyumxx3wrbw8exohdh1vm6i6bqvtdqwvtdy5m3eoapmoqukdhkqkcx3i2jjqly3kdk5qdh5w_j8sftmjatzgrz3vqqrrpeswt9v6faknubnlfkadykntilr2oveiaocphcqsf0yapuvogjwwd1awd1wysev6tqjwt_m4vba8qt0wp4grbralg11hihvust5b4khepo5tlnppt9uzmpsokpgr_akuxlngkoo2vufujcepxaa2yvwhxj_cpul2kdfcjnueaa73xnfqrvvb0a6s89woxvwonby9zzov_fzpdy1vqwbbvfk_vkdvvcpey6ltpgt7z_m2yzd_wsrwdqqkmlpr8lfycufzurovhnlwppgjmvxpbwbtuykpzsjeqx8fejjnts1xalbuwkmwqypmpnzjwzoavlklfjuy9_viafuvld_ppfuzdgza1icptctw_sbwbp0hud6q6dsswnqzpp7_fm7ketlx3yexa_dtxnlczte2jpyobzkg2_ed70d7riztb_bss7ejnpwcm8noy63cynrajv2ubqetruczvqq_aqdoxthccq279c3yok9ifamcxpbl5d3bhbfktwpwrgkkm7iae7liphr3houm7fxxopsjm3_ryfrazh5bbvpa9cqdxx7fet4k6dpa_grrnxv_mdwcl82alv_7k4wp9b7f8fo6sm6fqvsh1je6x8fubvo_njh6gz2j1umuxnpqjrrbtx9dw6il_dtvpvzhilu5m5wbqtzo4gibuk7gyookpf_iilcmdmbfoh1hvsr_dk6uejxtpu7cuxkmeiqlzspfz_kzfllmr7esaoql6l44tf3uqvuie_sawxqwue2phz4bx_7kykpcqy_xjh69epvasnojppsvnzw4memskng6s6fqdtzqwvtdyzm3c4apmoquidh6liwrp1jra6cyfuy0b0mjzvmpeucdelhrnmxq9usniza2uel1oc_wcb1srjggw3gpgr0kcw7wdycrfrcomf4sbkhw_xjlfjwgkzddfpzfgpumm1fdzgxlhncbvauqtssr7brqdgjoja4hkrbqtrgbfc5v5tgaomztvczetyji35amahm0idjqlwlz1lhq8jug48nfh5fa3cxvdzqhzcs5qgb_r5kzmojsvh7mwwqszmqwuyvyhkrisp9rwsbnbvavecvt6ukalaquv2bnqmkunzqcwfv3okfrnaslz0ks2z1l3tykhk8q4lgahyksmuql5dn5ik3dspvu16qvkvapcbgmzzgsxagsyzgsyzgmoysolqrnpxn_6uequm3kfhmxrzqkzi6w2fqm_b6rdczy0x9gdj17vn8lnwp24epk8fammz_qwptaduw2jqzlsz_bfptfe1o78tilwqgj_8hu7n97wjvy8ocknhcclpxpdr1_ja119eo9r6clj7k9bwj_xhuwwkqckx_vtb_e2gqfrwdhcd1iaiqcqwjio_vfl0fbg2_1laufb_x2wymbpdbkjlxy_ul4y8tpmrhy5m3lyrwlchu5u9wmk46xqe0vo6mhnxwywvtfuz98jjt4_b0dz9d6trg_wqylwgqt1dscs60l9tmz_9xmenulpgygr_jq_b3wjt_7uq6bxosvlf7btalnsmf282k1vbj9_nkvmvxmz_7_4jheknf7uq2hepyd7_7j6htmwyeqqtiy1a6m6eqe90ivf4vwsncqyqmpowywqlushhw4clugm1fsuyuvnh6nbwumhunqltt7ogjxqe7kmygtn8gapmluxqnn50_hkgrmywpzmneyzm2ragbk7gyq7kekqt6ssyj8vkvey0vpgqlacrjcvbbopi0c5t_lkvmok3zttv5ezk_dscahk7labvs2vqhikhrufkpgqysgvnryaqja_gclctmdvu9zfcbspbxulncmelmqiginnnpe2_sid1hpt_bgvwvhgurvb9ubrz1wggq6jeqwo8xzuuedvsp5y8vqx6ztegla8r1kk1zkxlygxzqrdnpmpoftkunkiswgfv4ya15k2pdcuke7_pyaucyllebvtjcobkmwz_vellyrhk07boyl7gyrbf5j_rk71fkfmnnzu2erutoqstmopxni2jrinxriwxnmvzqqblpcrykqkqyub_1chuqzittxl_9wvfwdrdbvnbbp53pt4etf37fo92jdb27mgwbf6d6p_8fm5_nslre0qqeki09yc1mc1ftgy99xqmucluzloymkxvjs_jtcjuqu49dh_ymsoxda93dlknygocqu4f_ipt_t0yihk4qqltaokmnedwbp4ebzslqdyqehrqtb8itg1rwwimmo_z_g_0_xph1envpvj32frapw9qikafqvmwvchul1wzsmc1qydquhcsnzfvk5maqkkzc52jbdovffhm1p7oui2fywptedummalfmuzdd_gzlcdubbl7orevkcdjf3c_tf043lyhyh7s8lkcqqqmphsbf6vswfhjxyxiidukfuzd_tb1o2uoyorohknbwcnhdul3key1zgyqwa1ntgo2fjkxhoelje39rsxljzu_gzlwpm4vxvk8jgdqusnbfnhhvdqfkblz_gdqpd6yfasftl_n5uqazmxbctlcquigwxkwurgrmx1ktbad2wz92oafjwhb5hiqmildxciruskgt_bu5i1gjvsn2jbhjstxrb6pvkzw2c4v7_ms1jdup6zqncavqshd1io_j1infk1h7duyljomcexkqdlejsx7jvalltnat4rbulslkt2_jgirvhwhclq1lxwqmwwqupvmlc75ypt_pbcozazwwjla9resv6dkkopztimns3ppn0hq1dlwmc9obpmvearuczydvvfarb_98vgj1wiwclohmwzupc0jvecyyub_caqoldl1fx2mksu_gcr2cqiudcihlf63ocs1japtver1x5g62iwetpjt3l6bqw_hkklaakbyc7j370hl6p31hd_nxphkfn9swg0iuwf3ezgvln9eghx_0oe4o7gfie7b_1j7v_icqqfujdr6qm739rigffb_7wsmkm1fzpoodcfaafw597v2l5czcvpognzg9ddjmqdbkkb6ejmp_b2kzftxgejq1bstjvukpiqy_qxa_oozqa3ha0j3tdcru9pnjxmwtb8zgutnwnykqg5l0dpwmosqlkgeu1d62u9vprba_oxxzwtt72pzx_6jhcczuy_h8y2a6i6dqc2jlkkkpj66aqrxxnvthluxgqm7a6zudq0vtn25mhwra_ioqejehqmazcpugqlvx7mkn0wuccalg1ndwbrqgriydb4yzafk3myyh8vygjglfezn_gk289dizf8aee2pkdh_cfdhx8jyjcbyoabstgz3gzmmz7p9_oovhdhwmppdw5hosvpxuxyks6icggruer57yba_fjz_r0yltmi_ioemeqguanoi5ao2bs0gsvol_74eqby1qg1zrgxfakuar6r0jaluq5hf2ojyulvyxjvbr_gc9fkim7_aqvx5xvbuksuham5gnn_hta3lzetughmz_fc447bii1kosgrqdmnkycny2zpfu0tnmalrbmrs0cvswsalv065u1o6g_m8spnbmnqsjeuqsivuyxklyxklo1ktw1mcqspzsj2qyoqjg6nxwpwrx_8i1xvm3wuw9cgzqqrtp8xysbywmnr63e2kp5pg6meyiop_mfuwtzxb1nsetpcpbahtzffue0xdixvrtclunet62jefqbj4qgmmrkvud9fzgygpo9cnx8fq6_37mdh0fj8gn4wpg11bgnny8rtimbwxsqbtzkyydewkkoge2rcm6t5rbwemukxac4nv5jbvwvvbzkevv5fynxatgazvj5o1vvx89mdqvdmwgxsuuk1r0xc4gisbaakmg_qzfexvmpxllqcshvnckdpsqbvfabquuh1gadtr3ovutmfqzpovfkktbvqjmahaukdv8rjwaqqtw9tm_33uu3g7kqdiyqkhflaxue209scpykqcqqqm_lww1fo8dqgogqm7b6y_aa0vtn35mpvba_ioqeiehkljwrstmoprnelqwhqzyzkt_vdhchu6iymcicmcisnnwoxgzujk4xyxx3axx3kwuos81jklhakd8zuzjm_r9xpfadckqmfzqjyan62jkz2tfqp_tkgfvjnupl_f8dgt76jkam_rm4pigehzd1fgmattw9jnbwuetve4podggsasirvgisxaxkqfr0ipgr1pgcpjz_s_nhvpxhls6x9ggy_hiukiiwpljysctpvgdi91_yfl6uyaoksut7qkkwba2mgveyxwwyqfkpcxgf_swyeqvyljqxl36uhycpd3alc9wikytzugfdnxucqukdmrcgywyvgjqlsv8wasvlajtjwpsyxah_x5goh5mbyuh3mlzzmfh3micxu3cg0xherggh5kd2kbp6ajqkznwfjpgthxchts6a0_yvm1og0itfl839omlvzkrqbvzvr_klspu5mmbrnvtcv5umnlakrrbvbmptyphxtkpl6v7n1_wdyk_furjb_2_fm7aa5e9vgcqjubgbt10ubvqrrn54ncqjwn4cp_hzdznt7_2tvpgpoupkydbn_euynpgwm7tjbbivxg92ap1rzebscj59rpd_ikr3n2l9gmpwpg59rnxtg6mbhcqyqmlotmlqgz25_vomnf2tzs263y_mnxemtw_ee23hut_zflrb_m7dun9n8tzufbglzp_kstn3w3gpx3wmwndoqmkpg6sohqzungqm7b6bebw0vtn0dmpv_a_ioqeiehklnnn_nxmsornc_hl_aakqikc1hm7_lnv_i6j_lqtr5lp9aktqyl3p4f_r1oo43sx4rivvfhqwfr_ko8tlwqq8a7gjc_gluay8iqd2hspymsvnfwbpphcdkchlz00dmcrhphhjefste1qxye71qpdaglq3jqzhq9amzbrs9kn58iq5khcgmz3dvj5t8zxketx8awaxfhxgwcfrqywb164mlkcm1jeqmkmzzpzzublv6i0xqpcputvybreavclyibp5baxuuudj82iegwospzpubatmrs4utadq6cn4ubycuqrqdzqfrdafwfjeggaoon7jcznjmnzj9uqcaivymsvuvvaisl3wsv7yoikrsyansntn7f0oc_1bizaruyk5ivx0qocil6ptmkco1h_wmturjjwg5c_mzsvqp5eymzcwgqqkm7g1l6nzhwvqfuxvmvtb198fukll0qud1s4opsegcbvmvtfuwvcfubvmvtfuw9subqdsdbvn3hkzd7iiyuvng6nbnuypqpqttj_i2ri3m8fobp_h8cyfx3imx8dkrp8cjl1_bcydewgsvncqrp96uugyusibmgfszl1q0svj28chmj1eofxo4vqrw3wjwrwcfxabql4cfxqb_tgrghvhocljtkj7oxj_8h_8tv8ftynobsnyv2cvhpnkctdwnivzimj46mighl_nbvqj_dogcfpsmkvn9vm82hddqsy7i6umjmavqqarlnd50dqdtnzrdgqtnnjmj5z5skdo1np9ajsaqwklz5uxuyeevnqqy1qxflqriv61la79qpkb7jah8kowpzav6vgbukp8sylxkvzuuqqwxlklk86_llfkq6wrntk1yli0vuowskri2f09ziis1gqkptvsnkx7n3xpyrrhicpt_2sebf5f_b0uh80uvgu5fau_tqpwqeuid5o1e3skezsu81pgshbgsls3_ktj179j85dr1poof3i8gvs8gvcfscfivtfuwvcfubvp3yu1lvazu8jgfuxvmvtb1j8du2_jk5m18qmcqgqkkpj4smory8vbgie8rmlpjygo0ycv_ufb1j0du3xlg2yxzothagb0uecnpx_bykqncc3b4og8jh_hobg5je4oooh0vn8egwo703m48cjszhy_chmnjtt_h7mcpeqdb7oykhkyqnkysoziyudv47z7_xdxh73f8al_n_es_d_dzcgfg2x3nomlwyeq_5f4ibd38vf87_93dmj6cl_w3_r_7_hgohuvufkhcmyvebuknkxjh4do4tnrnesvdjarsxmevvzhwv3c9w4mysijwqmiu4jvhrjeewero1mzohfuufyzpq5w6vnyx_sntuk5d_tsw19fjawzhf2n7p3hkowqjrxbntv8g_zyrgrwg1hekuewgmgdi6gyomoyks5y9wpkvaar5zyig6jxluvubaekglodluip7brybhjbvcfk75ozus0waqlmgiwvigwelgvbczayayqfyqt_shwpuxcrphzkdfllpiltsx4wcqxmjwxrzuicm1ogodqpwzjko5jmo6sg5hkqszyf8azjmnvimgpgwkptkxhom5srqmcqgqkkpiqyqmdq3rgpmkpgqokpcqyqmkpgqokpcqyqmkpgqokpcqbulphknv_h8qu8d_l7mgab9msesy1zvdjx913mcahvxjht_kuh8ywx8jk5hghk4tqwl_5tcziaacaasurbvpfhzp2f4m8_uoypphrgr5_cwecf38bhn9zaz352hr99pivgt0_in_zbb7f92fi5q_i3_rp8x1yryyzhxzq4n48mwboc5m1zwc3jh0es9eq0jbgsfth4yx6vshuxuupfjkkt19mqzt6yi5i_jegxn4c4ulqd4yxaeju0smuxuobkswwiseo0dhzihyukmzagwrmzwqkjasbvsrtrz_ovsnlkt1kq0k6lrcfzdy1wcbvxnelas1ggfdqlshtquilc5m9aseut06imzzl7h1fnwql0_v5h6rklvzqmzxr7icoikqatnemm3_kcnhuhisqdu8svqxszwararyqvhyknpzgk_7ucjpi9_g7plnp5azoq27mnjctozibvr5zkzvhiqbyfh5lmhljstthzpgnrd5k5iqykqcqqqmkpgauymyqmcqgqkkpiqyqmcqgqkkpiqyqmcqgqkkpu4mmdqwttcrsza4no8xxnofhyr1vp3_kn65poel18bx7vujjkak6ov7lqzynkaxduxmyxhpvtcrkwfgmzgzkmchybnmtu5gdm4_1pegcabaowaurhpzau4a54c77_o5jx5h2z9j4mmp_kf86z_s_xkpmxt8gs43qi8fepsaxmbwurzlzmpbw6cw4_spm788fnrzuq0v8pmw_dioarnsjkansjm_0zza3zvqy6dymt_hyunrh6qkfbdodin7p1wdzukpsjvhqvs9a_ucnzqvumdaoqnvhzxmnxadyn7p01dgtsyx2dvkmemenxaitxur8yw_5caqhovt8whatam4qmchxdpvxupk9speqyaizznhyumj2ujqjlzukmz6mopqrmpcyufs2ufc0upcywc62tzdzbbsfmzylc14gbkczgvszgpozjslexqnqmjobdxqfjhcizgmyzgslympnibvfbhwfq1atsouangjro1atsouangjro1j352fewdz5hf_vlwnn44_tzonu3hf_f3_j7_i_d_ilv_cp8hd_6e_ivakktrz0fvybwsgpm_cx_oee3hm6hjpvxmbvyxm8duo0xpc1ljuclbq9vd92hobxjwbsul12anfvvom7ean3p34dd403sny4hbvow7j52bfxq_tf4bf_73_bh19_xrvdaers6vi2fvwpypplqaibwzvli7pnlbocss7tcmpogqlancxzcknbp6vomywe5fbypmpqr1mnwbpzywqspgbcxt_e1snykkz1kwk1wboalzx2d7pedwiwf1zqur2_oa8j_z9bfalbpvjdgoo_lfuasgroubuoqmqateqd8imocrlp_qeveblbmhyfmtznykvdcxkzfsgqmsvl5axgiltf0sekzq58mguscvumwxk2z3wxuzpdqz1g1oarevtmo2jvimjlj8b0xxsnqqgkjntyey_kjuxkle2f6vmvcpupuxvylsltn3gvfkmkmwquqyqzapspiplqlkmkmwquqyqzapspu7j2yew1cj43shq2ak_9ylmm7bmnjctgs2tchgzm5ab_9xzoiutprpfgiyzzdcanmvmkgruhhe_akwkt_e5_ttwj33afqdty8d7mxg08taeblova0ygfz5n_wjuvb_f3j66w_g2vgyat47rjazpxnmyfz_bokixmlhfazhlvacezxbf71iwvlyed_vo_w1yucsbp5vrla_qsicevug35czpmbqafkvcpu_uy0pt_m2_3huahb7fbcbmllxg2gdsrccuossldi_amlyc_krmc7esqgkxhbooykgkkaqq1jnyk3nm0znsnu_y4yxzsqdvc6fwjz8wt6vzji6xovtiywxqsrnfjht_qwhtmvvktv9pwowjnwbm1mj5bnmttcetzdgnv_xrm02f4kon9kgvkcqm7_cqqqmkpiqykqcqqqmkpiqykqcqqqmkpiqykqcqqqmkpiqykqcqy8epo5mlixllfx4baenxnovk3myxk9pnqz1mindxbpppoczzcjkzpizmdo6hdmii_mcjqwgakslcwuvafeuv4bc_wuo68_blf0bguwdclydcjihefgh4u3_mbzf_wgr9u9x6k_d_zev_3_mlayriyhx86mlvlcrdhjc6qstkryjc2poucg0j1qk9vd2ocl3hhpwancorpxgkyfuayxpvvyswoiscrhav2quqwvv0r7vruhi6heszuzs_tbha9qktebsuxwot6nqdrkweefz5f9bkp_jez_awem8ucqenvsp3ijle6qolwxqluwg6mk8m2abflj6lqqoiqkqarmtzlxmoojkabky7eskdk16mzyu10qjyvsdkz3_xdceh5kdzapfln5zubnwzsxqtmyekrujimxnmxqvfe_jcqotprnkpiqykqcqqqmkpi6n24kpiqyqmcqgqkkpiqyqmcqgqkkpiqyqmcqgqm7caaozan0z2hshr1he3hqzaw8_ubb_mfpmlnnzupu6fp49re_jrlnlam5soikmjidlbafwthdfnhgdhoyr77_u_jwd34dz_zlr_mv_y38jd_rvr9ju_gupf_nx8zeh_bqf_p_cv_t3f4qb04visru_a1ertariw1xk7ycvlvxkgriwbikholvbmy3_nyaolvz_tvntfsxwhzrqyws9qdrvvksalgcrgtzyzboks9qaftzgvnk_np8aic0vv1e0qepmrrlapqxvusbgfn_drf1gqfmqau6wphrvjz9kp0pepmatigiuvqfkeiqnbt2pnwwl5oxs16xyvmoeu1nmshz_mwkpk0aapekwnvn2odfvw3ktmput_kvxzqbofjzmf1zos3uxrdhvzvojneq0zmfsczcpwvkdoq7r75bs_lq8nzq1mjozy8pugzntlc1fwvqfuxvmvtb1z9wutfuwvcfubvmvtfuwvcfubvmvtfuwvcfubvn3e0wdz1myynu4svjc_9vrno0fwpmlqzh7cqhnlw7itp8q3h54h_3xrjhnfv85bmwnszdb_qvuk_uyl1lb_4_hdlzx9oc4de46fnd2kl4_dxu_ohmnpzx3dt84_xp88cxt37wwilchrmbrq5bikkuryoivmlmdtvmhbfedsrvr3gzfdjtt_gkolqu1vsy2_xplkeqrfypzuuvsfi8gqrd4cyu_fyotkvutcvubuw4qz6kkzapqrzrhqos2zraarqbwuxiqgdukh0uavdgntrzuwkvaz4vq9hkl_nklthufj1souk0xcjobqvifjkbcvilwwuafnkkkwzm6ugmpkcqmtk2wpqlukxups2va6yueouydl0a_j7jnn3jthuxpdqzznqy0b1oahyopfhvq5djqn7uwmjexni3kp26kaxa7zf_gwypbhgvtfuxvmfxbvavtw84pmkpgqokpcqyqmkpgqokpdxwmxr9_fdujyorogqlfza0vtn1zmpwlrogjbqf7fkysnbrxhjlfoamrdxs6r_vt3mxouiyuh3mff3mfb_mldwtfb_nlf0vc8l3xsvh0svtifvhkgjuyzw4uv3ykzrarho_uednlhb0_aweksruz_nlksc_h7oq6i8qngkz6vba6v1hw6tlmx_lqkhtvgqpcosolqbrn1nqhugvwaooskmhzd_qytmqkdwwknijlanwviatqsk5kvwoudcdlvnxtoyqliixsprphpe6nw1q6jnvqwastsi7lpgplarx0sihtczare2oq1kzn378zihplte0bivzmhyuvkdtvrf_y7gox4hnmbvkmepgruwbqxnhdro5irmhlvequhkfusvltbmsezmncqfoznohurekk1yyfg2kdi1na3kgbgm_zux6mbuemykqcqqqmkpiqyoog5xrmvtbvwvqfuxvmvtbvwdshdlm9z9vykji6m2hqdtdqwdsdb1o3u4apgotuszg6livl6ljexljewatd1ymcicm8iunnjkcqw1w_rxmycwxqqsmv_zkljvitjsse5osofoo2fksuloooloookiuxy2uxyyuxyyupk2upk2uhqyphoamsmsw4vs6hcpqgoobemkedkqaqufuuhfal_qrsfwrukh9z_isspebwtbyixfqcmqyrrixdn0bqq4jvk2iwdz8vqlfpuqygvm_2fcpcrcuckwkpdqapqzadlsekxxtj8ovxud7q5t8muqteduwxs7kkug2g0hk7ifspdhuzk6dvmu39gstayvcr5vkpfypzunmezt9z9rbu8wjnbuwtuxkemnvoklntsvvrdv2w8slmhy_gcjdgvv_rbhwizepwxsrw2sbydvcru7dzuzbvwdsdb1p7ss_riyu_sdbvp4aoxh4mphci5thx0ye_fbfb1cf0j7ox9cvfdus3bvmvtfuwdyfc1cx62tpxnpwoyeoa9iw68k6cqqqmkpi6k2dqhqsxkmvlfezdxtc1dq0vtn19mlv1dr81cn2tmhu8x6ravcnb1sdzdqy0c5oars3suoszccueuhuxxyjgoi_lpzzk0ayqyngpwrbwmom408ckw8dtrocvsocuizspnfitkzspziivlvjtycbqy1t7keghspgxxikqzz9kqkjaqs5vnzv4linb_a2hsa0amiiaz5quwghwjqslcqlgbfjzxm_gmzt_dvvmpapgsoruelrojbnzrwyrrwaetrjs5qiqj95z2wtie3_rjagqodhbzbrdiwq5dlcafxfzoysrpeqtcpxciiunahykdfyomwgwkwgszq_lzv5hw0oy4pi6trtlpi7w72gh5gkh6gjoj7s_zabamclemfuquxmojucc_g3anjlqyzrrythryetcvnofyrgyz_3uzntda1pr_fo78lwhvpjq4y_voynvzacqqge_poanlxrmpxrwdqkvtoeqcirm653dhdmzfeivamxms8dpuzwrkplu_m_8iuru7cduzx0tb6fbd1398puza6n43jlz_7o0zeaqupotisqshrjsmfubvmvtp05ygoops3_twjryt4emjrf0tbxml24qjspxzfmvyhvjbl4xjutmhuf336sdd9eujbvwdsha1nhrkzw8obbppheewqm7lkyuteakpi6u2dqrmv4qehonowpy8lez0brms_ai7mtz9jml8qnmjjts7rdllpy5pzmhbkphripgkczrszofpanaemdofyrzt9t_k1lshgfatyiklm85cwpedthzvarm_3msiwvjgjnqarfzknmpxijfcpisrd4c_ung02rpsruouyqavmjwsverxnuaioy8m9g87dk_rrpeg2nggmefghzr0fvya_hlp1k8a_4dvbzcuvts_gw_c5cbqlozopvh8jh1l1zmzlk0dpu7xdgnvxhiiojwhlzz5s_w_3llpildwvlgpjsiy7b_em1pf8qjwvr8ds07mbkdwmg5gmmtuydtoqttostqhwqz2msyxfezzoytltupjuxmzi1fex9addvw198fq2_vvmmhrt5tuk2ofe_70w9ypvx_9tmpxrwtq2fccbqvlf6urgsd5lbvpxczjw0y5jwqrmvdydqhtf7hhc1fz4oojuraidx7u9dfm7cfyphyfqpyhmodrujut3eia6_t5xuzbvwvqfu78atg1ht1oouwmudl56wmruaxqqmpovw9qvfoexnjz2wdnmxtjcxjbbwvqfux8otk1uknjiisdw8obbxlhwqchuxqhtn1tdbvn3d0zdba0fnqjdkzb1lguxopxs_hm5h9spgqltp3wxlkl6zncwfu45bqrc3i0s34tlylfdkns4984ark3my9nwsvryscykxxsruinfzbdlefohsmxdz5pcnmrzn5pbhwbxkdm86j4ooqrj7ncsx0ebvztfr4zsqbz_kzcqqcrz6vmvylpxgxkkvsjvupvwye5v8r4aqgttp3ipk2bzn4xvxxrqcdmujfnxoxs1aejlf0uc3fj8gn_qslfsc_5rwgvabo8xjvqflxs6ukn2f92tq7njct6ykjvnhcizvqmss2zztxk_r0mys_khwdgjvnrkhcfqysoiyqpukzs6z7_d_aklwd3fbnghbyguzdmff9o6jamchsmr0avzmnq4aokb6mjgxfjowmjgwndwxejwxi20pwz_dxgmvvpn4gtdyquuqbsdpn408dgsxe8stm0eqvtcoxrsmuhqrtye2id9xc33szh6ubnfqslgagphw1rpnvceto1hz6itnfvj10wzse2jp0wh2dl4g5_dztsf3z_a23cz6g15bneggkkd6ep0oas7uq_9l7tlmlo2ub_j7isbqlb3dzfmhdrp54tnp3_pont_0cywve9drxmcfrbmfubvnnfvea3uorhm1y_ji67yljssoexxbr6vg0mbqek7je0k_nndvdg1vshtqzavetbd3_acq1v5uzbvwvqfu39omlqg_s4wmjrubf7vqk92y5iaose19ws_oexdaxmto5kmk_zs3vezb_dzvjf8facwt5fxumnn_cikrykmwqgqkpc6zeuhabywrshr_44os4epagdh8_rdjtdwlm3eoakpi6c2hqvtfwuypqpqltrzmmxrmwxjubezkbe3myxk9qdqz0b1mfc1m6gbbzwudfezhcmcqzwhrlw_tc0cfi2cfw7aqmmyukwd2ynkmcqsbbolfaltkpbclrc4wqj6wziqmxmll4dmnz72bk5m2mz5_hqxodbfvdf5rtqrmd6i6dghs2fvavev8opeu8rcrs9jwghrliseuikll1v3d6mxm4nyoyuypr_mqumroku38eu82qigurklwutqlvaowzwim7dtwy9gdcmcrqvaapzs7vkvkejgu_idaoxgqoqqxkpvzzphiqh8q8cnyos74iqaaxznqgwh8gqcsvnybq2ueyqmrupbkhxrhaf8ru_slz_fz6j9becbeqfnttellqoujqu5li3_ojmcfttgwmtgsm7iekspmhc2oaqqveqzefxknv_kyb_2ncqbudziaxoh2bb4f_aqf3xkxjyf24r2ptf3g4fy2hm4jmjravsustm0dqvtih95du4lp1vqxl9ggi7ktkfnzpwhldkjfwlscq6rkvytordt68hsou_o9ae904djwlkn82aejuwmu3llfwx3tgnotxbi8jzhkahx_4ay2f_0y2hp7cuuqu69g_2azqxpfle81blobzm9vmco4ttub7qenlkl6hzos3rjeou4flnfqyec0_z5au_04outzyvyvh9503xe5brwmdqe70yhjgiiaqh9hr8dx6oux_8xjfuxvmfxb1j8tpl6mv8npavmvozprhx6ptm3s41mtmdxvi7zef_p_lmuqqdf_qtbn4ehbo46scgcawl5_vm_fxu9ik0y92ive50cktl3yhx0xf3fh6slhnjx2eav_5gcqqqmplyyevxqvwkjtiat0lz88odbjrcjyorohanbwumfu3cmtn3ogj5qelonyepylqzvcag1qtmyytuy1mxm6tamcwtdzqr92_pgdgapryzqbpvfrphylfhylhnof_86ruzxsgxqezxzxymxm2vgvv_mrxbzrb0gw_ruzmhc9hwpwrah_fyfqte7yrip4xvf_gu8_8i56e4ves6ikjqhtlil7nsix8sbh07iwifovvdbtvrqk0emqsylqmigjkcmm8_cw_kvusc1grp_s_u_zivqunqumwpuvyv4fvsrbmcoluf7b87htcqwm8rq2ioarwhl_woatzz_ayhleqqw8aowz3jg_sxoth26w0peoazzwefp4yelld2bnavimwwcanle309ebeni62tsljsmveu0hksvjznxkdlh_2fvtz_jutp73v4d8izovcovunel9_11vutasv3x1zc1utfjjt0uvxx7xq4aeksgtjlxltopryosygzxdfdaeivrhiqaosgswgi4gcqaeilxwb4v3q30cno7w5_tf2hg0lajlvjef8_zo_d0a6basiib6tesr_f02bobpwvjh32xrxh_cxbmcpyxyhb_gfhdyzywpvge5rnc_wxiqmt2klyclqbsqveuoplt_kmpth0imhxwdilfr_ofvbkmbleywq8_fo5ijfspv3y1qetpdl4nlkkxfzt_haebckb_crufkdb_jw3_a2tvq_0hzwp_yobf3xbbji5wp0ybz3siti22rjn2skizesw3_adxhihpzjjtm7rsqwzqtk3hnr4cuwfxhlshu7vb_w2pzvnfb6yotje8fspundvdato1claa65wthqkbgdmgr50adonjnp2zypmoirca7w4mvax43tucqgqltjuwvclul5izggknv7qlt_sbf7eyu6a_bfmpt9j5x9tmv8freualyhppq9dkmduulk0tupr1t_lfaefkz78ptivmltd1scjuvvvx4mabh9w02ooltn36mpvr7qgeqvstpj7kpxzaipszhkljarnjsgljiomxnfmuj7imfqwlduwpfpdqmaxmjygqynlssju4l9bzfmyvhfm5e4m3rze8n8ri0cjcoytfgowehurxekwnavxdq1p3szhp4_bif4wq7sdhhy_gww_v4smpt_mxv3gd8_n_hl_4i3_awff_j9698te4dmmvhsb2ildaqmgqimt7bifp42xnh87gwz0ah8a_jijec2r1qnujmko5nb8gsnekonfj4fns84qdfwwgv4xmrfh5qxqdmtxgrfwtlje1yrc2yudxoyyuqb7n36txhehnl6qqoohc1dibvbuknfxa2519edtwoqiqk48znsextzdpqtqbuyalftizsmrulf5gxlha97f5_2e_phcbezogcfkpgvtnrvxzaioio9vgvfhv8yeqbmn_tv4qfwcoa5e_q5ozuaevz_wok7qcy5gysxkytrjqhu5t8dqqq9xby5sdkjntvzqy_r6fivo_v3ncktb1w8hubpv_3y8dmnp6cypm1meeqqmtixhad1a3gqktuqfsw3dzv6fsf3cvc1ojrqxphukvaepjwdqgmz8rue9f2wj4unof91cjnq4luwfbqvd0ar4gggkthahq3o42tv8_okynop2bkyhudgz6hc_yt8ycx_dyb4b61_i3hidni8dutt02o0wlsfpfqlu2iiasisds3i0sxdgqmfxcvalth0uzsmc1rocqn5seg2emrhbpaswxqf_xafnbrmyqmbpjmopnpl7glgfjv6bk1cattef_ob6is5gqyeotsfmrqoru7m4f5irtxrkmbn2y_ij3umlurqlth_uepm0q_kzc1neuw6wzbsyyva40rphk8c_ymmdiikhqjk84tajlaqge_twbtvmcjuwgbbgijvtti5hvdmrvbno_otvfqg3s5cu6s6dpkcnlljezv4nl5t_gj7_cgw2fgeedh_ddguv24_c_v41a7q1ukydqqbwbr3ieh9_5hg4d3olrq_pi2x5ydhkfh2fqgvng48py1zmc2zdyu1saxr6qonpft4tcnfukm_8ywfl1pre67tuyqu0ti_xnvamytfxrs78p_bx79pcfwhudmc6bnhnrufzczjx2xhcivck3hqsv5t2dmpgrqhgvpexrvrobxlbwfrsomzlzerurnhxygiyjq_zugvzk4_3onvx1ollxvocmaq7le2ru1i6nocofbcxriv8vi_ul_4gobqifr0kcgruf1w6t4tfm5spbrvzijm1t98lau5hmz_l7u5lluxkteylswtufs4_swc2_7gkizgugaguhugujugk7pdqdsv1qux9igvuupn6tmluuxexmxlbzqsbti0d3fh5ytt0ieyitocsgkkmuh2y2tyf2pzr4gojta3z_kmtilrddmz_dex9mordu4apbvccm78pv79kmno_enj8w3b1pzjahjl818hvcgzqfg2rcnohv0ab1wa7in6g6kopraobfzj3lfsdgyptg_frhvx9gjbvhbfktb1sxweccknvyhhbad38xmjucvmltn2ezt_cmsqebzb16xbtvtj16s4_frkhvc98_ld9ldeci4_dkyubxz9svlh0nifqnt4oazhuqbgd_lxbpoph2zcjopjryvmrr_ptjuw9ekvul355ptrbmuspm4pmlrzeyhh6tafqzu9h08bhd6tmjwuqzyxyssjzk2dzjqyyppuhmtqqje_mpnt_mt1hl_k4ftzxrz2_ht45butophgt3d8xcm8_tojvh7idbz51jkkdbejotogsnwrmlykztkspofppvhmzn4hga4gcuamga94rgeyatbm88khqoumor73b3hq7z8ib1wgmc7ydqpnfxdxxfkefp0qtkur7osyxdw3woptuqoew6pc8wroeeu3bthroyk5mtv9l_m89z2y9bseadse5ruyzru9_0_i2c0qqclooohrxg2arzd1uled5hvwrvmkxr7fitxeml_xklref4_t_cxycpz1dmpaqfhlvhlhzmpmfwvq1iojz_vwpvmkxrxrgwj5ueyhvu3dw_mumqahtfemag14sl0_qd_bfbcxbhcmrrzk2i7pbmfjrzulqcgvvdj8f4qksl3i25jllwiq5hm654o81omsyqpni5wpjonug_il0gznpblfp21gokljjg1gkcuyuw0mlutl6toeqr80kle_9rfumei9_apgfr_jlospwwymri2gikr24clnkvpv3uh8aegb09zsz_pvdxvmrdpagpspjevuqv5q_xmtgtl1wwe4lpyxrl3scoyxrkxdvy_buplspl1ty2uqhic6zrfrysqpvtsjeusau6csc1mbvuwncbunr9uekfobnqvuarxdh4yornotrw6mnn42uylvcf2fp0p7ibvpitcrbqicbeuykmgqhklfuidkl5xqubjuavvg6w8oogkggtlxbimhwtqudu0irwyqif2vgcrskiu6ezs_z44jih9dbf6fa1pxrqig_qaaiabjrefukfefo4g5cvmltp0kykpt2_schalttw9m_bx7kghq1oepn3cpnzyifuzhqkh26rsjcywg1njgxgtwyes2zavoc_nudnbebd6wcpmaksdaqshgjykfvpjimdyywsqh4zmynv_g8gwcnycxcxnihgcphcl7ojdruzo8i2xdoaxukwqrjupdmj7_noa47t17daurb2f19trwh5zg6uppppj0j3ig_wt3pj6fb_ozrn4_hb_8y3_nm_9crm6mhvucu8dzzj6ci1drcciv9fyixjmkvwi3ovxqt55jt2pq3slo7q9bwlb1a_ua9ebvqdjv9gp0avaxvqb7vejuiqtrq9dkgtjv90izei5boayqu4ixo6k45tag3oqi49vyofknd2ovd1pj3h_kpq7ntn3bl_ciqjkuugvkkcfkvi_vquib7chfpv_j_cdmn2dindbcvqak8ikhms4y80uoilxavbcwkc9hvsaw_2wjm3mrmupqvaidpzkcmzopuwaqwhz_yfmp5auopwxfkxqbfapjaalmfviwtv6rgpqf68h_uj4y1udh56y_upn6ngbqmovc1lufbgdzfxa1wnlc8sew_qezpocqbtba_d_9h8duugiqhqjh_wyjaqrq3bxjw9r7ult6f_fwlabqnhqyer9xefpmj6k5uquz9qqo1v2z2rc2njj1m3_g_zvmc1frsoi2fzsc0pb2ngyxmfxcvalth3t8mbrotp1upf_p5h_oud_9do22zdn8p_nt_xc_qy_vhn3a5v_588ndtz_lqd6omemnsduyblwpt4hapqrvkzkmprvwtsnrslu7qnth3ypjuzdhjd1yffwaypqzxsmul7laiag6gqxue0ong3jaskphfm0z3imznimz6famcuu6kqobkzf8orxkwtdvbvf3tmgh_f1i14gi39390t1jffk8fd8mjo2sku6gr_bzmy3aszj_r03apqcqz0093n5yq8eggexwu0fym_gu_lg3jrpxeqs8qkta3b_osyu9nmnydfp7d9uzyqzzdqxlbarzb7pvqkopt0aqt79o9gzlubua75uamgj5sprfj1qw1q1pa6xwjeksnv8wrmrfl7gsfm6h3u7rzbjfndguuorbfvzlemlpgzk8iwccrnsxuozgwkvubgzofmzy_emi8jrzpfp70who6ehfkcmrqgqarm9zdqhvkoqpyxwnqpl1w1esvywfadzbeoggq_seb1novjrbyeao9tcitsfvkotorvmyiyeea1bbdnx19r809pge5qz4qy9vfhwlqjuyvmfuowvtmkjlb1teu3c1ilth2kh4speqzkmcphqospeqzkmlptyoqjjospww_mpupimlr1yoqjztmgoc8otcul6ijdlghxj6bqyeoxmc25l1pzkp_xkmzcc1w4nc82_xstc3j9xclmlhfx7ug0_kxtb_gvx_hedggku8sfdhe9hfjrxkyqimwcjnlfx1xgq6jywnymgktmigv6miopy2bmz4fvhqmrvqb6alqe4omewozbg5wzwdv7gqen8n3_9a281xcrebumbmn1qepzefdevlw56nv9fabapzdl0ik3ui6qxigztxmes_w1makdhqxqq8puw6tblwfkvh_dq4auqruuwqj97zluupxeqw3k184rzlhv5o0k8lafbp5obxmlglgw_wetknjwbvmraqvuruadgfrrhjthyvcqnhbq3acs7xrfwbluykn1fit_gm3_bfpd6lsblalbcducfx9m8ixm5ixmcwmv_o6ievb1msnq6iyj8yyb0btbmjvt_ikdwymn7p0cqc5vf2wqp9uslqo5xs9hqzrd8jqzlkivmfxc1g0buwmi3tnomnw3_d_hg1uju7_sh4speqzkmcphqospeqzkmlotykrfzzczpfc6hklbbqyg4zwsp3wktn06mdvr2famhox8jkihxz1t6pm1gamjkqzygynt_ibgm1w_5stt2eqvuinqbj5s3lo5ul3x0elbxvwxozzt_rneunavv_hp_jn_4a_9i_zjx_91_jn_hu4nzva8ddpymr_gwf7zup60aquv3ct7_qpygh6eafp9gi2lamcqgtz_ferwl37j7gkhqzeoyfv1xo01m9h9cnzug_jqded1btu_ju976b073nuxaquewpezsvqxyfrbekol1lcfld0selqupwoxps_xdpv87pdv7xpfkp6qhrvbr0mtn_dw8fusfkvg8fust5qd4klvej4z2hfg0usol9kdjwpk_6uqrfp4rizsg6oocxzdb_gh0mqvrpsrc1jkxdhmkrsluplqmqmp6fl5owcqqmkp2i0qmk7mjje8pub0uah7juikzsxmpctal4siyfxz_buvgeziwuqegicfi4lzcpefcd4bkxitsmibgugwsmmlalkeq5qbextw1fqcvhqospeqzkmcphaughyaqeqrkmspgqyaqeqrkmspgqyaqeqrkmspi6nwcqr0xlleceb_wnaiqaeqy4_9jxpezkvhjxlm9jiw9hvmdj5lqmx145jlirbp07_uvv49cxe4gxhcwqgo4e6cas7hkw41lmu3_alcpngz6t8vhmlbqan2vx7_m3gds_xwqxf6uvxqyqvvhd6cwq0yt73jk8mojdavnhapvp_wpv9v1a3q4ga3ri2zucqnafwwstdqaqbotxprrnexb_qg89wybu96rqyyu0xiayqodt_u5kafbdzld1vwie_hcvztw8iv88glpvag4nqkvlvifqnir3gawlefp0ylrezvf8ydkvkbbb_btgqliqi1oigiwuxkbklfphl15gynsr1euzgm2sxvz_3aecklak0tjgrohgoehgsvapvbth6kzo4sxusvpp5sxmzsnep85qakfmhcuyggwyosqzqump3vemugmvlpwpeqzkmcphqospeqzkmcphqospeqzkmcphqospeqzkmcphqospeqy_jziaczx_zaxmkiavgjzmgjhsckro5uqcmsps3cxmiaz3yfcvwlgxuyjxf_qmfgoe3f5_4zten1xexhurk9p46avxknbcxiolh9glihawnbdjzuxacjeyypim30ym_yfar4aax7worpwyupcmuh4twh0tcn8e8cagnqks08ddh_f_pp_hopptiyg4zwstadywnsrb_amoelsthrshgvjuz0wq5kpukituvxic1mcuca4avg6uydjpylq_xivlqn_ncqbwdaatg1a3wlc3btwpqvmqofdyrdejygqodio_v8errvsmuxshqknpfvvqqywm59kmda9p0wsyu7kijdjshsyrhukqg5hui1f0es_6pfatuogvhcyonhykzpffzku_ihuyzzuwmzuxkw8ru0t_cdweymbskweiy2a8i5akjh5lgxhjgvvanwlgkknh9rjgmdxzzdjt5ciri0eohdly5miri0eohdly5dz92viwdtrtycxlyfwpscxfxhjwxkrswltwqlf5z00qfcqx3t8xffajqhzjkoyjh47gbn9fnon5gs4pvo93lg7gbn95no07jx_83q8oi1nzffwqmkswnxsefpqlzcy8hpox_x579_8r9nt_ifbs_sb27p8m9uwjlf_2m3h_7x_ghwf_a_7g3_8utve_g7xdhvjykbcqkdo8dpws_k5qnqu6nv_vkkcmhlallhl6mhj1bf7lakilwg2uqwvwprj6vfninsralifvuq5qtmdtj3t_jemgkoh1n23_by4nkhdplacqbv_vwkxokinvl5gzsj0qmlmvsyhtpwrmsvilzcrwkdq9jhuvdb88xzgc0eizmlcdzns46lajvunmktn8bcznbvamum4qkvpp_zkv4zzetimpdgwmtiomxtogr1ivenw3_qdiksrs_rexnyxkzapupkplqlsmsmxquv8yss0fupkqlalsmsqvqvkzkpwpupkqlalsmsqvqvkzkpwp20qzmq63wo8rbiayqplqyipryiplzujtcpdp5u3mzeuy8a3dtl9cnj1wmxhzdbcgruh8lxdxcfa6lg5cx_kr7_hs4hw8e3ombp5cdctukakkjk2y_6c433n8crkhul_hozd_handr_ghxa_hgjju13cw_zgodh_h4zepo_vvu5hoplikyupoygdpsm2fywqrs55uof4uqnwpsc2_fihigaiaxmd317waz6xyss7ul44vstyvamly760esqhucr_har3v3634itmiw2wgwvobsa9u7qorb4pcqxbmql9avsjvqgcqayn_rhmzjjrokma_m9uq9n4py7qhrgnuatfftkxykbl5w1ji23uwda5gytzvk8u_b2emk743fbmxms0rrm1qyzmw9wtl6mjaxghsd_wlughvmgemughvk1gmspgqyaqeqrkmspj6bb4spkqykmgqhkkspkqykmgqhkkspkqykmgqhknbcaaopghgjsluajtbkgtcmqimkiym2ejpmamkup3jmwtnztuyy9uy5_khxakdedx1bf4xotcxuphgougiptmiaw6xhdly1rx6vwp4zdjshow04sbjujqlf4rpcwt9gdlsgtm2t_dtsv5fwaki79dzgocodmdz9_39bg3fbpu_ypmpkitidvap6m5ixcrfvgimb6xo7q_xqxmr7kpopfra3grb_rnmcrsa6hdyfe_zkdjebfpcqltf3igasjb_cviw5axmwjmatspqrdiydfadzarlbvsb3b9emerukvoxnbcjnrwqnjdkqlqhi2pqqcxs_slm72em5kt_xu501vtzugvinvriqsqa_mjawgjawajb_4dtooatnfrcpwfiflbjmcphqospeqzkmcphqospeqzkmcphqospeqzkmcphqospeqzkmpr0ykrun6mpc3blonuvjxudu1kgqtkt09kajs3ms5gvde5s818oko2bwgojc3klo4szzkslwcxawfrlsbrttvltc3zyxi7uqekjufcmdbdjzujks_1jaw4ymo2ubioto1b0gxndgwk6dfarnc9kallgmls1az60ldps7fcalaiikgqldpz6qtqybtd43s_jyiwq7q34tn8bvbvyyocxcnw3_jubxv9zv6a5nrs9cqtmss1bdku_eruophcrvckztyq8xuaem1mvhzazutwqslxfrur3kdhy5i8yu3vsoiynat0j1cosukvqdlv9xb9ulkbarfb1smd3nnjzqzrslmhqbc4euzl3v5rptws4hcpt8hxryxkc_iopyiyese1pfgnvaeqxmfxcvaltjuyvmpvzeuiykmgqhkkspkqykmgqhkkspkqykmgqhkkspm4nmdqwnjdguzutio4xavof1t9rcnmqya3sjt8pc7za4gyes6gwgayufb3m500sfm283xsb10enenmclbyshqhk81_2gaqdpm7w1kwfoadmckgsyadnlggy5lihmrflnb9art6qhobqmcrb5cnkx2fowkorlaecrkoh5slz8nm_l_cpakzejbjsq_uf5d_pts1x_siqtcbvx4m6ulecrwpzutjqfvku56y6frrzausxbqf1tvrnrapy4mdtqibrvhoyuz2kdfkmpk0c1skg1kf_rdeql_osufwdwoavomtz54zuxaitqfildfi5bil4znbuqmjhii1s_gym06aflzroktxrjoeljlmdyld19jkvui1t88zu3bt3p_jimcphqospeqzkmnqwtcjucvmltjuwvcjucvmlth2impxgjruppbkmbi2y_jj3umlurqvth_cepm0q_kzcvn_m7ytthc2flakkkvnf7qxivpxhbeicfw7n54xn28ac6mihtzbwqeu85hqdcs1s83f9pe6cea6ructs8sebf9rwkni8phqlgcngxnsglbykdadkkbc0e1qli3_efzw5brgvirxulqdy1z4o5zegoavvfzs25wveciltwawqisxut0yrakfsqnp7pwfxtahaxxg9iczale754nql4gdebmqrvalfu_zdvqfwgziqaqn5ujn4wzqqoczumjimwfwzhlgvs_kxbp4pgxtclf9l6wk1velfidvedbdjvnrywehykycgoonvuqgknwqogcpxipu_uvklpyyuouzlmimmszmpkqmjkr0jqab4ikz9jmz_u3fv_ly2eh5imcphqospeqzkmlrongltjuyvmfxcvaltjuyvmpwjw1tbtjc9eqzutzj6qpdqwtstb1mf9r4_brd6tmlusbtb6tqsxjimz6akteu2_3ne6rqstvmtcngbasobnqvznkm5kdexuldre_ekbkzmiaa6wfqtxfuhcd1bqnoxraqq6rlnnagfusbfpo75kzffqzihpvrbwrd9c3vokinvetwtogtzzzsio7xkwanbcpwp6knmkzdkylcdl6rlolqsagjnjwhwlache78pu90vei6gq2_3j3cqu8l6xwsgrl_iva2bohouaklu1s_hyoduqukpmitv_pkpbilvqsypuzomh7th_qrutoehbdlppkm7fa9ezipdbs1dqnmru20kii7irzss_kw2_bdzivywmv8icnmjplk27mzoqi_fyvl3kko5vonpuqioz3tkta1z_ipcviolqfqmlevphdl1ur4spkqyuvvgaj92rvpwscluhj9rtexaeg1y_3jgahttkxymbnmyosjv8xeeeqzkmcph6hafqskc3tgeq0tpg6zewa5iky5kmcphqosp2wkmnj9_hul0wslubqxtg_hhknbd6y23sondukfszgqlkmkstuxktewqzgyzxqstjuxls1homdhii3_olholpstuscaqm_zpzkq2zmjtcxzibcdujbqnhiqw_w5l1uoipogsxmehoek7icle4hlcxhf_clgzy9gepodjm3_dgfegutwrcbjlpc1ssgyfrilgznl5vimboxogxkunskfalj9gbl2ewe8pvkokjrpru9nh84lamtuqzpxpdipr0rfuwxcxqj7v_6fi6pe6vtnb6qqx0u3hqlxafefmtuhyfpgpw3brhag9jntk0fmaomec2t_xrf8i_ceq1ngmdw_bkqthrgxxp3nf0knnwpcftz_gqmlrfbdlbjefzmpc6hyqdlcypmxquaplcuem8lmb2iyy2aiy4qkqhsmjqmiisqnnn_m_6wuug0fmfrfnzybfzrycfmdvpcte9itqiepp34bidsjuyc9cqltnw5mjeghtrfeiqfpvbc9ygrmcjqajyd5pcpuni421_9smrrsm4op2anobu5cztpk1c8bpj5mmzpfd8pniksa0z19pf81x9ljy4apddfzienaz9zclv0hpg6iprjbjnkoqqltjuz9wsluna43_dnhx_hue4cpkrzaiv6zfzekmvurhqmx8j1ibn_50ahte_jbczvwg0ujuyvmftiwdxh4glt378bzzz8vyeo2hanr3umju7cxtf3vhj5teppmwlrrpjwmupnphgjiikuqwcmmgumfvivtdmomsxamrclqwcj8lsjkjjwqgwxvwxyuhmwig_53b2bonogyahoy02iwdq8jzqmvubhceyrjtflglgdgau4wpo8wmpn_jmy2hzq2e9_5zv_g7tf6kdhj1i4s_zmhurvzlwrlcbbzjdo6gnn5zpwhatjwh_slan4zvre9nx3osayqzd9dqbp2_zmpfm6qakium6qvvwislsn5qtec6_hdz1ivushs9arqhfbietu60cvez5evqxm7xuvtbftztgu5o4_3gz5jxyul_s9fkvuw0dsx7ds2jztnpgolcgp_chs6tqlrmrd5e0iohmegujxdjpnsy0uxi0ubi2qodewm2_xn81rq5pdpie9n1ijfaoauqzmcjzgenvzc1lgujtguizeuw9okjqeugdwhpi6hzyqz9veetwem2njhw_fwm9_qh6kfnlgxgqvhmfrdn33ri9wuytr3p0xkwx_jlosptwmm7sapu4eq9ujrbm8diuuyuprg0eymhfxq4wpb9fmaqy3wlcbi8xmnqk8spoy_m8pv9mjdcdf2rnohmdjo_yrmltd1awltm3b4wshtca62xh5sytqrajew9sugqqn88lkdeo65epg6f2ahw2wjuyvmftiwvvvvpp_889i9ezfonz8vyeo2hkkb3umju7cptn3ohj5teppmwttrlm5albirqvmd7f0za5nzyroumcziwixhjm_tmrvis7_ekf_crgjgpmdh8nyoruaxszc3sjariazafh6nmgwdij5qsqznd7f8cjeh_ytudt8_ngbh354br9_ebq_mubmj_i_zfx_wddh7wp_hub3_dazf2yhh8l3klbetscvjwmuuncjjb2yezmcpnlcshsa8jivecegvowkwqowzz9wro2d_hnqwgocrirv0jfu_fyqdejic34o_m1erwg9xuoyjlvazhe3ppgakwiwrckpvqwqfmzdt5no3sw9uxcrj2bvml4orevhyyvplaaucwjkruqlnmeiqoufgywp6oxuzzdxjd14mcklesflcdxpvamrrn8qlf1sivsur6ytt5aqttcxzmwme8y5b_kyw_r1nzi1wpdfmzhp_vo5y2mjbi8qk02_xfczuaq8s6rlo6hklfmuw99x3gtwffcnpk1hqb_wr_tmlulqntp7qye5hwiwrtuwexi6xqohpnkhojoyo7sku1fp8pu6_2ncgfbuxdwqeg1vplgicp_wijtkcllxznzqapyzjcocxsix6gxz1i1m9vu4lphirxpohy1qiaqvfqgmlfa3tybzrajey9j6vtdtbvoyqmruuqghst7ve8qazdzc3o6m7j7w2irmpzbwu9r_zuhweqwfajpjctfx5td3_wznrlv_fwm_96mbugecm2r1vytoejz7ybzwgvp38xvnz3o_9rx_bdr0xws719vwtt8phsycocybo6zt_gufxcvaltjuy9h_6wbpi6fkt_nwuhu_vd1cu6bsfh1opd1etdax1k1ln5d7vsve_y_c_2hh_nofg_osnu3_2kycqweplqosptwqmnj9_hrfyzh9_phx7n69gwcohjczqdsepm72hkqyunvh6mbv4dmgoc8ktb1lk6v6nfwcy2notwvl9lq2ljnkmjwkqitn3_ickozrrrslrrulktnab04uydar_1bxhbyugww2coczuxmqgh4myzexvpzh_osxm7dtm_c88_c8s3ddfvz857drq72bauuekpu34fwo4om738ohwztxbxgcebumrfvgwshqedbomdi_gn2di5gnft1psypyf1j17vtpgyujiji3vw_nllagevxo4rjxyqq6btzvnsib1bkknv192nczvmars1hjonyxigsewdpzjce9u0crlbhfm9f6twnnmkzdkttkwxxk7cokdhk5k4_3o_vwdow_c7zuqfzgfb2vleapledfjiiijafs9bh4imz_ybkh7okywbujh58wta1kwbh8ipxecdwm8uuoonzb5vihgo35fanz_rjm83boe1lcdjzuzzm5kweqwfpxxcqkz6aocv6qn5uanjccjph6o0k2fwfxptl1q4wp75_4h_9hi3sh48pu2_6b4il6xim_wgkkxhgikyoevt_dr3yvygdmfc74yny4dtttwic1gags7rriynx0qoyk7cphehxxyrx_7ijtwml0jzwr6mhzewtdvw1scq6rkvyywsbmoz9zrpmaoocnsisubuabysvd8mepw9e7qpdxvjqip0oqrm4kpa2innogoimdqanoibrjwlal8fhy9zwogxc0crg6umrpb26bqpkbrhmlgv_zzyopgoyltwz7vwxa0dz4utgwyuj5mnnunzh9snqpjw9djclrurta6vug16_zt8phsycqdyyv0xlybzc3dyk427jcwvclurzvmvuq_h5cftl2klkgr_n1laoqox2qaquthscpsiv4vpewlknrvq02tolijcqctaphgskuf9yxo9s41wtrlryi0xamuqzdasevs1xemzh_ygecojpdzjyrmltd1yclu999_37crx2ix31a8e_fuorajyerwhampcg8ltn2ampvr7uhtbqhpkexle7vqpbjqcmjxp5ps8td9u_ysw7nn8hbmcwzrcpslobauw_mzvtj_ht45butophgt3d8xbt49butep1hb_anb_uebvq_ugwbv_4hzbpimr6ml0yxo_sdadqakicbad7guqzgbmawzscfajuz6pjev8ubz3prckrigb7ydqhb5k_qvm0jukotkvl1gpdlqa4aqiey9dxsdfqtqxqwhnw9fqarg7hwjku_zgc1z2kfhqeiz_9jhlvfbvv87hwvct1dzjhahe4v_di2_y_n0hvxqlat4n1rbmohpox9ncoyyyu_b_o3ysjbbyapfetscrjwdm93nsslnyrilg5hb0ddbmcxesqhmieqetx0kbiw9zptl5u6pnbnppln30asaggxqbb1srjy_oc5p3e2ygm2x_k_l1okiwmoizjklkjxngglf8b0fdfcmtqa5lzunoellusytmkhm78pyepxbvmh7ydy_apfqpvymjut_jdladwwyux97kimvklxdjwos2l2xg2uqrd9m38cb5sioh5ytqwr1v6nbf4da1wr_sflan_i5t_ffsgollanrhvpewhmjbauofzksjl6xbf5p3gegennz6a24wq4gcratu7pp21wi5hkchszbvtr9giauzmph6nzllaiiv0cnh4jmhwwvegzmarcsz2snt3g2htd66fgtufrp4yngvdx_fyy2vd6ysc7cms7m4mc1vug21x_xmjucvo_pjc1_ndnf7iaqr_xdys7bfpdmpvwk533rw3_g7wwavqcppc2bk0mu_nc2dqcs193m_ffkr29vvgvmjucvofjexvvruhdhycy5jxaaagaeleqvtwwu2jrvjc1k0pux_lhkqyujvh6qpcw6cnqp9jmdqamjcmllhvnzwpsgmtwrotioejhcqnciyzrdi0wxvokzk1yggusjmpnyyx8oklx3bzcghxx2yxor_m4dkebk0t4ubepa4eoiqljezjsyo1xwtfalivi216sjxkmfwaxvt0twhece_ea1hdfqurq6ex_ua0vldp48gnp8ed_se49_eppfdpypxekfzlx_5rnhnniiltsx4kdtjmv4ixo_pwlhgy9t8araenilf11gp0t4hzpoglnanuvcnqfyu67nnhbq3akbf9eac9vakn1ajxvro0j9fdgjrxxbnoppxlvkc7vajeil7ugmq1twb1vhqdr8aofmqtohgfxr7oeuzbbigpckqcvf1ffp3m1l29bsqdig1hb_cwxk2pc6hyekvzjlqve7h6bo377_gq6lrsqmy1bwnnquj1es_6vsv_gqeqlu85wot1uyjfqlvgysbpvv_cgkolgvoksd_tjimjtaktobzu8tsvoy2kdiykaoaqlp63l7masiptvzky_r6fivo_v3nc2rrmvfmjez5iluiyukwuqwiyprze3caz9tfh6kblcj7wa9snygplviduflz21an0h9zrwtrok8ntovblgppymfuouwms1hvqrdsqar_yzgbq48hu9shpt_kh2wtuffyyggkrg_0h4lnovg2vp_tc_2hxehsykh5fwjlkylw_ggq9uq4iir5sdxmjyaqeqc8gtbvkvakrdqvu_at03dgznyjisyu5dpq_bjjacmwdznrnwlq_m_uydgky_zvvpgazqa3_a_vaxmjucvofim1fvvv0d3f7icdsk5ywdevd1ee5hxkmbk2y_ij38gmd0gcspjaqusdzmtihldcrjfa1ls1homdsk7uw_mcpd5mggittczzutmxw6vgtwcxawcza_pbonvz4p5ciygkourte8pvia6s_ksjtoab5icqizma_dwaz9_9aaaxwo2huc_ld3vwwdil1wovuh4d3_0v38bbfrdiovlyuyckbf42q0lwoqpujrsg_4cx61zr9eixqjuuy6p7bykds1wgp33osvshuyvqlykuyn4l5awk8vrwthkmqhfzialqpl53q1bdgq7n4lx_5cxwsnhvcvkiijicqnyelam1bpbarvom5rmas7hkyjovkfyozzr78nycwvtfzogtfsfrfz0zuw2pcqemlnv8hv8pljspcd0hzwqrm1mlpe5dknq_gnmh6as5qeuut00xkj_ijntjdmhucuvavcp_hgqyopoymjiysjkq8lktgtn8m1kz_tuxud26mvxhlwcrf2qcmsph6paeqxcvymckgp1xa5gao7rj85wp6upyewnbjqftgad6mlwtp7d518hvrpgasvlhwxbpuxzy_bmy_jdvh6cmu9uubdz_h65_ezgqbp7hznqbsuzha4ia7moklkk_kh0cmnpo86csvghlf0pupbsz7ymbulw6m9hcredrywpdavujmk0dog3wfjcqc0nl6ude60ndvibs_khm1gj7oua0vfilyaqeqv9lmcps_uhmvpe8gkllh5vqlalld_hpp1fqgoqdt_ivyvccprhmhupsoutzt_clv4aosypnt2smjv_ki9nm3_8ybn2hex_lwfq_uhlqospt6_a6s0331xjk5ywdxva1m3eqwltty5m3ew9fnog9nmeqclmnzyyqpywrpgyv0hjokwumjmzckgqbmkilth6fmhyidp8wcaniqw8fuiujpmfvds6g3_r_fv46_93ijo0haluad1dlyfwtdgxkmi_z2ahq2mhqyfrtdcxkskpopyzookzmt8hvhmmrvyc6khreocpewczbw9wzmlv7auenmj3_9m38fbvbesdmhqzpeynv6a6nrtscqtro3jpiwu_lhiuyz7typwq5hby8s9wvwsk7h_bfhlltdzqr4ew_tmktvbplvywytqqdg8rxzqiqwzqjx2nelvfwspa77vxg1sjncoycrmkwhuunapd1xy9zb9uqbzujmvqqulq1drvao6gtvlgmimvkqhmvafse1pjzmo4n9vgta0g6mkdzd_m7wipuylrv_smktp5ki1gpsmfx9mgxhwdysrz_eesomwmpntos9uwlfqxtkxlm_9thkkfncpxv_urbvzcqchxex5zhuxrn70nyerwgqlrc6gikv248hnk1ht3ed8ausc0tdtz_ptdbvortpygzwqddxqgyeutp681uky_ayxxt6gqfcajv3iylqqoloncqeeirwhgcosacmaavodyqhwadvdywqjbx4vq3jgq9kg0kp9hzt_okrunmxzb1qnrqwyg_fik35nh1i2ffafchr9glrxtb4kmnr42doxue4bfrt_do2dqbxbiyb9xciqcvmlth32ygqockrlyrofviglv6gaiofqzmcrjb4ku1m4tcmcgucadl0cqkhdlurmbf48o44g_nw1_x8otf2jxh3uioyktjuw9suaqbztrwtwjezdpjd18_6hhklbh6z_3j182id0myspo2ythhet6qkailwdk0oju1nbz7ykeqqsd8xm8xbm8zbm8ixmfyy8pzahs70_w08udoa3_tk_xz_8tx_ef_zrv45_8k9_azdn4jj_kmmzidxtu88rg9n4sp7n_fo_wcgphdx_kwvzpn5pewpk4krte9_g6ti4n79k1hfd1bvnmpq6jla6uew_ue53lffxgovb6v2kxz3e9_a6d4lkdbmzttvff1wpto8bgvfp_yvnwcfktvpnqfy3wcpe1wcom6nvkgeqvjax0_zyvs9kpiidepk3tanr6ejuafxbkf3g2xnm_nkbvqoruu6njtcajmrdknxubwqibnvafyzsgmpc9afwrmdxntpbxuw2oiyupu3coyjrjrwzdv8rxfokbsuswqulh0sfcwuhcmoopcwcjs3qbvbsttz7meiqc8iulwqlljmennpo6lgxkqszsjkzsoozrgwwvuq0knq8u6tpk_qzhar0gnzc915d_cuibkklofjkwnzl2yevetdwz_aqigs5o7_gq2_2dwffdvzvqb_6f3a5hav0dfedu8n21uqbwau2j8mhopd1fv4t66bvsnixspwbjuwjz_3med1ta4_bw_qw1rqmsarg3ud_y_holjpuzd5o_hwtsg7eftjdtx1zlnk9buwlqju59dmbqmd1pdmamfiufr2fwdfeqnn67dtjmb_2e_rf_op5_hl3fubmdz_z5pm7mzwvux_fm1aaygizdytq7be0_kspucvo_wpi60uiyun1g6spuoysp2wompuwepm0q_mzc1bs1o48pjsyybibtbfdhs9syppvlvwqozozvhjm5c7mfgmbzbvkrzhcs3jyo4dgrx7hi8g3hv_xthdp2agnnwayi4eirbh_wlwset8c7bpbmwoy_grvf3eil8fkw9z5_a7jzu6wwe7fa6cwq2ovvlv6sgr24553dg4k_rjz_jlb_k_wvt9f5o0kljklvf1fwalw9igpu4tu1s_gehbtdwvq3aobvbckny8h_lkcruxwvqbr3svakkcpakl6mbyz5ru6hkdzv_g6plit8novmlcjwknh4xrcea2u2fquw4fq11b0q8g7zestknkospqxfcvqzioja5vznvohez9p2ncr0j1kdf43y0jqllkgs0cv4xyom7w_gcqm2oipnhy1uqckq78aqclmp5e3wj3kvv_8hems6stupxqqokiocfqojqugylb1nelqdtjn1v6ugeguhtvlgm4v6xhn6dsepj7qsjgqyaqeqrkmspjase3cvaltjuyvmfxcvaltjux94jd1uufc1k0hux91jezdejd1uedpg9bneqaopsgrdzqzlccyrbpurgeqlvh5mdvhylsycbmilw3_cwubn6diep1hb1lle9hbyydp44pjrcrvgnivvfqkekuh8akfhopgsxowpnqkitrskqayxuzfbiot_xpgv0pal14hvn4m3hstkl8jrl4jug8cebpqtghwaeduj_a_nv9dvp3obrqsgogfp4iiqzilthufuxpsfaqiwkxri4iqutwoqpnkofv3v3hzg_guqcvxylikudvc8dsyql1qlgs_kcxlpytc3zqvdlxdkns34r_2kmfyy6ec_ik4luczaov81apyaqswpch2gtmrqrmpptkrumnsbo1yf7mpscmnkvm9jdqhy5qhuoyipnjwqspqtwgjvrcxqdqum8r3fy5pyh3ov6aw_jnk0oi8vjhlo54xmmaq6ng0gdgutpmpazgzslb_4aso28s6hpy1jkw2tzlvn2ows9ucr_ewvm1hez1zf6rkmcph6raaqqrr70iykmhqwx4spkqykmgqhkkspkqykmhqtocpfj_fzjtc6xkmbhmygozxsp7wktb168durgfdmrgy8jgkhhz3tkhn1wemisxuuuclmjjmlik2dcxwlanc5j_bz5iaszfbkgguels735qk4cihizjbdxfnet_b5ch38c7fazzto4_zvefxg7_7gd8sv6s6viqvlkmklkwzhhauzcwsvisfxf577n3_r9jt_yfys_eb2lp_m9izj7t822_i_b1_gb8e_a_4g3_uzjd_w4ru8nmx3cqldfqv8ne71r9yokruz22_yfs9rqesvu7wqrp6ligqxp5rtjvl1ehl0l5aotwdw8lspg7gspwfbecdtz_er_c9erugkrw663_ntn6s1yzoctdzvli2l_isqrqfrz_gqfotzplgqig44nux5mqcqgvgprqlao2fgtoudxvdilm1ajlpoockvquwjjjwphwsj06qqigsrbe2px9q3_kwcjb_ietokbsljk6tewq1dvpqgaqhkkspkqykmgqhkmhh4speqzkmcphqospeqzkmcphqospeqzkmcph6nacqanpg4cqymi8bwbcmrh4garmzzqyypuwlbuwrqilf31m6pxqpuyttkdvdn4aw_mr1_czk_iwub1xby4jvnx3sol6hum3hxfxhfy5h_oizenqcljqlwmto5hbdgfhxw9jkmvnccb7tdwoptvhog6jgndr_hz4zjyfrxhxj6o7ldpysqersehpwbervoktqh09mcjckk1nww1q9bzjuoatepqva8gg4gogkpgobd56_ejqvf1awtlreh1v_jabs2pe_chqled6lwgomjbdr2yska1b1erd4qitykcxua_0ejvlum2_0cnmugfbcomslp9_6dtfulolkfu3ugiyoruokplu0uhiyrb_9nml_7_vf9ajvtmfmemmqrozzg_rj3mgjjikdp1xdh9aqqxpimrtighloaxun1o6ri9rgeouf0zuyvmltbvwlqjuyvmdt0ktjuwvcjucvmltjuwvcjucvmltjuwvcjucvo3e0wdy5gyv0oyvuq_qnbckrhsypiylwz_fqauumdxfzc1qopu0eo_xytv4mkr1ioxb65jbdgfwjghngyjobly0j0s6y6vgewahlk6h7rzrrrkiwmwkdqtphuhgdofuvkgldxklq_zkodsyen8unpguafl3_aetyts82drvfob6tzqdijs1kjdalabuysow_9kervt_ktznwfzb_cao8pl1afkjws_vrufrrphwif3ipfekv6tvaewfpw_zqbv1nfzqjskt_qx6r6pvphzfsy_vp5veynwj00xr9g0z1gm7_qiaftadwsxgvunjtkmjxyuhelfualqv7qfehy_ymsqulsctnzaqmtoqutwuqvldcrqc9lhq1lpgpr_3ayrezvmzzu6fgjuyvmltbvwlqju5_nh4speqzkmcphqospeqzkmcphqospeqzkmcph6racqb7nnydqenreekze0iszu6eyqfgukj8sm1eg3nsfgk3wb9vlsfbcqshe6eikm5kifoswyousyqqfuerkvakpzc8xuz0p0trfkvv5qsnnrlk1kfqtpdqhkc1cwnoq0w2kdyfxhwrnhxwprn4u8nfpzb6thvsq9vmlwvavowrbfrupq00nv4bkzkm2klm5g7vcc2ib_jzufyom4hir1atbcyqkrg0vywmwk6ijvjduqsrhfottetutlu9vkbwqyjuqyjuqueoev7o_opvt_jpb_u1warseugxrk7qlzd0j1bboqhvjj5uq5augdv9y0czcwaorn5rpw5jpwzgv2jszkr4r_l2zypywksvlksvimh4zlchohutxvmrawehkw1bsw1dkwhcs15npzuyvr44coxlkyjejr44coxlkyjej5_nplokpo6kaiq3_exndz7ocvaxmzs3osg2a6kyuhflwps6xgleuupm270ijiwubb_eex_xrkcrvf4vfkg9re5pojncczapjswh7qcipzpz0f0qpjkxvqabk8tpnrisuqgxklvjsbgrvkopoxyetgeozreqtmcqu0jslorwvqoxa_q_xv2dwdr94kgrtg_3_btv7ds_ixxxfu6r4rs_iqhb8cuxgpwp4axuyokt_peguvkfykpvra5urrzuzzdq_zmpgbomjihrcbdqmcwwnv9ekdm1eqko_hq4o7viaj1kp0qyl9hupsxqvahcp3muetgvtxxip6ge1kkzg2b_wg9gakrhcfrhuerhujis_0osuh2vbvrsmsqvqvkzkpwp6_7lxlz8sgwqvkzkzapupkplqlsmsmwqvkzkzapupkplqlsmbidl6mikm1m5u1kua00ojqkicyvmkvrana2ummolqrns958rbecvygoavbeldsyw05hjqygli7_kfn_n8cuosjkqlodlzvimclntuo2mwulgtpwjcpyokzrnkcw_yfwrcyrisyk14nr4gs6gclspaqj6bvqil1xy8b2an30qlgzvm7yaxzov2pxrbpovrrnnruitszlvexmsvwhojxnaq34zlg9uxyoqwgvxfwrcinygj_z9vgwkgc5ljsctlmjmnzbkavdvpb8abnnge6igjvtc4h8vooirnjfknv_fgsp32yalf8hcbeeulamyamkgiyimsxamshbnpxljgwf1jqunfzmankiakqvjjgx4ejxs_pqeqrkmspgqyaqeqrkmspgqyaqeqrkmspgqyaqeqrkmspgqyaqeqrkmpi2ysou_44qbiyxoucvdwakza1nkcvm5ou61qupuhmymu0vmqmh4n8_bibudxbp4h0ptcbaj24hrqu4qksa93_yvvjkigclteejrlmwpsko1bzyjfaqgyvawv6jw_1wimpr2fpdhqk3rpertakkim1uosblo6i7buynufhvwnk5vptb8kiqtxpxjaaiqioctxzzfwfb1blitoii2_cruwt1nkdivknwf7f6ogkmbwlfxvan1uakcpor18m99mw3_v3rxcr1kqgkqs5inju6qpi9zov_qj7itj1jwd6tfzb_ib5impwpzo9nq79i_jmpyxktyykdo6kapoqph6m6hkkspkqy_lrhaj92rvpwscjupeaubze2rnesb2wyooj2sdsgv7tjvudjs4gpwxq3n6nb2ea4cvm3avojaiu0iyphqospeqzkmcphqospeqzkmcphqospw2y2jewdsxsyy4ugfvcrynaqqyvukzkl01mrli91omtzzipbtiwitw3ubyzturiwizbeg5qgairrbq_rlomblxxzz6bqoj44tzzikzrsyphojod2xn_h_tabxlv997h_64fimhuopgwlzdfytzar2cjzzrsscoohfscvuvwgolwaummtx_zkkb1ey7wq7hvxbn8fzi0fgak_kc0hvv_1ytsq1d_rqsuvbmvtvujvvgy19dyssq2hqewnynmprlblvnqcf1cj3nqsxx3ksmvkbvltipiejmmzqahx82l1z78fvelliae6wnzy_pg_xrw5s_dukwf4tkx1hakdxbwd2pzzoqkqxamzozoyuhwhtjuxktu4m1uae1ankqkaysriiuz9i2mdc1lfumwbv4speqzkmloxti3hh00rrckhab2wvwbq5giamo8g_axd1ktojbtiah1mhubbpa1xvxrl6sngqoku5ob70h6vmbuiftqgotnq9mw3mimrrnohg23hc_xrbfeyml37vyg0oysjyaqeqrkmspgqyaqeqrkmspgqyaqeqrkmblmyopy2alugl1bnkcvmkivmirkglnv8syvm58jit8pum5sp_rkpu_m2tbtzcvvmtxftebqj8qzirexnakr2xm_mnzi4x1mut_kexuagmlfyiu9_erlu5wxuaj9czeu1vpv_xyfnvabyfeqsd3mrjlxdrs6uig8rqm07ezztpimojmbevhuuuplkvjegpbd3kzq1ihodfehzqows_it_lqrm1kj2_zbidwz_hlcl8mqlu5oxw7eovqa7as2trknqjwu_5tv8czyk3ns8xauia5fx7tjyn6j1n7gjcxgtvovvqr6ud2h_9_seunozgaomljhd6yaftcexuuczqrpymr2nf47nia46ibczehnfw_evz1e_bjgdu3sb9r00s6ru6nx67r0n0bh3jt7luonueizyu3tf7mhrywzghc0_bdqpu28v6wrulzwkapawvcjucvmfaln34iepqjv6otwc547ejux96jc1gv3zqjkaby_guvurmhujmkp0ozksaqti2pa5_vbtdfmfpbuzipzibm1diospeqzkmcphqospeqzkmcphqospeqzkmlovyepoyscouvlb1phfdmtw2_xzbpppltctm7mayszcoutk1dzb_auob_vfldo4f_uabs3ekfddkm3fw2vz18lunjyfwhuxsxanc8v_h_dzgecteadyaxd3juano1o9g3cufgmx_8dll3_d_i_8k3chppjloxhulcrbfjtas529ufsnhnhe8py2xhfe04tye_1aladkn4sgaketwvmfvb9kjr3hzspyllegeggvknc8i_yvmuhvfrryuukifslclufutwt1sttxvlsrslltalkq_bukisny2_nmcatcmfhvhb9jyqoyeu1perfoykxx4mio3miy4ahtf5g2sjh9l5enj4vi2w4sbpz_gtfsew5l8uyq1t7j51e13wx1agkqvrn6d4vqgpo7tujf86msvhqcgpvl05nw1xalcbjvsfx_bftrgk2wkfaqt_lj_h9m0k_l3dyqmdwhrw_bmi0rwm0reru4atitkxyqdvlom4vawrcjuyvmfxc1e3d1i_u7esk9slb1nrb7aip4hycjtnivysdkv3y1vq_z4epv1sa1hmcpi7huimstmvawnr_tera0niwvuyyg9rlhg5q5lvep8ovhitrt7ddwwcpkjjscgxrvmduk2intkk1pdjx1jv6tjiaxtgg12mlbja12t6ghsw_is1_luxdhwwp1knzlljg8gsqlybme3t4xzaaquk56u8ifjbsa_ypzqmkhwyv_8ztwy7qcvl0n_xsgumetm_991_3wa_mzhmkzhugqblbz2qeqxxcc1ew9zw8vyhdn9vvtkrxeeadba_oa1sntkcfdf3_mgrt1_nmxdlhgkkcqdajk7o6rnq1prqcqzmgnwld2acp_dvxje5vo6ip1iqk26l1mlut9pdr81flxxcaodqmsfu0bttawwrnrxxcv6_gampvhlybau_p75hwa9a5dfptxwiq_z63yudcvaltjuyvmfxcvaltjuyvmfxcvalttxpmhcuygfmyomzkgc0_w8jkzqss1bwvb00pfhdqleokqozdbutzequzio7jptymuwxcnolhbdgn6eu8ptn5lotmnsdvt_kbdqlsdrtj08xt6usws_ua1rxgvah84h3a6gm_7gpsmwawamwbq_paawxlib_a3zz_2jsiye8vwvlah_oxsgsr8ahsa9zglnucgqujwbfsdw576cfyjr1yozpmhuf_jif91qcvken572jmlqtomd_h_btd_8rkprvi_fyxycuetvobghnotcer9mtvwi3bteotacdgqgcpobtcvixastvmkjn2uw6lfllcqh7o4cwucrhtgcv3logdwrayof0zx9oz3ti6r4puq8noopypjy0dwltdl37hnbbcxer2ogxbux1ess4wfbtzl83gi6xz7fqzodu3l68ms1s_hzmbq_i46uzgu9zytydnlij73dcwu8zpm_1n0ybgfeseh0vkvph0gbb1ltbmfx3ysotnyxltaltjuyvmhxtmdwga00r7lzyct66exe7i7twwvemxnggaqcopavmjwdxvvampg9ir2qxlt67g0_u9wnxzacopjehte0fxo5ic_p9mepwlvspl9esaclhzdrk1mwrnevacxkzylq_9oopuwmu3l29h7vkutqxmf0fpjzaqgnyrktmzr5fu6qna7ip_4ntilrhaxxqybvabr8itcwo1t64ilve0r5pr2d6f8ckmerhmf1dmx9lodkk5kydn42q0rdqm7qvdc3989y5rvgr7ubzpvaj9_q8xph6mcditwhqah30whfwza1_brrku4v3u_dtz5vzb4gtsnvi66nqa3to2ugggf4ve3dvcdafkf7db1laoavx9bvqenragpgrecqarvcwjga4e_td1mzrj5yxyn0an_aiait0oyund9pd6ep0o6b9dsodfv4nqya9z3gfc04mhbkvpr7scjucvmltjuwvcjucvmltjuwvcjucvo3hewdtrkysxnahfet_ibz_dmgjrmmpnilzisyl2dzxc6ul2g2wjmzxei1nlemf7texcuvvy6xj72gv4_fwcuvvo5jx47j1emncorqfxubqq6wnrfluonlnsz_scmnrivh5mg3juf_gnvcd_zs83bi_wuu9r_gzo2hq_1djfydvpuj_kv2dpjvo0io_uf81v_gwxpzsozjuyaacaasurbvngc32jzj_jaoc81myx9hyo4xlz71vvxrrmp55aqpuzssdsg3xpex_4rzlgklmdqik57pd41pbu9_vqs7qcwyuiz_9jhltfalscrgxqvuuc6xjedzdibhr2n8tltxjslvf7catqe6f1p4zcbbj7okcwbvnekuxbllgwyeqfiw1jbwi87u3nqylvklmqmojtw97ehjssh_hexuzpyvfeqknk1lfmqirqwsdlatd1il1yujaapeeysoguyprnnv9e_hjwqaxoy7gywal9j3hkxrslqpk6xtcdlamhb0t_ydlullsph6kkuj3mgjhqteykduwoy3h9bw_oj5sytzsytyyt_kzqpuuxug1vzeru3bsfesrmltd1i2smpnckrqruk7vwaykr7lwakfmv_jb_oa42eud95goliq39g9v8b9aqvvtdytt_km2_vy2chv2sto02nvcqmbptxxpslzay9ypv80_jshmtjiqpafoptq0brqmgsnrmz0ni9rfhav3p3vefnihda3vnoewddegguhm0yra9ybjthi0bxnod49rrkehg_zrhrxvnzex7gnrdd6bsue1chrqgqq_7takmdrxtazfa_kprvd_ftzezejwssmvyus55pkzdyj9qpgbwligp8gvg6nqvte52ovwng9ugm_9611rx5q_gqyketndrpwrlatrxptikhvj7ggmhzwoaxtm42sqadaankdzoyoyvyaqeqrkmspgqyepwg6k3btx45jewdwvb1me5hxkmbi2y_jj38gmd0gcspo5ltiymdyxndeykds6fmura1iezpg_fzliropozmjejwikqhyl7943jrbx6_cqwi1rqra3wduvuqg66ul7i_fqliaklrnhgsmazqtx2c1nnlkdx_bvygjoe_jg5p_gxs1v48atb_vld258czdgvomppvh_8nfpr3dx0h6klb_cf_tv_xdgzhxk7qokvs2_ctwj4ewoppynk8vf82pqb0bx5nl2cbbawln9iqjrrxbz1qq024mbnlcco6yip5paquzwobulreatqndjonyrxfvqjmc5bowlam4ml3decc2rqr01ii5xy4hnnxw1mw4xa1nc7k_fu3mblp5zq4ysvcdbnsfx4gdlkku8zjtmonym4krjmlvh356eljecufhut_y8xfuhcc1bxfxwzka_cfbbyt7gylfzk5n6_bftmm2lff0t0xo38p29n_felkc9_i5rvaqruydkrew1yobpmhu4qwm4qee2q1o3uzj19_7d6_4s2oghyaqeqv_y5n_34wcmtl7cidp1mwhqqesintyd1i1gaktugnqwxpbvqvfqshfmjbyypbukvqaoxzzmjbyrppuzu2nfqf1mkinriphif1smhv6e7f5r_nwbmnq_udrpy8duwfz6elrzfy8mu4n9g_1s4w_d1har1zrm1agi7e2_ktq_lhocrchyufz5w3y_l_qrueoqnlrvtwhflwnt_ropvopx8jntxt5_h6w8xzuzug5m9a8l4cod1meaqarobueulwn1idwsug3vlzbvwlqjuyvmltb1u8nu27y3prkmbk2y_qj3umlurqdth_uepm0q_mzc1dsrutmgl6kqaelhtmusiamchwmfaopmzisbf94mm3_e7p0lbrslbrs3jxdx7jxxsvbwskjzibdsgqeag1jbqterfzk31q0puz0sgx5shou0ss3ze7fbujtv8y9ngmasghhoysdhaqc38ef_93p4nd_7fassf4y_qt_g6gpfju0czt_naqmivfh7oui4hqxo2kjyfuv_kvuvapvg_asxb8nusvlakcfzi1zpurscpbth8gsj3jrw7mpfn4slvnpbo2_7tz8mhrnw4hmmkzlgiucvyo45tzqtjasddateuzlxnqzt4qcspg7vesscgo3o9jbl0ouxdz_iwdqix_uqxjqlquoptiyzhlpw8xaszpofr_mpjndw529egveq1l3skq5sbp0lxkzt7hn2dwshmequn2qzd_bysfgjge53xe2_u9zwchymmvbbn7znmbyfqazkfxo70kcgjqxpzqwwabe5kaop0mz_vo4wdsxpelzqsknw2gbf4pt_mkjuyvmltd1swdq3yvygylg59uapsao7vh8zwr6ehzewnbjwfqgqd5mbespbp51clurpozs_tewrnoubzz_bqy_tpxhkcputiubzd_hq18btg0fcgz_g22_mjxd3ys2akbhzxq3o7k78_xaver9k79v9o9u_nxlaqnl_mh2egdz7ua1kltr5l_3_chqnqxqh7bvc8buauh9hwr4mwlvqfhmdzmpdcdf2_tzudfavqk3itu07rj2wcdshwaoox2rdfu_oextkkbiyorb_ovg6qbvzrcwvelq3lizgm2nrnnguppymjuuqsjbtu6v2hztukluaqyky7_aqekuitmqmpupwtqudu9owqglpw1tr2bxpbuxjuyvmfxc1g0bu8_fp490oi1h6jagqy33umlu7qdtg_h0wahzyhmntcmlnjmzwpvuukvntcvk2fs4ezukdlvb6knmpx98tmcoftt9a28j9_5vd_h7_2rb_b3f_38dv_x_j2_nlepx4cyzhffzsuhq3x_fw3u1rxh73awzpjdb3_jlmm0usgw4shqlgprtqkh3gkt7d3buv4f69u7h_xtupzif_9op_mo_jgfujaqw_zuafiucv_7x8pf_u1_xo2jzesc_szuihc5fw9g0ses9g4vaqi_7sjg9wiaoomagxqh_k4tvvrs2vpi5s_wf7plymsqjjd1bw2_vpugo5rjuu5higdekcvcrguvdqgko0cxrrdstscwnov5o1fvnsgkn3bm0pwqldx1acefvgvysiyhtlvuy5qyi_gouivkv27plky7ulf13upcc1bqnmrlzqifrwy_c_yibvslbydkhsrwd5mptvfijwgu5gsrp3prcfem3gvk7j3s_53bpzqlfrp2t1neamsth1kghhazqjkbvrj27yaavva1cr_tan408fgmorghw_dw55epuz98qtapcmyp3txwtstb1pxflbfirtw4fouqffuih50r3bow0udzb8_vcyt_f_ze9pnoo4zz7pe7f8yy3wmamteboybjynyjy6y3gnhhii5y8ckju6dds_ublotw9bhbsvdjgeedluwwmjlvtqw5rypgiab2rylasbuoabufaoqk_vm_6oqijjiudy_j5fplzbyaekbeh9uvgo8zkzdozxza_h693w3k1fb7cfffkc_19xk9ktl1zg2cf8cyog63nftqlkl3b_nivgsqrzdspoy2f56ukyjs2oa_fuzdwecvcdnu7wftqtax_kxdm8dvbvjv287bviaqao702_rt89gxgani_eqea9utvln7arxnlia6tqf4d4vpt2woajqjmzxpqfe3e80hg6ntnn0bv4xkfcg0ppu_l1kmbljafslpn7f5t7_wgyttw3nv4zmpfzd5j_vc1nt3ojyi3c_dxrkmfikwvcfgw_rlx2b_f2bqhgmd4j17ce4qux8ytd2hbyys_obzdpiawt8_3of_xjewvclu3ygpexmt6o_vx7pppith6ggfqztdqwltdxzm3ewa7juifurhqoljybdwjfcnoqnysvdrxfzrxnyjsi4jplqyl5lqmfl2sfs2kkzawkk4eh96ca_y88wszzh6v_g9747rn8y1tn8mzb72auv8gpfvqtljcmtk3ksjcvyifbxtyqiuwsgzmvhfyrdnkgg7weyglu98hm_wqagjt3fgngdib3aomd4jn3aocdyo3xwjvl_n_9ckceuj_wokt38ah01m2v0fwmyspbj3mtcw7p_wlagkuise_gfks6n6dlkzee4bfhoatqq_wypi8jo3mn6h7twgbvyye8go_wetm7d05osbvoobxufvefmstvbebmldh7cprcka6dvscoip2a2u3zvw3g2tzd7h4klsqekqv6ts84fm6qm7wozi0xtuos3zvw8lj_sizms_0jqvt2uqhli1b6magzsvv4qqtuoqxrrpjtkcqkrbljtonpltlcwvbbqvcibl8bikmic_iclcvickrp0ter0tuxgjls6vqbscux0899qtppzuk0y99nothqxtmnxd8899ig_fmjxzgr7rvi6fs5i6bza1mk1h6s2rw9j8busn1jtr4uq2_2g2ffc1zeab_xbeuxtkabiibqfg1svumxmppgqpt7czbs3cwvtaqr2uy1bdfhfumuqw4c2_3_ayepaptuavo3_ipwn3fv_90wjzsvo30ed3f0n8w_wfq_wut_to1vz0ld6jxaz7vpxhnt49nsqlxfvvzp2x_n7fggmnq23vy2jwbqswfv23l37malm7_ytszuzeb2fvvum_hc1a3fu5vohz7y41ux_bfurjb_c71idj6eimhqlwbtozgyfcpugqvd53dlmuorlhkmpkyymseph_a44_3wtslo_l_bjuwvclu3ygptvonzz77lpr7_3hmzbkjuw8gtn3qgkqyenbg6lbxck9b6cmjuy_ndezlduwjm79qyabi67gilafqqdgsuh7musvbsklzqctlgx_npfdkp_8lvioim9vbukpw_4zu4dspf0jad5hvfgrqvd5fpvm_8iyvude4yosoprh8em79rdz1_ocbn_wed_txceft12l99xxczl_cw8o7ye79x_jo8_8zjhz5h5hetqpisnktbffvt46qy2vpxpo3m6h5dbl3_2sprwmq6q1r2zrfdyeqnbcgxubsbqkcpozw1emjmta4a9xwm9ddjopzndr8es2a10cv4woeecsbirpec0x5fk0jphjildketksmuouoye_th6pu1ais2rzoclu9ip3epeoldaphuak1j7nsxasrpduhqrpl4k7u6pquvckyulsykaw4vfbwstjib4uzp9qylzdsmfj4wz2qeesduii_dzjpm5hxmafogm8bgmvqmmgtul2ck8ruhw1t3_gucghurlentg2x_b93hymnpsnheqzkmcph6koeqakwazncqio07dvmvtnaqn14tmlu_6lsi_xqf4epbzxouvd2suvfwtqvf6bewlb3g0znhm9xlhqm5jehqat0xsdg_sfhaqbtvqzylvb_i91bhxm2_3e74_djj46lv9ow9z3dbfhfwiptjuzdlzh65swzpfkp8pgrr76k_v5_hd16vgamhhcyut1rkghq_owp272gew1chyzmvxllyhealwbtduzmqxhqwjeozzkwlzpbtejl6nxmmbpyskil4lkf7p7lfqcfzqvw6usp8iflcxgzm8r7h83gvbez_gf8fr8fn8brfzxkozxvh8uofkxqdniggtzfdjdxfer0f3ntx1xqcl_7t_i117rwguv_qe8_vrjep3049h69on49bx_gf_96jf85ztfr2_v_4up5aobrwaqvzekncpoi1r8cluqqvezrlrnufva85rqry4qg1nxti_puen5qxqotf2lnseyu9cy0jyi1aqfqht9bk18dk9a39bpw3eaqdontvmtqpvaaocsw0pui9soraso1axdtsolf8ekokoypgpgamxwktmjzaulf47baozzbto6h5rgqdylksj1pejgpeag0q6hspxviywwecqcqaslm7t3r_vmznjftfheyerlni4jrshtebi63bmspj40mpr_a7fwtdccfd9_ajj63nvsrj71gt6umakspjjexzcwdxeuqqd12wuyeo_rmhx786uruxmkspj6zcpuc5rdnruw9qk6ez0ycpwpetp_tq2mrh5hr6ihq19imupqdchum_zwrkmtxzicmczwziipzej9zrxd1hm9shqpr8rucz04cu6rc1oxjnbg8amzxpluwlqju3cxpr7_vuhjtivsow24v7_hawi2hq_owpo7mgeqbut5i6k2u41yd0kyspk3mds6g4l1uxmvowgkqsajstoarklua27cwyjcwkg6wshwugqssvb9pzmn57zgg_8vv8mbp_xvv8rzxi3_fz371a_z2zhlknr9pzwgq6lmjleejzwsslayggagynrekged87_dw4sc_w9etp3f08pvojvoceb0_hdink_0z_jjp7_gfaus2vyrbp2uqu5k9y_dsgewq5s_7xmqvfob0l0gdkfu9dzgegsrun3e5k9q1zjvp_za4v2ekpuibshegn6bpiod1whbatutclugxaxu6xvwwzkaogg1qnt_0ss4kkaqtrbtp_rimvt_fs8di8hnudvdi6ltaw5wag5srdheqtqksgzv8llzrjkwqbtytlbqitspc8vyhetbckhqdmhalepfafeblr4wue3kdyxlnyxlnyxnnykteqy_hjg6uo7edxthadudk1olzv_cvaltjuzd7ijhqospeqbuymzqdjx_fhpxh3ramns533ooblmhqfrv6iva_ld4lwkobezpbqlagaamhbk1g_e_6jb_s91ihb4kwameqrkm7izmrdvqohr0aahu2m3feqbuf5i6k2soyer_hkk7uyz7duifszg6pzcln3jtluwxsc04o1oeu4qytwhhvhjpwbsxwhaqlftixgqoltnev8ywlv0hgjeqoujrlji1ujtgwm5jq7_pvekwf8xwktdjoamyhlqraoef24dqrrz21sj1ztmowglfqapibrgspjqrugvmjvsficimzzks7crlvxbeokpp_4yggsps9wcjmpvuqnf5ms_qvhexif7t4xgaaxp9sjvkuluzaua4sbwgmlydfk1imuotqlxifv9yarx_vqqa9pa3a1ajujgbv48mx59mzyts_luxqaqllrqvqy6wwjw6jmrihco1lkkkfkqzjquzff9rjq_bgcviklq5zz8uqqbgczrdvjmz_jbh6vthjmrrppaauzoyesxh80_dwgureqbut5j6lg4njudsfwhqorxjdopdh2lzz2kwqxodbqltjuxf_ku17kfbfgltjuyvmpulkfmjrlyuua2r0nprznqeet096a4b6xeeqd3dw2smbhomhpmp53fewnivqdi1ykrtnceppivmltb1v2z_tvonp06dckfo3fysyer_h6k7uyyspu5pmlqta7jxipsrhkmtevyecgnqtifkqgykjuyueznfe_mlk7rpzxfj5r9qtjas2vis2eiwlbl5v10slyzourwxvdkxxlzitvq2uaxerlpzka35icbb1xxwprln3_cqz5wqyvri6y5ygmwo5nqhiu5a0v0ohkojuyiyllttqcfwuxlqqdhbapgvubgyfcpuknosbvcihgotgqouqvbdeboqtbwkuynosjk12zqzkmbq0ctvkj_3reuanemfro6t8xydmtde1adigijftygq0yra7deodkt5vbbmppbz4l9y2opvnlc06yhykspv5kyqbphpm8doxdsoim4hu6pc1lqekvntnvakthrqrbmpyyuc62tzt7fqtigeilslcl5qldn1wpsffcjip5wn2inlbo_fyhuqqduaxrm6jvmspj78aqodklmzn_kx55psmbovygokp_xs_x9xhtia32_zqfsfpl5eb6ixfzbavaun2lrwu04wnogmi_jlfmcrcvmfbjewvcjucvn32eyfz0wvjyoyujry2apmxb2j69ehw4dq_vwbgopoeby9f0xdjez6zpnpohsogqjpgc4dkvptx_h8tvmnj3wi41jukwltw0cquyvm3bscqjfffhodrvjc1imbu7d7dsvm3b8wdbvxck9b6cmju6cua9okgukgqtsubmfwntbxmeizwrixxzrzmwrflkmcmvqmiqqvmdj1peowecmql6m6sgs0oubikfij4vlh_vtozocnbygyaqqmb8xwwgfzh2pro70owspacbdiongum0tl3fsgkpsfsgc15gqlf8z2z4_dxfohjvvfizxirn3a4i_aqh7ezg8azp_3gzg7f4nfoyrcqsakqkpuk8eqz6v6dzsf4jysn2qestvi22_yuzxqowagdkyfaph_89yckh_rgpeear6vifu8yk1lklpszqvyzok_vkj7ivlysfi0wkfk98ycsgvmljtqyjbvz3tpxsz_oc3fcg3_pezvwszukuxa_pckpl5qv64_9sk_ugkgcsxd80_f1ay38hxgzqbuhuztwa_zcvxqwrxojpd48bseqtucqz04oqpdqoktxqn0jrbb1nfejppgmnlxfkzc1g0veqzkmcph6q4wuiwfu93dmxzqrzb_tgiqbqqjjupi3bom5jhqey8miec6wqfvoi0xdfs2f56o40h_vw3_94gpg5srjx9dusjucvmfakx1hgdtgcnh6sgbqfe7hhkm7n_yer9runcg9jgeqzn5g0awfwfnc8p6tjeuhhnfe7mlc3oce0nwbzpk2uaywlo2ktu16mk55mgl4ijvczgqemtx53vg8xjsuzyxylz_wyoiqlo7vld55w1svk6ovwqrdgghiyix1kyge7k3x63_dqymxcpa2dumjq9jyjzwg_prgjxonenie5y24zm4cr2dpyhnauza9_lytesotm1tpk4pbqbynmlip6eqskxcvb1jwbl6y8zu3yopryru2fzruf74xjz_gglt9wtm_qyf3nwxh1mh2mrzp4fdism43bnrud6r3ttmf66nve16tfnh_u1vdlqpybsvtslu7t74a2c3h6mf4_hmjnb5mofp7_qw2kyk7rkrmhuypyke9mres_nkfhdg6u1ngomdab9dvqlth2crmfxcvalthyjmjsaeqfhm1ovi8wy2_0ifev36xn3bs_nfcg3969dv4nr6zs1s_vefqy02fy6g_ipnprbb1ggdv6auezt9vcptjux9udb1q5ew9eda1htdqwltdwzmvdc13gsq_mjc1fzupe5gi2eqa6851cjcc0y1wizmxbkfzivkija4hgq55nfekuvqpmoouqleshpdlm5imcrzqqzb1da7lfm9cxob1hfoxcdl_wwovh0f0ymro9vay3y9hkhcpvlygayyqd364wf4_mgtl14m8l3yvhgxwn_p1nhsw88wom7wtqwmru85ldyoe2amcu7uxnhgbilkqgylqp1qylqhnf4bvcfzbi4zql0cwvw1tvk_gjb1pynhqospxxymxsxzngqod28guxm4feeous_hckidx5q2mhqhg4meouizerebry5uokxvbthbalscqqrxr9_hnffsxaywhhez6ih57dsphaoozprg_eqpgq4ehm3xbghdlmvojfrhzpfgeotnkrx10kuqrt_lieqdtejeyvmfxcvaltjuyvmfxc1amdu3c6eqbup5i605ewdf_b1j3oxopqrxkmtikmplqlu6kaisfwqcbkzep80czccfmzqaqbf4vuqusvgqhlnrflreql8ilh9feq4rkqrlcsc4n8apm3a4apzefpai4kpo_z5sxw1cokfhcuxzspjbuosh0qrhuaxdrvwadd0yhxdtzzbzx0_3ovt_8mjwfezudp32twt29n8mzbgtzzdg6hbj_cc8mojk9cx_dytrz16hefim9dad46t_dwc7dnsuwafl6l3n1z1al7ssvr_6xkgb1tisefvaymfr1teroxfqkoe3kd43kjbkotuynfqbvoo4jvrom3s1htljddzdyfqrkmspj6pcluizgbs_ef7rhq1bhmvqaibuv2m_f7ram1jhmjdv8s2q3lcrg6slujbldg0dq5yptrc9xmnqd4ddmn8fxrk4cvzebqeojdibp78qj9ytkpvzipk2aqncqc12ncls8ljb124ueqrkmspgqyaqeqrkmsph6igcqzy_3m1z8w8lufqnto_hbtu89eqbuh5hanbyobkngpkfvo_p2gnp_dwcqyktuluyrjqyvczmfcznfezoqwcpuyrqc55zu_sivdc2wbsqrtghul9ozuytcnuqtqxmtualaa4t8zvtc3ns8sevtuaolxfaw8v6hmf3jhfmfruvavg6xz8aaz0sdglugy2nxmti_jv63q_jhhzwctq7h1esa08kgxp1v4jxzjv55pkdpt6fxjzn_wlfp6dg_cq2d4wkoxg_bahyzgt9bmdqfl_81t_qc2_ru4xupcvuqwfxnzhh_lgfvi9tpcqmhcaiapeznrvb_8azeyvmfz_mykkiykmgqhkkpzvmxapx_mpxihy02f8pmhyoalc_um0gv8lqvon4fpiaq6o0m9epio0gv8dqouhciu780zsqb1dycqgjotkurjbijjeklqosp214ktjuwvcjucvmltjuwvcjucvmltjuwvcjucvmpekydzoshyjrmairktlvc9ebclpdskfmxsxaszqkqsxwhrp1s_seyskn5qarmftb_jozyzqoxgvtdr9zwktm9keaanoehbwtiszl10sqmfjiffk16cfnvouovinurrvsnmdl1kgbgrqh_txw8nfrgy9n1fp_igvdmptz_robjh_j4h_cu_odn3sl_tyv8wcvjel4xdumjh22aaagopecoan4aq9h6soye8hu_333l3rgsgdwbfhmcfojwriiplliwbuwoxk4n1zntkswjgsmjhwy_e_mtuzmdexkuxhkwp2zgibzuospeqzkmpqfcqjubvm3t_mnt3tgyiwogcp9ogmdjzieu3uhipt_c1zdhjk18dk_v3o_faio9cdroxzz_fvg6l7avghzj2wmjvbgwgkrykvzjezd9ijhqospeqzkmcphqospeqzkmcphqospeqzkmhqqyorlnihjpinutltpq0yiveakfmzlnuzyzrgcmoaoiyxks01wbayebvquviru_e42f7l7p6su0rql1zqhvd1dpkylvdndy6s_lvajdapiuot8wfqwm66odqaaiabjrefupruezl5ibvqmwvpvdqh0yg5qsgnut6_j4lcwkhvqxcxa_dr_5u0k_v5icaetdzxobjiddpd9iyzojxv4_sukun86jv_1b3_jjwy_wodeogy_utpi898afgpqma4zxajn7g0jow_vefqvzy9niqka9zppkeajo63tcz8itn3su_o_lmlzvizzxdnzatfaonvkqb104pjfn_2_v_og7is6lismjyxqmeib2aiblmv5w52zqqeqrkmpnyy2q6ypokpt29e3qkmtp5_mk1jqvuoc2fp3maabb5d8xkoehpuloy_jk_v8mt0v3hkb1za_dbxrpnistt23_vxlzcpidqjnosxykeen0jm5zrhzc1b0tc1j0seqzkmcphqospeqzkmcphqospeqzkmcphqospbwmmkjlvxbq3q88ojmykrexvcxhrziopdck7lrspixubyzknzcxktv2uogtxr0br0oaveuhpdtkai6zmszrvd3nt8wxsfz2zu40aiu6iypk4d_h3mfpmqbuckkahohwq1z8bqocppeqttyhtb8fx0f_bcv7hvtj_mt3ac_d0vdrn4_gtxzvviexhwyctgl_37_o4v88dgnhj9zxlfsmrja1vry0cuh9aqsagw6poxvmbun5ow2_7dx2mlrpee2vvxki3szm3fk7nwa_mykabnxbqfln2eo_vzqxxxz_gqmktp0wufuhe_9ujqdqhmiqluuoxrjk_5fkvaltjuy9f0ynpj0znykpv_hztz5nbp5itbmezrvbktk1jtp1hnp99ufhopw70xwezo0nc6nlbsbw0dwu88afvkrevbvbmcoi9w4mpt7dbj5u_ufc1g0veqzkmcphqospeqzkmcphqospeqzkmcphqospbwumkijwmhwp0yfmzbhanenv6nzrxhzrwmkotivv6llfxhkd1kuqlu_t1fys8dpdc5cuekjrliludrerulcnunzqjpwoiukxspwh6ahyuoec6wmxqyjtmqdadfhjmakwadsk2_c8vfknhhtbx8dytrcmvjrsxunfnfx40svriz5emfpx8rshl2ccne5_hr94fsycqr9tbfpfkffarv7krqdooixsazhbef78feiatr2mbnreocif7beeqvt_901gq_ieczeap1e0ccwxdmwwtll4cwhvteoxe5ofckiknntlczca0zgepemspkqykmgqhkkspj4ii4speqzkmcphqospeqzkmcphqospeqzkmcph6ogcqyqjqbzjmak8qsgqqso0_pndm5wpjqcljruljyckqcowkhuhkxwxslorte7xdqrqismqtqwmhivubppxszmam30ozocc4sonusiyhn539jwuzy_tzv_ouu1ooszuoiqcmzowto5jy1cxmh4n_b_t4gejzfxkuo6_gzbw0kutl41y_mgohe_d1_htmu_wrtfhgaze21szumvu6hyhjcpte1rm7we3dwxt21_s4cpg757o7a9zfmp48bc0cyc3zdzryubqkvavawcs2mf7rcqqozntoz0svqleqqcakoaxriajhvzqcvhqospxx5mvdyyeqzkmlrri4speqzkmcphqospeqzkmcphqospeqzkmcph6kgcqvokwqvublnmciyxujlhruwcspehlm2hbp5lg8ky2_y5ggq54lbmqrd5s8u_xxwrqxlia1re1qptxqapaeelssxfijsps0oz2aqfdlggvoeipdagmj4yzqpzqovs1usuakixpkywdzrmhwnj65yzei1upr6eboinuy5_ouvh5rmah086oj28iv_rgymfnqpmbptlbya1balushmhz9pqm3tpu9bycqdzdy77d4wtx156t7fxydtltdiwcrydywieb7kyk5ot8rikckaip5uwcbunpwnbsb1ih9lpk4pu6nmlsnhjhw5cutiksnhjhw5cutikbp3s69g6qriyjkvy1qjlp6zrcqxfjmpc0ul86ovuxpyzmrzqbjsyaniyllim0j1sfwvmnvgqszatupadvx3wgkqvc0plal5w_pskt8eqorhi6c5kjg_fnf2pgzxsvjfr97c4qqkn_y15hfzeot353fh1nzeo_sgn4dhsf0movf_fptpipvlqc6hsgymvwfjut4ccja9y_a_meokvp_bljhk7of4q_e3bqmphltntn6kicyu_pkvaezrrtzbrozbso4mylepwektgwyqhi4hejug0bqzqdmvklmlcpuquyvylsptn30pyyo5ckvqvkzkpwpupkqlalsmsqvqvkzkpwpupkqlalsmxqqlkmtovamkphff0a1gkoamfmtglyxilihsvnbwkxyywbqutkmi3_fxqod1xtvrrrqif3zkkrfyqd0uqpmdcplzek_soahvmnzqaxkzzsevcva7eook2ovbcth0qpqssjar9obf1brhqrisy05dqymrznqxcffvf3b9y_wcdoz4pwki9njdz_zdvbpkw5otzh4ffft_pc3kdn1coiajn10tsuz9ado_cqjdgumzpdsaqlfhqhs85_h8rmzvqdokiymcwyuc2zqhkaozxwmreoym1xcvaltjuyvmfxcvaltjuyvmfxcvaltjuyvmfxcvaltjuyvmfxc1d20_rdmtbwsegrnfilynve0qggmclpjvm1jga3_y2w293mjlbd4r1rcbqkozazqljkah6zg5vmaqvozdfjzjqttotm1vkzaaube_wjtk1kutbcfm0drdkbaphtthwr6kfkbipapsh2gzpthzqpqpv7n22x8ynta6erneh3xu5xofoabsx_j6b8_xj_mnnf68rb_n1_m4ymbd3b84hogqphkqfx316d7trjegvsat_016eetrkbr3y_o6x4tmt_eedba47xurcc0vwnna6lqnvhzg9d8bjsvqy_9bqqumdpqxhnvt46kg1drlhtlxjadbkomlvw7hivoqkm1a6h2haovqde85hufbconbcnhzvcr1uujgk0znbo2gc2jjfseimxwkkq6folqc7fcdbhmjwtjsonkxeacmprfso2fkhltpzjevqmqhjm9bsumnjjmg5ji6zhqovkpixyumbpbnn8juyvmltbvwlqju3dhktbvwlqjuyvmltbvwlqjuyvmltbvwlqjuyvmpvawtwcgm61amffmzbqsgl1hzipz_6mcklknejwjzepyhtjtl6oo2_xdpgkzqzlqpexdzwuqgvquogjval73yfifwlqxquxj0sqmfjifkqay_bb0qmhtgvxjarbytgm74tyxmhynx8auyxb8hd9918b_ek_vsf8ztpn8d_bth_nnfd_o_n15_nexrvef_pn_loxrnf8yj0sodorwlsgp34trhyk_mswgtbrggzb1aab3w9a99eg_bsteq1o3lq0zrc1jocq10dvaza8brbudrqomfgt26s8ltsn_s6tytyixufjiniq2ggkjghwghmgybjmvxsgqsypgnogj5xb2bvz3q_zbdn6dkzwpqbjfnewxhwwjkbqxcgsym4t20hwhiao4l5hmkramctzmwbpcujpgokp1wkbv46pninloqpjioajnigxlfv8c5sbolwqnn8juyvmltbvwtrhzpewvcjucvmltjuwvcjucvmltjuwvcjucvmltd1imhuylkbiocpuqqurlkoak1qyk1myu00slcwsljk3terebvsssl2qufip2fhh1sjz_rnias5bolamrtzimzozyoqvgafymat_3idwvza9xj5frjjfgmofkjhk9rdatwstqpo2i9xmwng6jo1dw8d4oo5_8cn_6uczdl_6gmm_nan5jzruvxdw_ju5phngw_gjdqyor6ru4xpxswxkqlldb5dcngclkunuuqvgktvikbogzwug6lahstw9bmqsttu8aqc1v4mas8cjqbjurbgnvbyakm_xgscx7cbuqzaciatmfinaynwipfrfcfawaglxps_qva9zxaw9zgouvnufac1fsndiqvql3ntu1uwqquru5ardsq4olkocpfpyldussrvccl9qsljlhcmfz1wlmlpvqabtsug81jjnpyqi0jce0zb5wjwp_f39ox4juyvmltbvwlqju9v2szgqyaqeqrkmspgqyaqeqbskuz_44imdj4sp_wumpsg1ldb1f8hub7mgew1ch0myoqwymcyy1kiugbhkypv_rgphrsq2_7jfv2hxzqrtaloxyw6wqzqcuqvfavxfds3kq2wtj2wqj2xypowzkpvzuzuxbdpd0mxfy2oxhyivogb4pms06ihaacoozavgqjhg4_a4qdhbiwjdckrxcty2ptgrndm610n7vu43oqen0mjpj2mwndww8jrt_94anlhtr0hz1tjw34xuqt4dvy_2c2vqxsw1qrd8v7w6wf1txgugajfi6m_5dfbjnvowcuitojwcqopjmbrz3weygln_i7s_kvhtfse0_gvv8uqv4x0qdufmelyn_ynsmm_pbpuv2zhtlcwwjpaei4u_gslfx5tcmdvv4rjc8hqip2e8b7dnx8d4vqn79odd1j0seqzkmcphqospeqzusk_cvaltjuyvmfxcvaltjuzddzjqom62r8lu_qltd3onjuzdfzb1p9dwr0hoowlt82yxvg3mcjhameolp9n8hciwsm4vch7mylmuulfksepiqejiueyivbuzvhli1tyknajyq_pgm3_os1lzehadqqseljg_fldvrfzmqgydqs3kvkuboh2qtd9uxbsapnocgcel_8d4nqxmxcpb_0ef4dhhvzewdhxhxmgdzkdxmth2lqzarzncvc6kumhtb0il4nmpmzdqrwpvouw1xhaoqiv1a81rooy2wv0hrpuaqlnnmce16jspwmurc26qgmz1vuegotk36jbil_z9g2eqfxsjam25qbrp18bjmz_vhku1f2mdcm4psofiggio2nytnddqnyzbwko4sjysljysljrtzbfnuj06v_lykafmlriclupadbpgyippmamtevknkhpvzkdqgm_qeqzkmcph6pcou8_hcoiizj4qtb1cd6ibq_efqef5palthw5mhuvfog_jo_rbzz8seqzkmcph6j6fqxkmdnriyhwvyeowjir68k6eqrkmsph6igdqmtnnocikhkkhgka2x0mjuw8etg2_hnsnqh9jmdoplkmxmwhgnvuwmfm0mbsdyqkhfbfkkcwfy4dczwo1svev1bwsv9jqxymwj0qovnvspky2fw95i2cogkaxa8ponahw6re_o4ux2quuldqvcsgsyainw_0rluwkdoxdc4hq4pg6bseesvvam2l1wqtadrpvkuwcmiz1n8ltekp6a5h9n7nrq0urf1cjnfrh5q_zu71mapovmvytohxu3cbnpbiorrldn_jtsy1acgiq33k4eeoou8mhkf1gxs_9vn74m9n18nnmz8ph3quvgwwlcgzu1ugk1ceiegyjz5nvqa2zqzyxwrqwu2rix7awqxqykviykhistm2fqzhnx_smelsdldb1l2bqa4c6guoj7tdvxxnp3clzma1g6hqe7asefe_c1l2bqwdxoheyz3znmbpdmpqgytqcjnclkejepne4dayooyerqclrg_ewmkrgrptze504ow4fu_n8vostmfu51yle1wkudgomfk_ik9h2mftgntdchw9tt3q9ik61_azdp4pbpd_bxhy_k4speqzkmpoqyaqcwc7wf2c7bvo7afpzgogq79mdc1kz_pbh6jl8m5han8_2w9qm_vhxdvzjiospeqbudkydmjhaf38_nn32wqltdyhm3ewasph6sgdqztdwr0hoowlt8wyxchapaxvqvie7v8f5qaj8km7znwmocvkqgtsbvipsav8jc6hi1zjhpm50whquqvnfvmqoaz9iuot8xvdqmd2kijxkqnasrt7kbqws1abllp4s9vebsxumjk2zonutu3_7evzaljz_jwgowbvc5h9tp4ockrl_n1shqlc2elxe5ubqvfktnldz6iferxlrzmrfjqurzabww7xihhugucxwmvs7avqrgqofvvgwtphbblb0hzkzuqakwdwohcrl_bzrarvfs1ybl4scqnjupjusk2o5dllfvtov2pgrmlrvzvafpc15vzmxmhpzmxa5rycvlp4mu7mawvyjux8ythxw3fo38nhtrtd10mu3kogeep1bwvqpz_pzjeyvmpxlg6mdof6ilkndvql0nsxhmhwkb4m_yqz3jdaz0g5t4_d0fm7dvycerakdj5utlkkx0zvoxamvyap6ap2jxlzcfwxqcposxthzjo8tuhm_wdqurpyu4gpf_4mjfuj0jwk0b5nj7yueqrkmspj6kgfqjwazqplkclx7_g4pu4frlwhqq4apgfzw8q48_ngrtf062seww8jucvn3b6bwaju8_yz6o_vx5kzzyrmpyawdatrkghqwygpw13dvqahjzbmpfifyk2llvxzisouohxmpc6ptf4s21jkznrkjazmlzotf6nmybniilwzwdxoeuzvpfamko08e8tmjwuqgds8qzbpsxzkdrek4epm0avcnltgkcgggisicena1littd1xndqqdilvvcpb0qqk6ausppormf3oywyph_mlhbyyckqga82ro_l4rbyvjvfryrqvt63fwopamjmqtrrqct6qt9zynuavhypuzrov0ydmr5eilw3_8ekpmkdk1krt4kzuosp2i2b153idmcpvqoyi_0zcqrpa_xurosb_cw9z3uxoijcaqde1ydrcxnseugsu0jvspa7u3fhekq_5jgyhtjm6c2wc7wkmzhwtkd6iyld6me6zacwmcqjyjln88xrgc0zo9z_icwgvhkkphaa_8v3g0khyb1_z_rpnckkktysp_wmmpng0tz10ehgzmz9th_mjqzhozlyju1cx0pye3rc3s_ntdndvdf7nydy2yeqnkz5qnxqt4wrpiicqf_4duwvqjwc6qc1_pbejrhnqqerv3thbua0fj9sumb2japeoodfri96_ufptjwdqbrvph0a2uqv2nytashfhpwf1gyo0apuep_v67qcy3e6yxziktyfpui_h6j0xcvmltjuwdrdh6i0mdbfb1oxxdlqrvzedqat0xsdg_sfhaqbtvqzylvb_i91bhxm2_3e7438pdujy_qsnu985tbbvrkuyvclu3ykpz86cqsqvch_uqr6o_vx9gjr2vm6ggbqdu9hhkm7l_yut1runcg9jgeqwebfcotqbjvn9wps6xojzhqhhzukzkaklmzqphnn3i105qdvm1dukjfrqj4alx3sfojbwto8ja1_dajvted5m2aloga2fxnv7jyuaurvz9hyryihum2wmkmsuwj6jyw_v5hohv2bzw_2umvvcwzp_ds6oviwrkd9gzpqmnn3uruwslkpmn1f1a9q8aqcgw089vjhlemlm32sbf6yeyl_dwsvtutee4x2cf5_8jretjvdzwvoi7ddah5zoewctursv6jzqdtg7lb_xspzh1allk6c8vabmqu1dnesxkbq3_fv8_3pqqpu_kkkklklirafvskdvio3lqomlouytujydye1d5ezd_zknxbkw_ztk9s_w1b9a99a0akv5qyqjybyoqvyrzz_s_qrszwbqw4ep7792c197zuhx453b1a9fv4xhxvdqusjh6v6eqw3k1pwxddba3qhtezhygzwpyga6et1490guqcogovjyrpiaqpciq1ilg_hm9od8tmbqhse7cj7euhmtnwvh0dl1hpm7n3gtielx9x4w9ryu9cxqm7j1zurfvgq6uzrj8r9zzmrxjlosvrgjywomrhzpoivrfx5rvzuoog8rmiq7ggkdsq0wtu2zwjyfrhb4kq0_5jytxx5k2s5mhuvfohwuongkxv2nunzqepsiyaqeqrkm7ijmvyduhhh8e9evx0b3ogddoti1t_evtshu1eposprg6aspuwmkdovq0xyodxtiweya0wsodpgxdl3fuxayeq4hie7hsjl6rgdhzn11yers0q48fjsdk59kmcph6u7c1pfffz_0eadsqdbw3n_f3wj2jezdvzb1j9dqwtt9cvn3cg33goq_ojdvwkriylo1mboz_5m6lwz_sywyz8_hde02qvllfhblzo0oi4hexipnpqzq3azf9zcuomghealthtlvru4xnn9ssxa4kcqnosiypkbe_wizkzku7uizkvjsyerecpnsctaytlujpp4buqslmi67qmd1sgakwp9cxbx1ij6_kcopf3qc3_v_3_d3h06g5gaoughlphpn6p4nepfjsl2z5hvdayfinwiwfwfurrsahoepxookqbwgtndkv4aa30cnc1tj4s_hxcqjqronvl2yzd_9dic6b_p5xuzo848mck3_yv5qxjnkmamkskuhglqgbz9xg9_ecvtaaoav3ytpt37_xnnxsfzzcjqxbsyvhviol0i5hkptyzb_uaivlprnfcwqogpt_nqfrspuavofopws_mnzjc6rmpxhwntrdss_2wglqlynu9_7jsrzzbcasslufqpth4_05ydubvop4n3q5p_bsc4ohfpwcu0zicmkan8gmhqxu_09tokp3rgklf5zdhz1yrcwvcxuyfg_cecm8ic70xkyhxzqicdffkas3b8xf_mfvco9bd8tdlpf9h3cqqenu7pwsnghd0z7kegbizn77w1tnwermzv_af_bz4jd1dj83kggjq6diilltwkd281m3xho8vrxiyq2_fggrcjucvmltn3fznqyop38jq4p9bt9nckugqeytb3soed9uzv_fu9fajwa6bktqsvd1lrqtnbj3ffd5n_2g4ndqye4ltbvwttdhkm1wg1hjx4nwu27rvjc1p0pu3dydsvm3z8wdsfxck9b6cmju8pmvnxetgkeeakzqkkkwplfilu1m3wrodlihwapymo5qm3uaqimbfctogrun7h6e7rzktnexqqhnml2f9nhxvoggb4uxz7bwmobqk25n0vbdeneq96qtux81irto_i28o7ijayk_ohpplwqxjrctfuuxicmonuyykyex9e_mf48z_u_zlt_4amt9ayxrjpeo1oakgurqgw2tct17hn3texc_9jcpuw2_ptrxpjfjwa2ervrmaxwaijfrsptzqfdmpluwovtwgygx5oxidbknksvixrhqktjubknr1edzt2odibcjrdkpnh3ld2pyb_m6h2_j2tifvmhfm267qhl59mubpiuh4ss3bt58gek9cxxc11ekflflyklmitwhhvmhjtjuxx7ixwzixv_qycbw18gy6yhbuqogphoelkjpdvco0_i9ldwnzf4gw9f0we7v1hnvnvsdm_fd1lz73ui9h6n6bqcnhcj6gmanvhgb12zd1fsrui90hpcv1antsi8hunpt_opmn5vsjbbjdx6hc1_bfgwubzqzuavnhe2pwtb2gphyykmz_i30j9i0kkerwko7egecoyoq2lu0ouwmstolsjqvvde2eunwtrcjucvmltn0lzsqb1zycqifsem6dmzpaoruh3ardxwjm7r7eijn1mza1zew9jymcxn5flalrjmrrph40lwgqhkm7yvov1wo4depuchlitmiju_c_tn3jnzqwdx_c1j1cw70goy8ktbxlp8let3dlyubleagr2lgoms1adbfsixmb5bitwr_xky6wa2t1t1w5cb7gzfa1fxld2pw9tpd7wnujpiqmh2ankkyarfdqmh1cnl9cml9cwwjvqsxw0i4kmejlqhnbwwgqbgndi5ewmpwdabvadnerxdlsdaavyavl_ngpfod_47_zzzz3rdq8_somz40tuohqdrjpvh60nx8yzpxmr40gkq2ysxdx5_einkfvpojtkaji4g_twktyed95ypz_jotz3vslu9q8_qoup_ghsdv47gyivaxn36mildh2f0mhzpv4e23jrlzmz4_dbuphyqd9_lhkiryqxm3wghxoxx8wfbimakbq1obreynyhgymofvmwv4909cw4wqs8pivqyr1qaefui2nr7sxljt_x4ic6hsldbmfqrvovxkpjk0v0gjpawyzv_rq2xqej4kqmjmr2mss3b_6yk0_t_8aqodklnbript9y1m7xk3svklupplw9teocjmh4ordwwmjvqg0xuc_ts3q2xqzbskxwa8aahvpwbqx4rl77ta1xva1daoijaluhvmhe1doq_9skyaio8ti2yfq3sdu8v5sxib0b5nwokwjvviktbvwlqju3fz5h_ptbwpi5i6otjzqkxdvynr14dbgor69zsy6k4qhl0xtf2n7ppk80_geyicqombzh0pu9ph_hy2_aepdaljwo4rcvnbryptjuzduwkqn998c4otwmlugwftt3snjuzdvzb1u9dwr0hoiwltp1slbp6kgwnvwhtbijue0cyvllzsc6gaqvoxyg6xudlyqbgtnv_lmot0xuwm6iklkdoxptliay5wdz_uqtpnpuqul5o3fer0j6cq6soveyiyhs5d_d2mflnqrqck4vh5lb0wua1cnwoiut0gpbz8vjw63r14cznv9_hxlqimjyexfj2d_fkzzm5oywp6cgdwzpkfo_bz0lz6yiblhdrrchyypo_iv9ynqorrdfivylfiszu4bo8_oqdvjhcc2hq95jr0izviphkdyyz4pva6g38wq_z7f8kxnjynl5inqb5v_dck8ct5_turrw4jsc6b_dnbgmvh2dqzxycqc8dag4n1amma34dx_u8gtesotq52j7neanq3dv87da6_ibifawpotnato_dvll5z_h6zd75himnrybdjuqoujwcpy8_dxz9hrflsdzcpypdmjwlyuysx3u1aaagaeleqvqfrc3sfurw_1j5vgjzz1wqoppfp6fhmlo1mdd1iqfrpsth6p7a1evtytwnpsuheqbuq5jarlq5jlm3r_jsrfqq0xpky1em3r6oovipvkk3_6equ8piqrayeitwreufuq2_rryu7szmh88ztft1bk_zijtqt3xffjpdw8nuqbtkrhkctyro3mjlz_h7ymru9s_sh9hnxlfebvsnblpgrs93jyiqcvmltjuwdvclqmlcqe7htquoikt_wweva9vex3fk7glt8xjoiecgecddriaq0zalun2bp0_hcas_qjb_8dudcrvx48hkwgqhkkpaay6jrmpwjew9eda1ptdqwlt9z9mvd813gsq_kjc1gluuj9imzvbrsjqp1s0mvfkznqsz2cwlcwwyc6dreqqbzkt38s1kizaqzesnvvjmkp5snuipmy1aosxytqsl0_jdvm8gcrgqo_fripmwacckgaorzeravko2qeqrlcnnlbyukzj9lfxgjh38qmsr_wrd_wuw8s49advvy7nsgvt1l45lml3iwlf37979h_7e9a9xsomw5q_hp0v_se3mf16tv8o5ns_7qw_f_4uanf_rvd7xmrn_bztvlrfhpa8obpe2q4izphytqxfildvqdun7t1vj3p8gtndbzpnlcyp8zzh27j_fkgz6bsew9ydrtp3udimu_c7ntc7dv87da1_f4pqgvwzvcrntzkjfab_yrn2qanr_lfp3evi1wpvakol4vv8fqtt_d0zbff5k_kzsqgwihzwcibwcironwuagoujaqolmwu4gvukc1_mmfgmueltuqntdbefubvkln3d6a2kljjc0vh_eotlalijezdc5gazt0lqg7y3lrwmldja5r1cdahqzsut8xm_u3pw3u4d6l5pjwbg_zgy2xm82eq2g5t74ocqo1zqa1zl5jkcdwemrovolrvn7ttw0j92ote10mom8luzw3_wxzqpsqlhkkspkqy_hbhajqhti1npl4xjzez_ucq1ovxn_7bns3_rmjrx79_a9fwb25h87_xg2x_xmb1vc5m7unpkbrudj1nadpp1kzkmhqw4wpw42eqqchpt7rgkqyejbg6r2u4v6d0ecspk4p1kq_kaz_cpcdqds2loqn5llvom8qvvj9l8oolsowlsse2zarqp3knv_aspptvmpo89cii3_oedz_lypgmn1qmtcdkiap3509j8tzs1yordb_omiwtwo2_jfamlmblqvu6cz7_pikgvmfaswvz2jlzq6p9bxmzifx2wcmfvhlh6d_mwehbxwutbeaydwn2_ydwgyqw_wj2_8adm5l1ykneqeet3lbzk8_er3jdfhrfopvshgvapmyvn2rejjhasvlmboqu2_jutn6luowwdr_sqoos_v42qf1vm_zqqrtszman6lm1jzubbt5s9u_xwvgmscqqlptnrepcmempn0fs_vyzmrzxlljqviuudfqffeq80u7kqhirnqzvuemc3pyhjavnzcpgkeyldspzpn_vaqodjospkqykmhqqywphta1ae8o8liltg1zt_tmfxcvaltjuyvmfxcvaltdx2m7nqktn1_mhwni2hq_oopo529bqgpjeydzjmikaqoosxu0bo_wzqxwyq16jxb_oeldqsohsyvbcylzfqun1quofjhpvdujyunqqrkjzdqi6o7wnx8mm3fq06pq1n9kgxfvwwfyxwj2aqfdemdyrhykdrqmd2slnxkqhayvrpziomc4wk1rkfkbarqtqjuncbojvzc8sofcqclrh28gk_vpvhjzzt1zhj34egnn3_a_me_g5pfr8n0opsnah6jfab6vbild98ku38qt_rhfaasxvvimnvn8nojjj68jrf4hmrses8kg9d8k6eyteo2uxe_w1odn_ezt4fyi83_cp4_dbvpl5aqt2h_giptvsva6wfalk_hrjfmdvp_a4kp7srzg3hvo2igv55uo_b0ltartqwm8nqxbge_ze0led9xtdbxomkzgdwibp4qk6mvnzspeyos_gxrx3m6xsv2vjvwbvthnipybzr4u4tvrgnztwztkcphqospeqyeejjapkynbumyyoueqrkmspgqyaqeqrkmsph6igcqzy_3m1z8w8lufqnto_hbtu89eqbuh5hanbyobkngpkfvo_p2gnp_pwdqzj7uqtmfg5wqfmakbtmxsybmilyixoifvitcolrussoqwnwphkom1kkeujuxmqrzxnoas23xqv2o_cjqlnigqyrnkqfsdb_ktspu1flxu7ndmf3j4re_egslqwx87je_xnwmj7f_7sw_njrhe_p4d3heuwvpfcrf30b6wkv2u65gorcxq_qzryprjop6ekplc3nip2eqzo9j_n5svy9aunnv_gb_r_9hwh_hsxlg_41sj0ankf7drgegvsns1g1ya0gq1fb1j5np_ja9xprjabb_gsegvpsotl_mtdalr_xvcbb_xuktpuaqdonvllyq_xsnehfaabkn0i1bsmpqxxlxfydqh1qxqovopdudsqoxcmfdwhzpwkqnogfs6p5ynriyltnzuwxe_amrlrtrfri8jzvgwtfxmjjwfscqpnfb_oqjtkumisru2dvc9okiakcq6pzdp9n5gxcvnrmkdrb_41ydqqeqrkmspgqyaqeqrkmbrjfwlqjuyvmltbvwlqjuyvmltbvwlqjuyvmfsrn38hukyuzuxud06pj_zwqrypu1cccamguzjnnw6xm1ew2ccdjksrklcdausxbslclcrt_jvrg0zuxad0lwmdt8vm29_d0j4cqesbvefc4zt6vuqhv7eook2ovqkvzquw7jplyduoocwlvya2jyjdqeuvuto_kw8fqycukl34piic7wagqxtqvjbprstjelo7csfhgz76p_meerc2vo2wjm_8a2_wbdepjwalihyopnm3oox6t1a1k_adthricnibnnfd1m9dcclrw3saqbp3vqej7eusnig3qivatoy0ou9b6gn891ko0pr0qfqns2pzui2u4yoousrppijwbd5pzb9nvkhjl1xykazzlp9bcmdkv4h6wymtzxxsqvhhvfok_mlmtzbymzkicy1swqpysygeqb2iyr5mynbt5u26qyesdz_myug52zqqeqrkmspgqyaqeqbffwlqjuyvmltbvwlqjuyvmltbvwlqjuyvmltd1imfuoqac4szugc6ynfutzhhj_mzrxnzjxnzrdhmwf8swkhwhyoyqvqrorthhxmq64ibddzdskdm1vxvc1wngi5v_agyo5jnduzffzqqpxnvbwfqx8v6hmfnjqjv9qgaagsfqs8ohavuun2ofknkbspapsstw0qpqceoygv0j0plpac5u37ubokhualdvkjkziu7excdv3nozf_vcc9cdbsqwh5q3bt1ja79qqpprmpwmz6ngslqjieb3m9c9nwhbe4zhjvaidepn1anurtfibvbgql8p1ag1r96ithuk1ypbd79x2y0yygvifzczyrkcqfydbcth0a6jyayomaspbajotdj86bpq5ikpjoyiw_oj0rcqh3tn4qiqj5ana2op4mk5etn8cbatzx_xbgghzgjottfxndfxppiigvantnnml5vpedi_nncxori4nnmxruiyyokyz_oyz6i6w8puoxlkyjejr44coxlkyjejr44coxs_w6mthyok5xgclwdbfkphx2_zgfopczuhbiaqg4wkxasdfkjaiocbqmqqwvunbb4v0ublruz_vneajygu8pmvd1atvoggb4utcxgivoaagvqdakejycaatguoywkqgwgjw4dfbubkumj6jtw4equfvjdarw_3ivdh3vxzf_wg76_pvzfx_shr68h3_rw_8b_k_c_7yw38nzwugbdqstg1ac0qrfqprujxkvv4gsvqbwvoya6d7evglkevluprfcfwpmogs8osetv0mai6vvuaosq26dvsdifaufyqqvqkqacp2ayu7ggolm39ahv08iufrfiizqdhjfn8bvaxg9kpynweiltspqtc_wcfkzcfynzabwrgrzmgubp5xzeq8aofzqclmp1mwmvwwmf2g3nrjxcrkji3_ecpkdquozgaqvkzkzapupkplkgsuptjvklolmluqu6uyvsptptjvklolmluqu6uyvsptptj1d5wpnfupmlbvqxrqrprqxrrzf0owfks25os2kixkyvyq2fikqbwvmouvctn8uzwhlf8omqxitesevnufqzu3blmfrpwgmb5yzsalvb4kpo_l88ti5kukruum0kjnstsifdn8bwwmt_0afbeoqs3cz3_9fk6_aogf_qybn_8ex7apvnyqxj88ct478nxaf4tvtcgaoojibplnxr_gnsp1kyqw8euqqarwfw4rd_vo_bxktfvw0mtvko2skhqr0pu_gyul0pqvybvwloeqqrsswkgovr7cku_l3ccamukjc2b_ocsdakt1c1dxmrmvpzkap6vhbcpnzlgqttk3zk86_yyqzeymjz57xu1czswcksyjz_vtci4jnm5qzf0oaf0zcenwik5jqjuyvmltbvwlqju8n9j8giyaqeqrkmspgqyaqeqrkmspgqyaqeqrkmsph64gaq26yncgzmfwpanyks5jphzapqpy6eq9bsqwwjgvonlsfuqekqzawsqtvbrveq1tyssuoxgz6ogf7e9je3vddmn9dcqjapcxd_j6nffbuqgr7dwnoivets8q_zrn0gkzgbqhp1vjw6am6t_jklk0i9stnrmygplpa61yclvkfk1fcvgstefeptw4_rviuatrgep8xabpge_dqa36ssve9y_huouclmtwbv5kvwxafgjrvuyy7bvdtayfy5l7ur2vzjqfuxalambqecwnj8xaxqlrkaj7rgmjys_rsdrpdiedlu9a_ywc47sjyssvulvnsyrvoykhu3kdjtwfvcmdbbsdcjcvguymjkmxfzwnsczrmposaylj_6mzz_cvmltjuwvcjucvn3yzewvcjucvmltjuwvcjucvmltjuwvcjucvmltd1imhvkmtgpwprdqzpupsxrgdwg7nsijbmsfwamhlmyfqjos2wcastvf0s1dysvbys1m63_rgzkvnhh78_wojwre8jlgr4ruqpkuccpoadqdb8f08pcqop0yydkgabrnmgdjaeosrda26zadoqooa1uhqkpvbebsuwjbil_exz_l9ol_bapsuwj6gyh1bqluafd31_dfoemqzs61w_1_rs_5awsxkxx070mdfcovipbv1ck1rh4suslkjk1isp_n4ptd8u1kk4q5azaqasylx8f1yxs_gvtle_xth4gz_puqkx5oto1u6mcqlwd4xk485zs_naundpi8yewvltm_acuozqp2_ylnmzve3mfg8qnvbptislwfxotbznaawjzf8vteqyaspmfvbkmspgqyaqeqrkmspgqyaqeqrkmspgqyaqeqrkmspgqyaqeqrkm7hfmdvwpljc6vtcjzfs2_8_gqmwkifq0q2vqshxz_epk1ftvwxlfxurnirrh2tke1inlewjz18l_tuviafjmwbz0kqd67e_exdjmioqc_vkmbf4cpjbciqaye1nxoltejczypphsuc5pcdijxgpfaqgedseq2_b9sjuabbmynzafgipwxxawfloyskjvjbub2xcohja1svpxxqggcaawrsfvizkviapvh2ohgzjt4zz_xats2zwoo9ijez9lpnri8jolfmyaxc9u1cykx_uvmc_vm1p5vqdikcpnfsb1rmhhpmdqfvwwmf2wwpzesb73pjgzdzklqmbzwgyqmkwthgyy2t_fv_ormfxcvaltjuyvmlvtn4speqzkmcphqospeqzkmlqrmpwddz7y8uiyur9g6oncqwlt9xdmfzbruncg9ngfqaqjkcxctgqq9volq39yqfwysjmqwi1zmatlhxrckw6peiuroluuuqvqblheldzdujxqphpcrxmhkjwuts2bphttr94mknm9fcwfk8ua8lwb2ulzeala1grf5lzqkl0pywpjaads1hmiss3fa6aawsogqm6ti56o9knq1wnalagqaksbk0n9ttal_xr0igbz5zzvsmvkln_tbargqtfq1i8aqt8ip5vmt8lusuy7caaqmlnfcvfrdhik1lgwajtaqtdi88_32fxzbuxwznufmroxuelewdyvrjlujfzzkkrzwk7awk5wpipizs3bzpmxwd0gveduc7nfup9mc6kaymslp2f2kgamodn1qjfwoa9hilslmldnphowdselhkkspkqykmgqhkmb7jmwvcjucvmltjuwvcjucvn3hay6jrptktb1f8lunv5dcvp3h0zd6txcaxd6amjuhezvqp06o8suqqwdifijviulrsqeehburs6gslbtshxquepiqeqf6tq0lxwlax5smoo0xuvtwtqcn9vd5ayym_czooaw_5olxfbw5twfxj5fhspn9kkaqugqsa0lqoya8ljtho9ugkrtggo4wfotygyph5mllgaxat2zlmncko_s4alqnvf2amhui8o3jqfuzv_d7jvhedh7fragg2fqzo9nvaph6tuizioyq3qy2vpjlavmcm5qqfcn1kmkrcwwwmzixhbrmsuuaduyq3sjaqp6zn7vhdtc_asyxgishto4vazrhjkah7toiuj4zepvwxlnwurfxvlvxzkie6hqcvvszoqwlcyuzfcvols0ar0qny0uokkiiamcgyopuv6qspmpzwkous1fwlqjuyvmltbvwttyimgqhkkspj5kmkpgslmtg9ndhqnd6e70yghfwnqsjnv04lhawlqjuyvmltbvwtt7xbczz85aurqjuw8wtg2_hnsnqh9jmdqpcio6ahhukks5qbmfgwgyjxk1kqbaldlykflykpg9o1mxkkw6wgf16nlnxurfraosu6vyg3xad9lc7ox5qvmrn8o2_5weigey3v9zkdd9zk5kks5prlj0szuq7oxcqkwltafkii_vc1irbh0j73_is2ffxvnzv8boe2_h_pnf4oliwxgz_q1grs_g2edexmt8ejsvgapdd5wknqfmqxjablhugyi7nzafssfwgmh_ghefvi0xkw1o3hovwwv1eu22iqyaxw_lp0ivkpspdfs9oipuk2mmipaqihkjv3v4u1h1fm36xgiqiydlry5uqvf2bxg9nfioi2igvjukqfjvd6mqixvrqfvxsbwwkdlyklmrzb9oyqhuavofvq0g9aronslymffiht1zmdglglic03fz0xe5b2bcizv_wjys_unzigcqmhu3ygodhzqbq6mrrh3ju0ciu8wtpj_rmhx_wdquftizqcirm56zdflfxefe27feaocvxmnnt87rsc5jsiug9ryojlrx7q11xl2vwbh21010yedzdkiooturqclrjaewmjrfyptr9j5vg6nd_nwedn_5grt3htgzywdojbjidb1h_s5n3azp6cfwc0y9qpu7tkajaeof9cr6cgedtl2i3i3f5wqukdjz1bq_61rhe4g6wq_th5ewmdqcvkqcia6tuenqook_rb9gxopisxs1v3ffkintfn7l5zqfiky37k8k0dckaewc2vczizv6_2fjmoq_rb9gn_zf7nujzxt7dqltjuyvmhubmfxz8pdn56cycza1j4gotgyuxvathkdhiofe97ceqfsgpp7dnxmjfposhkkspkqykmhqf4opexmt6o_vx7pppith6ggfqztdw70goy8mtm0bxelfylq1uqak3ns5kom5oomfoocpzpnplkxpenu8y8rufc7txkkjmeoqldspqpxqhg3yod3jznrinaroaxkac8xwmflhdzg7kqogetmpy6ekvocse0tn9k6dvklsjs_baspuhedgpobsgmddvob6wqafrh_u4tp6ez_fyohhpzqb733_b_d7jyzqcwpu3hqua_p_ghefjemk4kklmagau6bgrf_kap0elz55by8mm2z_b1d5fktsdzcbqt_e5tvrjdn8rsybsphxpc5ntt_doc7beg6eclndvapdr9h2yfbpqlw9gcqve1an1b_makpnfofqbxx7rgbvsvtntaaeeal1uyeevokvqo2v6hv8vbp12l87fwcxbhnrmdvi858r2pgpsok5qbb_azvyvkclrosydvixsjmqxjwpgsaygh2xmpuhw1qhzz11c489fyeptrx66lncesru0xuknvouh0iyug9hagd_mi9uqwd7enj8ejph6hgc3vszeg6he0dwpcebjhpplwbqb44pcwuqqdooe6utmpvinxk9qxjqtad7yjtm7crgivkmnu9nopnknokpiz1i9a7jfg8cpsptytrh9cr6mnyutb3pqajvgmn9cfsmtmpuhvt0jdb5urkpti2rui_in9gliy3kvaunu7pwsiigaqenuxlohw2dqao9spsnykqvohbb1d709sxqdurg1dhmhuffogsni3fvanqcvd26qzm6fdwechb2iwkabdz7nj95m8u9yoo23mu0d4m_uyz2xy5jmcphqosp24speravclx7_c7d1nxj6eh0ymbvklp3d0zn4iepd_dxxyvmltbvwlqju78ytk3vanj22wfr39_pm2fosjh6aghqvtdwr0hoiwltpxqtu6rfbvq0mypnwhbylh3ltbulvitlbwsvc8ms0wptwxiqkipkvvmvwnwqivn9syfmjzt_vqfczrzjunx0udad5dupquxj0uuzzkcvyge1sywpokgykyrwzbebiti266jypipoa_cuxsjk6o_45fmfyaupxftpyxxialotg8zqexz963_gp_zp8vffuuvofknlcyxlplee5oxa6j_a3ryov6k8wz_kaz_qtnspayxdwrqhb4izwpm1rptpepxzarxqfuut3lcmdpeja5qdeuooegbmluocwmu5qlsvgh3f6rugrd26whn0noevnupwb2j7zxxg9_edpgp_wz5d7gqn_hme7fxzjshvm3bsq2op58a_t2p6liuxshxoz_hyxwrm0ozugslc4tfg_o8pv_mzly1cajyptajrvddwecvn1izgrf6gyfultb_hw9t3_gucghurley_rncltb1_8put4cpi9hz7rzg6rvkmxqkjuddbchudvahtipucaikqhr_njd185fuvqcstd3fm0d3sarvtwnth3st6bkrupxcbph6qt2bzhcgflkw9u4lmn2wb7qpib6rdtb1phgsxs0albelj9hvolptt_l_gtavrrdzgzbtwttn3yvcx1avgispeqzkmppampuwzne3wdtscxruqlxtg6lzupz2doz3blmzpa62g1shvoxpgmxvdlohelqutuegbcgdxpfed450x15jiidzby8jpvk5r2lhjuuimhquu_u9zm0bu9od9bscyx54mproyykoyi1hqospeqzkmlpdmhrmzbmkuqnw8auvvor_n4cpxpuzqyeeji63wu41yd0kysppai0mvvgm79cygu2ygkuijspntu0zrzl6mkz1knjcq2xwxkqafi1bokvcfamrgrvdbdqrwqxaiqdcqhyjpdqcdn8wfaxmbeezl4e1q5qmeqjvcbqzjjn34mgatmolkldi5ewmpwdabvadnerxdlszp_p3ps9x3we577rzznbllwlnc5ste9yts_slbmtvfk1tqjeunv8ck4vlevwmeq2kybfsdpw7mijjfvetmxhhecqgcxrkkusm9gnobs9rz7wphy3obmeqei5f_7rbw6azceli76oprsa7obat2ikl9_z_maujhofio33vgr_vkv_hzpv_qktkcfmuut6azabjfewmszaqf6egxf2rmcm1fn6jlmzaq_lta0v_wzswxobuxt0ohvmh_3w6vr13o68bynf3ormtec7l_cqztv4emeefv0v11c3wuh7l5bx2ov77ln1l0lelnvfp7uix_31fvlqdb0vodxo63svmv4wmt8zutu32jjhyszumtqa5ttcab_yjzs4swgi4upb7cdyjc15sagctvmoeogda7qxdf_tlafrj1kapxjlsl_wkw9j8zuymyliuvstl2_mpx022t46m0xlqt3hqmfvb0g5ew2jpk_8jb1exttcnan3evmnydq0chovreymocnt1zwvbqfpan9yevx_xrel20fu_py36ugf5rj_uudspueqj7j_gnkcgfkd4gp_jzi_k2gpykcultg6voatkz26lcfu0exr_meq7czija7pt8buxm4kp3agfmfhuxg5avwtcluzal8d4v5jwhngaavtuc5_y97hambfk_kyft2hkal_mspkqykmhql4cpj9gvdn8ewilnbdte9fxb9cgdgn6umtocg9tozlqgpthtal7veezqaqbm6pn7csjmhcfujyv9oxe9avdzbgc7bw_gwartczksmcpfj3sdv7p8pbicoj6ip5eeqdn96fh6cfqjmfmze3vwzn4cll6wmfxcvaltjuzdhkw9ffp0favfxfymoufdq0mdce7c1ecxpm7nnxzyipsjhaktzy75l6jdkjptbuxxbeypjqz5rgiwyeqc6mxk5fzmjyzuyeytu1jg3tsfhknavfexajcdumrqf2def1yqadwikcanff6cd1dufztmamdpfysj84uo2e0utr_qq_f_efwvuu3uvrzf_gvu9zqo2qeafgvhtn2k3njpxlhyxvj4ok6v5da7o4xp6qlmte4aad488iagxvgh9kcjquurspwxn4n538t7wxi8qpvzwbdsn_f_1jca26hgojpvohktckny3sfd9enutfysu1k1_yje23klr6bb0lxlehunshoejds563g6typfuivdq94aacaasurbvc3unmvymvrfu24lnfccxukd_obz0j29jqdsq3jhbqiyq9f_k2p_6sw1plxjgj62eibkafwlyv4v9n3cc5mblrqas9xjm9nbeghhltw_7nj3agvp7qc_ahlzupmmx_x7owkgkkevgci49nedjnew5nlaqwtzyb6jqmtbqvnigbofhwclqigkjptzcz_vslusetqxmpfa1rbwtsp4oi_hkmpikztbgvphfhmdkbexuxdu4yrkz26fziao9jteftfophcz8glltttkejpmdv_kixuoujkqrb49p1gavfqcqldxwiastzuhqlrkz36p8du5j99t9sjggx_d_cmeltxo9vdmhu9slo7olmt_8rg9u_n_sf_zfs9tjz8ckkzdsvoeq_dqrsfuznc29gjgt2wmfxcvaltv0rnahkcruhgiyen_08vrrhmkspu_qnqlaembzvmt9_vv1_yramyorzf9x3ugqnda1d6rzpi_sf7btal2_t49u5ttfv2syszejwr8z_2mwztq8choow_0rhvp7zb2kkmu_f1q9kmpd6ompvop5rdwxe4ltbvwlqjuyvm3q5m1tqne_fujebbdzrcwtrhh6zu5zv82cd0iyspeyxqtj2ixqfygqyqlsow2geqbmnmkw53yrqyyzm1u3cs8f74ldzcmhmtzqrmiccjveujaaq8eabgmvdlls_sgajkbchbpuawvgqrjvwaspvacztqhvqtj_l_bhn1yaa6tdsdejrxxvftn2j_4rosr9fqbm1j7fysrq3kcphsii5dywadhv795_moedfjjhqe9rtgrsh_qk46l_f36zu47v0oip15m1o_1p0qo60yphjehst7wvb1w9dp7g65fmabka_er4jzwuh4v3bztqq3voasznqnvf1yex9ebzfvanufexireidm63u5y9hmx915jqe6rugp4grko78f0yfznqdt_dcjbndesnatverntz2pn7jjrywgl4i5s8wveygu7orrjqrvsym1dnu3avhs8slmfpzsp0ogrgzwhb9qsbbqqbo5a1myagq_wztt7_9tul78um3vqikfvr2gohucwzqeqy_ojc1k_z_88r2yoranrwbunbzcn89xvz7mxxrbddvleh1dsnvcptufixtffoptgh7ezd5bu8bflaequuc2oi5pw6ygtmpb78cm5x6ujshqmobbqquahcqc6yylo09fghlmjqeqonjfwpmfvcuyof9hac60_faofavjwhjmcphqosp2zrtcax2dfcdgidsf_ionakklp4b9csk_k98_c7u4f5kjj9hascq1radqfczpu4_fumeykoczxc_diskdh1_gfqzm_ppid7mb1zcvmltjuwvclue4r5a5qgw4cprzaugq2xmpxrh6nbeq0fngh9imgqmfmnsiab1jiddvpolu2k_vdczhbue67qcotbytvvjyeoekb1qcbuzcoi5ipb8hh4ko6rd8bu0_dxjb8fo0djipbamgia6vdhtudstayvj4rqjtpb2vctjnpsax4nm9w8fqp2iibbwvhrt5hnncafiyxmzk1ifn4acwszwmzoygp6hfeuwpjl_z_c0asvqgszpvruc6qhbdyjohlmp3wto1pbfphfuykzoi81amexyb7vkztqusjy5yg_m6panepf3amaf5fhagua10jdwfs3irpff9dtouyytj0jgsotah3hcrmexsdpm8bpefoanuq7jo8ntlkfmwogyjseu384hsbv_fjsaibqqsvmn214wndcxaavw9teeydno1mi6h_zqrux01wna6jgux8zivmfi04c84_onfmf0adv5mbqoy8byktt7kyvmpvjhqku8vegbgea6lq_lcjiv8jdqxm8nqihqjvc1nebkfhen87q7qio9iohqk1gkj_neptmzkbexc_xczbcvir4k2h11ct8e52py3ugrbf_0zrkghvwbcnmxy9i_wxtuwo1c6v_xqnuvanwydptu77x2ccb0w3puta4cgltjuyvmpvlxfytnandt9eq35_qnfpzny8tmhw4x4hsp3jva1qrrezv6e5ffsyqwdtc_trgm7u75h_d_lnh6h1i_tn9idvjztqt2luzuh3mygrnkwaqhkkspkqy_uuhqn59990n0xajux8pmhqvr_hdbqfpjexndlbnlmu4enmpyobqpujgvnwiep9sxy5a6lznwfm6zv2phhbqljinj_ps6w4dvr_zhh_f_zf0adndw5ieyimj_guzbnvdefsyfsbdrgcpysfb1ve2fwqrgsqwj1znrfg3kw_ykdqsqkahxe1h1qmimh_da_iym6m3ucxyhqvcvprfpst0mu001uhjnxd_hkhnkezfsqimmkeytr8cjujpizc57s_9qenozlqldquvzzbjaapmk_5btsgk_xtdnakew1sc87_fv9mtgp9yhzlknak7u6t4x22h5l7ek3238mpsikrbrmw5zdcvemxfeb7lmuy7ho8nqliowiekfnxvkpnabstewm_eanw4x_231ig70ng65p_uothftxg_amm2mua1u3ewluao1hh8akilmeox_0tepxqeivtsz_r1oud1sgbq7nlxe5vo30cspj5empxunakeu68he7cnc6z2p3el4akomhojgqk6e0ynhqc6yooqadm9i5vc1gh4qgomriwgqlph6hpkh1jfeuzljlrfgti4usky1xomwqdhn4gp61ap98ywfeomzmsvdlueol0ttl3xzlteuf4vtvq3_36dglvl99py_eomuumykmgqhknbhqckbqeekdo1qbvxaxqnun0gakqkdmbp2za1ef0xrmrxajusdah2dvb1pa57goreywrn30g7j6_ga1q8lhxxasogqkrpfixkmcphqospeqz_zwgq67qbqjgjux8fmhq31_bhg9ane6awy5g6wbapw1k1mvwjddwzyc6kztrztg7tuw8qju_nm1cd13ws1mlmzwpexwbvtvc3ifhtz2rjovg5gduqjstexndrmn38_ugwzhykep9xh2buscv77_8fzc4v8dv_oorpj2bx0ekvcgxkfjpplh71698hq9apo9uj0fbaoh6kznrwu4jjyqlkmtpizmeqzc5idnycv686eo_xp6lo1ja7u30goaxqjcg65eshg6hiheqyqwgbphc9l7_o36irkr8nw2td99vqgxbdh9drpljtgz51pta8nupuew2vhtpxfzs4d7bqnpk_mnorboikhffivuwmvdz4y1aa8rebupqu42og1gwtoaozik8hkjgmunkylmfdtlmd7ojfnyfq3cvi3cocxpuo_nrp16hdd67mchwe6eylzt3pqoup1crmkwgmlkyyulu7hqaqmdhbmnc2shge6ou8qr2_eqy_eji6oss1mualzdrhfabgzynmpxnluzm1hqjiks716fwtp6sz9u5n5dan6di6tzel_a9uoksd52bimjfadxstmloubqhiilr52qqmjibqbfnv4fz6z0fqnf9z77omegp87d7_qfq_k7qwhqlpwec3ce3ej677juyvmpvrc1pxcgp11hyx_ns7k9hldml_zjyurgy8b_oz2nv9nyr1x19z7yj5b_dc3slmt_dg4vluz0pe_wmaqfglhkkspkqykmhq9mhqnv5dcvmfd5h6p9fwyypqjxkmxjf_6kudlbfunvyjds2onqyrdmarnuz4rgiuamooy93pqdfvxuldxxzdyzov4ucldq_zbl9qcziaipkxti75s4kqznssgacg_yhbpqyxclhqg6g4icpwypf_jvs7icx7o5h_kwepmqg5pupuc8ojnykd_qoaam5jauawyxftac2n4frtuh3bwtvv_qugnn8rwtbehwp_ht_kyagaqqxxtxezlsmmeka1ogp43knqt6h7zlvqifelegrsnqapit6v_y00_dzh_ek0ulag4bzrd1uoeyhqbisa2qo6tdscfioodchw7rzxiszj5b6krbik_zc5i9yme_ntqud37rkpg2ungqe5btc0ac4wgz69tg0x8w0eg6vha2tpetyxer7m8hvgwmzvxgxbqdnlk8zusowpmtvltjttqg5ivgjfuf8sm6l5mublpbex_0ecvmltjuwvcjucvo77pmwvcjucvmltjuwvcjucvmfoezd7pew9dgdqds9eqy_ejb1u_dhg9aneqbsajxja1qmjkv3ajra5xbfqhwzhnmvg_fztm3uhktrdji1gmmzhsudqs4wgw4wnbqe03zkda_zanxi9kcgybsb8maaghed1rjdv4lmomwhgp3kc0zol0hl2h_z9khaicqwz_2pasq2j5pnalxqtbgznudnbwf47dsyuukahm6to1ihi3pdg6o2kmtvsl5_hb_54c08_krmmmwapyfg6kbx_t9slb1fxk6g1m9aaygojn1ma1ufnzqiqgatnnuiiap2apt6h4tetce5tptht_c5rcp3s92kkx9yvitetsyvfd4dmphm9vuouikm7uj1q6g2k2odhidsh2gaaqom9xpa9eafdnbxmymmuzogmwuaz4wg6l_lgzkdnc6ipep8t5i12ycr9jcl0oanuoibmyobfinkyb18qo8flaymb7bvbpnsmskuurfdkbqhpn_vgfqdfovllwqfl2kpvyv_u3opibvwlqjuyvmltd1sfmqmfxcvaltjuy9z5i6iqvxv3fnwlqjuyvmfsgw1ehb93ls5hujux8zmbqfoov6ny_eqy8otk2yllstism_rjxixz1s6pm1ganjryjykyuralttibx1gdxbtfua1xhysmcytbigemvudrclmo_5ugcqhpfvsjxkuhvjf6vxzkyurwzqikjfk_mlk0bb81cyanx6bgpz2tjuj6rlejumrqiqbhm1jzfc5tzja9mkufna_gx8hd_8evytwspdu3ag_zwemdg7i7_9_eioda_je9_4rf_zn_x3_8l3_b7rfrs3y2bqlq9qi2vegvrt7b2_i_hsmu0utgc4ej57nj79odfa1ruscqgo_2agevunu3czqxsg_o7btq1sdebwxiv5vnnblvpohmwnqk4wui0zigmpimqkb2cmawcrztoqzgvwllty9zdfcckbgziob1tqd97maxtf_qoayqvqyrlb1xgrfdkzyzl9scweqgymcruzquae4f9hefwudx_tpjbcf75i_hkkspkqykmgqhkmjdwltjuyvmfxcvaltjuyvmfxcvaltjuyvmfxc1mcjppkvanfnkkx9p0tiimqkahbfwuzvxpzqylbi4nznrprhqni1b_m6jxtdiajw8ddpufb5judbokbdm4vcmzo1yhzm6xwpn3zkry_nfuqr_6ivomj4kfsbzs3oi12scp_nd9woi_7jmh_dbalqttjcfpe1unzs_olxh_dgt36k_w_bafefav73_gjxx_jlrx866c48mzb_ojzm5evqoueu4_t1kbfydwmo1rnhqkdux8_effnk1x3wwxrlyooqgsznwhdcwiciri_xn2qsz3ajppt626iukcqusomvbfjmf8wwapoe6rdrdkcqt7kvoiszb9bk8anshb1ptlredbmjwm4q3nigh5ydz_hxdxk6y4wgi71pda5m7xhyb7uil13mv_zka65bnyrxalreb27nmbkfmbk1j0aw1slo_4wdaywuto1qonsodtmnaszkmgqhkkspkqykmgqhkkspkqykmgqhkkspkqykmgqhkkspkqykmhqwzjtcu5nqcamstrdovwmcdbf_k0ihm1wxkiqtentnqezqo1mnqeiooa_0kdxqxnnzupvp95nzuxo4jejg8zhjd1dgceqcqapgkur80vtqd8pqh1i_nqfmhf_kcxu00ffpih7hcfh1w2xmurx_ppdelxhn9hwkejf95rqpafiwxhipagodhsz1_xwap42nwxrmcey9lczk9xg68jmnqmywk0xomxdqwro4x5w0znk33_zbvqcp3ogbqgisnzdjvh78c9ji1r0u2qzleqgqngthqakijovtsjmtrhgg1sxkdd5egqtmd9139llguziuxoxupeq0xzmnzyykmsomtyver5my46hp2zvb7nv6k2dvk1ml0weookyf8neheowf6jk4lzbwdhfninqofmwcsbpqdvvylxosjgqyaqeqrkmspj6phximcphqospeqzkmcphqospeqzkmcphqospeqy_xjdvxesrrdsyickyaa4p1yqaagxt7ag39xznixpt0_v4zx2_7mje4_h3g46i_ytl_lwej09f8xizjpwxrrafg6gfqrbwbklfrmaizd2gfzvhosmgmmsipdmptqr4bhbmvmyh9c_whfdh646hmkpxg16to_3tgikg7si6r4ei_7rf4jshquhojzgaj1mljx62e9ubpealggoewturmzocobk9qxvpmkitrkub_q4qiurpq1sqhais9axgpbqevemuer9z6k31ejf_l4r7l2oustyvusijygun2ernmeif58qhurq9r2b5vtlda2yzfqvtfvejywoqtgnnfpm3mvgycjty8ntzohgdmwwdy_76axugkkceeesrrx555jfhhnnkkuceeesr5_gfrwumlkxmfnkmlbfupqg2g1tvisad4s5uhqo16snm1mlojwp_1km5qcwo7mhrcnl6djazkpivggrb9fe04ph_1j_quyhbax77_6p4ymqolevtz3goov7nqc81nju54s_gse42o_i_6ckniszbzrii8mguj0ejod6b1wuypsnshqzdzqopoloj7trwfpnxfdgfyt_bzvrta0htxz2pyesmueuegmz0knat_lkdup5atcmom1xavbhzl1o_q9ved23ctm11dayu6h4zqq03fq0ted1tc5cuuy_u_rr3pnjnkvwl0vtommh9vdmg_dq8rth_ehzkpkh_0cszaohum3myvqwzks1uaazkm1waqu_ihzrtpzkqzvrppkozvzqp0kyvzqo0u6wzks1uaay_dmzqsxsm2gxtcxxnqsynblvtgqfscyydr1myq9o4z8vt6bqddcmb1tsfzvqan1rupdibxrcv4vpm3_dzuiuzshhbvngoqwgekbo_5st1fdwb4sdf2vunhlqi0avwnd6vbkrunyrazcvqiqwouo72by1ofhibtrhpjyaqr_fj05qhquhjtzqpivmo9pje8_z4unxpnf8m4npdwfwvhvmpmhd3whzyqv4tvadfvwp_suis9zmqzwk_bm4lrshj3yjggwk_rpupigqjr4iy_rudzvvvlgzvxoxyfuoc3uxmvpifirrh9i16ks9z2nlmxv6v8xwhbkdywlw0_vesqbvi6gqgcx8zzjy_sjvcsz_wzmpeqzkmcphqospeqy_ga8juyvmltbvwlqjuyvmltbvwlqjuyvmltbvwtthcazoleymsye4vbywubixqdoeuziopv21mvuxejh_rns_5ub8nwzehtotvm9zdhyxtknueutvodloefjofir7ouoevikqjstewxbrsgj8epwkzs3oo2xt7l9i08bsmukfjl0lofp3qwu0bdrilkmyyuqxlvnc9hwbu_k8pjj5zc0wubu8ah4tntfk3ltrc5oaq_fyhpvn0w1sztc2uvwqhqv7bwghfy2_bt1ompxtdriymjbuuddv8ztbcarthaowqhmxjrubuz1dqtfq9an4vzhfw0fborj_kifecwarotndszrbqzphmf_ge41qzte4e5et1eznxnyno_5vb3nvf3nvslhnkg5mklwhubiwu6ju3ikg_bmlqpsyl5oyl5g41xhxtw5q6xkassjucvmltjuwvcjucvmltjuwvcjucvmltjuwvcjucvmltjuwvcluh2mmmmymmpgu40blgqki4j9xjwp_foemyjauoxt1z0nxvgomegmbmr4zemzqljfatwqiozveyslivzqdfhqxqh1iaigpbvxj_k_chgkeku4pjdaolu5rbgt1j0tdbwls9b9x9ojvcolerzh20qc4cei3odx6auzhf4prssn46exxchy2w6npzqhwgmglyv9jq1re_ewxahjbqxtamemeqwov4bwdt_bamuxwqwxgczdqxtudwtbka5a_h_bfbm3djafqjxth69holvgdhkikyl8dqrwb0e9ldfcjqh_roj7aokvmal73utaznmpb1gkbg1trnepgsefgvu5hxvm7y_51gqas42tiptkr8vhuxaibqria9rymvqutjrotzrpjwkwtcf9qsxslutz_i7ygl_lgy2_mdg0nbftimcphqospeqzkmnp1n4speqzkmcphqospeqzkmppayepnn3227snh6qmfu7_mayhh6qmfu7_ma_iwqegtcvmnucd1vexadapmmduyu3mrnwcqw_f_o4pxrzc17hbuaxbkw6h7peavr_1zrsjmnwjkkgmmfrrnvcneqxnqtgomfvi5pucluj0qztogglvlex_ousdqsyma10lda6fibwh4lqypfy5s_qzwuyfn5wgucf2gimvxk7ixwscbbxzep_3l9_hr52eh_fqxtdsnglzcazsbjrwfz0fuepmxfat_c0zwea_tvi3x0hz595ej_gdrxsrgqs6du_fpr8ntoqka7nqr2jm6hvdmkycz7ftvcvb1qhrnsps82bxd1lizmrbodh6zaqpt1_dnfkd84bjywocc3silo27h_qmpiaqhbc1dvnexobfmxwh4bkqmo1mp4i8uzys25io2ziooznh0aroselpjtp0sm5hulr6himp_zkbqofmwyuot6dhtmgio6jghqdv5kdbvwlqjuyvmltb1k_sktjuwvcjucvmltjuwvclubw5txde95ynh6qmju7f7gkqy_ujb1o2_hg8bhd6rmhw8agfcttghmpjkip9kxca0amngnemy6mc2gsf8kd5pl6ijkylfxwaqofo8yitm1cwjc3yk_jojohzm6vuksopbtun8em4ks7ksmzywm6l8qhfmdkmbqqpdqlvmh6i7lrw_9rkwfj_bpcslpdmtuhz9ewfonowu5zbboofvf_sv8hd_9z_wd_3p0ilwqjzhpmpfhu6l_xsjvbnvvct1e28lwzusbooxunubeibeg58nyki_9ynqnxbqn67a6o23arijua1yiovqdjzqjfkdqba1csr7ftvdimzlsl_poogwar56av45o5reoeht_dcpi8lvy3nd9zc81nx1_2iaomnefp3oxgqtm1bum4ju3czpdqyqzmyq1qyrtqy5ugzay76t5f5urxiql9qesgtelavfalxzj9gqmyltjuwvcluhwxth7fb6cdxcvo3b1mrh9crkfcuxhyqpikwdqydyidgtvu0o8lurq8pyaqeqrkmpkcywst_nhrex3rymhueu5ubhjmwvcjucvmltjuw9yha1cnhjqbukkmy_hjd1o7x8ggd0cctpnlep_5n5v5llwpzfqjgs1hmnycqiptnamymiggqhstmqoufho9sg2fc3cdiwywqgvvxbpgzwjb8fa0yuwtwemhukklg5bmzdnklagdmrtrxcfvnx2ozxrx3yew9pvopzqc_bqackgadewqyuwbupdof4o03_hf_8q_hm_9aq0oimaffaqvqsgw9r_srdh_ssw0iv41s4vngez1qixywzw8k2eufqtn16cgbahhxcjpmawqr4gzy_74rucqonu513kmp8lvlrzfp5oglfp_9sfjvlfqv9qfe95lvsdc3il7xae7ks87q0luqwceny1w6hv_q7hy2gmwgekbkbmp67hmzuuyuzokpqfxmks3iyzdzja_oi5nlf5fopnfjj1dwvjv_gnhbfwjrsgpfbwk1qioe90wrx_9tvq3j2pohjj_4npds1jqhzg_t6_f_8xulovb1niga_yisrkp1h6umf89_ox8odqs30pyc_sriivvns8rvawyu5bpjq45vn1_bktsluhwdtf_hjlajfszybo48xtc0fqkr3aapfkuw9iqgl6_citu9blo47tfvxqlcxhypflzmq4nbv188xug2m_xa_kofr23syfxh7k4oplc1_j_cdpqr0m6h_ekyln210a0yt4fdxz9f7qlijtb3dokjauqyxkmgqhklbnhl2d_03owd_8qha1cje7xhfcwdhpzl6n2hqcxxxufddozfm_xbx8nxvwb8usjgqyaqeqrkm3h2mnj17fkndq3jxxrclth1myepmr_hdbqfpjeyd4l5kyqvosj04kcxb0znkuw2cqbtxj2bqzuam7mcbzdqmm6nzoje14vn3qu4hp3viit5ojyzugunx_fsioukn1uzdfdupqh1g_nqfmhf_eaotomt4batdnlptmlizay6zqnw3hybbrm0oupeaoh7qu_swtupcxtlgx8dxfswh2dkpte9pygjyagdw4ze3mft8d6ghtdqsn4riu1q_czfu4v2arfttbznijvovov6xonrf4ooanlnhvqhsxmexpghlpffwdgovvxarfwaor6bb0pylehun8owidag2zvnjoebfl1rfe24tnxczr_qbfcmhqk6aysx1pjvaxttoe_o0xf8pmyzu8vr1pnv3hx8wgary1l9g_chmx8m3_65hvg_j_r038o_gmfm95cav4pupg_iprpbxyqojh_xyw3pnxmyfu4pvpg7gly76p6s25thcnqvymdt7bf_to1dwvlux_svkn_5gg9fjyrq03uvbgbspwj_gex8x_9zwv8uoirqkic8_8ib_bm3njsb6ged5jq4uvn1_d0s0my2kbfs5fxqtbtx65defyypmoq_vnp1xkqvcluhwtte_djymylhh1q8myb7nccpnad1qgcfkbm6iibs68s5q_icg8vdlfivyvgbhx0ju94ljcyiwaaiabjrefuvd_uk0zl3wl_bmyqqotjb1n7cagswcjb1chrlpg6oghlzxhg9yjymyphqospd4kpkezpczov4gr_iqdlpo6gx8lu_wxtc_jxmz145pkktb3gd5_zh7qwu4_uhvlmpqqltjuwvcjucvpv8bpqmoyxx3wrq0ndohlkiispjyfm3eo1fngg9imeqemlk4gqfr1hpk6pjmbkbffnuwao0lhcn2l_mtovu3np6kldxuldjfpsf3wpbqi0jth_jbztow5pk0dbjqba1h2uzabzsypyvsmavridvfw7mrhhaqlmhbtvd6hnvaxqhr_9fpmln2b9vyzmax5rt5dwbswhi5cwcelkbuvw8o8_2d8_kxoydnvdnmr3de9zehb1fxbere9jnsf_jmp_0pelvptmegl_bpozshlh3nzegjwzxvpa09uehg9tz3pxpxsdmcqart33wbqdox8hlflbw8f6lqhqg49ln_dejujq9cef4yvngxonmnt_vdw8dwijivomgwti3m1gsymwishbmbb755cc_vomh_7sintf_c3_7qi5j6nss4xrwjztt_f2ux37nco5wbbw5tib_dijggtn_n5vnhbrqevzfxmbviibofu2c6yj56zgjzdqhalpfeqnogxoxw8x8ca5_js3urx6mxh7zbwxggmhu4j70ja2lg1kgqcexs9mn3qodn4tg6sn_lqntwnqlvn5lpfwfejb1gp1kp_r3jl9mnkfqhvu77lv_0vxcuf3ovh_pcfzvf3cg67edowkmjmbagcdaypy51khinmfqcqd7uzh4aa9_jt04tv7cwa7vuwdu4nfr7fh2ye_ie_yelkfwdhqw_tyyutvu6z0efcnyv_gakgnutlgpd_lnbjf2dzavy4oxnvo53pw1xqmj4a0odn5ubhczx97p6zc47pgzjshn5t_hntdtjm40sgfhxi_6xde5r5ikuf6drpoflfo1dt4e63rndqv09bon0cfryl37_sgx_wxtgde9g2gquo_26ccupamspkqyeo8wdq3d_v0wnx_g878l_4ubw9qlelzp_ukxh6m5ru_1eqejyr_7f_vpizj_sf7kv5cp7mt_vwhqh7sioorlzwp_xwmuspgqyaqeqrkmjl7di0eoyhfxmbr9s5_9dendq9i7d6_sth1myoq9voypg4q_mtc1sdb1omxhsmrhiqp_k2rsthuww7exq9qyzziapomag_lavoo_r3keuhtu3lopczo1c6tq3jdqcts_y5os6i5kvodfhz2bszmzqe5i8xvbje_riaaarknmnbefuttczqnr8jo4duptzhonceficbnzk5ifn8bcwgwwszoymh7hlsswfvn_jzd0wovqgyaqtpsyh7oym6zhg2a600q1mxt7pxu0ezsqdcpnztsob7xf8pqwxsu0yfgtaokvpl1zbwcc_j4nnztu_qrmtxnnagkm1hmmvum1uxmv4uw_w3hltgxqmuy1m2sp9l3hae5llc9cx1n91_ahyf0kkgr4czjqi88r_2_kmp_4vxxjx1wcyjc_0hcxwhewohni8odo1f1kqjbs_3udyvcvylbc7w82u49uhmz8js1uvqb7e1o_xyey1kybqpivmam_lqoztbmz9uzeoe5vcvpvg0w9_fyannrbrexcnwhqz2_vqxm5lwp_jzxmxctelijdi1dx_eyx7fj242hkpmaxn9wdvsubuxxspslmamkfeptdolz2hvfxhrfb6cg_0j2yqax96fh6mrzbvikrzkweql_swv7yjmzq_qbsygbo3iuzyo8diwaqwdwb62u4qr5eshnayw3dvaxk4kmtzdtkqfqqezaawvqfe8yyn1yoxz8b2wnlcdq2u8f2yhbsmznv3f7vbkgvcv2bmji6dtovgcsx1o7u0grkbexdo0yahqwdtzub6ozfhwfor7van0zd4uvezuwvj13f5ouoic_dfaby72qud4apexdlz40o8no6acl_79ehbqaoyvdpxafyaqaw_fvfbm7fhsmehr4vyaqeqxehqsfp7_g8gkkn0a8mydgyu4v0_kuumlp0ad3kaib_jdovoohwzjswsk8nhx05auwv7b7mz_xo_x3vhqnhb6d0j8rm6veb7d7_9ywpmb09egzvdhcv3xmmpvf2qnl1xmb8juyvmfxc1og1ph36dbqfx1xcjklhq0ndhxbowtrhf6zu5zv82cd0iyspeyule2veui9tzj_mqsvqtj2putr_tujgruimrqjcrmyftnqmx_vngx4wnjfhivxoecrhcf_8hmbj96ibqoiz8kufxf1lzoii7qfsb8iu68g3bcxugihzhrkqjpizykluonbwsfq3ka9bkjs_lmogak4qjvi1vbaonsiz9taqwl6wgmtxs7h0hu6znqbg4513f4qhnlnrtscwtc2dqbfjrg04yj9ymzjnjvcmuiuns9gtmhygsnsk7lzbf5t0piopivnrwqw8uvmwxjnfgua1o2j_l7ww6i6b1xfdjuoedaa_pmnmqs2g1qlrtvp45_ku67pvoj6oghwiohgamxixfx9lwodc0rtqugrtfzuxi_nxozptldqanhvnml_aqtuhmu06u5xvxmhrqo2zioxdsqt1abmtaod_d5ph_7zejuq5oo6zrzmi_gudzwogqvcju_8ptb27duwlvjratsvm_sio_euy_ijc1e6b7pkdi2sljuzetdn018nytd0wxfyz2jcighr1zd_ugegty_6nnlqrwwkzdtgr8x_eo6dnenupo93puwnmhr3y8nirhjk6esx8szjqm8jb9uuyqwpxzh9st9f3tmjucf02bqmc9ahejmztwejzm8b8xwy3fs0gx7rb6p1galevpicrw35tasetgpqot_4dsobzdhnznrnqexmmhw0_3slywoy5s9fr41_ffhx2mrwjsp_d4cp6uhonrvr_lwvb_lnuieyqian3l4curclu7u_z9calxqon_prvx0bkb_qre8hvcjucvpvotm1au5v3mtkcpffrzwuge7a1p0d9lw_nea_xfcigera9piwojvhalayrf04_nwp_r_th7jroaknw8juefgxa1qspkqykmfqaqzqmoa9e_dg8k07gi5h6qmpu7fzgj5seppkwtsyixhusp0sm5gq8_bu2camamfgttftdtbtttbtjyen5qq02j6uu0jxoeyv4v5spi40hajxdq_zho_csfnfzf_zeytkq8h0kdzveogr8skyllq7xo_pnsd0qh6_nuhmfsq4xfv_xqzusj_19h8cejwxx0_gscgxndrhor_fxv0wu0kddo3x7uksdvnncabtaruxotictmuy2o4nsdhazs_o4etxbe7_8exwmbi3ubj9i_ifbpmyaggensenhmvej8gavj1f1xjj4ttzp8fswghbzp34brtcefrtr8ex8x1ynx9q9avnbqhkt1n02gbdee7vevygoo6g6zagcowi3ovohylya1q5qorokzcc1fmljxsjmfsbb1c0s6t6bb50gefb3knvcgqkqewzie924pekwrtuyr5opfl5i43ynapymamouamg2qu_tkdxednmmsbmyvuxmlcxmfa1mclz_bnhe2ykbs6w4m_vmqsoywpzm6v2cqaffxkn3nyosap5_24ta6qdvrxfivwcgjmhqiwptu2l_n6_emhxg2badqv8spp7qt8dttoc6fuzthxugtr8nijuv_g_utwhq6addu2gomkc9nzb1da8o7i8au08laoodycqsvqacpm4buwdjl7xzn3ufqd0wkz_scf_nn9wetn3y63yfmhv0mafpe8_9ujc1k_a_rax_421xxxznf3_u0cg2tcdpb2amkqxcouc1sx5a1eeujuyvmpwoziqb1y4bqmeypbfutfwg9a9qymd4k4cp_snbdkbei0ynolnpyleasv9tmzwzt2dtop3m3mweu9n7e2kqkmgqhkkspkqy2hxz1zqnhw8fjmbcmhouyeqjd1o38xo_bbd6rmlu8rkdrlknsyaquxub06qfmyqf6yqd6aqd2ypfmf_kjbmqoa7o1x2cqtxgnv93ms96u_t0mdv4gkrbvakm7etun_zuohpemkmaotidfe0fztve9eibc2qji_avok1unvzxbyrb05rbrj0hqbpee8ojnygd_qoaam5jauawyxftac2n4frtuh3bwtvv_qugxvghgn6imuvddwlqiti_7pofqkdglscpyddudiw5kil_9dndx4bue1q1gczqqrua1_iagry0vwxdb0nlgfano_8nly7rhv1cdy8gtqpue3uvavsdzlr5onpnvjxlvnsxhgkr_a_tqcr9jn0uzzdmvjnej4lpi294wnidza0ednn8zbsusmwazxsufhpudfprljkj98d5avi9qu_z2qrb_gnvpr7uik1jz2xqtz0ow1q3utixxjbxrkrx_nnfa2elbpuphpoxzuodgkda3ex95yvaeannnakspj52mpxmmexsfow6gcpuxym9dzdts6_jr_nhcqftgabgmhxpcbzz74cr3ta1efmf7yey50qc82dggshucj4ytn0zesf8i7h6n2gqip1dwkp3h6nlw70c_ycftxy4l_tun4v5cxoveerh3m2aqvva1o5opidk4d7tm6l3_dp_ikxnfi4zswfyil0fmdxxvatarrzqjwl94nu9hyrrnyscpam42hh5fyax_0rn6uggfi74czp1nknxmuqlyaqeqxeo_sc7u8xtgkyu7u91mqlln7gymtibvk_v3mrwv0jw9e4wdsmo61pmx0h_caxrs6_ntmwmzvfx4znmn92xqs_wtcspnaejwbqh7suklugutnvwlqjuyvmltb16wgqd999d0m0xmluxwom3utr_lbb6bmju0vfqjhtzzni_hwlggpkptqyvr2k_osrqpqldi0i_n1l6bag4ao5hse9au2eisq4slx8koof94iknool7ug_llzsi1yx2rjcfhuxjrmh6offi7pxxw8pmt6uo2arcsmklyi1qpqc0nuryatzhazqv4tw2ofijubbodh1rqddbio1zwoago5xaxr69fxmw_ewvmvvrkzqvrqyiovrdjggxra5mnarmrqaagawtl0udyonipak93h0nrfhu4zroxovc1oqys6uwmqrjdva6hunvh3gri7tbjtex2xfpmx3akhqsjotuou7td6frungtvjgj03pd5uvybgalajnttf3wmg7mjbiyhqfj2gewsncofu_rq_v2oevgeqnqyz0toxmvk2ma3ambi1eywl_ldfkzmbdqzoyagqhwntc5fx9cbwat9hbfi_3mx1frsffxrwtrhdkzuhkbsln04ejczde06sgctbsye_o6y_3biyerz099lpnzfr0_ffamdzxuizdtbqzghpscqdatrsffdtf2_hvpjualbpfdmpnansthy1gadqrshqjsoq_vphanymbylbak573j7y6_zj8bujaafgkj2deandt4hm5ug6abfq_36gxspo8lpgd3kzyuaavjn_piwtdsqg8tojgnu62x_m_4ztyxrjwhqosfehqksmfxc1dsnuewdu_0jmw5qxzh_rgeqbqpkzwhk7ghti3i9j1kzqib0sweqpasx9d5j_nx6did7dy353wmmlryozzaxvr97rmjucvmltjuwdfpxcdmij2hq4wnt7_yapmwq_ktc1pgigfgsmyj5i6v1mghnkhzftuvnaju_6bql81wbbqgimbph_beiasqygsuavu4xzmpa41og12mmwihf_m0abc1hyftx6bkpzc2pbaatgaeo4mh7js3vmtukhqhqhg9qus18nj6oh_4dezatqe7du3bd_naayhb_h3fz_iwcebfo97_4g_7p_jn_43j9cd9qowr6dzhymf5ni_sezpmsgdgjvu8t9o6l99bzdj_scyextraaq5juzplaj79fw2xfijwl_fhmnjwzvmtfiga2qf_b491blc7dinxmmhthvrgwfkfk_sgbzqyuo6h8bwlhmn1_joobvsznqyahhy7foudxtclhar7_wu8_x_t0iygqf7nqzlc60ei_xmvrntjbofrgbvbztbuw9w9txrz7oengqmpubwdqnxamjaarnzvqt9ytwdksz_jbganw2hak3r24r8xcqnb6kcz06ccw_phsgqdroxpj_yq0ypnymudfetz7vrqaoeuemobfmxcpn9ztyu_maltgcpsaxww5q4rzurydj_hf7z73rmkcoczh6t_9sbvpx7_c3xmp20fmjdd6prvu7ielwx2mtmppltjcg3ey_l2_mjm7f3uwkygpxz2ryvgimmgsvmfxc1k1obfotnakr4vzmmf_yql1z2xjfvcx8v6ny_wvvvy7fnolmp_dz9womd8puh2do1o7ygp8uxgaspqpeqzkmcph6t1g6p1eqwlthw_yeqfx8ggd0ccuppifofm24pi_kvosyzn1vruskw3qwzzpfmjnxj_hpxoufuoefjqpwd1ftkbvth5zhtcr8xdr_ykfkhmixanjztvaudl5zipvlk2qqwqiih2i4jzrtwl8qea2uhuo_l51wqi7tdq9gqaqatbe_uhopitn2l_m29f58cbp8gbn9_cobf_dfvffasffx4grtbcw2ny_fsbacn3mrpbg2bcui1ogpekmgxv9eixbwjiocn_vv8yqc0o5k_dqrt_17wwgl47gqgnt012qtteptjtw1huv2pzx6pdvx_1a6tsofdz_i6tudm1l2cqtq9b3giwjoxhw8di4vvb1fxk6x5dvbaqe69_uuzgjs3u81unes_mqdamvrszsvivxl29ygbtvgriomhf8x7qt9xztnvxjq_te_yxh6nbprkmspgqyaqeqrkmdt0nyaqeqrkmspgqyaqeqrkmpncyut0jyeqjb1o3eyrmffrg6nbpwwahtyrmpb7uzpj_dmxcznnclgphpujqt2olbqnctbudvjloyd3bqt1frvmxz8cnabz1pmy1l4kos7rfefppg9tbkwl_yicpzhgomqgon_odjs4vqrvdlcyf7csafzcmvdebsnaxrm3hwsagjw2_hybfhoa1uks00vkaxe35_hgxqeft1f_ypumiqidi_mbyouyv3q6wow5varkig5w_h_hifufzkd6vcydqtykywvcsgnjl3lsnsy_vtjlaz_2yhpevgsgbvyfkhk9xf4maaifhpi4lzvsnt8ol_lijplou8revf52qh87xqed3rupehbuzfrszfscxqmvmqmphqmtxcfxcmtpemnguqecvolnnjvnrzk8_xja1oq0kllpvvl7fuquk_cznu5aqyaqeqy8ftcwiel3cvalt7_qhyaqeqrkmspgqyaqeqrkmphyw1ehb93ls5hujux8zmbqfoov6ny_eqy8otk2yllstism_rjxixz1s6pm1ganjrtmcqpmidl22mavamoybkgfu4_epb3nvf_m6g3q1tlpnexaqu_cwr3mrwbioevhmrmzzxcauslkthdvpkz1amhyurqdnl1tkaiydqo6ymzysjul_dqaqiu5f92iwqeg1ulmd_pfrcehfmdtazef_qr0fnsta3y0hoiqpqkc2adydmjxmr_q_7kmnhqmc5hpfifxclsq_j5awvdwpb6i8gkak3lrhpnbc2mktualqobn9boszkuxumtxfl0hcuwukuoxo1ywn_9sbyn2pao5hmlxhsoxsucs_7iddo2rrz2oeumm7dvq1mfnikkpamcyrgs16u88vdzwrmthxnmlglzgdnampu5kqyaqeqrkmspgqywriq8jucvmltjuwvcjucvmltjuwvcjucvmltjuw9fgcqttom6haeuydum0aokqymknymk64dfstbex14ph_3uggr4he1h_bx6cwgkhm_uqg1fatmx_yioujds8i96ywndjtf_v7o_jj1bybqtpgoltyr6exjepjjahy95qosq0qggsdy_pc_qsrp1zhtf4atioigaormlqn2zbdutrdmk71hivq8n1guewmk49odqlyvnsfglraqlbu5_gphtek4cpb1dzdybzt_batovkpuk1u7bz3ytjetymeukxfkchqmlj_kdrvy0n34t5ulubo97bkmfrt_mg2xgqbdnfiup2d6mqdr5ghnk7zmkujxl0bs1wymmcqbodnkgzqyzbbqwkaysk4amo8zofcyctzkolzrqnniga_ybs4k8dqe9czkmgqhkkspkqykmfq4kpcvaltjuyvmfxcvaltjuyvmfxcvaltjuyvmpxxgqlmiupvusxfttfvmwl1ne3u2sqzhaivda5qi121cb7uilozkalzxl8em4sldfuxnakroc1hxidil9edxagvrfwllo_c4angbdeavcnwubz8lkgnfboox_tdwqt3mlcdjvemekcmb6jeufmtdbznytrlgl3fhuy34_sea9ugyaaglrhbi6ztonvho_pidcoxqhxdz5e6vxynvomevgghgn4luhfdw_qztkb74s_wmfjdjvknbfrhpladehwpfmyr8a_y8qiv6stju6odogqekjohclyyjvevtakps9yzumt4wnisziph_kmywug27hiob3jr4nh8nu3lrf_q_ard0bm7xbuwrtqylpkruj1syyielfsy56j_uohmleg4w2qjtwa_mz2peqzkmcphqospeqympirmltbvwlqjuyvmltbvwlqjuyvmltbvwlqjux8vmeor6pmibq2sntqt8ilbmknamk3esw1hps4lbqjma_h41hzdxbxgwe3ew7oah6zhiaexlcpgak4lgoirtc12jvavda9lk8chx0_i3mw8vlujkul1xpwrhg9pwpp1r4mqr5d1rwnvdjfzuje5v4sptb5t83qmm3nm5yqomc40v4m6g8tx_kthqtbuty7pgzw2jxpsbvqv3aiij1wmvxfobsxs1fbuksr6wtvhynkhazq_jcxaavk9fupokyfq3jlajqbzgafvyawwtb9li_1uk4bqsps2oqqmglei_i_qlhy1p9gz6rgz6ildrzd1prqyr1jf6vmag_nrx6otr_0rdo1qqqrsp8omjrkrnepmlvrr8btb1ict85dhhnnkkuceeesrrx555jfhhnnkkefhn0ckpkbjuxzznyzbhl22mv02mv2jyvgmvgoomq4nyv71gkhszn_piphnderejho5o8ejgnlf00eroz0lfsg_ou6jzaayms9jsakhbpfsvuowsoqgeussusgdxly8rmwhapgtjh7yoy4e_r1onpg1xj76acdo_aanrj_a6ohvmdp2bc_brozwvg_g003cybt9gvgragir7usjwaqo0oq9vmwqohdvqzwsw8tvm2xksnolidzhoblygrbhob2aki8i86xbsuj2kxvi1_vq_v6ixtewr2qfzatukunsdrmuq_23ii4l_0kozfmd0uti8mvc1h1ucow8ndtvm45k9adugj4akfrynndtzc9886snfsaijsfnwornqyplqyrtrumvoisd_nex_cqfw_ldfilrk4wzbwphidvakrolucsdnvmqnstmwvzkgzvzqpt8chnfolmsrnvgmmsjnvmqnstjvmqjrtpzkqzvrppj5wzmrjsst8qs91uklm4ixqybpik5lattcjehw7x0v0pdzezd8r_264bnwapeklevjuxeqso0zlmo_87inveneavukmuexwziii7kg1fzz6_hnmzeepa9qko17qzg_qakg1t0vwqttc1qnq8fo4pvozsuuzwecdnp8humb1gyquxa_gxmobb75xep_0l9_hh_54fprfrmmn6s_iybl6ebgv7gsuvhyeprlh_7tj_obpnapbg2zwea_tvixx0ilm3yjrla1uizju29ccdqkgqbip7wh4qihi_c4v7ezdwitzcdxf_oxvj4tqbgtsjsxuefunobqiziurvc6yazb0nl7ycqsvthlyyjm1lwcq2q9vqekbf_2hs0nudq8lwsgw1cw8goo1h2sgglrz8nrs1eb_xte8jsl_dpfvc_pctc3efalncibofnqeotljtc1jmcphqospeqzkmprefeiykmgqhkkspkqykmgqhkkspkqykmgqhkkspj5ompvckwltk6ozrappixh_2elhiaczfzvswoszmq67of91kk46mk87hwbqfipx3xsufho_xfx1d7lokz6aqoj4r0cvb5gkzoisqtc1bax49owu5njlqe5aa1r2ikplolbqbxztj0ut1u4pdl_zfdtdjo6f_hqli5_g0uus0pkjxlu_idnnz0lxcsgtncc3v_0x_lu_x_4h_9i_sgiartkzkatdvsutnvw0iv4fupm3g_ampshqaklmh6dgh9fgy_c6ymjha0yxbxqsbgqhy0e0cv_l7rfjmcqnvp1bhqlywnuffxm3fnkl_ginwpqaqzmfp59x3dvgelm_jm1_2nzwf_dwnkduu4hs_rvonem_twmnz5zjqx3eree_lms0xfyfqtj1raxrk1edmqqrrp1tq652iolnnnc0a0sezvccxey1j_nkassjucvmltjuw9yn5kdbvwlqjuyvmltbvwlqjuyvmltbvwlqjuyvmfzxgqgbyezwcredvjodqtmpmquokyts2dqwjo7vqy14svhpcf0hzsfaxex8fwy0sx0wnjeek_ov1_ibhqo_ieajo_rtzn2kwqwz5odc7j3sxiopnvixzl002vimom7xuhqi6nnhud3zuvsagrz_f_fthafqabawjj0xmcockdoztvphg_8jf_twf4_mxxkujakfu_da8go8y_urup2cyunmfzwq8dzdhplfwrys5_q2fxwizvtyxdfrdpo6hvynan77e8bynf3ormteghlymlrquaaagaeleqvtcqztv4emdyc9dyib6btttq3jxbalmxsarfbfwdf_8ukd_skzdqxyt5eorhuatsum6puykhzirrjh_vnhgd_tu4yvjgqk53udoje9nxsu3d1zfka2f53bcwg_ghsw0xmw36pzz5yjenz57bd9iacr3l8rvebubm6qdusqb_a0xf1wafbqggi_ymcox_3mlhweljr7igwrtc8zjh_mfghra9pewvcjucvmltjuwtes_cvmltjuwvcjucvmltjuw9yhc1m8_2zbr8lurwumfpnxumlurwumfpnx8ggd0cctppy4yl22mce6lfwcqnnq0kqli7psz9dogipi_htx7uxmdthfcjgtu8hqbfgzpesv02miigzieevedckvzabfk4xi_murwpcpp2b8bhevp4ms6uo1exf_n0tvpt7uutdelwmncmfq8vofird0ghculje_po7rkznmzk5henoce5mtaiapj7yjord_cd1oowomzft_el7ripnfxpvj0akmm6rrfqkgjq_3oy_chljzbwded2p6bu_nvvhlyes9hnd23skr6ry0_xje3qnspmhju3p02pe8jmruvexmrei9t4mqcxgv7at6hpvuitt3hu_lvvgohukdoev_aydq7qcl6wt4qu8apry45m_q77lgeewvzuqshicnevhiqhryf6_hg282sah5opxggr7xrgvzdq_zwovm1lmu5v_rbpqdv3cckydmqg7om1cnznskg5mkhsnvxhszlnwpsklwakmyqcyma1sxnxqmygdimy_5dw0n3rksdh1imcphqospeqzkmlrjfrkmspgqyaqeqrkmspgqyeodh6mu697zktd10ysp230njux99gdqdl_dhw1cn0iyol5kikwsltpvjvssp1skzm9ea1rwbfpfeqnu8zuajeocohk5l5vw4lmnefunmlqkxwvybcnnuoft8jqpwkqpshxgff5frmpghaavuxmzqrwbxpdqbgtv7kwvmfiqhaluucx_fuetrk_x0gzny_32eq6t5hdx0iiuxclghr7_ef_zdc1iarlqq9a0inl6mglokrvx8xfpvi6ipefvnlpf4pe1rfrerbd2f8gly73t6gnrg7xvbyahpmpr54xvalxgkcsmdqxwsw7tgs19wje7rufv2zfx_ol9kvw8y7trox4kpqxlscdvnpx8ftfdfwh6qt1o6h_3mgrtj30kefo1kzuiwe08ymd3x_gg_i3hodmo4xnvhpf91bn6rqgcqky_0zfxrtqykbmnbxrzj_qjyqzpve0ca5o4lzjxlkiojqjasqqpzawvcjucvmfnewdxm6lh8cfgewdwyaygjhbq1jtup4vwlt1iflkhpy6k0wt4wbvcoducvpvy4eeqrkmspj6cmhuivanuti_dl9g6gj6lqec3wqa5g6gz4vpd8luppb1plavk2gqhkkspkqykmhqvw1tjxw5glkpjghqywxtu1_dhw1cn1iysp2pnizkfqzlnsev7utm30myqrzdmu7frdli12maal7bef_6g0xnw3zdwylmrrh_rm5mahtzjwsyb_jimz7yrhh3pvlifeh3udj9_p7oczydsxcyqru7rmwliap40z67ut0m6i5vantdfo6d_htz3glcufjc7nwk5uensbawg8xsdkamx3hliovfvv8jfp_5f6ehtdrsf5pp0dpzmwoenz2pkzm6cwvnqgfyuvs1fbubt8hshvmfwia2mlmju7uf3v_g7rw5n5vharqnutucfshujupuhpovc8z_ldkwawb3mvryrq3mejz9hmenytpxyuw12pq1ahqnjvmbaqyg9loypg1qhbkb5qcxiyi_qln46xpatz90mv9vkpk67mh_9ytqumv4_jkyuyoywnf4gmrbdivs5xnvxlsz3nntbkdojvps485uhwclbs7k6fozvi5h6oocqs30pyc_sriivvnseqqv4zvcn0z18cqza3gltxlmdfhq367h1suju_8vtf3ej1mkfcv5erc3ed_n1gh0k_0y7gcp4r6vwky9e0wt4kbv1887opivm6lfnuwdxaayinen4ftfoa6fpfdwzroyoozbrygidgjsw3_bpkifeqzkmcph6lcmu0vy3_xfgdt_0godqbn9qc6_k_th7h2m3rozkmfq5zmo7yokvns0hqkf7ur83wp_daebpmbxr8_04f_njuyvmfxcvalt43p27fkmdq3hxrdfldd1mywpm72gdxueppewdaku7eynzvqxqdvvtikioqmsvbuq9xyd7dsamfrdlnq9zddclggevrfyts3qphz1f1kgqbtvdximesibafjifilbatkmuddjtm2ualhq2fisaiizhhzvdwurwflnqlfhid8wuwhykbselmo6kjz3qnobgl4rmlnvo4rlcwu4fdwls1fonntprmpho_ceppvwgtakjquwq8frhzv8udvmt0_8hnjvu3oyflmdodnalkimp_yb5vv8ugflb2rualt0t9k8_jmh9sprbr8jpoclt_f16imktm6nujztsxzwvmps_9yzdrtkp85wtdvmnfnxxihbtvn32udlosgg28simb_tc_ap7mii_s5kzvdysf3ody3eusnjr4pnemztddzm5dpc7u71yluh_vxizd1lmqsfnff68zdfrsbypxtzqsjppw1lmigtnf6k4lq1xg_b8cthxx8rnreprzjexto_zy_humklj16e8exmfmuj9_odrccjacvp_mpichkkpaqb24mffhju6sgtkah8wnliymsibntztrwyvpa6vhloy2otdlu64ojjwrfjgbqemjmjsumhgk0btjuyvmfxc1psau1pyn_eq_0n7j9mhe5xopqcqc5hpg73e1cvmpv_wdqcfvxmd555jglth_hdz_yhlczuo7uhplmpaqal6r_3xjbvwlqjuyvmltcvj6zpephffze0niqjr45impoywtstxsohdukfsjg6xisinvmiiacjcrywps3dqrtzf1bvwic2qvsodtpwfmx7mxz1p5i_g4m4zanhiz02u5mx_4lrffg3ahr0f6ov4pdht2bmoyhf_uodnf9s8yv3f425prj_uj_hxibh_d_glhrsywkc7iv7_lrbvbupuczunjvlnc6frahcxotmbtgya2ewmstlzzm6o4_pvg_98kcyev6h0miwaryhi2jfdqrpmdqgo1up2jasjqorlsmm2zcczeghpcb0l6phgyhbqh4lwkbfr_dbdf_qhua3_lai9fol34lmt1d3rh1bm6owqlkt1dyuolcbqlii8icm6g9exl9sbsgfw4xsdw0fmwkzlqf2weqhmdoibqhejupueau5ydzclparlq7z_ppnopi_6ns1o5g_vx8ire6pjqyqboqnovedysdvwrmsgxml0zsad6yko3w8kghq_yap77we9i2jy61i_grxp5nm6mmbu585kguznyu9xcbsrpmjmfrah54oq7ufx_4a878btf3ayen1j8yw9cse5ods2f_etsx_i0y9otoazfakbq6xcldl9bwyzza6osd3izj_xsfugdscplyoovdr0hu4fj9h6jpgbzfc1dfx39gglcebpkqykmgqhkn3gaau4ur_f0znh_z4u75nf3fzmlp0ad3i83edqusu0r_eepmfww4lhdexypi6uz_xvv8vedadfn8vj2br7kdnn3nfyxoymt1pf859_a8dtp1wf0fucbl5zp84wvvppkqykmgqhkmj1_diksnyxfymbv_szz_d0naq9u7dkztthxoyeq_v4cmgou8kti2gf_hmlwxmlw1mviicpvoxmvplw2bqxm3fxmvbumoju3c3je8jqbpzqq3qtm0zpvjagcxdq04pkdci4tealc8qlsgfxfak7kg1aswsfrcgnqa6ojm15i5qjvbzafxnbtj4bbjmtum0vbagrz9fovmhaaxcxgkaljyvptfatsp1p3h7ton33vsxdl3wirqwpm5upwk8l2h4bzihakktmeebekj3if5ui1ymx_iylekvu3yfn2_4bwgbx_qdvgrptaaj3seoqkwdvhs74bxq8amkivqcmkmgte6xkwqhqlrnaiir4jsh2st4us9pmq7ip8wajthuxcc6micovlfgd0dvno5txf_3ke5fp_qghbrlen3fvbghq9li11zmve3eajv4h8vr_8kkgfop8d4rwzgoglhu_1zjxnkswalfdmt8dxqmhkn3daaefnsnt73tonlhzjd1s7fxolzcljh_rxkmdsf8fewa2slmx9qhhmu3jq5dw5w149it9gbvsvipx7h7nmhqxu_pbgwmlvejr_nh8o0budhad2xpidhihr1a_ifalnlonbl0hsdmaoereozwmnovlmy2kozndgn2gftk4fqq_zb6amxu0cxqndtio5vdqg39zburipi_r04xnnwxymp3oeeqrkmsph6n2hqsfqr8e2vgwq0hymztrg9vgomjudopzmpwwnsog7std3er6b_wmbubbuhhxfkohvflnlbwntk9vvcvvyggjrrgqnza_hr_nhsa2imzvb24jm9ovy8fgeymt7ba2xxcrnzlzbvwlqju6px8ptp01eufhfxmyqgdw0ndca5cvmfxzi6ndfwyypqjxemlsgmnotony1peeiavi3mckr7tsjwjegzipen605kjwbqluybptmldqclmpswg4wz6kwglm8wxdmcfatgm0mulij_bc1f2qowevqpmfriqzudlgwfzsoaaouo2z4qvhmvk4rqbag5bfnj3gyi5gtqvdagxz5bnjcjwmotdqfrcfgva1dvbnk5ctbxr_m3h7yfh7z0csyghf_fvtt7juu_8gr_4sqmyjuizh_myh_mhkbiiasdxxrb_m0ezfddodfuh3ripa0e0pd3wvyzymipjrqqzbigqqsw2vbkkuwvogyyxyxagrcqtlgbfuotccxm_vd780f4g6sapgdh9_vd7dmgibeborjxnhuicy8iox4xpeck9msl1vqs1b_slod4iy5kvovx1yrs145osrj2guuncu3hvqu1kcigakcv222mkpo111uzqlvnjo1andq5mnuvcuwtya8ycyzsdsqgnrqmlv3iotiovcfga2ctfzbsrhzd6yi2bvs5micx0c1uoij1si7dijhpmctx7mfy8pugslgpc9npvke6krwd8xmhzdvjmmau_cmzutlnzzwmctmpizvxe0jrfv5i3_jt_ktpm4bpg7egfrszv1ats6mfuy1_bom7kvmdsvt78_jrmqd1zsx2kloyth1qhukjvo_nv_tyopd2vwvtjdc64o7ujvproqnkfq_1gkqxpmpkz6unzpvtabkbujpxuyndyyeg8lunk5id4nunlplz29ft_abzeynigbapzm129vqm6mk9_q_phgmeqyspm7zznqo9psxupwh_13khqp9pkzt7odks5k_wkwntvmfb_elu_2a2tf8fbb1_td1jhuf557env_z7zco9rlwui6mihb_hgvuhkmeqysptzkmlkolndhxwsw3cgs4yerex9sthmpdhtdhelohul4ycermc1nhzi1txbejwqx_arud1cm8jqmcizm8jhk_l9uftzkn2ykj_akb_sld1hhrzey1wnpretntg6cafnnt1qoyqonk2uzatfhzlvfmlcgcubmkynovobpku6rvqot73utoqfdqnov4ymgyr7_bo4e7ctro5149j93ibqn4vvfjyia7cbzz_0f_vrp_z1_8nxfqhhqyokwfn52xxygyuejkpulfs4gvfenu91uqnhsjefrhy8fsdmkonwurtq_zjkoygraokfamhk61wlt_gwrxtkpztx3uasupllerkjwvnmbv80qvar_xbhm3_eiyrkp4utjm2nlinx0l4fnl7w2f1ezednr8y_ymm7pmmqx2bosmcpnp_ju6mhgw1iglzjlagxmakbdsizh6tw0iqspfvffrnsu6ltcvcyqzuzdnkz99o2v0nxcvgfetlxi_eztfqapxynie6bue0y9ibltlazvf6cn4ak7m_u8jm43pl5sd1oqbgzqp7svmdn1we23frnk6grur91nmbrrcohpbxssh6mxtg9p11axunyrnqfmlsbfo9epsegc3imzqqxwgwuozpsgl21jeqtwxuxrtivmjuwltn3gzcqd1cacqv4oso0xnpizkkfq70c7jkg9bwuyuou2_zcmbpoqpkzly6uaz0yvilv1oe2s0hb_ycpumrmttbh54im4i6ntj1o8scvmjuwltcvmdbx5l0ol9pb2uhjnbw0ntn37mlqvy7jbeppyyupwrswwrpm2f9vlpcoqxnkydtxnycixbnwpvihjgohpheuktvta_wekrm1_vmhirmrhvmqjubiwr5hilgwskkzvf7hsjsktqo2uwhbvtpmn1qpshfovtsxgopvzz4dkukhgvvjijb5wyq2ar92_ikxzx_u_r1o_zn6h7zlxt_5gfofvnn7pkbb6h3rz_j1jtv4emvlqnsm6wso3uxvbl6bmegipsqwlop7rkjyjdf1egoajnydeekogxqiyk16lqdbf4cuuuqtwbw_wuoqckba1aqn2pui79ipypkqzzhvfa9svsvjzraqvj1avnsfxwvvt9rtl1ens_z4yqsqhmle3nfazn5i_0o5htm8jm6bps_v8zsqtpv89d9v2e6c6ksja1gkkximm_xv8kxuf1evl02_wwlu7d_avxzzoq7lwhss3u_m5uwdf9g6lkcfa3_a22qos55bf4x2rxkqq_l_5y7p_urywpnv9fmh2t3k6mlprg0x7wfvis9eur6ko8ou6mxvdb_blwnywr0otfm78fvwmzu2czb9vg1_ftmpg5gibx2iau4yvqgi97wfb6iijcvmjuwdqfa_p0zuwf4dq9tf7ojwwtqwn0slw_4ocoq1vsm9agwud2szd_d1lu37yf_mhjmpsbv4dzt_rjztxambqsxmfrruqns0t4_m5uwltcvmjuwdf0fvo_9915dazhh6v7a1m0ew92g0mctu9p_bvqawwzew7dhs6pvazwbizxighqyzjmyyutbsm0b7txunjpvxnyrz0zlc41eq_9c2czcywv1tyq2uwwpptpiatw1wbaq0rz0xfwew1pzyoovpfslps6niptkdeelmlxk_cxrlujkc5skvg0ls46sxuxj8py9eed8pipvsxdp1pdckbzkqga1wlr41vcbv4bu1x3uuuh1ltzlu2y5luii1nlc1t8zteytoukfpcstqbkahfddum4afr_ivphrhvycujoae1g_lvydjbxhpqaszz_lh_mcuup8gm67bf6wt4dk3_afnzcty78pu3kdu1n_aio2kmisxxlpyotekifukqyb3tuu9rf4k7isvnelyealxlos49jimf3oeqbupkymbubak9tqoy8zph7xtijveuqmvusy_mx4vmdu4hjh6q7ntd3b4buvo81lpq7crvy0l_ksaxk0mlq6jd7_kqnodi_z6rb5i5tlksxuuc1_huxdw8gfqo_1ox3rj1pxvnex8njoudlvt4ckg6ru2op1v1a9dfpdxyikwjmfvgvzxjy2ibrzfk_bj6ny_4uocfmjuwltt30b1v2xceokukmlqcspa33nflbxujvatmfhe5h6z_keet2r4l9vpf3qywqttv07ztc1cqgvjhxgxlmfvlf70szjkfq6esdmxbw5n3cwswr12tmmsqdfd6vaw8upcfmjuwltnyhmnu2zkcirpu4fth3ymdxtch0smvxmqbzoec3_o7kosyykmb6aaiwrzqbqxot_lrvyz4h5qqju3uvujko3el9ajbyzluwkfaulzyelvmu2u_goqdpuyjln2_xtkopayquzibykjfbhy5uclkrlg_y9vnfeau9b1lswwjozrzv8l4ld_oizdvvlpvvssu6gyfvqtj1azbdkf0jxkvta_rv_ipxptpwf_5_n2lzt3z8_1a67rf1lh8fp2figlavtvwkj1jr7eqsmn5oqv5a3hhcpv1b32vwfrmy0j9dmn1ztpbswte2qlm_kahu_soblpsalfube3fseohybnupqdmhabn5kyds8wuzczl02_7gsjrgsilfzxwigpz9hzq9sr2qnq2knv1mklqfkhqgmfzzk5cnuizqzumoy2jar1beaqnkyvuxhmuzwmjnkqnsdkqnbi6le3qjuoguookkkuuu7v3whdvlkdcrx7udwyh3cftwaqevxcrmfva_88tr87zxuvudd9537mzxxwnnmxdmo5noitj5gutkcqrvvrmj3jlu8wntme_9mmhurf_d_r18la5i630_eqysphkmpgfobl9vml1r6m7b588uhlv5ntfm7adtgmakept53rzetxcm0tjxcvml9wtb_u7h9r7t2i0tqk51m9c4bf1a1t6y2t6qsphkmeqy_mzi60tektn0fmlrrmdxtch0smzw1vvn0kgfvsyzuplphshrgc2wj1ytmeqptetet08bmns3mnc7omc6ymcuyvm2ftygzzcplnlkt8hxuqslmci4qnsc83ubpe5mphs2gwuqlqh73_3p4cnqssl5fwru5fnqjth_rf8goicfnihb5vngcwuxb9q67cvclywajl4aqoxwurcqfx7rez5zwoyzwodgcqitsavu5neytehdqgqlth_odwkusnxjqknllvhb_gl9avwmj2kcbfx1fmyfqzqihynwrm2riwxxkeht_zqgga7i2f9hul_m0qpiz6rx5s_866c5m5ahd9ubxjstcscjbqjvxthavsbsxo86bg_qm_f0omjjoge7vxwsfstsh6xjpsbtzqmxsqwmiksrzeb0y_11mqqxru2x2konu0eb_ecyg2morphkm7gymxneykgpt46nuxwxt5dnugryjxscumhuxt4sphkmeqyspvgrqmklkmeqyspi61zb1q0wyuvcwdatfmlr3mhwrtdsq_lhi6lbkzadkmxu0482yhjnzm_ybwmvu4aqz2ckpxbfonu2z9kobaevawd3n8fzkisrfhj8s7xipszvg4sqb_xxnealekqxieso5rmllbz0yfrfxbkufxntzqpyoodus8xorfo5qvxf8qzqefjtbprlt6w_6s4ydrdohdr9fd7mr_awf4wjquplo7ojvv9ykn_rvwumhhp5zbgasrt4iyqy1cacqkayvszb0tn3ijs_snuryphsqcfkqomk_66tfgztuvxmpbqpvlf4ii8qa9bmp_e2_vn5qrzbj3majvn8rerww4s_zv_weekvz0vl6drhnpqesvfwf38qncna_ids_xtt3aplsvdl8cs5lnrywgxstsgvmjuwdsesqsu3xuh9rddvlq9rcvn38usysphkmeqyuokitcvmjuzdfuw1_pxnlo6_tji6zzdvkyd0eemitn07mjpvtcgqr0b_gfnxhrfb6pneyorvpikhliyrwedzuxmkjmy0jgvvjmsaxuxq8qmcjsmsjqm8izmcjum8jhnf7mxzjm3zbyu1_bfzaqp4mdvc2cacwmamiuvtssu0l1vzkfeqsjytzdqbh52_gksts5b1bojznssueso1b_althwpe5udkgc1clm1mlmgy2r2eamzsyznlmb0jomr2uvmjlliatabr2pueep0yuur8tmmcm_fv_0at6lwaqlufzpvdywbypnv_tbb8o8rsl0fvb6k1lg0qijydv_cxxvrtscstpziqop0lvs_skyvoq7n3liecjj8fikoff9axb5zi7f4h5zpkfy4fqwqwpgvwjgrmy3zugsmpvo61_kf8_b9isuwulefvbrgmux8vobzejosxx84rebqssfwsmop1ftztawkmalxkwphkmeqysphkmhq43iitcvmjuwltcvmjuwltcvmjuwltcvmjuzdt5g6lfiwnnz8yvtdtaa6bf58vuq4rgost_lp5axm5vgscbraz6cwtmwudde5om_ljvnnn5gaklozqe7ykdvgiicjxdzucdj1bg4r8vwzgd1bvhfpsy_l6rb48_vmbb6yqwbuuljqih36jc6e_sf09_8ggx_fv39_4ilsd8ifvthxabp4njxv3flfaylp46iwwvzuzmesmkxlqpdvs_purrumlwp1ff2rupvw6t4dzqpc_atucrzdbymy6mjyjdhucunrhu_zvv8lw9cqv6gqll12_7fqio3rcvhimi6e0imzrqkh6ha4drpfvvuf8qsvx9rcrav25hxtn7qzya1xriql1iylvksfewd1emcf_munzevpvinnn9x1jeq5vhyuakjaqujssatqqpppbjwfy_vqrrp1keuysphkmeqysph6mnzikwltcvmjuwltcvmjuwltcvmjuwltcvm3veykmam8rmvro1ad1uxbaykdjvimvgvmdpv8jzpzeqntnhktpkxlbdt50sm5riiipmpjtfqrzhiqtzsmo204mtbl5niabxepv0sy3njfwazpigznaq_nn_w_p63wfk1yllezsgs4fzgz0hnlmmnbvj2ioam7tyvcftofnfvjfhmt07jr_hj_djf1dqsisowhwulb4yyr6ovw8hn5gfgahxpbvt_nx3ospuol8_dr2vhn6av6exvnvtjzrtdrs2b14rn5pqyao3n9vnpzo15m2bobxzxcttyulw1u2oslrqxw3xzzzzppvwgm3_kdxgollhc0_v4ovrfnzkalor_phtoq3uz1_jc8zmzp7hbvc_793cebfn38dk75chrya_52bcdlgyytsghsh4wvxz8lu1w3zv5jmlf5x_bkqs4skrqtkujxu9v0cksjuwltcvmjuwltfitcvmjuwltcvmjuwltcvmjuwltcvmjuwdt9hqval7l0aacaasurbvjhtozzrmzjr_sxlnkrnqbjn81lhcwymzippsuvylmdt3dmfazpfyjs_a_xnbf6_fv_eapev21good7mvevgn4ou5ivtk6ofwa_gs6ujmeikkdwryggsbznl6dscuuwep1xzznqaw1sljvolvg3nl36gufl_wfubauzpdop2nxlcvnif5viciyv_fpe7_zf_03_6p_gd5_4czbuknga5y6cypq7i1wkopdplecpyhx9woki2afvxk0sswvormmptrry3n1usohlzutkckpfqrxvjvkvqznwv6vs2zocnnsgzalqrhjlrrlvf1r35qwme_s2oblkxa_mxm1mzpr44xna7urkjgwr48dor_pewa_h5uhxppw186ydvza3dwreevou_sycqyoct55fx05yxyh7zr8cf_wgz0vdu4ioetb1ls_vto7kguq6pymbquerd1zscqykdmhzt_mu3ptqc0xyeu6moqkioqkioqkioqkioqkiodr_2fqakezwyjugm6rx5z3smu8luaxm5hrn8dupknm1qny4ymmmjfn8oqi6kmpgvmyixoaagqhwx3lieis1mftm8ky6uzjqhv8znmj3oqdzy63rwyfcymytu23_et7rnraqxujudfhkydwr6nwhiajjywyjmzkybyjie_qw_cn_h_wz_8h_ur4k2zpk2a7rf1_tfwcoptpztx1ebmxhd8cqpllpovlad718_t8hiafymvsurfaevemw3w1hxzegz9f463_1_dk4vuc8cvid_zdnd7ifxohi_fwnlff3vwklx9axyfd3uo_dzxbhaqvkw2714woxrodv5zoluqwv39yvqroddvqtnmhtirl7efvpn_umvsqvdv4vuru3hlze0tmjjhvxutorotv27it753e2fkcrq_t4ifxugt_hm_2czd0h4ko2ekwxehpvumjvky9spppv5okbi8ygamxl5u2gmomurjveqm4h8uuzkvkqmpwymsqzrmpwqqjvmpmurjveqmujkvkqmutkvkkivt91mydsjfz1vmvixkdlfvf0z2ajzluqktfjhqzfykva3m5nmcvlgaalzku6nuuakfoq6p8wutisjdunijtzev_dbhjxwblz4sivsngypfqnv38rmmt8_7cusbqljobrcj1qcovpe3kijavzy_bksc5_iq2szda0n4c5yahmtoxgbg8bwydaa4kmzb_jhp34rzaekng6xtkgt5p76w93v40o_veqp1dmksqqqw1vvtqrqt7uo3id0ebmxrfp0ehlpre7ha7ugou3nv31luoasfq2vhgbjbipwdywpozgquydfmzuubkaanesma3j5mhcojy_dgr_db0fu4v2janmmxf4v_87k8tv49qe7_eqrcwabqrabth1h1dsmccx2kqldyglvfx_1npddjyzmfq0oqt53863ecop2nihzvsv4k94kjriazvas4e96km57_6iss_omzuf16rzfn89mtfozqytl1t7pw_wvlbkfaysphkmeqysphkmpyykwltcvmjuwltcvmjuwltcvmjuwltcvmhv_ysppbgacm1nhszyvkusyy7je6kswzcgcyrhr0zkgqwwblyk5nkqdkvmyk9hsyvhzwnzjdrfbu1bxzsuofhwrtpwaj22ar_afvoz2quuzizzqladi7etic33eeglub3zq0aoizzgowdwcv_g5zuf_bwtrevrrs1h5sidbywlcuz6p6zdnsaylv3znb9d1wjeotgvzzebj0iwona94mvu2jkrw8eomxzzvwyj64x4w_snmql4qm1m9hp3a3_o_ck_p8w4p1fc2rumvdqsfq4qiyqd112yvbfmmdkxu4t3ts6a_pmm_g5xxe09h7ufdvyrs_xuqfnzdw0a1dhvf5snulfzbuuplvhqhsbuwmjm6whzykrhua5iz_q2f1danzqywtabqeqpthqq6nga_83sdu_kkur4x_mzl6ju1jkuzqi7xcrijarxdsoahtmaxtykcu1u_n7wmk8kyli2wcwlrwxckkqmeqysphkmeqy_nitcvmjuwltcvmjuwltcvmjuwltcvmjuwdt9h6khaxuhaxrbpp46kwzzznsdudyzzrcpr8zcwmeflhfigpsw8zkkjod7qpcsxulnt_rxs5xw2jgprczdgs44cmkqjnv8kw5skvzasm8hodv5wth9xxmcggxxigpsnkvpfuzndqc7wladivtbryolv1uyf_wzxxkf46loae5mjmj0dw9zcoobj4xgdg8lnmxo_pbv0fxcmzqrbgzq2alzmgww_er0ekujtvmkqlohwqmzgaqhl3gl4i2kyguo_cnvopsb_5aiq3hlmi2ekk8v48dhzvyy6yg7vzq4tlilvbxtpzimijsqvupb9c7nzwscu2vigrvkzrsupsotlin6l3zgrb9t3wsq4icp2fgo1_hiovw8mgjjosqwuflikcyz_lddjub5yia5oskwuh10f9_6sqwzbyu3_vfwo_8b3_m9yrzp_wjj_v0zlzw8_spgp_xozetvmcjb_kczkoyzkobsgoztpldlc6guj1mb_uka_mfotz_wltcvmjuwtt1cxk_nqhtcvmjuwltcvmjuwltcvmjuwltcvmju_ctpg6lvjb0y7b2_1fzxyjb4q_yuak6xn3t_zm5hvn5e5m5htn5lk6clhiylrhui7_y9i5adb5seguofovhkpuzmny3zhnqvr2kvruz6qksrqpz2rlsqow4xezgc5dik0iwdcwwnsslgmtvrijfrl7nuko7kfpvn5n6adksftwhg7fiuh6tvbu_jtxyepe9v0xxcy_ivkkir5tsxmrfn_d0pu4iqxlhpm_35wunqjntpqhr8_eeyxopu_xxh5dxyw31dz7vlslvzuor0zuufa39v7aq7uv3zrpyxld4_faqjk_wzcpprb5rvjdvk_jvj0ppuf8y1u0bqw6fmrpokt7fz8s_tc3zbalvwcbcycjs4rq_gwmnviuyypv46y_ap_u9homcsdvrmpgnbqyjcndr2uiazu0dtqm8xv_bufrdlzsks4tlxen5flatsjea_xltu7q6tlyeqysphkmeqyspodsiuwltcvmjuwltcvmju3cuuz_pmtf2hq3slur3mmcvp3fqz_nwo42xd6wglqcjonamu2l3wez7ecdeel6qzdp6djqmyjvbfgacrpuhvgjfslvnw_ygkuzgk2ygc_ynko8zkfrnfgqrfc6vsbb5mxc1mrsgs2khpr9v8ssmtqb373bwxpxfhbp_wwuwsy3v_wn5hipphbp5zff8pj_pjtszg3empi9dz_4tf_hhimiajv8y9anzy_yjkptxokiypdmjkzqzw_jnh8ahmtq7h1s8evp_djvkegngzxoouiwmgiwq7uovq4svikqija1zdmltt1qjuayukyu4nis0sqogevxyni11byaijanzsdoopuorwoglvdyapzugwwmjcrkfj_0qbspgdwktuqbaqcl1mv8hkqoxepyypp_yo2f9vlcc8onhbldhiks6cmyjyszz4ulopkqshb_nmxfjvdyl8huwu2t5fn19uxzuftit_lsywo9jvh5vuyzb9km1adsqlektvnqkqpxqkqrq6uh9qc_0sysphkmeqyspja5dbcvmjuwltcvmjuwltc1b3hvnm0n12eqxstu7d6dalt9x6mbvuy7jaepqaykhzqar6mymxeqguqos0_q2myj4qb2xtewhrez4bamderflevwtu4h1pjrdbq76ztfty3lsvulsqvb2mtgprmu8nulgk7ijjrhk_nx68ga1aq0xkiigvubbfnn6fjtq_gynbrn_gzpmc_azdea8wbigpp2jrqs9mw7te8egdg3v_d5zmdari6sbkzhkbm2ol9fycytfcxvokapp3yarqlpe2f9bql85vu46yvysszzottp2jkkdau46su2oiajhelvp1fmw6ihzfqmxw3m_hljnizrlv5piyraxe8yhqv3jpudbp_vcaw9ouofcdjbunkbiolkaqwuiubcsk3tzboe8ezxznzbqsdtwljvtdyjmyzlo5upm8ltou65jigrjlgritdyylpuwd5b9zdpvv1uaf5g3_lqygk6nd6f29giowltb1f2jqh9qkdpzfmuwdqifugyeh93avcplrymoap1sjoc3vuuzn9qbviil2ueznore1fb3zjf8tyfa2ovvhd3qkp0fepsggh_awxxpt2xcqi0wltn03mjpcdysc7oxtwtqbtesdol8emizoowwd_4oyuoitlrgcjbomeqysphkmeqy_akw9c_ym0uk0yeo_xttwmdxtch0smxuortgcem3_gq9rwzu_ztr8c6xle9khzjm5azmfnjn1ns9b_asmzoowzksw5gsw5tw2f9bip182evcslch80vfdm7_hfalnp6m5scs2w6kksnnzsziwirmpfwr1bzm9ipzuig8xwm3pljnap_gp4okrabzw1wwajgqfems5ieqii7w1o_jh376fhx9_buqlhrxmu4uibhyky2imquosezdkevx1jvbf_qxloa7a3jxvf1m51rqqatdq4suqtcpbtcptqtufgleqm9i81jxzyyluk4fqvmmlukqync3b_tnkbunnqvqz2wxfxqli8gjp4cuysw4nyryh4w6bv4flljvqmutnmdpvyknliazjf1dywnk8q7pfq4yym6phrkrs05qbkmat_ml5fktliwoulaq4tmhgabcm7gsm1naoahwa9bd13zf8ol_clxnhtlxx8pevvjwiyur7x4ppe2wbmhx7mhuer0cksjk_wnaitz3j1d60s_3oc0cquo1rjfm3wtqutrwgp28ep_w9gqkz9itfxzt2ijopm8huegxme9eqhd_xq9lzi6ftxnqsehuoeyt65sbp3rfmhurukibjuqzusuynovokityaqxld72drj9weu2po5j8vrpi6dza1je7qfwci3ekdw9redyt4d7n9ypoyuulkkmfqsm7jwuncs2c9tp3oapd_b7w2f8buof472ilxzgltcvmjuwltvbpy5qq6urpw7ngxwtr9iqnnjufuq_jjiam8pxpy1tnsyrsoeq6oyxkv41mdl44jnkidzjm_zkqjmbyogzfm5za6585mfelum22hd81nxxqhj4gqwnskytr8m1ofgy2lu7ngfrnnqdaoiqtxiosskckwvsq2q8hbhbqtgviga4n_4uowxn_9drw92omjrzvx7h_uqdqaxfe_h0u02ohnnvsl_omf_nv84ln_cswuiatbuhglfrncwvxzqqoaq9gkv0lj1iovmvpzqrki0qg13_gapgla4pdqcec1wejvpffzqz_d1ijvq8gq8m9xq8gsumnuvmfa_gwe0m267f0s0zvrbpzd8srvumnq7azt1y2tqfesm387x7qwl1r8ixbmcobx6p_xmz03mjk3mzxzlprn5jsmywbgzr2jwzwdqurntoulqerc9spv8rffkqkmvb_xmalboe0oppo4fmqfb474mbwoq0du4dortb28a_nidxzoifwld1z8yorh1cucfuymvhtj1e_wit1ze5ciu7cru1vwesqxsh04cilyenoplazgcer2jvnjhzbatyo1zzc1ft1zl5kai0po7zv3flmhoz4shurucj9_k_c5pdn2y6rvm6wb4kdz2pvdeuynse83fpuqje03tg1ftzqiq52xejzejelqjchwkahzimhq_sducloxg7ja3r_9mnrxlkfqoywel5na185altb1uza1gdcptudgqt_m9uhzgycxlzkpz9sghtyjaq6l06_3emhkmeqysphkmmqrvcrh2lfj6orqwpkzzwht9ygmrncmdxtch1tmhu5rgoaofuym8srpmmgavjz_bqmizt_qtnvtiwxu4yxtl2w0krct_xxj_elzm9ezuvhcpnacklln6vtzb4syzlkxocnhkuy96ojq3qwib4g2_aokzhwzso73f_nb9lz1c3s_ra63_wzun_ym375lfs89qt0v_kwpv7imhsnjojzcqhvhvs7zlr8m6vtnvclv0iicjxvhnhsx3pb_kuqtetuefs_t6e6yvsvxv8kuwtwixqzvgovoapgvgudwxpwyn9trmnlvess1_2otqpspbesjseib_lfkdfqjzct35gghunzrysvodixmxeqyn4ppvm81cm_qgzcnyjcpjzhzbxjpau9llexmlexlpnxe2nw4n8lvxzrvcxnvbryxuxfmmhqdmdquy8bhwbf_xpt_gxxp99emjxy5r_ei4spo46pb0_feti1jhohxnlrcz5mtz9esydt145zd23zfximljskpnpjhqb2dwztpd2zrbt5n8fuse_aj1mvoepqwauxup3xq5gqn0zekhdpswn1ly3tocrez0xaaqyduic6o740x29m05i6nhjl6dtgvgb0kd9ummpve23_ckms0wushmcrp079lf2dud_js71obe3f_vyarld_dxy5gvjswqygrmodx7qnudq2tcf9aozz9hjfgftensrucfavcdxg9go0xh6x7wlluoyd08eofw9nuq8csnfdvbdroao2x9rs4_gobr8x7fr_hzjinchvz_sxdy2baqhtxutlqeqyut8wdqx97sfmxtwd_le_ptvvhfmxtqff3p8wtf1glfp9dw3_a2itinhjwcputnbfz34jycc0r4pf5spwxkng_zyzbi6p8w72pk8upngy_tfrhqjivhmb_3mgq5rmjuwltcvm9r3dm2foyh5_3r3_i1_8al1dxthx4gtntn0nmlrzy7jbeppyyuqw2ksecs_f0jga0tdoz6aouznteat_lohzvmhetn7etmepqwyejltaxfopjrtxvnwqoviik6f0qmrxnn_hluzsgm3_olvd5u3roaokle_lznl7u0ijfowks6vabkzowfjgurtrs_iwqymft2vfclrx6ihxwgpuzest20vumqraaioxu9mc1hkl7l22_ciq3_xvbqo1ke7vxvm2n7woksxuz23_vzqslk4t8fmwbavginxywv1fqpwhcgvzoxzyqmxsqq4ykm_11xyknadj1qm0_bnjegjvvnjkxujvtn3kszizosnnps7mgkiy3xg2ggoi61tajwtszqqsc0j1fv_gxozulabvbvds3rxu1upfppmp24ypn769gm_bsl71cay_vnbk5co1zfv5u_h1evvrea6vkrt_jva5i_h6ma6bf7pk2ir2nb25tzurpxhm9sce2mrsj2ptk1jaupplnzlpma60sk1o_bxdyntupq7pcsqbeotme2iqmnp7sjtri1tjvpiyj14uj6ydtsabrknyi5mcqhc5ddabbhd9_dmjw1_bto6v_jm5hk_sqyxdvlpvlhdvrxmsuampwghuq0hkfn8dp3_a0xnqszddfxewwgeet7ztwecjrjpnjippopcfe0gmu8htj_b2f0bbjpq7u1yi3ff1spu2wg07lb7t_khnktydsm97rscrxxh4j7jerja77rako3e1nj6jra0zpxqwm6b62rhmtcdn_emlufyspf9auedex7zlq7hotqsn38qfm9ehoppkpfr08gdo4m_v8u4t2pogpetr6rokuqevjhp_6wft_5xu4dtvjadurwtt4kbri7tj3bcztz0604ocjbk7d2bhtp0_0qdp6ntr8cvmjuwlt3wp46aefuq3g8_pzbmt4v1dxaociu_cupm7lgo42hd6wmdquur0fvbxtrzi6wy5zxzjaskzwmc91mm9ihs_kncrwxvph5vmfhm_zjctt8xct5iukjqrpqc4qnlkat10_ldr89yo3j1ukuvwqt2jjemunkl4qvsxp4knoos3a5hoaw_4ygg77c2byyovinna5afbclkho6wej0ivvczsost1t5q_0_pm2f9bux_ctrkrxzcofhyaw12kqkxzqlw0bqxuu7cqkzs1r8zc9va18xp5kltmi5jikznthw1tdqca_giov_mljvigp7hgkfivptwvzuv1t_nnfc3mfns5htmi5ieszgomzhgv1z_lunkqvdyxnwcj5novnsx2tvyzioobtkkyyfafvwsfwsspvlirlqxigmsowufeydrsxdfaopjdq7gkqdth1y6_ff0uygmjxj0zdswtq_xmcihigevncwwgfoazeaipucd7x5r8vth1im_f9kzofxaxdzpdipakuv_xwkdvjjm6lslpvgaqm8lunk5iyuhdw8xqygfopfsx1y_nakw3nzm10olvjlbfbycptr4bwnteaddfyu8pwzzlwwowfbprmrx5fq97le9_9mabfbz_2pz_nvd8u_lzwjqrml3xh_x7wnlsvr_kpw_tppnryepmn8dcxvwfz2mqeu8rvs4f0nf9bwg6w2ymvenfbmefv2zqb7hcctnng5f62l53eueqxsvu_3htqp9_gvu_r1n_619_swtbsdki9l_mgxndjmf77dl071a2pf8_fz1ufd1jpsfz57etv8z7zdotrnwum6mcpa_bswubgmeqyspj7jmfoqlxdixakx38kt4yspex9tt3imdxtch1tmhcnwnv_0hlfzx4jmnq2pzzwm5js_jv20a7mzmfm5hzmfe9m5hdmfazn5pi_1alh5qrzd5ots7uz80cz8kbx5l5y8tbpj1ktqik06scsc_iqs1v8tmmpnfup8yrjvyc8zhqr6fzivlagovexerlsjvdfcx3jnlbllzyu13lnkat3xpr_ktfnzhgnz8dbu8ugq6uiqf26fp1ndrf3y5qy6s_znwxuvlwqzzkq_zb9g1va0vet5g89n5z8zz9sq16t8avwnnfmerz_vkotkqsksqei7t6r_bveynibz0wvjebfsusxhzmizvkphntfuiepvi6pvmnxxcokskbmdn7mz36_2lxu3f39c5dqnu2m8lpumjqmtn0utp307rxfoiivdrxtuzd62dsrdfk_updfaqz_c5kcfiju3cou29i7lqla_ufagn46s5mpy_j242pf9vdlcqbmdrp7gvmtb1w061bt6agmfu_0j0rrhrsm8bucvk0ex2shm6yd1jjpmdfklzx0qeow8xuujt_afkb42kdpg4kkbuzu2m_qbrjzmgoceqdyq2xu7gtnwpgeze1oojgdnegmanfbfp5z1yd9501uy9wpxr7zhuet1xqpuxtbn2xjamsskr6mzw_rpds9d33ttd1ksvtgawgf1dj6gmsdjfcpcph6t7fvjfezbaawedv3wgp_cigm1mlso0dajcktpdtavo30oyfxtrgutwhqxx5vfozqrkktg60srlazj95mdpzoqupnh88excxdfpeiwephkmeqysphkmhnv9sqyte3l4x4_yt4yspex9tt3imdxtch0tmhu5rowsqxhcdsxtqqkxilkthpgtgqmyzuxmwsfshgdsrtpzj6vr3_vtj8uamhpkpdpdybvmkartt_uk_1zot_dv8etlvqedw_exqvyacwejl1hwt7zxkzbrbel8qocpmkvocuuxlv1nhkuomamnx7jqhockb6tq4olkkqcrb_iplpxi0qr5eq2ivethr_alouznlutbv8pey9n2xg4wqputovo3mvrlkv02s1yw6oxv9dczomzunpowfecokoqdrd_s2owyzvopfhilc4mi7bx4l9i81lmiizmszrzrcvcdzhuycbt5g3zgro7jriajlmpu0yy3hgqyp1rhmipv89cwlfjxjangspotn7q0qpgsqttmvzmlqjonu999czbeqvozqzvh1pepa9lxjt4zltb15zh1li6kvv_bnkgd57w2_wttxjlv1_j_y52f_ogwtbpfa_optbvj1mwecnpj3gkqxz4iij3jb4ipa_iq_mnuce7lhfnjlmxuodp1imvdj_kwnxrra_mf7pwgydqnmduaw2zwffyxbpv_od_f6offjm340vbwnbcmyr0xhka_qaz8rg_cqee2f_4_funrb5zmds2gep_zczl6u6zuvfb_4_jz1kii2ocpsaghp_7tdfhzy34iuzt981t9ulonmfw0_ftmpl6mnoftbqzhrvseqxsvu0wbv39m6gc_7mhqqnckmexdui_l5qexvawiesukhtucqoe1_xvqeuv2pcrprolj1pg93lrnh3f_ycluydumuz86kke62sdnphkmeqysphkmrr_a6r333mtodsdm3r_yutljunsq_lhi6khgxuhaxzcss8szhsoyjrgmxlqzszrgzqmtozmldlpelnawsuwzmnl7_2zeyg3_jzzmjrdtnje1ylbcz5dndqosnsqwhi2qbiznwuft6o4ckm9xukzzpcb04zclmpmcga3w2p8zgtwwoaywrcqdsbvqtdrbai5rkph0avnmvxxqkfewgkckpvg_oahkojnqb_n3gsuglqorw9kviupnsrxzuusbrk15kordypfzxgf0erk1f1izohjqnbx0qguqio20xpdqkwwjvvkpuldtn5maeoludqnzzctt9xdjzbducyam86lnnyhqrnbaukyxy7kxth3nqbjlqbireti6rfjimmrsqwoaucx5siasqbucqykbonaktxroywapx7wtsrueuykvr2soltxs_rwjnxcm7tbm1lmdvvs62rxk6sptxe_7ki6rlkedqavl6pmvmeps95kpbpu_spsdwukw2_w3mpm6gnrpxlsv2rh_aiooqllraatxvnhrn1duiny_mqq1hal_izo_sluraxmnirhnmkqb5vsay96o_gkqnh8_dslplezva3r_kytymqznn73hwqwudxg8emxtclncd2n6xe27hxvr5o9rxmmuounmifrdlchzt8w_hsq3efkavj7iilwzmc5vwaaiabjrefuzahvg0wpoy6dmw_xvhjhvjnfvispexltv3bxljwsidtqaipj6kbfswvuhfslllny2asm3lm_h0r3jpi7xtolhqy2adu_0wxtgxdqsvihzjvbqhw7h22sbkmlg3hcvfybewmhm6rwnz3doht69vcqnbycijcvmjuw9yncvnm0myicyer_wdshhcpdhtdhelopqpz7aysp24wpdbnsfquomidtvrsuaw41w0bfydttxlsvbgrqnqvuhfff3fkd37rqbinybuird3br5q5ui2ra1pvrudkcqgdeew3_9xrqxqdu_879mmprldjmv7lmyer6jrdvow_ufwevvvfgzy_ld_uzfrruhfm3_jptyyuneji_agsbyvzv1nhmvydpdw3_vtsrut1_w_j2tsbpcx91oflptw1w4fmozw4lv_d2b6h7h4qupwhddpsa0ebtxw9tw4nuuk2uc9swijb1l2fq83lb_evlf9m2f3451nk_qtz_n43aodpvw9t77vwmltiflpztide5l9jmfxe374jwfpfifbktqd554wkq5snu5oluwltcvmlujxntnzqghkn7a1m3ooa7dageqvrue7ca_yepwy3cvmlunchuoe4guq1tpjvkmlqjmjrtcrobrnv862lqpjntfqbkvwgvavbcvmjuwttdxvrfajwyvcvmjuwltn1rmlrvikzde5i61sjm3xuyutxabqgltkwi2omf7c9mdauwxuitxy_nsfdlybfjnyvuwltc1j1ipq7cdigvmhuxkqkuoxkmnr3tesrth1aeqysphkk7nezdoahtcvmju3cfuw1_ftol_y8tpu4ztpxkcv3euaht9w6mzlutssqrkt9gvrzh7tz6eqzsue2taghtcvmjuwltcvp37ykwltcvmjuwltcvmjuwltcvmjuwltcvmjuwlypq5wogtcvmjuwltcvm3bcnwltcvmjuwltcvmjuwltcvmjuwltcvmjuwlqqqp0ryhswlyqkioqkioqkioqkioqkiopq92tpyer33ylsue272glmpwqqjvmpmurjveqm7scjkqmutkvkkivtkzlkyvrkpliylzkpleylzcolu_dtmnw3uyyk6usuysphkmeqysph6mnyikwltcvmjuwltcvmjuwltcvmjuwltcvmjuylotreikwltcvmjuwlth1mtosphkmeqysphkmeqysphkmeqysphkmeqy8jpv7x95lo_nawp_xgfl0fzuih7xr2hdsontwitcvmjuwltcvmfuxohkmeqysphkmeqysphkmeqysphkmeqyspjxom_vmvzhz_nsigp54d8me4dv2papwrfvjb7k6dgtwtw_szu7u6urzchkmeqysphkmeqahbcfmjuwltcvmjuwltcvn3ffm_zzlrdh6t7c1k9zdalt9xamfp1junsq_kri6v_zqyy_04r_rm_xp3vfw279m9w8_a_wl_v0oyeu4ahabqqlu7bxvrqwua7uptc7upik9q7xdm3cqjmjuwltcvmjuwtclthkmeqysphkmeqysphkk7jqmmaw66cfp3jqzu9rgspu49tn3qmdxtch2impxpfyxjz38l47_9ege_ecehz_aoavifafwrgd9g1wczoecy_prak0_2tagtmjwqsrgmeqyspu53to1hu9so_odiahknwim4lxlumhobhvihlux3tb2mqpja0zvd0j8n3_a0ikgkitq4ds9nmeqyspi6hza1he5ibn0l24wpa2ixonb_ptrnnellovchmxurj1siobkntcvmjuwltcvmfdsyeubmgattaclufyyp4wo42xd6rgfqulr7fo8_jp4t_uhl1_c7ob_fc_mq48rmhobh4rblt8wnw6vfv04i0ylalkeqtubqtucigchbj1effclqiqiwshlitcm2nj5yapetgqx9f3j_ucbrz4htn0_tj3h6xejkusvfpxi7ram9qndkibj7ejbe5i6utl1ijqltlwmygoap1sjoj3ds5g6iggaurpobq0f8_wglagojeux2hb7_lyselv9r9psmvs9nxmnnqbrjz_htsfr3e8_1vf_cvmjuwlt16k0ukp_hyh0p3cmuxpdkec_r_0dm8futsdtcvoddr7pshkepeth6kdhg_8_4lw5mkbg8drbfrw2s5hkmeqyspjq1zurv9dv1yvjx44rpu5ttg12dhcbqp8yth3u3sq_nv1v6bvrwr_e_ztonj_d_f3n2wdu114bbkxi_j_o1ukqh_ciruh53unxowib6bx7rnz9m0xnhux9bb3uj64fs1_f52ftch7cf_zgns_pxe5_bohkmeqy8zppo4fmqfb474mbwoq0du4dortb28a_nidxzoifwld1z8yorhvaevhl_jl0uydeemdksw8t5h6jziagtet_ltqwdxvjjw8fr85zh1yjukzj70dupov0iy_igwndvbcika8_0reuzpqkbpa1hub6oqoomyjiztppvbvcdb29r4mls6byspjuachuqqu2o_9x8lv4bvsysphklppkzg0l0yxnx2_u3h1l52cvllksr8yds_dgaqhknbhakjvh6wbqcp_jg1d88epilpkuw92wbp4elmcyidfr3fq1bcvmjuwltcvf6lugnhjh1dv1cxzpw5q5i6dzf1vwo42xd6xgdqdz_ybfdhyc39_xn_p3qchw2_im21_qcxvyamw9rmj2cokr7ngwcxijsb1osqke7jpzpwgjwvk15vs_de033yoc10gtrmnx3izb1ezh13zeaq4pifl02f4arn28imrpo8_9kgdizn3gjmhuhmfumbtw_h6m8oxpzjy4todts0qscuc_jqnsgtg7vvpbtcy6pczwmpa_94sayyhbvogr_pga6wi_bmwdtm2cqksseolj4d6dfe6f0owdmq9tb6l_yi4lt_szf9hmbpdp9sjtt_rtvzmeatdz4tkhhtzmtwgqbtl19nlaob5cuh15huwvebi6bfgzpgknczy4seqr9xgyx_oqcj2orw1f1_fuzelqb73utbktljo_romeqyspm6aqsvobw9h6ujptpj_7wzptjxh1ivtabh3pwxtf1ilfl9dm_8a2qqi3ljwmlwt3fez30gymo0t_x3wywvivpb9nkw2x9r4n3ufjxefoez96chdvhhevm3_pmnvsqysphkmeqb6jugzm2cwpz_vxv_fl36brq4undhxgmam7hnm3ewx3g0ifwiw9s_fn8xn2_8kdu3f4p7qv8ahx7ygd7947selqdzkpgp4bdzxvdzxmbynjfn5k39ttbvt_j70bmdtaihu8d6aja4ivxzh6u4xyer2yeqnb6_g22_byh61maz_vykpop1tbx5f6_rkh6yzjkrlqqspu4spt7c2q4jrweajfptj9eitegsi6ks2i7wzgr6dbri7tjxljnk7_tbd1pt3wijdcphtvth0j1ugqmzbkskclozipu6ghypglozekzmtieidwbgvwsqfjrdv3yfk7eosnelxgo11ogo2kpavamdgzxzmu1ba8n1bqgpx1qgomtywxp_ned1kgjnmvw8zmywfceeagbcw9c6suz9xq3_m8vu3_sth9x_tdc758wltcvmhudtl3a_v1dfjjkqlpptaam3mchmnwho5tkpvz18arq48zu8_0s2vsepkpo6xojuwatjxp_6wjt_zfv4dbtjapuraht46fyf6eewgtqzikwhdyrwlubg2pq9ikwsefpu5s_ysphkmgqeww_frttxv8fn7ebq3v6uok4bxh6t7f1k0cw92g0ccgu1ky9y9w7tplof7j5b_bp17_gwb_zg_7i_zwg01gqpizymeyijkhrkj_tfyguqvmdbz_bsnudd_hbphkyds9u4sp24spg3cgvvrzf1cti6kfey3_m8zuavpfw5g60baasenh1dacc9v8ezgzachjnifuc_2h562pqyntlwg5veguofo4huhl6cvgti21q_occlt493dk6ij5mlwna1iiuu89ui_7ousrjdbvpo0iv35h0wuonpdmjbkn_btdf3gynea28m90_dfharhfp3j9ewbqthetm5rzupmzqb6zqgu_9_ubo5rt8b1_wltcvmludwamdqdfv4cqp_zvju8i6pdhajf7n1ektb8tpgbb_m_3_9kpfkdta_4_2_p8mhqsvc9zt2kb_9l2sef7xdhdf1nfi3_daircvmjuwtqngvnlprjondjh4lu4nzwwde9j6lao4w5d6bodqt94p4cud2fxww9m0fxhlj57n43n3k0hbvvbo4v1mdv4crtth1voaytb_l0tr9nnykr_1arbg97lbu_j_vkrjrk1vispjw_mfvr2smbrlkgdb1suph729gqd1k8u5l8opl6v4jvnvvdkamhqzrf5t_hs_vu4eagn4ak7m5ub6kmx9ui7jkkd592zqx1oxxdtf_bgwyiscvkkgwtbxlqjumchoiqjhtefpsy8yguzuxmudgrmpl5ah28ewnyxld_g_yipfrhstqrkghriqm5mkdvojfpzew0uohri_ydmjuwltf0nmcpgnbcaqr8duvufdwamspdao9auswjv2wkmbqhnp4ypwasqd1p58qrmm1mlsg0dajmktj1_8jb15krlu2w_ecluyur0irypugltcvmjuwltq23_pvijvb29lsb5w8mju_c_pm7lgo42hd4xmepftdelmhw7f1a1t6a_xigvvtnm1m3iakln3hg_bilu_fsaqolbza6znlt_gjxn4ophx1em_f9vwtqrfbgzyu3nwtqcuri2wjsuwhbf6zu4g0a_n_mbae1vghpm4br81f4orafar7ihxpwav7ioj0pb_cqwmcbpuq6um7mjruiubqpy3018luvvrkoayorie9ekzd7mzu0akqwagptv3pe8lvdpih5grdc3zszuogh4xa7xfvfy38hn9jcfmjuwltn2jz989mhedxpuxd6i4ek6kl97g8poccqkbub5nuo1pa9ba2fw9ab92_h_jjsdczgr_hw7f5484_wzgarmzk6kdhjuhh_jmvmjuwltcvmlu9rdqvffeew2t4ysp_wntn3smdxtccvopqpzieabuaqymbubak9tqoy8zph7xtijveuqmvryuoxjdwsvp_j8juqmeqduhqegkcls8dem_q5srroxfvb_jbxpj1ju7oo9_xmf7uslud_fuafpveouowguo_gkphy6g4qaqtz5c8sf9dht63k_0w0umum3_isf4gumhtvmljkr_u2op1nuty_oamr2tvvcwfutj1dwgnifv9s1sm_sscwqfaouoggagwu1ddw_pctj6kfwzret_excw_dia6gdjmirxdyj3t5hkmeqyuuecqrti4zripiywuelsb_qaladiocq1nmlcjjd1zvi9jlojwb_jpf3qywqttv07ztc1cqgvjhxgxlmfvlf70szjkfq6esdmxbw5n3cwswr12tmmsqdfd6vaw8upcfmjuwltnyhmnu2zkcirpu4fth3ymdxtccvmpalai0wyujoy2jar1beaqnkyvuxhmuzw8zz_fxgmpnpm9so8m9wpqyefvl665ttndcethgvuq3eal57yvqomroofvkzuunwvoe4f6r7vfj0fvly1_36gzx_jaoapvolvhkt4spyam_zfrokons7tlk_jzjaudxqp07ftmv_nvmyqv23i3r7genxew3cvmlujxptm5fb5i9a_pu2_fplozb_tbx5u2nuxpmphqbed683rcqptlscqrzjfce2_7u4fue09ote6podtpxogxdqnu_mnk_keqysphkmppmyutexjezdh5i60thcbqgltkwi2io13zf1q0wysphkmeqy6tfctchobkuetupka7t_1cfcvmjuwltcvf8cnzhujuwltcvm3wuyutuitn17mlrvikzde5i61dptccvmpalai7wfmdwtwhyltry_nmnclyffjtuuugltcvmju59stg2qx318ikwltcvmjuzdrbgmeqyspu4_phr8_mzk918mtn0zmoqve7q8crgm7h1mzaomzjuji3_mrhip2230fgiwdtitsspogjy1jkzvjmoarmqdo7kgsayg8ayoizyoiayoyzwoa1n5a9mfhtmfa7n5e7mfe3mffl4ymv80es_aijcsxisw4iulibknbcxgqtngytngoujgubgqvg2kviev5ictosiofarvb7luqnyrkpukskylcdlnvjdtk8ibfetngnjgfxmrhrxzq8gqomdvudtrkfhvfk0aslydjbukkl1dya6j7nrqduooo3v2m1oh4trr5vcpnrtpcepqntquyhjuzwlqzyld5qxw21shxrapk1ewodh1km4sex1bvdb_2tarospfjy3eh3s_rytvwayiyfxz5_kflcc_b86oimfymqqq_w3_7yqjoe55wnwq0ipi8u86ptpykdtyvgxedhbk7bglfn_xk7pjole0mff0jvvmwcrswcb0wcr03sbm3sbuzsbutsde1udffo_gshrgza1jgvbjgq0jgq0jgrxdaq3dkrvdkq1xuwqupmq4klrwoaxgsllf5asck0kfw2mvmjuwltcvmjuw9xe5eaysphkmeqysphkmeqysphkmeqysphkm7jdmhrgymte5bgky5fa1lmsyy_myydeqm8wzvhrm5q1mfqxmfwzmfawp14owzosw5kow5ssm4hilg_nle_esx7qs3qb4kcvbwq0gqvwquitia42yyhc1ys71krjmlygquuxe5gxvkleqkfgvfewokfynrzudkodud1nrkdnsdggrdfbrddedjsi2d0sdogdvhqsesnah2esmxr12mcesf4y95hs99h4yrvohlb2fosxew8muo2dwudqzdaskzls15i0ar2t_uq3xnxb09moqaiojocjofaqvg2n_hac0b0nv4ahti6ladfflnhjlc4ukg0tzrrxoil4ymv8ymvdgmdpbndftsdcbnzcdz78h03kgqln57_dkmqdjxgyyp5rvmcqrge_rgjvvjhhah5e1dgc0dkvuxhvlwevkgzdtkkpvzbmxf8ueqysphkmeqysphkmeqysphkmeqysphkmeqysphkmeqysphkm7g6ldkzxsqzro3vfp1khuzmaqfruvfruvfruvfruvfruvfdxu157c1og0rulusqfuq3tqcfqjzcoluymzsslusqy_lidkpliylzkpleylzcoluymzsslusqzsmpwsqzrm3u_j1og05qvtmxpgmjpgmipgmhrgzb3jwq1jhfuncjomzjy0nmobmmyydop0wecaami2bzbilvmyk5iyl1mily2eugwxeyxbsz2wba54dfotqo2uwtkssz2lj1mimoiplqgahqrmdqalbaucglvdzhcg6gfqgac8baqytk266dqit6awoxaqdg2k46gn6oiqt6bwwpi0kfj1fhdqlehhgfowivxbw9oyx1sxun2ok8qftc3adfxzzgu5s4qcyt5zzqgip1eqm3ls16ha1hk4ywzpo_jkalpnydq0t_2mnaelqoouytpchlytzyubty_zol_ixsfvgkpip84udewjtoxp5cm8wthvymlukupns4tqcaf84yykiy77q0nvrdurkyxpsy3j0qjcmeqysphkmeqysphkmeqysphkmeqysphkmeqysphkmeqyspi6m23_gj763e_wk4efjmgartiarjmarmuox1knn104jxn_gfunzd8dvyfqc0ut80wdnzdye7_a1utzrlxhsjcoe4cxvg0knqdpdqnhdq3ixtgetludlqjuhgs0oo4fwswxcqeyxka1a7i2_5xrq97xcu_mus3vvgjv3fz5n53qt6zana_tx6ruz5bx1oflxbbt_xweoq3wlcqh1livqvr2jqqoixz_cbvtpvlfaigysko6kvv2vxhlwd5d1yxvvflxovi0_eenkvs_okxmjsqywtvlpuovzhyqmtiqsck2b_e3sahyvl3fswsvlg3efytvyebh0wcp46jip1qszz_nu2ckbmzybqayoqbyithmuqnjwqpjso4xwcdorsn4hp0pz1s3zx8opwi4pefqwsgvlmjbtewmu3eqzz8wltcvmjuwltb1b06eqysphkmeqysphkmeqysphkmeqysphkn7cvpzvfqnj_sv_df_vhldgcypi79_k38l_rm_hprso4ron3lxyd9n2pmj7v3pb_izybqfxx_e4ekpz1o6_4zfqlswul8qjlpc4xbzzqvswslb0kfbsljqclvju8qyhzqut4kwnqwqkgo1ug6zbsqo2mvsdlh1bx0gthqqocrckaseq2vbesgvjglc8wrbpbtb9q_uasctas2lwubq6mhfmvpwzl2oeplqdweql1ov76cpdzhxlygljhjyk7t3ekch8fuqnum3gmakgv3urguory_33_vdpkym6rxfebknvpljvaq8fmifowk4hzsdmoyuw7qsarxidwkqiy5qf0smhzafmqa_fpqq6s7rgfmx2tsoo4ymfemdnc1kkfeim3_ot5qsulmwulc3mets7pbov_vm7f5s_szwnzgywdzw9e6qisyjiteg3_arxdsq1dkqwx02v3vurlfdunbvseqysphkmeqysphkmeqysphkmeqysphkmeqysphkmeqyspu4apqymvy_ol3m6tyfsxb0cs3kd3uq_wnb88g7_jmdoh64e5mfp5a_huzbk_kxh8czgjt34esm9fy_nfgox5iqt40cj8mchcqpkhaqlsumnulmoxiil1vhhofcfghgsuydjv1llq9avxhy9a4m3tymaoyrzrexnsqy6kilsnmivkuqgimcpr1fitiolztj1mxwkpvnvxyu9cx18fxsvfz7buqjqzjkci9_eht6oqhfm_cjagordxhkopn5d1cr_8cbx58t6kw8u4fgrxz23_drr5kpxntk3yvn9v6zsyl5rnqcxmpjkidi6heslusdwryrdrjxmbp5ufavoztjbizzysjpdmzjxfstr8bf4wg9s8gzm8jpm8iwne7j_zzaaqkqljwq2jwrxjgr1jgrwjsu4tn5i1dgu0dkcub25qwrt4k7zdv7zvmbwrq2vlrzhkmeqysphkmbq6jtcvmjuwltcvmjuwltb1rzh1888_33irpu4ttp06x5awdw9h6tc5hrsnoy8tpg6nvzz8dsfuqc_x5s8gcfyxjyfjj9h9y5oq_vd3cmrfva0twz5mzrqyyn2f70sw8bo87mlqblgg559exfnxtcwxq_irp4pjzf94xkjcsbfyruofwh2rehhms6z_5b337d_wucguisxdowssc_c8bzq9d0l3hd4oiqswupr_gqvhbkkh_t5_np6dg4cxsvteuck3mmhtg3lgedrsiexcbnipvyvr8xavy5xdz_aqzmcv8viaj5mvsu3edl1fp7xqspbtlvhaxozbw4v47j9da8cxsur094yqka6vcxl5uunbkyk9n4xqzxh07o5vogqw5oqalizplzyasyrktkprm3fdlv9eyuliywwibyzb_fkfuzljuz5knwuwcb1js9nns0ymc6ywwrq1sc4bgayp2e80oqvyjsjysstykrmc3rfvnsraqvdvox_skrblvszlaj6tdb1kyfcvmjuwltcvmlujrcrphkmeqysphkmeqyspu44ppqmuekitn2bmlrvy0iyuvcwdavhclch9dhfvc2aqcoxd_bvpzpo_uubzte12zyz_lbbwgze5o39nt56hvjurzzfwpiwfyvgb_nbt9_cxbkf2e9x8e_erhklqfqbkc1gsqvjxupa9846sgsvpmfu4nuru_h7twdqko6pv3ky9sscpwqc6qsgo34hbyl38gtlpfrv4lbkfa9m1xwzr_msky6yx9p1lkexcsbyh_9bnzsdkkrtpf3k56gg2vydoprkdwv34dr1vbpawpzkvsu8rz_nuauiil14g2wnxuan8jmpl36_iqd_fh0lp84vx2ot_lbdxuzljwrrfpzrfqwr7qzv824ytyqsztr9s3ofwy0tn_knujm6b_mxm1m1m81p5d_qtlyz6yulnlm2zifesswumwljujf011cnvuwmfswmjnnvwptfoguu4aqx_b9iqthimtgpguwbvr8li9lprjigkrhalrl81jze79yqsxa_pf3aircvmjuwts7wh7qj3aphf0pxdqktrvgccrzqdd1ajqkdlz4wpgaq6fuidhexntbkcspfb3zlf3z8g1og4hkeqkdj_clcfmjuwlt9xcmptadiab7ybswdqdtugfor4emivnowef_ikyu4mrlbcfjhkmeqysphkmeqy8au8_coyn0ok2yuo8xnxwmdxtch0tmzquobkz_izhjl_ctnw3i7bedep2tqzz7yhcv_olnl_ox0dfuoat7sxux5t_0fksqcmw5osg_u75ujl06dui8cvtv_wr3_0_vs6sklqdl6bykniqycg38htkhn6loy6mhht3_dzqct59atjuv0wu7x6kf27wtv4qcmynv34bonzpmpl9f9gqnr3eyfwpw8u4znvqywp3ib14c2whzucti_srs_7yktdd6lzhq26b_y08e3mav56um0y161ccwzgseybxp_v48exw12viqtjxqhdlkrhv26elwvydby7aryubasgqogdukldqvm2fjxnz_dthiootnxjzu9oazdr8ntyvna2xobvjnkgvibpyqfw23hmp8ywlzustmph3f1axuj3js9_bqbyo6zybybybqsydvw8bfw_1l1upvdmkdmc0f_evplrctsk8largcp_xejmp7psfvpshu2s4faeodxqi_u5l_t_vfbyccgoqjzeprodlxhqyusrgxxxcmlq1jtayaaagaeleqvr9mdqp1ymsjmlfltir2i1m7ue7jegs2tg3jzb1o2rqgqdbizgt_xbvpo2ijegkxtzdmdqiaabss_htdf8oraetdeulkyqgi2br2xp6tryxrzieyrxuquqbnrfve3_nbkxt_aytvdkmmop7_4sphkmeqbzs6a79dydsnd4xte10r4l_rqpbb5tn51mjuwn1nk8k0l49qyhqr8ddf7_gnfmwpgax2shw_dalgeqysphkmgqv1euxefxvxeohttgmlppmbxzmdxtch0smdw_gop_mloh9pav1ftqlv0gt6lk2i_9ieq8ut6l8yhx_e13mbp0nv0eb_vt6bmfp3z7ozqxnfc_mf3yx0_duv3th0c_oy_piwcxozxd39o_b751zkflrfagvaem_ge9f7uhvnruyzhdqjfh0pxkdhykrod5rrx6sjvpfm6t8mdmnhi6s4uwpggr99yc9enodmsqsqzec4ouanoplvp6zqtzflmxxotgimfqay_qsnzpvqun1bkay62whgeptp7_ofl0jtbupva6_r_rr7oksoouobpeuw0rvdwfbirmped7inzcqljlqso8npc_vpzm1zdv7026rv4bu3vjfdpaoey3_4hjol9jyqxm_yewkkmfybqylbmykbltclduxmtcwmduxljn8h5d1jgv1jgc1jmqsxtiarmqvwxmvz_dvcdwlyigdbfwgqdtmvzoyaul4krucoolh1doohbmbz0qydfaopcm38dmh1c_ewfehaznmrecvz1zw4bnc1o3h1ba8nvknus_iqcth4kn4zmpqxxzinx3o65tqfngfywr2ncjsbkezezuzmu1t9qgngmgwnjj0ba2l6mauunqqg9fwyjt0gtletdyb2wxva_nrbum0eabyn7cmrkuixvjd4vh_9x_zvqzhkmhqe4_pexqvbng1vx_7mbwvxylucgojxzk1r52bkmhqdmfqaq8fbmhbg35m7cozb09iwirtz7zbongs0xxkp19v8zcvmjuwltcvmjvxqvtcswph0nxvhtnnzhcm7knmxe8y7jaeppayosqxup28479dkv7lq_v_qwxtgup1a_wnugoxfn8nz5cndfxrdxmtbxj1nhpv4o3h7qnj1ubsvuku9lsqox2a09h7ulvnqeyxsex0mzuq30v5mwam5sanpnax1kqresaxg6nqa8v45jo8_fj1ljdq8mp4_lfrty89rjipfyypcqvoprkcagvulmceug_2_6vvg7jmcbckj4w4mvbbphugfh2xzf3qkbvhwvhtpzxutjzu3_erpilvhwzlsvsqtvvizvrrvznsdwsvkxgeihqi6oxpvribmpke4u_bn_mviaqc2ubcyubaqjsm1atmpgvgpgvmjgrwpgpwpjlg74fvaxuj3m6pnzolpkpe1kdy7komvlzk6kiltoi62wbff_dvcra_1mkribluljywuvkmf3oeqzuk6a_xjwafccr9fmz3d1800mu98_dhz_hj0tpu40pt7ejfvncjqnvg_uxhhi_2fvtz7jos81z7opjqhdva_q4vamiu6ioiwqqkgsoql_gb6bk1dzal0xmuw4q7vivvdkegdj3nsuca7gls3jkmxzsiuiwtfxhecqgf0hs_iaepoqghkezjzkam6ecij8evg_33fossriqhijdl8qvpvdoxlyogno_uff87xn1tkeswkinsyerqtdpeg2tmnldfox0n_0vo5zd4apbfefvd2znuwd7okfd3glmjo9iosmitgqxp17arxtshd7hkoyotqx3zbasdzdyv4rmjpjkjrbhppvjry3_xiwkwkzaa3v38c9dmfeszsg8vdxh8po0_owlmfp_h7zc47nw8fuhowpaqhy0mywiosodcvbhmmlkeq7hud7_3f8d5z6qdavitafjoyu73_y37_cqqqmkpjaaqbexznujpi6cgxtkb_dbufsrwhq8lg0ie0pg6nlfnef3btzh0kxlsdh5rcmdnvhxvtwiodpopj3qas2lh2nv8_vguyunie3mf_ygshu7_yqxbvxleo_z8mukrmvavtfuxvmdvydk_coifkminv_y3v8hevxtx6nah1zn6jmdurz2how1cn0_ymjbkekrloruxmws1xvn8nbmwkafbqrtxzlbwtox1tnhfbnhgxnhbqtnjqd9fwgmjcfaercynd4sc2fxiheyzhljmobapzqosmhyzlfkrcc1l7glnuzuuomiedmji4ogio7wokknalfphayi5hocpcfastcsikm_7dbjhedculk3tbvrqq97xqw2yavupctf_yv_y8uswqqt0bi86wfwgdt2ruvdqqk8rblcvpdgzsozqcflp85xebdgd6tsp_obxs5kqvsusvaxevjni_mldgmketfixdq9j3cwyqvh_pij5v1wslb3mv8tqktrh8yuxc9ydoln0zf_qmfkpm9xfzmehkzvluhu8z_fy1stllfnso00w9wjaj6i6onpm31aw9thc1c8_vouxpnarv_jgmprvx3ehhww8usz_m0_uytcnvqlvfuzdczh6eyd7nowzamgmzvrrpnxhpispgrrospmaoyw2rrunwpmpvg1wk5iaoyk2xbesybh_akcylwbq9ggswgjhssjkhuk3lsdrbbnmzr5fquvb0fzmau4ybb_jrvdpdd6zoyw6napeoyfeayor4zutz2pgnphgjjmb9auaeodyopil7q_gujv4f5ih_pghgjtr_r4oqxo_tmbywqrqp1wmbvxazugqltvbbtj_mgdqoqwr7_dy6pcvh5_od58h0au8v7vt9gurhvmvtd1hyepz_nv74qaqqq0b6wzmpb7x2bqbi4_kpk62mmg6ubo1npdgrohbuzv0duojfmcrf1l0fscpkzv38hnwykcqetnmhxxkp176gu0u_cotegvq0u4ev3bmhx2ubu0padvzf_bvavtfuyv5_dll7_uufbkmimj4xv37o3boqvtn16yup1zunmg9lmeqwmzk_ev24fzmra_kweqmrwp37jg8rahhqgmywaknmbzsprgrerirujjvurxr6ahzcuyyej3ckqanobidnrgwf6auzwzzhuzo8pwzsc7p0upqacpbr7gfiwqjbegolfjou11es3gpb7wtd9a2a_rccifqkfoujmgrrgjksaqw6zmlw5hqarb12swrob9qlwgr0gddvwyufugnfpjtiwiqnnnqocp0ufunicqkodoltz63oj7ydlspbaaqvnxnzpv6k01fkstklkggd5fw8cwdqld4nwtlrmoiofi5yizyuec7fqbc0uxs0wxfycu_2ystbdstoyctbqi1o9nluzklfyownrrjvpfyli4mdfwmcugnwwqmp_tgkkjt6edqmsbvfvc1d_hef_hwts_ree7ucp7uxvmfupg6lbxu6dmfkz24zsm_s_hp9gg_gyd1lpdtc_bgqyuhwtd27evoybq_vgcbcdwnspu4w5ovuoxip_zxg09wxgyotadrqmk3rm3jvumo1utmfv0nupw_igdqdi41q5by_s0ctzzkafuwqy0t2mg_xcymh_grlgtj03v1izq7h7soc2u74ebqc0r_fh90vnah76_fvua4rg3hqmiy_whna2p0pnkrxgbppmbypsv9wfc_jawvqfu19imbr_u3gmoodqtppftu4enina1cp0n1dypj8sti3h_e93r_zukeadbp0_uwyjmlwf3uepfzhmf7ib2p5bcu63hkki4r9pajwcqqqmkpj6ispusqwcq4cosfjwha1xmpxph6nboyc7dukfs5g6mrakmtqwttcwszcemckwbdjtp3iq0hrbldiqz0s25kqo7m4uyg2h4nlfpi_nwyvi_liydbtp6eyzfmimcousuz1zdhcbqnxy7yjtrcguouhwq6aamthlxh1ll_lyzy8golx8ghuoanbybykbqoaaneedhh8ondizkgob1yicvggobqtca0c3dyaqbhuuhi_olaatrtlh_nvfvd8bvbkguzvpoqojtedgqaqi_ef4seh3jexeyaimrsrzwbz958t6igp_k2yqlus_lozi_dppvc4i81ha1jkl_zkd2zklwy77zxqczldntmusa6iimf9jjvolm3uslxpt2upnudt_igpv0bslyopjgqlffnw3xm_ba9fhngspf_34lohukwakjwbtv_lki2n_uluw9ynh_ltwcv0mbpztingqo1mjod4upp7thqz147tstb1e95ywdrmhnw3c0qaljmb52zbvg9bbgx5nq89wbkyoh4cvolmjla7folppoidsafdimf_7gzjxpyexkpn_mfv2pg7zsctt4waq_gck9pzvb1oj_7yauqvbk6zq_bgjwwlvj2gm0nund6b6yptxmfxb1bcepgotlcbqbadvmr5o3wcf0jmqqevuqbemoxtwgzb1gzh_zpgan1ujmjwhv7xutnwgdfwgs9pqdfrfg6lzh9pawuzxdi1kmdp7qc0eqqqmkpiqykqcqu0x_0qlguphj0syf42gk5j69mpu7zzdnqahzyvmlrf_avoznomtc_mmvizzfiyknqykbmtc_lanmakdmvi4eejcnrh1r3hi8jt4pyqppo5ikap9yxv_e8blg2ropjiglml_uzganu6ft2su92cbuwxlknkfammrkqhkhanlhuikqgoiuylyl_l_yhkidh_syqftivgne1jdwnqa4a_gex9fwki8d5uvddx6d4bsta2nvgnnit5ut45yrc_vp6ntz4jmn9sr3wld5yhmzbs3a1ermxwyu80q0hynoiko7snlkqg6vpgxphtymqluthwxwhf5abxb1pmyi7msh_kidz2altmylrjqdap_nlupboph8xbgcyymm2w9m8c_ncm7wkt8azgneiftelrvzuotgkdv2kz99acghwhwz_qjwdrwajuyu5_aavrnu6d1napj_gkupgpm7rkmy_7nurc2u891ezjd_faaqwsbkzqezfghmf_susraxfzvdcwb6naptn6hmoyv4or9dwqgegxpawugekgmzlyfuzdapmrieoyryaq4fq_3rvqg8b654_3ohqkhuowot6p9ei7hqehp5wg_w9tc8xygrgro8_ycztd1utttmwzqjfrfwgn0eejyzceiam3yu55uzyq9f9mzotz0_u9data_kcixfexvmpwfh6ki5h_ttb3i_yfmxt6sijupy_tywxusqfva1hcy1a81gophmf8qtn68dqel_ym4mbp4bzdv8x6nxyyygl_bzdqv9mjq9gxyz6qcqqqmkpiqyorwa6h_vfb4qgk5j6bmdurz2how1cn0uyopqmfkphpl7o2hy5tjdxpz7as_7mfyx317en3mlznqcmyyzpkv9ukaajqcqi_miqyc14smj7xqpd2vn6lilhhc0vpez4inuvf_g_fm22znkvmzhqgsqtghs8zabxzjx5ei7akohqbvrfwfscabwpj1aft2pddgnvw4jckgnkyeqg6irql_0vimioa1wi9ubbkz6iawvux8juinqv6yomvr2caow3soklvw_0gaq6o8tugzqolxkrmzfyruvzdsmtwzqhq3ftbvqxyizqvwwaizphghvijlknal0pue5e3e_hnqpcywho3tjsp0uojguojlip5mpdj_kcmyfaf5y1srohgdqpzqgukuo8n9_xadfrikptx6mll3hrhagacefcar_3wyg7r6bbxrm3sgy2myq0ocp6_u0btylyl_c3tp1agbq3ds4hx1eb_ewzqocpbwdqd_gg6iab1dxykmhdqbiokq1h0xq3jqgeipvp68nnfnlzf8yi8eqeasyfxsmrql_fecealpvixu8pfje_lre_mv7guco0wqu6tmby_7hc_ity_4uz988pkr5n7df4knmixxe1qri8nejt2yuctj_jtrv45h_zqoozg1a30h8gbuqatbwg6gutfuw9ywhqxfxrrg4jyzupgfumtadwvydqbioam1hsfwimpx22h0shune_zpndmkiu1ve9m_3gqmbb1bpwg9otrpadesmujqnwtsrlcqyiqslh_fkc2v1zycilm6_22s1ng_nujbvwvqfu18omoq6bksip2dqswnth3yodxqeprcwvqz9uzwt4v97_z0k_rf_b9qr_4zxjw5d034otfs5_uurn_j_plak_ydavuc1bz76vlbmomoqblhnyfdg5s7ulokjjto9rqb2dwxg30q1mjqp4n7uk9jfsyede9yb6llmx0y0dwcy1vv0ptzkff7aqvezlqdsrugnxm1an1vdy51rumd3dy77y25u2amapm5g95fdqw2yfmilimobxdio0line1ir3jsqohdzyxuvqxehmobl9siktlkr7e3n2lvkiya1he1mncxwqxjcf1n3ewcyh0xuue1whb4wjuxuj2l_bkfolrzmfrzm5glagrnn9nuzznmwqomcjfgshcksxy9fb1cltyyllvzkgliynhio6tjmvtd1ychutv2pkqfurc1ue6wrllytznrkbcmy_spd1ha1d6zgywpsafvk3yxc07ot16ybvbu3ww_eiqxnmhvddkci9a1cdzato7g1hrneygavr_vxyzh_b61mmnq00dya6h4e_z_7tbdcm_x_tv6b_l_hispuzcojnttl_0b8_rl_aphh0fr4mytd6hgkpiqy_kld1nzlxvxfpl9lzj9vn0x6hynml23uzz2piuxdl_dbrqwjags7isuw2_ix_29x67ai9gsj9cu2u8przqoowpupry1ubvmvtfuw9cweqq86hwqmphsw9uhnckdb6hmju8cyfq8i_vsbb_avgj5qr_4zln_ul2gqpv0c_6rjfp6at2s8f0rc1ct4tdlye_0qfioe5ksefktkpsblphmqhodlpccs4wo5emczo_qpixw6lwayun_8iqxvrc725rcqnl2kax0bodjf8navalemi_8lr07dmdw6sl6dhnmjgdlssyqaztmvqfcbcmiuzlaqeazcmgwykgfqgw3ubszqnbztgf_8u8_spjswsgywiohqbqsc36_jmrro_w8jsntaxb_kt5uop715g63ug_hs7p58_yr3p15hr_n5eongolqraqttbvxrpk2k_kfnaclzt0ddqfb0aiugh6thum9q2cnihap_oi_14mgu5ggbb5dnfwwz8z8prgp_zdzp5h1mrozuysxf_scyrhjzz5gys1kytru4knflv_qfnf2pzz79ztttlgvtfuxvmfxb1k1hksgofajalwp335ukqsfubvmvtfuwnwagxk1vbvmvtfuw9wmdqdtdcqy_ftb1u0vb1kcppm537tqifs5hqoz5n_sefxsbp9qrx8tmvfq_xieldqwhc6boyq64ilcta3ifzdt5oop3x2egwqij8mkyx8r1anplokhujt2qzmra5ifirocuuyr9dfojzionuaphak4mobkdos4nogp7umsspaqru_sikouqzfsgql5kqbt3nrp_iwjtrsdqtcf1gn7zeq_ngtq3h9uds8n1vehbqh6tbygia6fauap_4dd_9ahda7hpl8xgqkbehtwxpyv4e1oynchv1hybqajcqef8_cttn_gro7b_mqtoehcr0fidj6ndkb_9g1ae_n6baivmfpfck8ud6jkccyf_ln97rt1saitwbxycbggi3pprgl_hohuooo5oo25ootzjvtp5wmocjn1im9hpg9immtjimtipgehw6dyfkazfsbsrtibmherf4pj_s_mspxpy_leofvf7bcl2clxwojuhvmvtbvwvqfu5_xi4kpcqyqmkpg6imsbvmvtfuwdedhqsp3h2xz0dskpj41mdvcqdptby8fu58emjo3xermhoy8t84i99tp6pncwnqx7qj87f_1nw5ox_1njdezqzr2f_pvf2dhks9map7sqzjtizc17gg_0sdrr93fl0zdjcsnvpfa3jj8tyd9rog_lvug3oxt28d_ispsvgp7ozbwuke47avfr7jhequho5rnzetyafxpzj24jtpyr9mrodzc_nw9veclqkeyu4axozfwcglqenfwh6aoyyh_he3e_anhr7jtglzdo5338m4cxfznchil2d8prkqusuvvcajq7upcw_ngkt4r8droqjcwtrhg_qfvqnt3a2ubu7m6odb1g7vevmedqrttuwbmebugrl2kgx0bodbzlucaulkryfhkpkyzpflm35dr_6wkh5ukgcsi83zb95csueiylbpqipc6wl2p8yuhsyu3bqbmhuzmhewxlezgov4mxrmwlmdmxm5rt6_os72umtdkkf_laqmx0zonokrpz7yzqmcqgqkkpiqyqmbq5kjgqokpcqyqmkpgqokpcqyqmkpgqokpcqyqmposwdtrnags_ld_3grtv8dlfbz_ot_fmxemcobcniyutmnoniwxtwbqffw4syb3iwtufio_5soepngd_i9fhh2pyyphyg7sjn702k0mgwgg39vaj37vijhn_khbptjwgls5in0dwe9oefjlttzcs4k7_j1dry4bizmpnrscvrzsadpo1wguju7g98ju9w6gm7gbt2de5ygpmflrqmwqzlzg11gzxcouxb38iairqtq7hpctd_b5ujfgu3smgtu6ddlwqggjeg2_jehadfyxuhpg_znkhwlzveh_hrc_3mcud69c9xs4l2_xuqmu4e3odbwzk2ojcalvhmqg5g2o_wtv3qdp6jbmdavi21xklro_9bs3gndom0y1oeyvolmtn2ov_ptf1j3zmbqsu6ftinfeigfui2uxi2vxdqgal3mylzmykzqy5_ft0wu7hebvipa_lbcwlxco6p_lmh9optiiggrhusbkvlsk94shvbdsbkbtcqyqmkpgqokpcqy_nxcfuxvmvtbvwvqfuxvmvtbvwvqfuxvmvtbvwdrncaaozc3wzqr2d_g_p5rg0pv9_ffrx_t_i8qjahhebvjjipzy9xha_toffjdpillx88hotahztfoz5_nrhv4h2ff6j3lrrvq6gyhpvzk1ree3avicqaa5o1pb3qsg7at59e_gyrkm4eafamzdqcmsocmz_szeb3wcion7_jjbzpuedbshtzjwc9_suwx9ah7bvlozjywfu1ubclg0amijozp8wfprywc_nvqkegidp0e1v7lftoojv7lnveusec_1rmwzaxr9co85u7yy6e3fwmvddyamj6nxx1_c3sov9vrsc0eznovxk7fqsxzznv5gxfir5w1x_nqmnnsvgqocosqfukzh_sujrx2rzrblsyyhj_jlmx3ixu7axw3awxxqwkyewssonae3kqsdvalugqwnzs5rsl6srkpypyepy9sne_nvssy211fjllbxuuksttdrssy211nr59vtb1msmsezpfoi_0x6_caj_xrnq_dc_g8iot2mfllcue6bezirh_bfknuxmtzzdjl_4ftrrv6xdudr_cz967rzgdngdsuauzqb45a3gjyefmuqrf4qlx8nriw_xoztazmfaofmlbld7bjosg3hruobinjupppgeoky38nzmdeuhaq2vjjp1vn8gm1xe_p26hksi1i_v_wrebrw1q1gyugqzukox_8q6_ihga2solegvwvbxq1jrn6b7to3zn8k_rxjxooyfmrrlr46sx0pzuyfhapht20_fbha9fyweqdyxmrfjshwdqwhmx0t9afhujhl1p3mruorfd7ckhxf_yagmkzr8kskdxuzliuydzun1tuiezmrexmso4ptkzsze3szk3sj4jtzexsllncnb_mjawqw0idgmiusroeowvsedvzmpykxvzir_wvlpioz9tm4kdnvmanktfvmqjjtlzmqzfrlpiozvzmpykxvzuozzaakavtzen73x97av2gjvgdw9opd_nf_62echrfrbepons6qmfrj5ug5g9sfsteym1v77ragdr8j723eh_4ht_bftxmtajmasa9ophjdqzwarcvs7kztxowrjdsu4k3mrtwizh_l8xtgadnhq83wuwrolazqlbja6jo_irms_sy7i_gvek8gmoivvh5pgknuhhi5ddrgbodbd9n2zkqyv4lr4ak20djq6poxm8r87_oglnh0b2bjuztb9xa1heq1efvsip7u9owgpwv7uwlqlqs_1g0ckau6t4b1bklzjls44wyh7myh4wiexlarub1umbjjgldp_i2pvm2pviojni2jnkwnfoflxpzdkdkmhia1cw0gqtpa5dsoi6uvkgzvq2gujbvwvqfuxvm3rpopmsxbvmvtfuwvcfubvmvtfuwvcfubvmvtfuwvchuzwqmzky5lufy_pyx_y_7b_mwnt_zs_j4n_xl_znse1gzqvbxk9u3qxw7qxv3swigp_hhy4dr5qfhpgpyqmgx4wbbcrkamzmj2kzhagupohjgusmiizvian0ue4cztv1lcwq8g7nro_5drqdos0hmqpoejvuxtrkdk1lnwa94_wuhljtnwdbspehxrapmrqcg9z3f8mmtkdbkwxeiqj_ibfngmgqhlxwklyfycwvosevv0gdk9o_axbhbpxqyvo0h2_gqqvskfvuriqjfgzppp8jxgbp3frqsnv1_ss3xmbqek7zfpv6k01keafnoqh7ekrdvh3knrdlbsu9u_kmh_fpxh_xzvw6kkzdnu5nlnnio7ssxvgknwmupgsogslzgmqjucsxm6aujw1yzjugqkx0zpb1rwdyv4zbvmvtfuwvcfubvofm4ucqqqmkpiqykqcqqqmkpiqykqcqqqmkpiqyoqzbfnh0wbdk7ydsybgl1zw9si0bs_p4mslm_otcxypewkiypbspmhjlq1ecdzkluyqpuzlhhtobaqaacaasurbvpdqekhw_daqrnseug0accq7oingl81dnhmzioxrzasyqn4jawhequmqwnajkeahasmtocjwlmzuoonjgpn6wnd_a2w_bj2ouwtfp23iwvaecrdklqlzpdtrkcrmvd0gs1xg_6smx4o6nfr1brrctnx9uosobftreqyswbxvvyasv2v4wkpjo88tvoccg7qtygpwfkdmlxptdr9pq4quiyzp_rt3nwh0i_o1vgagyudqwmdzzq8lfm7jtruxv3qxw3t5d_jikk8gdbpgyzlnykjgyzxpxaktotjsbuwd5aj_pyyfixkdf1mmulomjpmppg0fuxvmvtbvwvqfu5_xi4kpcqyqmkpgqokpcqyqmkpgqokpcqyqmkpg6rmfu02mpsn2g8tzujwxmz41ctlnyyjryjjncceljakcdv9o5ck8ncnyngsibw_jqdfzqb4cupqu0_arpmwoalpdvlq_yqb6pgk_qmaoittkpmyt6gmtumjqrtjmrmseuwmlulwupbjssy51kfyyvfb8yg0bt_0gkhgtvdxu_gykiph_nrrz3wxtdyauzsadqceqdh9vdqjqab8ow1tpxqzkyfa8og_qipu27ndrdtleduufbb0fn_kzntrythu5p4yc96bmrbpytibbqjrudy75r2zgfj8pivz7wkoq7bydqjbkpsf8fsywydqwa8c44k9dqkhldzpvy7roxmohjvmojvi2r_zpnzyeifklm_wstfopk1uyqudxdprnpsmwde_evdtecqyqmkpgqokpcqy2pazgqokpcqyqmkpgqokpcqy_uzj61vdfbxspmpp0wdtvcg4vth26yop3oyc7dukfs5gajfmpzs2m5symz0ykxudsghcutyrmfwbqna8xmik6mc3zmcs5mc_gzup8ycvcxexhrb4cpix6nyvijqw8spl_cpdejj0hjexsigkkvmo3c04vbbukolsn7drihl7k1vf2qxu07nvr8rqo_dujvmkwzcdjcx9dgknbxcjpgd1nsbqfpwkgmgkgck_qyvbv2k26gkl8tdjgazwdesrkrunqk4zuklutkx4r7y_4csu14nlthd8w_a5imnumyegvnrazyfkpzgfqcsf_l3ufs0bk_ol0xhdejyoa6cux8yuhsyuxswxvzwoe3mlodjdfv6ojvbxrtj3k3lqr86cex4uht_m4mkle1itspz7rmf_9e_c_lc1elwqmkpiqykqcqqqmtnhmwvqfuxvmvtbvwvqfuxvmfeiw1xxdr14kpj6dmhw751db1kcppm73ho40ch0uyepomvtsbuzn2gy2liwz_jrmwzgo2jgqobzxfl2ynhmqjz7ixnjcucz6uysekjqbukwkj6tuypf7upcr_iaalzyohp7itk_rmrqfqslin7or1a3q1utwqzizynh4elcallw6yj4d1wiknntlk0hypsqwitpmg1uyfgsibqirvviqq_f9fzxss_vfpj_3ksbqkgx_d4yyqbwj98skagasjbeoslvb1jladoomkywdkr4ths5rmmpvcvm7iozhu8zfjam4zqymtx2ktdkhyuz1sgiepidkxwlfpc7uksdmqou5epmpszx8arziqdxstbu54k8wfjxvytxnyjldfrim8c_nyfavfamxpjmq40lajkia0p8lm3u7fwvtfux9_mdqilq0bpxwmhv7mdu_ghzng6a1yyd_pmluefrpfrjz7tmecfobjvncw9rh9gp9gfywvchujwjt0zjslsdh5z2gqupo0npwssfubvmvtfuwvchujwjtt5w4guwmo2dqmwxtm8_htopq5xkmjmuscvspm9xm_kolezkbk3mk_u_kltjtc7am_u_nyu6dlfe097jlce_yh_kkdwkmuxotdfxu36ye0_kxkmhmnwzr_biznwwtpulgzrymsqdqhca1b4v4o0fghqfuq4aqelpdih8delctdmpzdkjiwgn4drhbcd1ncvtzqi30pkplnyiauxhz9xvclboqtvc90psqqwoe6oovnvmp7l9d0a2i4nzk5l_g0dcugsumrlnftnsmomyjspmasclmzbd1m7yc6qs1i_21roal3spghtftaqavnc_5siubqrbt50oodytjgoicg_mii_tsj_n2akvmudovaf5y1sroxilznbufqnuhrf2p51cm_s0qmpoeygodhqmgyyseqj8ealsewhfx1liiuz872lxnwdsdgaljvjvqogmr1xpy2ykp2anitb9f6gefqwfrozv9l2k1h0pmscpuhaba2zgq_6hm1byotzd9jr5ty8yduespo739opli_g8gu_otv5phavnz9bly3wum0mcbfq7nvik_5zbb1byonf2dshzltocpw_jvnghal84qmpodywogr5q_67yj6scau9m43czeswenlzn6mghqafxm0_czkyfm_wjp9ly34b8tkjiqykqcqqqmphymxrx4exv37sx_fsvth1gywqrc7jtips5hkkeui188ac_4z_glmkyuiaga43nghzllfz17gkc_uejlwl_ivavui36uh265s5uavaxdb_lxuybvcntr8okkdfxsb9ja_sm2e41w87prnxawy4n7j8kkln4cjvlmx_rmrpotw_hath8ktqzyla1aqz69td2lyzvutw83lmgcyl_x2xrndposg6lch83o_viwvunmh5opypqav3yqnjsdydovxgilydczy9tvabfiuzf5ifceqareaegvbuoocravwqjidudhubl_lgxpi73h7bwsu5j0fbo8ucqzmuh67jsyd7uuzir7ds5koo5goozvi2zojcabdmzopmzmzgzmz61mjm1utpvldh_0bsjsbsfsxnqsiwgqisz9yncvbchd9_frt1rmnpax_7r_kswu0duq9t9hv9dnvg62kdn7uv4wpipf16dtvsgvlewdydgahvetydw6skeda8cxxzbywozwo3b2sdqpg4topvbyv45hg9vx_f8_ldipe9de_sbp_xywgeqfye8barpq_taxshupxkmtunyrpipwrxlaog92wrtz_zc6xng2r4npwcvtp3umdwbiyvctcw42n3mszmpq_hwmpuxw9qlvptkg155jqptb_gzv_oxk8zuk13qxunhrikpcqyqmkpg6gpoyavswf79_7f3716cohfcwdrnekzudq53goq_lzd1uooavv_f_xx_8y3gmvylpxp3so_zv38kushcmcjt_9ur_aj7_aje9lnyk6mco4mclewaujqjegap94htttpcyxpcywyepnln0yva0py3qajcphcixamkfju4bosl3fpoapgymgtuvshxntr9zq4edhbg5mvsu4zlscinzk5l3k1wnsvvthywvqy24euez6sqxqlps1gjavsuanoa5jngjtjubtsif6ez9t_vz7bvfwqgb04bre6dy8xzf26sr0m_vqesduirpefvyqipdl71koofijopbcaqwbtsbqoc9dufkiboerexjwckxtbvxrps1adv5kybofn86jhmdr8ja0xopnlxtyrhdux_slvjzmltwsfnloltgy4j9timb8ywywa6hyyv_qem7ewmyiy_4ze2mpc6npaxcyuuxkvzcm60spbvmfn0z99adqmskut4r5e1z9qmxmfxwdcqy_ntd1_taead2nckam_9ewnzsoltjipy09whe6eulbjew9291kdaqyuozdtdzt9zkbuwfrrxwjuzd6zbugqss40mqrdg_fwbf3uvhhe4dw514kr5v27rkwmhuipvopevoihttaepswnynj7qkcg_jly_ti3p0mjjw9zu_wwkpd6nv60rt5zfbjwqlph_uizymbnfzy_wbyimb_xtfydfdzyj3ex9v6mpiimbujfagdmj_edgyxiwg8vr74tpg_vvs_6dgmlmpvmqo_w78opa_zhn1slpanii_6xxeeeaziml_t_ze5ncyvz_sdm6o5_h4a83vaxi43_x438gpdfo3en1nmx96fm_kp1_tazmgqbrf87z79_4jo9aorxc4bk6he8x23kbx7j33jgdqpzzr3qxtz_vo6d17d3czqiqy_kpa1lsy7g6cqsth4_9eojjudvoxab_2i_nvdloxml7rccow5e_q3nqbipmf6o7_rhpox3yxyeoxewiiiuvwmf_tbfcvtfuwvcfubvmj5_deirnijppy_m9_8xvs3bsxhw4dup2pzwhmfdrzunmg9lmeqanpmo5ompv82jf60wfo2mecofuhvppft_adhqltotvwgzltviofj9bw65ldq4hcvp_pgpb6vbixsx6szvqlzq9jncdcsk4qdukppjmannkgkthavo4n7j8ikdxizmrojmv1wgtag5y41i46q10arbx2pnyksbvwp_hfjqtvmkkmvb3igcjuow1h6ipzqx4kyh_cwk8t6_hjlaxus7qkp_4twhqvrnan73tewzuzyjavwdwxp7zgr7mkp_wddu9bh9a5hvnnex_k_tdqziuvolnrhpuph06jvtqiq2xrmuogoj6espipyrhxigdrptjmt_2ppnfa_ljuysxerlhy0mw5dcixf49aathbxnhgxnhflmf9p_meviwzopg3mj43mzm1mze1mz6zw_ftoqujwqtj_ju8ldzxksmi_gbh_xx6zsqy_thg6pcf38vlh7vix3kwtp3q47vqdjzadqz_cldaadxvcz_qycpsrxkangzdbpx109hj9afk9jmxcshrbsozqrm1db1ls3utd_atc6cunsbn_8ooktrq3_meczuzbg0ad0yldcv4cpzqwfqrsvwjnvctm0erulrwzlhmvn53yejuwmurt_i_xcmss0hpzdnkzvopwd29pmzr9du9alyqltnfsomd7nd4tbrnqh9q2hzupil_pgwpmp4v79oedni9satl7hbzipbcsjptz3l0ygi0bqj2blbjbg78ebaovjmacnvqs0w9qtjvswm1xse7_fcxkrbq_fqfyddopbmfucv9423mfpaqkk_nrdt9pmzflrtospgnqh2uzndvb_aqzq6b1mmzwy7d69yfrq7rjimkynbwsyuzo87bhdvhppxzirmjozqcixgmzde7h7dxg9gu2vyor3haln6e_wiocpz9gt9wbqmqlp2n_5cayuh0wb1opb72wmehqdllzpcv1tcfqvcwcqowuqty3r651uhqmne6b1d4vm6ukedj1_cwhq3ke2vhjocvevpximzh5qg7bntir5k5iqykqcqficfvnllziknkwmztr87969mtinyortc1o3cw53goq_lzb1len9qf2vmkyd_qrv_xoej3_td03rx5gp_qh9_09wvmjuc1n5nlpzdmykv_bqyg2_ltosps6x63j9tq28fslfslzdl16lm5n_8yshjcphit7am7ftg9g3ezqpl3we2176vyob4cooddsznm9edwdqdd6jbescqqhi1lh2rudtjko08wzbn7o3satzay8nac1xb38i6tch4sfrotdworpaq0ygolbvytfdvema1eaa3uncwdtzdzhvvj1lonuigtch1qhtuwndb6ayu4zdnwu44f_f250behs2heyvs1nfxyopnrjgvct7rydqwakhz4a5b9eqzvnvgfscqvvafhmpaqapfpp3zdr_qejhpuigsei8xda9jcsukmyllpqipc5wb_p8ycfsyy2bqxkhkzkh0wulk7gov4nxrixlgroxc9ttk_psl2umjhlk_2lawmw0toooujrto2dq44gpi7ehhajlavrbwtq_hxh_ttcvi_5fqwfut01n6ithk2sldnw17azdczy0u0_jmp8i_hmeug_e7ybwm7h1zp_czmt1mgkmdkzi_oo9gtog2e4dbn7ea2dqcm_mfycizuqqjplnclq9gwo572cm5ppi_io9ta8zhani9j3cq1b2od6ttmmf3n4y5j_s1_jc9i00g9uhwdt4c6u1uuwxbzymatih3h_gcfkbzdgwzmplenskpg43v1yupkzj_nycnpwqwmo0mfzdip8dygruudxni01f9f0w7_urygouavs2yyc3tzja6nw3mfohzcyffzfz_5h9rmw_3cbsvggqdvdqad_wcyfqq9dubvaza7hpeczzftpte3guaqbv5lg796gsbbx3fuz9vp2pexd67trwbpv_ttlqhoza1cm99lzvg_pf4ruiobiwpb0lagwyuijm1m6cftfj_ie7oe0zlob0s5gqiv5qajwcqqqmkpgagamvsgwhdh2s8k05gq5g6tmpu7dzdncahd6xmfumnxiwdwz4e_yt1o8jhx1udvpzrc3u90so5osux_t9vp868omv2gkshiollszv4t_8dhpnda_dv9raj96rhwootb9py0faambfb_ctkweyvhwzidt4kfetfmsjmlqbg5m1nlov4gah0dfyrx7ynnyl7uazt1iqn9cr2mdbm_vi5ygpmwki_y3fgd67hl2jdxzu1aehnvrm1_byyh1_5b7vwmw_amco1qflehptwlrhphpsp_4eipupnljqkt7pbhypuu_q_q838pkh11ajgnz7kkx9vqzxatqirm2du19rkhknad_s4s5um_l_ebukvexdp6jwatbmml_otlv86k_l739z92rn6rjonbal3hkrblatll0sll05hgq_5gg_5gcusl_bwr44jqdqfqi8t_uttoudivpnkeyfmqm0ckbaujqxus_v4v1icnwflke6ux8jtp3y47vx_xgb166ppqls_rxxqkpvwwum2dq15_clsc1pgdqu2kmisuwtefufp2p3xgmnuuownm4qn0kpnypc5dajtpstqx_wt0spg73mdwvhiod1mcju4d7cfdiztrzeyd6ajikabwagi9bwns_0eun_oomluzzvilgvffvhf7mhxl4_yamhw4lwjpi8_9tjc1kea_rax_833xwbirf_9rwnqmefj5om1u8bqy_zsepj8utl0nt_p1rhsk8vm27upermt7yzntcazgb1bthlclaro0aaoqmprdzfqcq7ebvinkem7dmapb6_6hlmhgdwbtu4e26ex9rjgqo1ppoeva2bfutj071nystr9yafhc1nldbsfivtbvwvqfuxvmbyr5vyovhd9_xmk4adrcwdsnh6zu5xzunah9tmgqeygp3_dy9nf4p1_p4otxi3j3_rgc_noe7372nu6fiw6gistwwnamrml_zs80u8c8jmsopny9cc68dgvdphjqo19ehn_jgpmsvomhuaviw1vkjet4lxehv7mdcvp3twbcb1rfp28chym1fabvqhvzosf6ayi4dxz2jtb5hoy4fb4pm2zt8wxwx_5cwwwo1qtzva_oh1ux26urcviusfonydnmnynr_gxnpbwz25cx_ujrvvzhnvt8bgz_6uy_1cqdfo43dcnygigxbc57bfrlxg0lp46iv_eyp5m5bf5ockkgw6deb2rg8inmb1wpn9aintoug6kcosyguevi_smkr32pzrfjsocfjvvlmh_jxuzbxmzbwxtrwuyewconn6i1kaeevalugasozs2mzchovssnvlhmcexvmf_hp4cqtzn66qfao9dgztq4tp3sikadbhbnqokptyvmxt_fpzqgpwddmjo81vzwmzvzgg1an04lmmoavclu3sew5h_dq80wnrlzh_6g1nsmjpkzmjuwvcjthqm9q2hmx8lvxwxtrewfwlj9oeznhm_n_d_5qnnj7dyn2irml0xurqjh27dppm4bu5uj8qdyx9u3b6y_8djfe6zgt0vj9gabsy8dpkaefwg4_yf2gesh328fymv3jqfpbk7giv_pa6b2joqxfwk4f0iyskaq7fknwltrp7pxh_fo9w1tpv7gmf9iz_rzpglonyqqpsfv33kqlykpkzh_tdnv3a9h6vkrrnxmxv7h2tpqdkjexlvhyldgcprbmhu5jottzf9d92aiurcpj7zlpi728_4c81_st6ctp_vcwtt42mymfrfhg7znkdttfuxvmfxbvavttx5a9fvf_35tnfzb1gcdpj7qodxpeppcwlqbspr_uf4d_5le6fn8kzb6yxeh4kg_enceb8fk0l0zhzcqb_m2lzzj_gqoj5v18mo1m_ej06uxfkhpjffavt9atknfy8li7exi8ypq7oojuvwn3hbwa_orugbtz4ajwipf_htxj38fvlr87mavqtbf_619gr2mdbqrqk02sm_t6t8wcm6_hmboctmtpkz_5a23dddqykm_v8el8dg6digfw0m9vfpefsfgng0gymrky6u2_cdarmpzi_hldfqugv0qaraw29huxw_xwfsptmqw7ikkuisoonabbvtxbbit7uikf8i06vzfshvp_mvtroz2qgh09lilf_ohcbrf71aet6gpexhmqyqsonkjxgbl4uwtrznlrni05opuzttoyivk_mbezkbuzmlyznae1klfzomrjlkiu9mrzwkw1ingpiugsoekzvauivgqlphqyuxceuftzqx59nllby1vkxbvoflpi6eqcvpnxh5mpm1lu3sxgsysd0dsdi_ooritdab3etmdouht0x9qxgn9ctmqn37ucm2myqdahp38dupt7fwlnoukk_3kczu5ugstgwqvadqzshugmyq_x7wlrsghylbqk5h3j_y_n8d5ikymanhqixavb9fy_btcvi2vi1ck2fsf048vyc4rbvswdu6gf47jc12sojodoc_733pqyztakrdwmzzbwv_f3n1obp2itzlqzqbwqgkna0ad3dcvdurgymfs9bvaqmygfucubu91dlavrhpl9pabudva3tkjyecfptonwwrqwgqnpqajxw1iv66df_xm1hsfiixvwfbfmxduovftbqz04omkpgqokpcqa2poetijycqc8oth3yodxpepp8wtsmidg0iq97_gga9vohrr_7kdrtyvk9glebicrrv9lcdlfqrm_qtbvm6vcvnukpd9zcn00fkvoyqtsukmtdx2ujb_fbk0dobmb_u2dqx2avbbdovannnamdzkmwvat4q9kc7vzderhzzznv9_uoba1c_gbj074xahpmzvqjpbrvbozqlfy0_fpvuyxj_kavldw5ve5ypedwggynnhosw64y8g6tm_qny_4lr4ak2_dhu1w_5mfunrbs6_fakqegve2mat6qiesiiooja9fqktgbmrbe4k9ozypb1wxdx6jbahvj9wmoll0kyw6sjrclzq9zzq8lrscygiqa6ntbxkweuk_lbuznbuzlhuzkbezklgmmciv1shhaxb9jyadesbu4lnjxcawiolofmezd1juagudvbkzgb1apm3unywq4wslu9ztbxpwfra2vad2wk4z5h2vtakry2hzzx9siywpsabvd1oi6s9uaqshaf0vc1ltyv7_ouw8cqcwwgknh9zydqlcbe_ejmf6h_xo_6zzaqbgy_kj_bavt7z_gr8yzdol_tpjjahq8gzjudywwmpw7rgza2uqx726mru4_aabv02p3mva7j2hqfxktbt_tmpx_phxtty3c1ngaqm2s1jc1eqkznxl_butxsgeqakkb3wwckpjackmygu1mxrp3w8x8qwt1bw3zy48w878jy_231_7g1u31lwl_d183yzf_hkd1inemnshu8hrzacplpiqyqmcqgqkpg6kpoockpj4bmpvb53cnqehzcvnfzh8sy_jyzsbljixlorvjeb7owzji0_agimszkcva8nqm6gk2agou6gch7hhu38mcx8exymicveerccpdogb2ftihu6ahlbkorerzgksmrqzl1gpcy5k7qpnudqwosiedmagqlhxhp9zrcgiouv9odswx4_wb9zestcsikm_7dqknpghkdxpsmjagvxvyvl5twaxck9xkul8r2t_2_dqmkpuphnwy6kedulejrtsaxlcmocp7ojovdnuqpnlnk4nbsje1tvuhvjrnvpfdzq0q9aaafpnpg8iq9qsvuqh7sooulg2k_idfzl_iury_4kordafmhuocm6kzruf2pqojltptxuwwhljsswrvx3mwlmdnxm6agmtygg2cqrftokhvff25iflvdymyqmcqgqkkpiqy2vsygqnfhazmb9curuxvbvmvtfuwvcfubvmvth1emlrdpwdq0wdtt7suth36yop2106d0ocuppomr9goznke9yk8g9sstf2wbyuhcdfezug2u7qxy1aibgslf3mvh_mlj3s1psqrfhgv1z0cqqynojidnrgwl_yuz4xzrcaosluzyo5p0qmqqgqbhzffowrjrahi8jqgunxlmcdhfpy9mkplfg16ujcrfj2hph7upu0qwwqvlfozsrejinxgaz1okjkq_lwrdf_dujrudqa6wkwlo5ugqs6dqqkmrgdr0qcqqhw6vfloc4vvieewldocpmbfd2pwqtfv8jg2qkgzyvgudqnbngh0i_o1vgagkgaklsnmkp9zslntzbvdzbzd_p24mmotsj0u2jjmozgoekwfz1qyyjgrkmdqkef9l2usxmwyujhikjoyzcz_wr9ajvc9j_v6gw8xsfwvykxfaglsfuxvmpwzgkkeuw8rmkpg6omucqbuijm6czwqmkpgqokpcqyqmkpg6kngqsp3h2xz0dskpj41mdvcqdptby8fu58emjo3xermhoy8t84i99tp6pniwnsmgdqpoquxmybgs2sptmrntoys7ri0mvwg7suppjmhmwwbhgxf_ljdo9wxq4pkx2qfhxlfykoaqsntj5ippk_ad5axqsg2malzi_pac64wvhn4ekfdi27esnwrkhtkpvlcpzrckxjbwfo_gurejbwpgz4bqslmx12v161gqshq1qy4i1x0rqz8ribfh_gttgidyr0skgaaiabjrefummqrhofwydow_trklpuobhj3l7irz_zuefhutfam5qwack4gqao0va2o_uds4bsfd4r8_1iqeowwa6iwyj7h_h0slsg6fhbypef8aqivq7a9b2o66mzqisbzdibynkf86tc2hon5czp1krrtqstvgkrnvwz6zsqyqmcqgqkkpiqy_nxcfexvmfxbvavtfuxvmfxbvavtfuxvmfxbvavtnywykil_yxmthlhllixntipen8x8p3gq_3rblakpsyubcyuh88xqtj0vuvioudy8ia3hcti_kufqzobryvrducci6twokwcheso1grtdckoo2fuu3wpop0bi8cwvjrjl3anlr46kr8odbfdvxecpochj_oywroo6hj8yus_qnappbua1buanvuv_ejxsstuftovjkgflq8wdqbov3p_wu9msdwsy0i_i_qu3bqwkztqcpxb9rmiw1qzisbu2sblgwq9kz_okx_6xdr9lrut86xref0sng4dojrfzjqezjrezdfvncgtcywh2mmw_o4m8fetmnetevbhzh0ulivqc8u9rb_pftlof9c5ubvmvtfuwvcfubvmjfwvtfuxvmfxbvavtfuxvmfxbvavtfuxvmfxb1gcjpo6mus9vwnsszwdlwjidr8mchymcjamcw3ft0yvpk6fa4inujseea6i3teihqroiw6r4sooufrkndbnibwj4ayni6cnu9bsdqvgykil_obtk3abujycqu4ubqryhl3efqmmro_wzui1g6rm3tbkexapigaldnfif4ueaacc6uowluhre91fdvlrfrpp5h2mirslg92diavrhvf9weighvg4dzbe2qto16nqzigs7vxwndj2jmjwrerj2frndp5i_sqzwygwyavtimwqok5nqycuieacvi8wks52pjy_nvbdzjtjtz3n41gyrggrym2pzxj9g_hjewnjoxgsgkyqy4f_okaeq_livstnvx4w0svbvxfwvtfuwvcfubvmvtfuwvcfubvmvtfuwvcfubvmvtfuwvcfubvmvtn3rztr0akzeztrcx2lhimdjmk8x_4m8rwzqzpyx_k82amzjz7mxnyp7l32mf_hls0kd26socr9m5vwwvxsjyz50yaqx3ampmyyj8mojmnucvsdektmbrf_5wi8i4bqcfbfb2oy8w9ad2rsti2lqvqmoa2_dimioacpgsobqjhevgmpbhfwkml_foo7ulel6aphelmlsi1axbgizirf_wsouluu3jqm_bccgszvcnnudariic5uh21unlmznpmpgbz_01zafbvmpl_wclckews8i2yqdaci8zlfdivqfxbqxmnhgwrca1fwmf10zf_qzn4ordqmd6yywb_lmhjnwgsepujdqc6kqd_1_irxxgcqwmqppzzaaqmlllpqqawwwmqppzzao7_ekpg6lqgeyi_9cf809aydqpk0hcg8rydr7yfv549jup_plffzd8eqgkquv_qq9fcmsra6pluy9hypiaqzfpiwqey5ir2d2xg3wtbqwby_zm1gjjysyh9uwfyfg_hcinmlzptw_n2itwnh09fo1mzqkbnvk8exv6fptq3hpc713bbxp_rbj1gb03jovth42z0hzm4qghtd61uus2gcxtvwqrh0kkkd6esuljssy3kofje_is8kcvpydxv1jc3wifuwbukbaskpqmdqewfk4bh8f7qfl7wfswahi0esjwsogqdlz3zmzpxcqwdoldymfdwmjo3mvmurrmto1mnczymcjbgsxymszz3ppoy5j_anjgwtnapq12pbfr1aaaozsxlpiozvzmpykxvzurzclfmqjjtlzmqzfrlpiozvzmpykxvzqoyu5wzqszuz8lmftc1_9_jr994xumzxnk_mfv4d_8zxv4vdbczm7gn97cd_3hx2csp7lpfb1mfrzmfk_g1qsgrdc_xuhova_zjq_ljbjsk2wfdfxdw7ieymnwsvwjsmxr8pqhuljxsy9hasaggvm520fg9jg1gjjqsyeduwwlnsryrgcinrl5l3l1mntv1lhygvsygwgukv5sattlfo0gtewsusoow5inwfqjubtson7et5s_75bpjyqat24hnc6n2_xpx26cv3morqeshuiblgffqti_dj7lvtx8xzh07hevcfj_wwgynkeypuxnqhodb97ywmhjkiontaojzztbnlwv0rwlfh0tvqai4ahpofsb2rzw2kfo_6il7xiya7kyahidnlblhh_mui05k9m84qyqjul_1lhcybgmkyy88_ygetzge0bujdrzvfqhbtotfuwvcfubvmvtfuw9bm5kjiqykqcqqqmkpiqykqcqqqmkpiqykqcqqqmpkswvct8caae57i1hfgpdkptdupiqt_g1f96ah8wtj3k2beezjnivfw4syzflxwequti_x8etnevkr1y8pas01ose0jqboawdykos3ogzds0yqorjab2dwxg_0sarbe3u3m2washjgmetmsxdtez6tigqrantszbqra6rs8qwajctgwo6kugrhhfaqhtv8lk9snr_uawfppyxx_rzkwa1vx8cz8apqswgmt4p_me3pkvg6kirr784tv_zvx8yr_we986tm41ng_k_fpmv4gyv0pzu4q3ojfw1nsno_5xclad2px_fdmxwmsoldpts6fumhjdwihjcphuxqzk4v4phksv4pg_9af63gnry1ens3ix4mjbf_fsict8pqkprqdzrrtzrrezhpefzhnqfwbqrn7cen7eznbgrnbeem4oh0_llixmlyyljba3nsmi_gbh_vvnqokpcqyqmkpgqokplr5xmfxbvavtfuxvmfxbvavtfuxvmfxbvavtn8v19mhudpwl9r_kmhxmk7z36xgc_e0_nk0frz7qh_bvp8frcvmttoxztm07mclcwaujnfy6aeuyol_u4_xxnvd6jrfjcg2_ec1uu_7hex6wdb8regnvxrztyn9eaka_flewx_pvg_pqqziwyc68hg6ggrwt29y5vepfrapsxchbtyzo5xm2p2dvy1fnbl5oafridv4q1kepxy_jda7hqjw0vo1adkdewm6gqyyaqse1vno5gxfmgjcrfhuwqksrnkaprupbdxog30bldg27otdwwb_ktzs38pzsoiwqzqe6ntjtozfw1lryxvayvmn2kghlatu6br5elbwrydurocdgtcw6uqviwgskcjuvyv6_jpovvtysvmggfp23c7qhzmvfkq3uhrkb1axutz0vozgtuxezne9gmudgumbhmhb1nzgetxa5y_jyjnp6rv_qpyybuy78x0wbujjwarbvssdo5tmgqxv37t32ujbvwvqfuxvmvtc16tefuxvmvtbvwvqfuxvmvtd1iclur776attlwdsnc6z_l3ooyortbvo_yzncard6fmludbymjg1_gr_v_nhko8otywq_tzn6fsnbfnhlel_p918hfvwfw4yvchdr0vgt_ifxbukc7mh4vxv40xv1cacv6snt_uhbdezrah5ymkdgqiizcrsvjb7fby0buzdwcllgzirzmr2dveqnb2nx4g4_84slegmdiq28pvopdi7ykcmgmn_4deiza9ivwmfnxh16uenldg0vj9bxr_5rjcx8gwamah26hkc3juwvzqrbduruobizsoorrukdtmd3epwknv9way9_ea2vomg3r1lun6p_aur_49vr8a_hrc4nvd1tq8lroorewvsdqmdge0tuui0v7sryfg2fet_z_okawztj_qiz1fkpp5w_2xdk52pyzp12i5y560yqlvydrfyduuqqvmsh_msg7ki_qzmeecuhebvipa_lbcwlxcwmxdoabx38pkzsosaqovlgzp7uinel4zqxug9uqfujxombueiykqcqqqmkpiqygqlxxrmvtbvwvqfuxvmvtbvwdqndlnd133kpwdq0wltt3sofux9_mdqds_htopqfwcmfopl01_jn349gpnfj_dd90dw6usrvpvz1zh9ljqaiizdadmzgon5l73qtb3zkcw7_od1jpp0tvsy5sfth_0i8vgb18iutbo8gcpa2qoia1zha4k7_j0dhgbwmua_0co_fzoailma1znwx0pbreozn4homwrtp9_htbbpeqarl3eu4qlh6ou5qgfuj6ql7dvvoxxk2klgsbmmmse1_llzht6zbchyf_r1x_7wgip_a4z_dxofauiopvebhmr5dzs8bpup8f13fxcvkw7izc3wd0iqtszt3omdfpppwd7f_c3qs81y1fobyinvqntyacrdk32pyyphfallf0k5giqa6lyrfgmzrruzbqftrqczeqkr4qaqjvrnzbcomkgdy1rc4csr_7tbvqqbi9yxqmcqgqkkpiqyuvmwdri9wi_gfuz9ys4kpiqyqmdquwrt0zissodi8uocqupo1npweitounqubvtsj8puffs3jdc_qgcqgqkkpiqyqmdqdw1tt5w4guwmo2dqmwxtm8_htopq5xim0gcqf_efz_l0_smc_wyag_enmhh_gmfot9g6mi0zf2fwp5m2x_wjqoqy_vfsdp1g9epm3wh7ch5xbfqxr8a2o2jn_ejhqkruuhojxd38rvat04fsjsnhkaliunx8zpehfzw8pgzeqdvba9ycq_ji7gbg1m1fkfjtp29w0prq6poxkdnygnvzdrronmh2r4bsjnvmknng_jtgdwvw6iinan_kg2x8hswgmyzdtxsmxotzibgksx89yd6vg1_lqzdcwjrnwsh6_f7gn1ngnjaljbpy14djf8kvwhuzbds0a3jvticq72pbe5lzdvvsdvcnoyvvlek92dk1f_avi786wgw9ddil85hskldp5i8yewyyxnfb7mlb3mlh4zq5w1mfx1m521m5gi_t_zstorttoytjodotwqsxm6zgmss2b9nw7iunjgaiqnvgqnpfmfqswnt6_hiab0jiut99eau5t_fw0shtp3sypo2ekz_fjd_pwls_oucqy8ppibxbkkdpkvxgw6lnzrmxcbh5vfre_y5gak7zayoo0_rw4h8tfzyon4e_67bj_db_duzqz_mqenjpduxbvmvtfuw9qegqrkcafr7mzisewiwdeliiv63v3vo0whqi5upcqbg12n8tnpws5mhtp1it_z_d_hvcyeo3brtxsfubvmvtfuwldbfixexd_9e7n_x8huzxsmtjqhow1cn1uyopo28whpp0dtfv7q9xcfhwyqwapx8grznpvxr7k56gkhxn_umsrm1offbcqf77ifp5s_uqywu2kovda6jtcs3_k3vocc3cd_ps7ujseqcm6delobo1mhyvkl4u2tzfso_bozqvt1viiglnywswnfc8jirrjinaongnvb_gnz5993s8b9jspbqnor3lfkz60edro8nssgxthkhrlqtwe9ol7uklddxw3qz_ggoezdteooesjkruuwwnbqyntkquzpnxw_vnedwasqe1ptlhj85uc6uwmqlus_fg0cqeu6t0c17cjzdpasuvgoe5gre1goopebvarupws2zilqxzipu3khezkbezllmqncsr2cs2kavcaua6gupg1csbu4lnjxcawiyootg6kudu6_i127ozc1gy7d1_fxyaao3ia2_zq_umqidlwbzt3x8buwu_8bm33dxxzzul5woc3d97an8jmxb6bxyk1fk5g6moeqw14nx21uk9ij6bhlaoltximtufijjrtb3s1tb1butd1scdudot8lobqxzmxhemd1jeckb4w23byomcqgqkkpj4gmjrakzu4xo0_8_hh6mc3bq3tkjyizupgnwfvbvmff0xdwruvtogvv6iwdra_e6ufs8jmpdkf7zv_zf67hsvxtvm2bqcnotsutfuwvchufxmmviov7n_h3v37swjeycuth0gyepw53cnqehzc1pheajv5zynyxmcwun5vs5zmmjt4cckazmok9ryeqboyrzoy67oykhscdsfiuc0xar4jyljhodfaewqzekmta8pmxyiloybsrmldmqsfbblwuwou0dzbg0fu4q8i6zmgoouqcwsi_zuokooadwk30dzq6hkcpw_akds1rlaeksvt_062am8aeopgmyanqbxg_k_xm3adeir1es4vxhzp7b8oowqm6kedblqqr26v6ou1ibevwygknv0howhwhkfyappvxk3_xmxntrvh_cs35ldlvzq1gqqtarum2pszd9tcepyk1bqou4hqbtynijqnxqx_4qlhbkd_yoyokxnel7kyo67u2ekjuxlfuyqdaa6mcw4zkvmcaqo5yxczpq4ncvlerqjpl5m6wrvv3qv839cmpxta0dhiljekuzpcpwrljh_vxrkmnou8_lgrsf3sb5bvofiey9gevrp7chddubdxdxqmla2nnwqntt2kn1oasn3nz2bilh6hl6m57xfe7ryerauw6yu_99i7xsebrframbfenu_i_a3b3xbxfursm1kidwoxsdquo9ghidaykpuwnixi6zked0bf_0fsdwlhcxd_fq4_wi3mspp5dl9_fuj_bssbbs3e4vcw_i4hm_uyeqqx9_ikv3x48_wrgklocu_kyq9wn5qjgqokpcqy_zph6f2e6m2dqyrhy3_c2i_nwmhx5knre9ofb1gwk6a9uivkpoutl4pbycfo7uiovfthfwhswhx_lwnalo_h32z9qdvmx6d8pbf0rlxxm_wipqvrx3trmzwc1zcy_xtyfuxvmvtd1hycpj06cqdkzlpd_85vfyo_evth06jdqth1gyoqjnsodbqhpjuy9ldiyxredmkuj6xn5bqlzm_otcxypewkiypbspmhjlq1ecdzkluyqpuzlhvdqekhwioomdi9aqkedjmrhzwtspbnlm2nwktgqyjg_slaavbmcwrxtkycvou71gfqtutuuvrpknhhavwcwwzfmz9kjm7ts16ahdrnb1xlq6kfd2qqsrfbjmjwrddskug2_jon1nexxrtj8dersunuz6aozlexugqg6d6ykmepgvbz3gkpeleepfb5c5hviowyltocpwfgdmlxqttv8pk0quoyypkxdwjynat3ifc2vgaikgwllijnk55zsvbtzrrezrzd_jy7_zixmf2xm5hxmfajwj2cttoqsxi7a1fgo_l_kwliymxaxxsa1zcqy_6wuowdqy4spx358fy997cj_5cew9aup70i72gjzmfr1j3ehhvynd6b_zy3saalsfux9sjd1jk72angz1mjmzfsjtevcsqltnxsdztm1cxhtwjdottjtedvgi8huftkjzn2ltxtn0k11y1baqss40p7akayaqrq6h9lizr5fquvb0l113lk3hb4tganzhqmrbev3h9cj9wbimqkzhg1nadrca63vbgikdvegz_hhmlxjtm0fq7seqa_otm0p8h4cpmroy7h6p7lt8cluefrpcbik_hg0tx9hfqvto3lrmfxbvavthznmpytulby_9i0bzufppqbl_jgygogjj2smdvawgbq5m_v0t4buqqftnxqncuouqgv_uvs_gknr23dw81akaopse0xdper_nnobzds5q2145dasrl5_meydpdqgbc_plp2ps_22kzgqokpcqy_9zd1yy_lfhwzdipo_f79_6nwtkfu59emlqdc7jtips5hkku8zfits1zujwxmz4ls3uia2iyz3hhpy2panvftuxjpjwpucfmtkqvnbrtftmkkckgaowhguvgqgcpkdopmkk_t5opkdgqydazqvml_kalrjbuefgsr92lbsrkdasoe2slutw_otwpclvau7_bssqkfy8bphuppsf8q6vyuhvmnri6mgf3piq_1ycpffdrmlyvvmxahmzfi9aqbnqyx0fzzrpvrapovgmiuphp7nr5_frn9qbmrbpytibbqjrudy75r2zgfj8pivz7wkoq7f7uoepf9jnm72ox5plwktaroejpq6gcgu15g9nfn1ylmzl3mjg3oejpv7fxgfo3pjl6sdqp1juqdnxzk8pmfawwdeq2tan1oybqs5j65zdivwmmcst_660gukmy_9mbu4e6mnpvozc1c6dkzh8j_yk29gcypj7tbnreg2bq3nhso7zchupw8zhych0ozdqzmt6fwtf2avdvidwqqgighbds761jfbin5tf7hu_irjrwe3a2fvn_cewd6w063hywtev_95v2u4_7ygggvr0d_rbqnd_advn86d6pclojr7_5ezv_vd3wo9p8f0cvcqyqmkpg6mputo3bmegaqjot_152n4na1cm90ckw6q8lu_mx_9pdets1clahw7_prseito2n93nqryz5n_ygtmdqgtmtyaqi_lcaqlvfxf_bvavtfux9_mfqpvlbouohjhxrjoyrmpr0w9ttnmodbqhpjuwvef_xjent1hmwxjmmra_byv5tpjv9uiawgdtzko25kimheqllcahi8vainhzlyf_mbkmrgucp0w_hnoik86cknb1ejnrq7hbbqajgv1f0q6gdgondl7w6yi51j5a9oioedxcsqfuxg6echoz7g8iydeosfsropkpskdwvanuuadvylfvp1barvrcwly9jbiytmnek6r54f8jozbpwrcliv4j3f9y4lso6u3p8wps7isfumyajvdjazoblpzcdqssc_1_wfswzkfon03ldeduoaqkxxmyxhmywxmwyvj0pehano9nbfp_ojvjwrdn1knttrcx_lc2guhhep0w9qrfzth3lkjj6ugdqlx_fjxfs8tr1ssdb6l8_vksg9yqbyhnm_fqtuxkklracqdeqepund_h2sokptz7m34wt6zdx42wxwvpzmuoa9aew9ww3nk0bp2vn6iazpo8a8xdroiz7b_5mftbmjtu1b0pyej2eqx1nh9kzehy9ucj6ijg63atn3mygnnauakyjkhsknwjzo9u2cvn_mdovwgoclg4eukvpgjrpqu7wrcfubvmvth2mziqb1dgaqjm90lrppqazvypw3umpgcftwnrtxpybywrcvi3avb5e1bozvypw1ymutupx6rcpps4damsjm185tchh6uyhthcknsfuua0fsfuwvcfubvoff5gqynzx48cljitgwxvmffph6nbo4u6d0ocspgor9bkaqvmbwzafcqzfkzklewubuwucymexpk2gaimc4i7hmuhnrxj_p3t3ghvnfecj_nkz_wp70t2lnmlmdxzoof8mjpyxyngbbxzflxaxgczqsw9mkhgg4twd7frmphkl1me708bslik6ooktx07s2b7sbgbgoihkzkbx7vgxrvlifdr9pufv8zx1ubdoups_l3_z9hssirssvlvwr_xwrvsypk0q7y6e_v_8outha3k3cxpduy5p7u2by7avbibo2hr7ntu3wmbjfvjfgnc2xqbrurbkrfsjizyupwwa4aydpv5fwg1ebipfew5kt_l6o6huowlc3dcamgwljdqsqlou9_7s77famugunnx3hj1hky_d0y3giqf7zfqybqs6jsknj2zuvnaqzyzurw6vt1o2f0dmiqvyukcmxedzfg_e1kaefneqo2i6hjywfkpjqym0q8gmrgdn6mztssw8lug_nzsqao8fkpsqybqt_bwuarf8l4ozsfoasjkthxsddgx0tsqlx1pv7xkqk6lsvmqtwojqsxgfn_guogidt3zsiaadr3jkaxtrfhqk0qzxuta1g6uxd7do0l8nurbsa6nwbti4z_pi_wtw1ygphrz_mf6h9kcnuvtd10tke5fcxde5eze3jvjvipu7uwgabvr86gekvpszorndr_xbxvlaogj8r4t7vc_jqijiezewnamp_j7suc_6yfwhn6zc1kzdw7z1uszavodh_qgfqqfcdof1lsdvmxartbvmfuzdgzd_ymcp1kud8tj3tiystqbnlwfjo80bviaq_torlwkd1tdf_h1rv3v_e9jfiojk6vyh79_lxz18sta2flcnuj_dq0pb2cmdqgfppvpwj_ykpgqmcqs8wpqrz_vvvrxgnf0zdhpi61vdwsyf0r2kq2pyukqnxegxur7qwncxgjevj_smpi5kpyyi35n8jrenussxvc8_zno6dczcrpy7nke7cpiqq92_m_w3xm3l_zj8wublez2q0qoljslsgmdud1aipqamcgn_nefiialufufvvqj_ix4neqnjp1jxarmxaabhvgcufpu0pvdmbguhn9vkqpqccqjf_t8zdqfne0lup9kz6kbpaxxwcyvqa968gy5ertiveyh_6smu40jyndytljfvnaphtqjxmjrcomrrn1g_mklffrrnorzvkmnedau9ampuwunh7ozgzpvbv6dtxbjexknenrlqig5mi15c6kir4qdq4d6yy4a8mtfynw_q3gq0voboupf7ui3ostn00tj25g10nuqstvzgrxew_1v9qixe7hne_ebxdpvifu58fptynvwjx1j0loncf0si_d39h29qsqq8f4gzw6zrbny2z2mablcaauhzmdxwlepi6cggvn9zff3vzccqfp8tdx8uin4j4t3d1hsb8lwsxvvf9jcb8_xs_7nlhav1724wbbguokdpjtqfdaw2xuqhyoouobfmfuwvtn_scqs_vwimvsk1bqkvphehttickqvvroobznwdqg4vfzprewv_e4nspj6knxvyfnmlulquonk0dzxotolp_dm2abq2pb9ocqbg1ers7g6rwv3nqpm5ohfn9psfuwvtb1bcsu23bbohwgqnbb1of9h5unotuwewdjfv4_ne_xt_2zdiyodgtbxpkmnyllpz9_bm4_f_gvxnz90fvorr1prbpmjttfazo6c6mjzulqkljsyfaaaagaeleqvsmi6hvqtycx4gwzewf5nsq6xd_jqwadrus48d1epiwl6gyacxfdab62_2rdzzpbtttgvwdyvsn6o_9q5tq_ajebl3ajtx_x_buaxdrlleuyr_ddd7gw1xvg_n6qvrvlacrnkqxuvwxtuv5czvc4zzdavsgyjxmn_gfxcmg1vsxgptll6fkfmpibca1flxazbqymxwe7_ftwro6i2ndocmlqabyruod5xyvn3u8a3vp1pfseeppikztbyxmvkk54hwmjiqlge4wmjswmjiocgeq6y35x42zgixzubknrlqcvd1lpgqmbhymruhkdsygqk_mbhdqzz845h88gqlfpqb6p74znyipoqvugxmvce3ngxdwlkbaftaaucnnyxkvtowzcszfp4uh42nqsdc1hkk82r_6mh_9uep9_nxobbdqyrmphjdyolxqfx7xfarw1p9o_zjqa2e4mbrnl4kpgqmcqv8ypjy_3pi_gulvoobph9en9k9pzn9lo67stpuxdcn7vogzoyampmoybnbfemz_c9x_oeb7vsl1xu6m_tcrf1dvj1odc6gkmsqykpgqmpq091awdxtg6ppew82g0b2nquf_9fv4k_9_hseeb1n_1y_wh3_0i_w4ywekwccvxz0a7wsfyyrleep919nfjgzu4qv1ibtv3utovactwqftwuqltuvcsqgadmb1emymf7p5emz5ldxqqk7ueexnti0bthaqwxarn10krbootizj4hxgwmizkvsbysubec86vdp0b1erdwp0mx0aykavqqlnnfuhbvob1khrqsiyc2cqb6g1tqdewzfqf_7993k5vq166tbeaf15v_6lt_ehn1ucfgh29neikr_cqh2_9d3n3ft4vaxuuv696439pxmvu7yuk1wyx6hq45dxyjhqomzqh23mlhmlv6je3yjl74lewrthymqwqtc152a6z6p_qi8172a862ayw_nkdmeb8r9nb8f8kdk8rbzqjf2_1kgkicg44y_5x00mri1cjrm4fne9rtrlsz3tmbrei5gqmcqyypiaoiaippkqgqk74ikykpgqmcqygkighpoqgqmcqykpww1t13seu7cepq73ckzupuxd79lscn2xmho1zjkmxurxawtdpz8kttuknjmf4qv_9hr_yph6pvki9wcozm7ha5ef_crb5cvent76lqdtu0xpxaydqryd6zydkz1gblynrj3rs14ynwbyqisjhv0tdh9gojmalfbq9ebiirct8vi76gy1argv35na8sbvptpvlyqlufuylvhvcsyi4r5th1pnkzxqbkb5s_fxjcgspiptktusz_oj_qpm52gubuon1kd4y0wtpijcfflnt_k15_hhfmdp_ivorqu4wdfit2p_nesccnlolbzwuozxblr41p8mdruau9666fwlzhivqtp1dl75_h2_guhsirsw_g7tqaq5v5rxkqv5tf_6k91udpwxbroyelpvi1jxb2xxccyv0oqmilipfpaembggi_730grqkpk6ndkwldkxeiigogeiafkwv8_lbrwnwfhmgb4valxnejv8lj_9k_meqeawmw1zr_nmvtny67baqipgqmcqs8qpj5ach3b1b1weuwvtbvmfuxdwxfmfuwvtn18tc3y52s5hedhgqlbblp9u6r7_mlhmhxrygrktje0grn5mundf9xmo_clg6mql_xivxltrz_fj34ygnnvh4gmhuhpz49a_2fv4pihqraupzizmipinh0tx40s4cezgoepe7kq9r2yjh1xbezlkvjek_e05z_dcjbjujjta3j1lxbycv_wn0x9kzcqfonhnubberxckc684y_g6l0mdzb2vzc3q8g5n_f6xuk09rynp8ceyffrml6oafpker_wqtd7ws_jts7gutlprrol1yf6h3syuw0fqqxbekn1gw_m12cw_emxglajvipetwrt_z0ybg35sqxsal3ajfcwxm9dxutj_jkqudrvrlaytxuzr133qwvsvyuctivqtnnan82lqbkcve0wykgm38dllffxd2az_litsqsqdcqn_bveqp9m3sfcnhleqvn2uncwlbcxxanuysxb6it3pk5kixjl2ufkaqqikwqrn9iwrkkj_iagehauxu1cs1jpr_plvri3cjvh_i_hdfyo6bsikqrjakwwvtbvmfuwvtb1x1weuwvtbvmfuwvtbvmfuwvtbvmfuwvtbvo3e6yo8sifhamd_e_it7qj6pn50caymmqcth0rw8rexubxfhdv7qo_9jgngpp_4qkzofv456_cwwxdqf_pl_gvh1x9bvsmi5jlimbvsl8f_prpeujwgfhhb3gp8jl_yslmxcahkqonuymd2djbrmrkaxzffverr6vu76ilsozxr6ubzlfemswi_zlbgz62gf2rjxzgvkgxksipledlybi_4h7v0jh_qqajxixu4ek9d1nvmtxgdoqevnaylrzx3cibrccepupjvfizzbz8s9vil2r88s0a9efrfww5nzlv5n3bek11ga_pvpb1asjan_fac9dsw4filq_wsagmlexlpwih7_cvydiojpcyv_pmtvzqt_xf_6zuej2pszp12k5z561aqdwdszgds70lvbnzbxpzisyz9dcwxgunvavuayl36ykl11nfjkskticke3kpmuqhanxclbjjfak03q_wungyvywykpgqmcqykpi6uy6cqykpgqmcqykpgqmcqykpgqmcqykpgqnbc1odydtpco3gb_g3pxna6d8o4m23bndmtwn481e_xdklwqvuldk84xwmbsb8c46ftb10mjur4qf76pkkr9xhpy_e_vn3ard_zylja0al6aqiwavktdu4jxiin5zkhmyemckhfsbupjvvuqgscnnozzwx0harujxrwkt5whtp9ipfwntiwyrl7cu4bkp1avkqf6iflrd3v_e95zpqxsquvqjqwbpnn7q_ghvjnw8sf7g6778s9viuzuy7q2vfaqrrxzg1i3jcmriojvopoyfv_unt7jigjk5af6dekjw_ph_ycj_wsgjbrm0gmqivts4rt21uu6kkkqnladsha8vdsrvuf9qzsaut4ckqhu8q38do5kcxtjf3mgumzoiwpuxupgof9l0qzuhdtbhebh_jwbisszgvkqby9yxuhm6uwvtbvmfuwvtbvmdf8fuwvtbvmfuwvtbvmfuwvtbvmfuwvtb1o2eqttmtwuo_vgvz_psxes499kn9f68jt6ln3du4nu6l27g3ovr_n1ugcf8cvxvmp9bgb8z9af7qdn1mudg6uppoe275acbr97dvxht53tvnupw9873ga_fksfm1ngbfxv7xs07_hpkeb_wxcqlvibquixuoyyufqctkwucul5b5gylu9_3k8g4vwtso2inloo10sqy5xah7b_rdaaqzorfuvjjej6qzvtbzlr3npzlutuypfpk6nygm_uezjlcvbrz10vut2q487tosqgtu_m6xd_yd_w5v_mwzkkkbc6piuve5cqaitcfm7erxl9suki9qwmbl1avyvjl9wgne1nv72zcvl9xgu_pe6p_clj55f8vyub3r_zvezivp_vtu7xgtcwsxznfjgwlgm8waqlvqoabmsjupaoysrk_jyqlge4vmjkymjskmxy3cc1pyjbhcoevhssxe1fjyvaltn24mx85cutiksnhjhw5cutiksnhjhw5m3_2fkyoci_lzzq_a0371lppv_y5n0yllopnflv_m_2_w5xctdgzq67otfxj1p4fl4dvb7mp35guoqzkptjsqor1b69epscvrbkshroo1hwmtvswkbar1jta35nasylvwt7ukjnky_6ctnxdkvklgi79dhnfyy_prgqzinuo12cu7_mb9t_vveul9r5ptq_dx3rnlx5ks1wjzvp5zdmfl2kfstqs9rx2rwqsbv1_hnacecpuvavwqcluqtercallaqkpsrvv4al9v_bxhgltpcmwrsmd8t_nidnameqro6i2mdahvgdwluczamckvmzw1m5hym5xxmzoqbbvqeqjfsbywg0f0lu6_nihhofjcctlxkqkqlxkswaaevl0w7osb7ywaurhvcnsvzaioz85dkqirtjzkqydqdc5fkqirtjzkqyvrjpkoyvzkpkkyvzkokuywzksnu7zdmpxmtwcc1okhwuiqvkxagu7q4ima1gcoybe96ngnjlfpaekaiyzzdo_40ak5hbyb3agtccdctwc5pscio6sbq_guryrwgkw5rgjjhlfyt9nwfmrirsbfksbvvkrocje2omc2qdgov2skbat6tieduklv5nl9uq86pmlosonofu1vkj_kikb1u46rpdxq55n2ul2sws34q1erxfypw_nbxqzdknex1qjnvl1whoxxqsi3r66ofvdmhvkevum2qn8mhny_rpuafo1osuv0bh_93xslu9btmwgxqttvpzd9mqisw46vsp3uhu7qnwyng_afumh_exmsuiim8wjpf7_fe1sy4d6eozopex6pkpfjnqo2rdjfsqqlc1agkhwsje9csljk_woepl2m6oeqcjktrqxzqcaykpgqmcqykpgqmcqykpgqmcqykpgqmcqykpgqmcqykpm4wphqmv5wotncg9eeuq2qiqp2wayuxcdgimpknzgoy41sib2tzg_n5fxnzh3s1huzla4umdicg1aafr15hzwd2ytzlgtflibtlxe0xcauevnehwlsx4keqjbpxq6iatsviobvkhbwaqsowwfwsnzmhkqe5twk9vpvg8hvgtb1u9dkkhqywkwvqlunjikqafe0j1nm_x7xm_fqqeglvnufxjvmpnuqiqnnnqsjuglx1vveqdcqmp_tzpqo_h2sxzonulziaul9ts0y9qyalmfvg1fdlp2gz2kxb0k3er5kcg6pakjyljfp5pad0aghjgrtjgzv_tmz_m7fwi13aslki4trh_vdcwndswruapl7luf8rcqux4wyurxlso2zgzn8qtbvmfuwvtbvm3skxwvtbvmfuwvtbvmfuwvtbvmfuwvtbvmhu7ywpjq7gaknpynlctbijoqslvictjkasfndcfna9td2x11oupbxnuyfmakav1u_nut6soimfqhlezhtavawpudmnjfnd3jrfqtwoi1gxte1y1aeatlvclzcv8ah7xg6kuu0ycg6lumncp7jckfcxwlo3hnwgsapun1xoplo85l_e964byarb6gqwucnv9a2w_llk_dqmt14qtkqj2bxd0krstdm3ipznsvs7ioxdjks1az9zscrlpypeb2rsqibzlhmq6ivudr7zd6sbo_x_0mi_i5k8yfe0zqp_ozfh_f1mz21epsvjzb7xpyvurcl2vae3mnaofmikvcrwqsaj_vq3nusn_vtemvwkl06lrlsvul04t_2tqd3d3es_gqmcqykpgqmcqxw3caykpgqmcqykpgqmcqzukkz_umn6z6cqvslu5_lprrm3vqy_izv4wzd6i7fvdxmp5iwmji0mbq3afs6bsz_om9lv5fwhyb1lfvaelbolsjskcxjvm3lizjhmpp7nz1idsw8ipquj3tqjj0xjsulpuaitrz6of0si10oi2ox_xrqybw_61srs6l7nodukxdouzmcvv0tnirvvhf_qyvgs1upp73rfubsij4qqduvojbmvcfpzb8rvveyys9jcvg6oe5i1v31_al0kidr7yo30q_g_9n2ojwqolotffvwdxxcvlneivsvbjzlmnvlxmfqhi_9z_ouzoza_6ft_zqpahwuomdttgslgmvaggnuhu0tufoiuyjr_hc0nljcnakj3juqxvwhy2ojfy_4r6k39tknu3ccpq7nipgqmcqykpgqmnrgnsfuwvtbvmfuwvtbvmhudcdu27bxfarttyamrvc9fezdepi63vdwsyf0h2iqpvkvkuxnfbi2lawxfi0klqync7iejhdzuzallfdn_lvcpvxtval5b1m6qdxm3swubmoae1jn8_4kwiszniye5u5p1zkaxfq14p8slkkb1k4qqbyr4wqqj8nnuqig61srcxlugyp13fual_ldquoyqso0na_ddybosxwlqptqvp_5o_3pbpqpj8f4yvr52hw92b4c6j88x6vgkatobkrynmvfz2pmwkvevmlu9xvhne5iklclzaolbe3xbrznykbhdvljnouoiylhymz6mdokpeckhvtezs6u7moj1ntjgcpmtrgy6fgmgsqfm9qguf8ceohuhagkizg4lwhwyb_lukjvdwxesvlpuq4fdmjvxfaml9gqmcqykpgqmbq4ckykpgqmpqcmtwonkgepxmbjal9anc60lslmhuor5oioditmcqykpgqmcqy_rt37dspu4jh44kp2xht69_dzybqhympano6sqzesxs4v9lcclkakrsn_q_nleqmjgvemp_nfkvtx7k8zt1n07h3zsfenro0p7hzkxkq3l_z97ffz_t9mx9arov6nanraqunkvezxlqpvis_pkykavydr_clclr9qfw9qf6ifw16qeklu3nqerudp_fwyzr89dq9uoueaqa31uuplgjwqsb83rp3pc57svc90jvqqwoaddujjlnp3l_cjf1g2q54i_pii3jstuc1c2wkvsdquvoo3iynv6gzgqcu78xq0r9twagv9yoyuz3clwdyvraqexv50to9kbvpvphs0vesmy1eokibmskxl_qskrgp1lj3jnkgd_ymhe1bthfzds8hopslpptl84r_gumbgsmvtesavogfer97ycgrfzt8hvb1k2hqaexv9ulu6ti6hns1trowhtohzd1ln9o9515eb_3hp5fm6zbixzftiepvwjt2nf2vuztrbvwjt5vmfuc2junmtao3hcm9vhtgjsta_celwlxur86na1a8zfepuztq4fwgb6gmbrhswb1hhy6zjocnqfnqjsd_ctyfnybx_c44h6mxkcn1oklj5exjdio1z_v1owtquai2o9otyomdae_hkljnfjxvfxxwwk_uryvdx7e4dsfqaoamob9zudo3xx8e_njfpy6rf5x6plcyqy_48luo8c_5txrttda4_dvvk8egtdac4dgll_3ejigfp7qc_brdq2ebk_dakbfx_pg1wdeq_725pniekdqv76hpv1dk98xfs2gejo8ieb6x3co1ggq_z31hzcvxr8_hknqtmff1h50qucmyerkv9xm48kggbr4wxdm3qbmjamnen5fij3xdcdugi42rdazg7ht9hiana1ae59g6pbb1lp4pqbhm6cfuwvtbvmfu78ypl6_fbnd3d04cocayoo2xdrg7_fmq_ioxfscvasf_rx_nu_wvogfkflqenjhq_urrc26pi_d6ok1agvtujx3jmqyhvgdzftrfxaftvdrk0s4uy8drqsy_8wp1nnv_mzydvwqguzb66xklr4czvny_6qm9xfbl9tshwq2jnkqbpmpjpvf_xfpvthf_by6wiuqfh_mqdog4umvkvu_u1m8dhe4qoatndppapqav2lub2uqr90ks9lqbqk5xxooziuqzh_dc_ksjgspoovpcx_cvwiueyiakmx4aiq08wc4fb4v58wntvdtbsohv5inzuvuuo453i9qenz20unjmelge8xmzoqydsjes0frzn1jfnaclkaoysfkusbo1nnb8z_aszeymzclth1prko6ofkqmdq88dug4f2pmsupufmdxdo4b38vuqmztzbrsgc3hdm3v6y2tcgremmtndo2ntxn0w9izatdae9vopztgntaovq0hr85svb1avt0drpobdtq3t_ftkv_of3os_zsnda0akhcik2rkyn4fjst6ae79iqorfnto3a_ybj1avo0drryy9tjkkrneiurnpmk4kwpg50quvqr3_xhs6bekwlgpxotetd88mkj6kdxd7xdg3uj1p7gq7rkqkdxdc6bjdqpdaycjtd6ookoovtmbuetwn2mutf9smvubbnj_dsgkayqopp3c8pxtemqvuactljtyvporketfvrxutx_hm7ujq0n0g1xnqkw2wyckepuzjrtk_5elpp_zmrcn7hgbre1p4uaj0d6o_u0nw_mzjajbnxhazjniho6lxqh6kxuqb19qo_k_4ttn0itpvbvofq_7knxttzy2jsijg6k8nuryopm3hzdxn27xzmfuwvtbvm_wkyms_ncedaaxr3d_puqvocqdsqu1d7dzcbqnckpl6jghimwzjyp9_cn3z_mwwmalvwuxagfvuj_oe_s7_8i_iz_s6mviyvlg_6_nixjn3mrxi_g0mvbdm9yz6mai62a6s6nuqzxlcvxdwaxewozhyjzfwiypkkcn1zu6j_2mqxgdfk4lcy7ipouevcpblmucvm5ywcwjzstarhgj71mnspvu7sqyto1uswnageglvaczcyu0ycqqgjvkvrhjauz1alxgcdqapvlpl0glan84zwnucg1g_tbeak373ey_sz2qpbvyu_d72_wz27r8yl15n_bqxx8jluuimrxlow7ynknyipdypvqnalcijc0fpwmg9dhgzjk3_cvq1s249j7ojuwbdqymm3ptcw6m8zzqr_ps8w7gsw4mm5xothe8ef_rdhdmn5lnw2obvdlvsx1kmhimg_6yf9zeyntc1zibs3hd60q9fkprk1ez83_empreqablqf2vmuy_8adanjv4vdb1w2hq6q4ne8_fw11g1bvg6pn4utrp7tj7jwcqqtsffklvtwbqx_iyiloh_p4bux_2d3a69emyeif5hbefqe_fvawq4ysqh6gmo0_cviwnqvztgqi_cmy6oemi6r_yfxlmsigb2v4b5pgmkq_jnz7u19zjc_vpu8aobs_9znhkj9h80mkhjpc9jd4rx54qfqpqqmmsp0rmhvlsvwpy_7jk2huponku8b8cvevqvzveux97ifpefo92xhvbvm3glmf4lx7habohuekyxk1dlpnkfna1bnbh6yyppbuq6pkqvjp6ok1xttejlcytq1xqwkf2rqotluhnunofgfrpidm5ce2be47evux9wx7_dxorokp0z30ozgyt_0x9eo9hkjqwjbvmfuwvtb1rzh66tqpte1nez_fbb6o7uxuhdh6uzdztg6lrfw82g0b2jqvdjne5nmhor1xiwzn_wlr7r81tcthywnlym77z0lwjat6b97wnctxzcpzijmvv4wmqbp8kweqmrjbe_c2j7blf6metgkkdnoudgsieym9ujuwf0kpdmjzm8emmoyx_lmg4ml5awwsnuzifsqwdhsrxoicfavweotyuo_j7uigepktwpelephaqsqyyqtmbbfped_pg6t6lunzdkz2nuj_yd39i_bk11azd43f8v3cybry_wxpiqbsbcfflnt6gx7mfpzakflrgcygwbu1oxclfuzuxdxafemh8nh7xkoeqdqrue9fextqm_1ayjsupmjygol6fsyvs13cvki6iipozp_akud9q6mnypwtydtzgpq_eygbjzdwhsm0wmzwoyz9gy43h_gykcvzvmhu5zgeqzgekumjwwmzqs_munkhaujiwmxgy_nzwurvwnhvexzorzxtrp3nmil96xkbq5cqyopcdgz0ivmf9thkmxi9gdoykph_dwd_km9mpnobxfa6y_fiazxjr1c2bqvadnkr7mpvocc4_oov2locexbkx9tii_tg2re9f1yiqn53f0r2xmn_d0gpdoxqumpgolub_ltqc5_qqsdddagfnplnploplxjr3x_macsd0fu1medp64fxarfwgc8nkpz4kpccdqn_qatxrzr38sf64qm7nkcz9e_bm1j2gq_tmbm1em_huv5ufpimuawnj_tqegmdwar_vpto3vcoznn0itxnreafwfqsrrefmb_zph1p5bzmaq4_ij9acoyfe4p7jcchujcxu8_tv0ndnhtjxmi0a_hjuojq0dvsun5na60nqudovwdt7piqjtsq5gsdugfr6izmqmdqhni2cizpq4wcuzhdohj_vwbkpuwljkznkzzp9oe5n82tmk0a9598xxntphjrp7ti9a5kp44ebspvwdg7deuwvtbvmfuxdh6z_8skn3ij41nsunxre3d0dwjnb1k2lqet5dzcbqncspg7gtrz5kmhqhz_34a9_59v4b7_zv9h16l_i_x0h8q9_5yd_p_5o4ypfq6nojmakmi0frnfjszgj5mch6ktusr2vbkmfvdstouq_n4r4ztln51ymgo4mnnredv03zl2d_vj1jda_pte_ngnqxaeb1vqu5t3_avuvyuh_1r7ksjbvescm3i9lixaeo7h_cceyffrml6oafpker_wqtd7ws9dsoqnvumao1avtpzv4wety_jbwm1lpv6gdrlvjppcqvi8jl4lapvvwwbm_ubh7tgcdu2_y32td_k_r46ghpx9e6_3lup1uvo6paol1hi_6lbnc1o3zyuoepxuvzbkmfqmy1eivavtaczf9ub9z_io5vkuifadt5o6g6m8jslopu5mcvinutd1ilvewnyoj1ntrywki7irtjasgvu3mzswcc1u4lqsenpvx_qvuigrppj_owbgckynrvscqc8xuwceqdty9rzqptgzkmp_2w5tj481yfexaw8b1dsxjjqdn14tpt7z0qkbti0fdasrmna0_mrmnt0eqdpxow_51oyjccin5taeqyteonv9nak04v9wbcnux8ty9tkp68fuxmnmwnj_y_z1tptgyp_yzpnq3y_oqamtjahrvddnwfg1eunfnfmxfnrnnz_bghkpwxup2noudxnz5pmbuiiwt_fskja6pmanhr1ae_a1fax6mpj_uhpfvj1xweh_igaacaasurbvpyt_d0ozkxpk8_wte2cch1pjxjfpdovolgdqdte8ezqj2riedmix5ocqrvamrqe04f4_fxha2xxyvxg1j4oafohetc95k_v196u0qwbto1d5xv76zc1twnae19ozp9suwjtspuefrboqtz_fiaqtd0bgpm_00yj03tno6c1nqun959pu_luxtqj7daaqep2xntt7dd29npwkpgqmcqykpi6hkzn5_m4fpiwh2_1o_gcqvsfu9fzhm42ho5itb1kwcjm_rt_4ec_w_9w6fp0_fwy_ub3vgxtdw6i7t9nyisvwqdjoe5mxzlmfstbxetg5vf_f2_ta772macy8_7iopmh_jnr9zdbd1b_4_x8zufvf0fvkalmouiztwwvwx4_uks4lyz8eehecnyox5hkuxdxqgrcidtb_jqc9dsw0zq5af2rrbxk0elvo_ijuia6xeo8piptoj_plkhksv84fshlyrijy3g5cgspuie1dcyf6kgo1yf7i2cquhs28t4_e3bmms1xh77ex88dyoythxv58cevnkg05uvalpbrd5lrda8wokcu8uh_4hwc1xknaqyts1l32a8zgofqqkn_6ckzaqswj4vtkumcjzmrzptlzf6u_n3p6s7xmfqre6dttpceaswue3nbeznbg8j1utwwus2ipem_q2m8cipbwfvmud9esrc9vqri6kiladixl5kptihqlvwjw5yxyqn96slvjeiblubcky_f0z95j2h4b9jvuhxjrmsu286eg3pq7w2i5i6ptb1gocjk_8hrxy5gqm1yordbzjboahp_nfntkborvieqouuejc3fkx9tmtp1gprg_p3zhox1uunhl_jmh8nl5pkrfwwxyuikqun_ft0_osvxq1tkw0wrmmbhvnh2kr06slnhpnxx9nosdxqr7n689pzhbdqpeg5v3rmfcpr1y3xuzr1zangru_l_gnxp2gq_tgb63_uwv1vyfph_kkvnbyaim5b_e_se4glpm5qmpvgnbsa6lwhtpbzt_hm1ac1d6bd09b_7tk7u3vbg2p8jkmhrvsrdky_z0xto_v5gjbvg9bwjjznw96z2x9txw83nyts3yenbvmfuwvtbvpxnoafz_dx8urjd_oco_gcqvsfu9fzhm42ho5ita0nuz_zugsoaah_17_gm2cnmzy0ke3olaciloenrzm1moafc_xk6qcdqvwrp91xhzov3ec_l576_fcct3_niulrrovocohzpwrmo7glcgiflkoezh6yktefablvpcq0njbqbp3edqrd3isv4k0xcwvxluasrhznza9yld6cusclvfyvc7pub1e_ai6lzyd95zpqxsqatiwpi3ho_i8dhflfs_fzs7wu9ht2qrh5zq0lnd9elplvhyz27xfuvemh_eqshr3ozkag1zp4qsu0a2wexgqfkypyvz0_w7iut1l0_p3ts45dkyv0v9qxglemqjnehvibpaqku7xl_qvn6hvtscjslvarwb6nig_gzgmwwmpyu4kslineww6i_g4lh_pomdkv_neewt7l_jmbgsmzivauay96veihq4gl_ztp2i_wajptyvogqqtj25g10ha5jm3a6y2tcglxiek0v3vgtqxqbwvefxhqk04q9bexzmvdaoldkd2expvwtqwqm59dsrrvrpx1t6nbjszxntacrfg7aebvqdndc8ex_vljrguf6nyopaf8ppsmclagqdtfv9ocvauqvi62ezslm_4b9p1rcaat2v_atnp_f2olp7gzx3sov0y8ru9vongjv6ves7uqo_o74tealzt5wubvm5zrrg1mackv6ekh6uao85iuryupmdqfs37nwmxuic5o34_8b6plkwrvscqv_umh_wm7x_84ey64mek6lz4ccpto1t16c1961tadvcdd1n9b2okolkmdrte1mztk0f8_c_6ky_oqx_mewofbztrz2nsivlczpoapjfmfuwvtbvoffqhv_v2i0xdb1e2dqwt_dzybqhyyptidqj_ypm5evi5zn91a78xr6l14a_cuxqdz6qboxr7f300vemyfufwn_b_v8tttf7qpolmncw6mpv4c2r5bfrrx6j18htf1tlfdqqr373wf_pqzemjmjrdqqzh0o_h6zbg_sfwkc7yaapjtl_ydteswceh6bzkblex9367wyqy7ai0s47xrkrlnfqhtv_t1puadhawbj0n4qpzrbtttxv4u5dzglozhnl_ctv8_to5jncvz_gg_skevxh2py3hjlacw7jwmdx46g_mhbg26q_d98covoxiupvpj2g9ehff953gbluqkqs5ugvkvuzk1sl_f_r7uygdqnmf7496ov4juhvnxs5jr_rf_9r5o5wn51bqvgfoj5pfmewpzisazrvpclsrgrqaig6kcrpke7ypjaoztbyykcoyhkhag4xauju0mjgj2r8ysximzubopgyphaumxf8hudcdumw4o7qn_pwcolsqdqvsru_utknuxt0pd3j5aquvj6j3cpd8grems7j48g_i6npxpikkpmh28aq2ywv_67wjv1nb_gzzq_zj6ot73flh1bb6oqhulpi4ieilybtb1zyknvjn1mu_8rkqou_u_dpxfuyfmzwtt6n8ipnqlpxoha9daq0ztd_aybi_e4qavsjk62fwutf35mzzcgpxe11z5o27cmqquh9cgdq34y6ccl8cnfp4vavo916ob_fcxua1cmjvipa3ehv6uft_rqgpymurtldxtxokep1_9hgrwpozfvappevprv6cu9ddyqpuozrubnf0nl1e9wn6m5tutohjm_tixuhklp1qitw4blv8fulea6np_923kggbxjamb0x_vsk1bqkv5hap1c6jqhle_ggrtmbr_u207u_gvoolfuv59qyygyldvmnowjzgqmcqykpj6gmoqbdsneu4wdftg6tpew82g0b2jqveitoznzx3fgaz966nnx_7ct6zssvumvlo_frzvficxbuzmqis6u1uytf_hy_hbw_7jn6alqkmsqbsukmhdwsurz_elq4rkoyyddz2plb1lpo0q9abwd6b2uko159zca_uj0tyfxawsf7rkvnnmvozlp11e8dhlcktlbkmgwjx1vsaqwqprfwzwo0xj_j8yo0oa6lilr6vr_pvj_nm3ct29i9b6_169hxwvn6ilvnszmnfukrxql6qqvpaqufi1zvwqkcpedzgwacmv6k2nwwrxlxvotcvundvdtbseqdo6s6caszgvk2iqa2my52a852ayuwwsocjqvzeuydsa7iqzej1vxhcygogk5svtvsr1wrjac6jiprea6nlmwkwygstrhzfn8rgu1elvvjb1qzb1rvdqamzfqeywug1btpxpigvusw0w9eh90lkxukbzwdv31vn2z0pmdz_qaqrlbpj6kliaknwwq2cpco2fmky_5nmiuxsdluz1r0mhgwss49hjlz2pq_ncd1hikgbjfk_6t_w_m9qcx97wrgdlvuqgrwddbehmpujz1h_ugc89uulgt221gvujcb8qwuovhwfo_hbhtu97tezy2rglk9y2zro0_tsbvo_gky_xoely6um8a_tlhjx6xnzp8tpwslk2xqfxbqpf72x_gcli6ex_wee6um_dp5phd99lnixh8hykp_lzgqmcqykpi6fkx90nsomlo9mpvj7_fmq_ioxfq15j8yn3etwcc1okhwuiqvkxagu7q4ima1gcoybe96ngnjlfpaekaiyzzdo_40ak5hbyb3agtccdctwc5pscio6sbq_guryrwgkw5rgjjhlfyujxebpuwk0jzc7i9iynasqnrqfdkigsr1j1aqtxmcv0r9phqj06qlmv_xw4xu_oum9finplo8va55n_vlgszsfcizanivghp86lhvglw3bsohtla9vixuvjbxy6hc6kql71d1pljc1ydu_vmy6mpvnvqsuv0bn_pkqvpdjqwy9aaanoyfm1rc2pfsqdo6gyndxqxbo_5tasw_b2myv8rexi2dovd4imtjnlttrznfry9vjvkpm9xgslpiqdqeoepq0sk1hilrcupjx63d1msxnvb1tqcx_x2qtf3veuwvtbvmfuwvtk27ttbvmfuwvtbvmfuwvtb1wzf1vucwdeth6nqpyorww9t1ns2g0b2lqvd5thowqag1llawngjitrso3zjt8rihrlrgstfmawocsvrglwtjpo9iiutwr6adqxxgkzhuekqatodi6_gmwf6muzzjzhlxo8ypyplx_al6qbwkpnkzuxbvs3yfgyesnlsaquotc8o5bkc5pwbdrshnvqcxqjyct_epa5um9wcvu6zmmt4oqqrb15rgnffh_8umr6wql1dvgxr1lz92qx6ieqhwpuwnlqkibvrlb_lu1qgfw_0ekkvoptba1it6nzpl6k01xmssmqkgwj5fy8bmdyju9x7n5bhu1ukxxcczyu85pvmlgm_ygmvy_hdi89_mhrvpakasrqynceuhehagkxaubtd1ko_6x4lbubw3cdnkkbo1d8yyv3eqkcxw0_xxgrpvnoyaniaqkpgqmcqykpi6uy6cqykpgqmcqwvg1exce7ci_4kpgqmcqzucqux_fc2nepxymhxlykp_snufp_kipm4dte2znpimiym_jmn4j9ts9hyhmfuluwctfgatfobijquf65kp170fvopqanesw8b4tuh1zypym8zb3lfpetvg1cj4rfp0fojojjqun0xvkuru9kwwsgfelyc_thflsbfkynhlh1qdcc6su0xorihrvagmnrryboutqao4a7wyihkqhklouhwg6y_cmhljvrrvcekqsqiw5rkggd7wy_54p_wmqudwaesnv6ogilxcsoodcnauecluluhn22fivwp_sb4t_lts6v6vui1zzuodw_q7n9vl3pj_hcdvz3uxm0bg_dppfz1uywofqfkbe9kixri2xnjcfzrdxcinmely3gkq4jj_ci_6q2tqyez1pniqnuqj_pczvavtbvmfuwvtbvmfuwvtbvmfuwvtbvmfuwvtbvmfuwvtbvmfuzcfu9x29gskuxmfhi0lqwxfi0klw_kcrqcjxpzx7qjgm0wmzv3fqx6uqvh_vimp3gy_k3cxpduy5th_2by7avbibiunozygrsb8g5ga3e6fklro3j_tmgopu4b7rlnomrkq3dgacyv_eiqvauvr_3zjh_9xx1bj96v5b_mud6t_t6oprlrkyhvxd1uklr_dyvd6pvoede6mbhopxmqwgtvrv5el9axyz1ismilzz11uvxng5ycmcro3usgjbriutdxlifm0iipq20xupitqtn7fjo5gzihxz6qn6bznc6giuydynsazdiyythrqlfvewiza1r_1l3aqltb_kgvhkglijm6pzwb8a0lkr6srfzqurr0umwlvozpvaqimcqykpgqmcqbujitgqmcqykpgqmcqykpgqmcqykpgqmcqyop2wtsrmdnppyysxetm4ccdr_gp_9cp8p_m0tb1yubv6_kcricpatjkw9pvpanqcfbttgskbkl5x9v4tuphttezopp3fxzn5f0gpnwd6npj_tecpscpurngva9uiz6kpgoei1mnzkpvclr9qfwj_gpscvmrxjo1p7ptgtgntwqj5kon6yeqj1ado_5esruugnpsfka6gborro_1attfg9qa6qottkbmxelvjf1g2qb_v1parf2xazutusuykmrmv8hpve6mxguuti1z6jdmlahiwqxulhglzogogxcgmuqdqfr_tnan7ktot6eoz4vcouup1bvpim5kit6i_0gqshwqzmp_dpidcrnxgfevruuwuevp5p_incrtbvmfuwvtbvmfuxvclpgqmcqykpgqmcqykpgqmcqykpgqmlojz5bdveqmwvjs787jhz_5nx74xmh8o_91_jfv_kexv7z_4q33_ppone7src26pi_d6ok1sz56_tkjkgvew5a583wxsro1khzw_6wzrwylinuux461swhydvwoguzb4apnzvrlcfpcw_qtwp_aqo9v5cp2qavteanz3vp1gaylrds6aua9lefvny6gevlgvry1vsipfockspyjer1qpq3m8hhef2rnziun0pv1qk6sqn6kvw_jzxpvakkhxmop1ezitobbvxej6zqllx83treoyxeafjjwc5uuy2fco_7z_oulwxzmm0dqlp5ii8yu_luh8b8oz06ni1ipf3eaiowlfgimf52rlk0jgo4wcbqwsjigq4hgwuoyiygyxauxa1cjhkmqvqgj1plyjejr44coxlkyjejr44coxlkbp7zkph65e_bu1b5fyzd_hrvbej6sjguhap99_en0yalxi_e5o2uvmyqsm8g4msg_kspvknci4lva0hs3ojm4al2xwjszxkhjv8tkuet1o_lbdksbz8tfvpswwhkvsbysubec86vvrozferdwp0mx0aykavqqlnnfub7ta8pveepnoj_kfavy0ftnb9_pvvwyzxojdu440g9xml_9ht_zvz7r_lvhspeyjl_mcrilhlj3_1higqw0xorilreqjm7xkogzbnqjwqlmnmx9ugqkvdviaqwuu_emyzmzng_gnmcvgvbogwuc3pjuwbdqymm3ptcw6m8zzqr_ps8w7gsw4m_t0ftxe8ef_rdhdmn5lni6kijz2tfl_qunleynzwx_zjjgajfq7gdfyk615x6quyxcuyvyrtjzkqyvrjpkoyvzkpkkyvzkokuywzkslusazkmlwsqzjmlwsqjfm3dcyfmpwv8n_87rcbyur_mypqmjxjo9vpefxpzae_ztag97fsew_ta7r9twhtvwdqljbat_v4tfwnmjvvcvfn9jkxti2z89jfsoz9qyveztlivgkji5xmptiiclxei5z4rf11htq0imrvsa14kkpsnaoxlvkokpnkqooefkqptfw9pqv5sqw68zblt_fg6yp8yizsqcbj6stv32zofyq3xua5eobw9ewf3q4stii4_bdefqbudfnspeyjldkmeqtu6am0by5tqdszwufrf3_ploplztaqq85u_l2fl1cpzkpa7hxlrvrrhvon_lsxo21dtouulj7o25ju1xtzdiz5owspmslgmwwmz2ym8bj_jrsbqkqmdqcsdkvmjcqkge6ygeow_ovtsqtxexygy4bfmxpxi_4gj_vrmuyvmcqykpgqmcqykpgqmcqykpgqmcqykpgqmcqykpgqmcqyupnjvbnhvvotah_yu_zt3_wn_vh_8r7e_amn_b9qfzwsqckcd6zauj5sydqf_ditlg4vmj6tyn8rd7hvqoojfa37xgmnl_syx4z16v4fui_zbw6vplg_f9q8e976cfzibllxm0adrbuptm_f8dbtptuxqzd19rlfanutbxe93wt5zihorqaxa3l2bubtmgipnrr0pvcz6o1lucsw4vzqsio_6lvgzfvgalrnodxfgna_nsmrct4y7zgy_81gh1lne5vx88pviw5hqau4umpumv_ul_qs_wluwpw1xi_6lbnfytimtcnchukokmqijuwtuzhokrqjcgvxvxdb9r_ju9glk8jytv5o6k7mmrbmoju6mswihwse1mnskwmze1wmjvvxeiyibtpcyohux8tqwkl1_imrivn6k3lvtqrcqnxeet_csza5zhoi6hkazvgqmcqykpgqmcqykpgqmcqykpgqmcqykpgqmcqykpgqmdq5mgq6wpq7_xr_me_cv8g9_txh_k_id_ou_id3_02j_kzpqyajvopj3miy_otfcdxpnyxzp2auznusx28h3_yj30gy7o_ghvvkjkmynbju1gmqsyx8l8puznoifg76plykl_ivzdivtk4uyuowbonqcvnjbqfr6a_yklok9amfi1rmllsgyxrtbg_9bu5ohqf1arfdkvkjc9gvwckhaqx_daevrxbxasdvjtf67kvseffrmmpv6gvopo4tlqpk6jfoz69iphqctn3tnw_9vkw0qnuxuqilkqdsa8ix7vo1ak_eox5xrivq1qtu_vpb1ql56vs63jlaohh_vkgmlev1cmfuaqlay_6qm9vyqt_vddfn0ni_6kyd1antdpo7b9ucqumcjemc7s2hmsg6mmgwmz6hv4exxjjllabkf3e9vct1lixrqskn_idozn9pptihqlvwjw5yxyqn96slvdtml8luwvtbvmfuwdqdcxfmfuwvtbvmfuwvtbvmfuwvtbvmfuwvtn1omho1fsdu_4o_vw_oodf_v_ewztvutl1jx91incz2ghtaenqwlbiydrlsqbmhbr7d6y8x7mhc3khs7qlt78xup17tykvycnu_cmlxk0yotztfd2yif8yhkkhfaywazhse98hwnrlspuuqnv1li_gos7ux70ktpqsop7qvaxim17kmf5drqu4qdps_xah7b_rjd37nam0deovz3vlpxr1or789m2yzaoaqo9tprh_erhl1dfki_0flmrqvq7xe9gtwcbryzv8sf_1qnicqqxt42qqgwrwqsbbrcljvhnmv0ylqaqutcve9zdpqd7uuoxsml9fvbrxq4sypfpsfuqnlaakjplp5r3qs83zmmo5morxf2_mp2tjnf3awlqig5kirlmeq7r8is5winpspvblsb1mwf5s_oqxsfxh9db1u4_5d3d3r_sipgqmcqykpgqm1t0mmcqykpgqmcqykpgqmlqhmprpp5_u_wimbi1mfzb3udb1a2hqs7yhmw2hoxrtawuo_tud_b_xxf8zoo_8zop1jlaxpvkgcf8570x_1fojaro1mmcg4mpp4e27xamcgxwg_fwlvfu4ulo4c5uf3m6daf_hva_3na9cb89w9tctldvjpg_cmzwiioto6gjbkmqzfksi1qmvv9rznvjvplyj4jam06pczfn0xlwm27ves9jttqskwtcweqsybquifkammeefudhvp_wrgnwqnlrqx3hoy7d52xtx3o1qa7qq_vxvw_cgriuwsqu3562xvvz7ovxkrv8bpgvw9qhkf8m8uyjvolle6t70sndqbgeflupddqt5baitzws5jr_rf_lvcdytpyqslemebj_yspy_y3mjyp_snuvaejsqs30jzenypgjgvhkelnog7hwtleyijg_2rmwpwyiatxe1ccoeqyqunqbhup_xd3dz_vfoixwvtbvmfuwvtb1aa3caykpgqmcqykpgqmcqzuokbatr3mi5i6ntf1ve_hyorww9t1voebdae7elmjrziz_g_b3zjq_vwu1_5ib7aehx_2nom_9u_i6xtkvt7mfkal3ic98tgrwcg8lcbd97pxeytf9hy3w338ea4slmyaplyumtmdvsy_7h52vprsbvlffhaf1nakuvwjx1e6_vd622luazp4k8gun3q8ixatddki79bllbinuehlv1lkdrd6rqrvulqoa5h3wer_4f4y1x6li1uvnvl80trpbmednueivt3vpdzyolupxslbzecmiv3kxervhyqtjf8ziqr6vsq_5cqmifqqilvvnwbymiqlqxcyuwuqne1jjlelyholmjvwd17rjnoztun3n4vl_iqaynyzxddq6zymabfyhqjxqbo6kcrjmfbwhvjvqb11nfdcclge5axjjvpvkvqqvu_dep0qmxygaurhvcnstzz_r2t6au5ykykpi69tc1f21ao87uoey9ge6texfqp14xpvaju_tev2dq2i_cqykpgqlbffnj6gmk4ojszmnqh9q0dpwrtbvmfuwvtbvm3rbmpxxqfolxugdqnsbu_vdwsyf0x2lqynze8a9_g5r2rcbnpv_iv6qkpk7nujypenejgzswugwklerlm8nj4f53as6hkxhdwbqcuzwliaomg6jpl0sk8ykkueujyorv8low3awasiti8wi7v4ijudfbpl7ujf1ftlhb1q5w_2gfwbukveu9qdmnyt2kdkrqy06ngiqrwqrbvn2ppkpv8sdmftkvqwdu40phrrksujuytpwwt5wq0j0k96zyhyqfnkm6u2nm34du_vmy6movn7vks7n41cdt1e8yyzwpn9wkmf_yuejuquoluqd1b1o6jvmdrv2n1jh_3qbx_rztpvinc5rqhedk6mim6pwlqkqqdabagekxkzwaifqdslq4ljbxlwhscqk6tl0c0wlv5_qd0zm6ftc1ipyi0dlgi_p7b_v_hxq_qcduf6_teyjxzgrtnw9tp_bmriombu7h6e2fqyljidqfq_rlx9tz6na6cd6eqysm51cku7ckpg6gs_vcwapmtejkc_h9bj6zavbvkaf0aro0rqsd6_o3zwzebfmfuwvtnyomxtft998jtt2xdcdugi42qdfswfljpj5ntd2lb2oavnnax9sp94bf92_efkwvtbvmfux9oqzevnwz3d3dohdgggdqnsxuru_hzkpojstuqzhgq6k59f68jrmxr9b78troxbpb1xdv4ddtjobtfi8rykrljbvnfddgquqp1ri2xvmujrio92o6mmq7_qi4tr2pswytopi6ogowf_muz7hzrtwoc6qy5hv_qh5qbalpxsyurnwsxugg8zqwupnlqcj5yddudtm3qsuhxijonvgtfkbvejeuwyqntm0yfryeviov9rklvl3x_jlja6nqjvr1bl2vtnxviizubm1zqlutn_k_9wqyttlbopv16odwv4dkkvopdta1ox6nzpnsv4almfvg1fdlp2gz2kxb0k3er5kcg6pakjyljfp5pad0aghjgrtjgzv_tmxctxgk3kgxmjisyjhdwfckulkhk5rivzh6luf9r8qtxi4bubxlsi2a_ph_xmb8nz_m2ji0nl1rkwaaiabjrefu5yf27qliqondb_g71uydeyodkuw8d5d6m_ffcjikpi6_zjahddjfir1dieg3cembvn3hky2w_ftfe42a_iqf9oblmhdaxjoandfvrkipgqmcqy_z0ynogdojvmjv9vpbvqytq_tgqnpgvnn8obujuzehctugby59wjgvdj18gh2a234wdbvmfuwvtd1ce9hpp_hgqmh0n3djvontgmmbknmxe093gwi3zgysipvlpybtfq4fjcxldbxlvnacmlesnlijsscjfkncvvhvscmpxdha72zle51vsvfu2obfj6xgquwvufq1hqdyvsxn82xedfksnqluxmw9ygmbzvq5evlpoqesqopvlumneop1kxdqc5rqu8flimvwvuwt_udsvj1u_fyilwn_zfnvetgmgowupol7khvfavcoaqx_huyb71ubikssnmnyouqke2bc6vi2zxetf1x_7qd_jmlvv4_vff6u5nwbcliyynul6fq8jh_ia0c5fedrv5dzoqju9ucqpmcy2p_lqazldpwkeqjhvgnjvrfwvzuatcynqdtlv5cvcrwqsaj_vq3nhqy81fj1cteopw6ulvc9ekcjfm3alpfowi0dkjrvcb8bx5a23mhn0oydctj6p2_vda6zhcmxo6gkzhqoj7nkhowe7u2thwe7_mw9xx7oo3qyeosjtalntovkeztrbvwjvbo4hpomatooacuwdnev4jph0xdt3f2yffrfmfqhtvrrzc1dx1abzq6_psij2lpikkrx_w7a8_bfclbpjraibrvp3mgjkmhrzuz2abmrumw9w5jvn2sf8fuwvtb1a3e1ifoba_d1llj4f9e6ik1xtrzelxtt_zzmxwm7rworkoj_g3tq9_nxvzptaf_rvbkekxg1m_3kuiqq4bjvmfboo2_wjgbfmfuwvtbvmd7_gpu6cwntxlff7222_ju7sbhw8fls7ubykpa30pnxtcdyymxktyujoo4frsxfccxq_heehqcmpisa2kujp08vimuckvopfzmjmntojezszk3vywf6nlrtogs8un8n4smmq6mdnd6vbukmplkujmcclcyydul3ljo_6qhzrjvymv6lbam2txvdh4rfnb3q4xraysokukciwcs6nuoasou_xau3dr0muutqvo1cckkkz1r_1vglwluk2vtpwsqpp8vfxvoq8wlasgfozlrk1do_f06lzr_wm1i2eklaqyld1ilvbkjvmlul3blrcm1ryfv9uvvdcjajv3fxet_k8l6pkfzevgntjri2jdp8dzaqcsqu6ibtcbzgsjjaftlnead_1pzqmqjrihyypbvqglqnx_iidi3m6ls5jz_rzxtrp3nmil96xkbq5cqyopkaekkoqjplvduydwugihr1993bn6qz2am047svtp3e40otdcywpgtroczi1fgrnwhvophyaew970ay14uh8dcnuea_athb0ephkueqp1hno1ylostripiaoiaj14nxakqn82d4puwlxlx4_xflyocimpo0xta4cqdogryqpgjr7vs71ajq1zpxinuijpk6gwetev4epgjohhtfd97wxdqbdwhhxktqj5uatsk12_1a5ckykpgqmbicmnqd_d88ptd2pdq0dvv4ynuapn63d1nljani60pufkqmeor1e2jski00rhjlrykqhrzfvm6hxo1upqwc7olx3_cnusx1oo_viyur44sbspjydw3dwwdtt_p8i3x0ey9kzkpgqmcqygsdutz75xbsfn5qa8kbdu7u7qzgnmlp1mxu97_fmq_goxvqlg8kcjqp5dcujviztfobtfvvdpgu4zhvzrzm2rtousb3lcl9qtkjj_dyfoemn9zuy0inr6hwm6g5m8m6go5n6u70rf05mxo0yl0xygverfiq1wkeepgleao26z21ka2ydaszsinvj4_jvb3w_z6p1ovcluokybhw6o498qco4os84skltptde7435l_xrvqvgdaaw532c5wsqoaoesogereqmun4fgtfez7caswmgs6rgwpzhnv0oi12omdd7y6c8tc2uepkup1h5d66sqfhtxaxeovcm72lgogqggv2n9vsj_hn5b_nzheyoxrm2wxqauqmj6ylxl0pdquwm8akzoysj4uqbq4kcrivp3p9aghkpgzgdmdvktnv5xf_hpwgel_ymsq8kpj4ftb14ao1g1vta9crkat2yv2dqvslumbbupjzfqds_tgaqqghvet_zesyb85_gkqgb6r3z7da6elcf87_wmrxag0im9gbg_hs7ntsd4hrqf_3xpqft_ztwplyvkezt88b84zjwhmhx5jetta2o_fd3qztpizwa6fwbsv0nx_wtonhcjbopbpiaoofm7_udj3mwztsvnaipk82hhtx6z7fmrtbvmfuwdqm7uwnw_vksfnrr_93kkwk9auzt6acv_6jj_qu8fgeqgenzvagvmxvajvvbcfzfh_m_3q5tb68hp09mpsqyv2cqykpgah2m5vn5hd582mo3_tfwwdstj6nreq83g0j3jkbkkbpdz5fxd5bgkmhqj_88dc2yumfxo85ktl3pmjwkpm49tk0b81_662nqx5lvolofevmvtafwnayoq2fqe7_c1hac89kp9d_4g2jqfwfjquqomqbuaqz2dihivxgabnr1yuqxlkylvtqwlkzwlkjsna2al1tdqhfbvmfuwdqnsqysriywupvs0np1zlqnwnshtrn0fgmy2t63smfqgjhv60w9hzafss9omnx8cfndnn59eholpt6zxg93n_ghe4kpgqmcqykp_nuyz_dx8urjd_oco_gcqvsfu9fzhm42haqmypgzbc_x8q_qygr9aqogydszo9h1scbj1o2mqutnsfftspe8j6ltx5uenkynh0wt1o6zclmzud1m7ez1x_xdufqpqyex_52aj3n_df_blmpuz08zuzt7pph_d1c3uhmdyz5d3rc6_ipnyyrm4gpai3xbzptb7oawokqs6o2_ykykpgqmlrby_7bzlt1uy_psz2rcdj1dgklc30huh2wsitedo1w9emyouup69oyv4b2xh9rp49g1pvmnt7cj_cx_kjetqdib6qmbo_dcnuyapyvfesjfmfuwvtbvpxtidq_fffxzealpi6ptb1re_hzkooykocovvwfbn_aammrgftbzo4tceywkvuqupm_e27danwpxfxmwdqfspulquonk0np5_wth34anphawmyzvbqmh9vymgu1tlel0ytx07l96wgv67dt6y_wsq5dr8jal_dyzcmmvq3zkrf70ntdyyy0ro6n3mytt551ix_bguokdpjtqfdaw2xuqhymouobfmfuwvtn3qblbdwqr2v4qiqf6s_bgevg6rwdawzt8tugi42bssdcegblads6npr1z7mz6fpgkzf1dh_j2hqnrm8utv4e27cdyelm1uwvtbvmluxptq23rdhbfo3d6y_7t3cbagvtjujzwuel_mfimhuxpi6ois1nozvilniazwj7c3lo5jm3qxm9u9dtf26t8qyv0ju_5roa_4y_7_wbgaknrwjvkvlpuyglpaxygapiurlaakncv1pex9ikxhs3jycafv_vngw8flwa5chw4c11jgo8cnlk_t_p_hdr89k6bc_79blxy8qh638uuwvtbvmpu5yqp_pewndqyuqm8bjfn7kdsfhzw3rw3mf9eb63_wsij7d5zwgfn_rkxgvpnbvqvcmdqhab61w06u_80wfpbvmfuwvtb1dw_h4kp2wntn_qebjaecqbkkbmfz5fxd9bgy_p6j2cqykpgqmcqygrdbykpgqmcqykpgqmcqykpg46p6z2cqvspu9d7bfo3hqau92w2haqmypgzbc_x8q_qrmkqd6opzfbt_heas9u05hqchpaqmcqyui0wlrd1gwcqyoqtlokpgqmcqykpgqmcqykp2wjti_z5wk4h_lfg6pbbvp_u6j5_8hfm3tqymjjtje1grn5m0vaft9no_cjg6p_m5mjz9sdwvtbvmfuwvtb1b1yeuwvtbvmfuwvtbvmfuwvtbvmfuwvtbvmfuyvi_f5hsfuwvtbvmfuwdqdchfmfuwvtbvmfuwvtbvmfuwvtbvmfuwvtbvmlspn_z6nwfq5cutiksnhjhw5cutiksnhjhw5m3_2jab_1ftrdh80gb_caldh03gl97nbjqoyxlxjyrtjzkqyvrjpkoydydcjjkqyvrjpkoyvzkpkkyvzkokuywzkslusazkmnunjvp_8pdj_pm7oqymfhva7_pw7d8d8hv46w8nnh3u5ly4rzbvmfuwvtbvmhwhxartbvmfuwvtbvmfuwvtbvmfuwvtbvmfu3cspv5fv0zhz9_n4dz1v8bs8j_gw_2nuhv_h_hffrarmfrej7fur2gjn5wj3hfppgcgnf3cdnits_fhmfuwvtbvmfuwdydcbfmfuwvtbvmfuwvtbvmfuwvtbvmfuwvtdwkm_uuvk_jlxybxb341i794n42_n9wl4l8d8hsafh_dh47xfu0qpv3lf8hoh04vaqbmlou_l00xn4cpx_73iwfrhcfuwvtbvmfuwdqdchfmfuwvtbvmfuwvtbvmfuwvtbvmfuwvtn0jmfp_enr_m_7l0l_hf_jsh_j11x_pb78xr3umqsz7_ihv_8igh05h6hopfx1dilwdp2lql_d9ynl6zztjand397qpykpgqmcqykpgat1tgqmcqykpgqmcqykpgqkbiqmffvrpuo9g6tbc1gd5dwvttxampst7unkq_sjg6rffi_i3e_8gvcpd_p_mv4mjz0_h3_3n_7puta2b55lbkagacysed_swfviunzzvfw9h_wsdvyh8mph868dufy_tf26jqrer7_hwel2r1_xnusjrx3zoxfu_7_eubb5xd1_d16tgpu4zjv27czb1prfbvmfuwvtbvmhubrcjpgqmcqykpgqmcqykpm44ptq2veyjmlo1mxw976fg6tbd1pw_h5snos8mpv71hxmafh800v8p8z_vhslhg_uxtjh_krohrz6p3eyr99doda_ipn6jjgaep4nvaahmwsat_q6nd_3jkxt8honf6zvurov4bfmfuwvtn1mto1fm9aosy8epl5ap9ajc4kpz_8imcqykpi6rte1hp6mci7objam9qfn68azwvtbvmfuwvtb1a3b1fontieejwumbmnmrx8pnxtcxxhm_bcftodu_x8et_ppsbt8j_hrb3_ij377w6csogrcveqn1tehyim8fsjkrhttg38f9ulydqmnz1fc55og94kivbzmbxrfw59dmfuwdsmxtyqwcnay4cpqewcblekflt_4mpqrq_h7wn8jmlo5mdqfnymanc1wok5vl0xnheok_riixzqmnkeh1ohzozqzooaurqsdk25p4wrz_o_i_wrqla_xodv8jud0euwvtbvmfy6ygkdp3x8nnpxengbtyzjapf6za2clmfqcmfusvqlp_ozph1m_3ht_3795wjbvmfuwvtd16zh6_fjldhd348cba4kp2xrtg72hmw2hlwymujl193drnqvq_olv8f_vpq3ah6fb_s9_pwhq2fqylw_ebpg6hntol8yu1f5ptsif_d7wov7basmjad3sfc9k6agfxestbvm3whmtxfoz0ps2hpevaehdt7b36tk6swd7ios4p1bjrk3xlx26a5_q5kpm3exk7kadwrtnwltm_bmze_lnu7qspvytgdqc4_pzfd9lhc1q_6ba13qugyw0nxgvud1euwvtbvmfc6ygkhpneqmeq62n9uozgof2gvtnzomzudn3u3yvtuiqtn4c_8rjklk6uqr7nba8lfgqmcqykpg6hpew3w_jwmhdqc7uxuntp0stn2gmlrae7jzeprcyopfvjtf90ct_ospj9d90qs_v4c334vhrrtl97nfnfmffcjnanpc1odobq4hmb8150ufcb71gktdz9tjmdq88xu9w4clqpqepux_4eh0pbcwaenxvx_swbtz118jpi6jtd1tt9eab1ncfnjr9autcgdn2zipyu9whvaosl3ezh6vj2cdvuwdrzh61jp7rcupvaixwthe2fwoecyuufqu5eubo9fxoepouhbo_uw_ciky3wp7ehxmnqhdq0dhv3_fzetsxviahzh656_s7_rmh8_orvodazeq_lkgsl09fusj5uhdfwhmlw_s0pzysqei4ktda_dnbarmiqgyordxqi6irfbvmfuwdqnxnsh6g2vw9s5y_h_xuijncbuwxpcu0_s2tf1pu61jkzdo_xt7avfp8b8z7qh_50zwzhpfxttp95likqug475n26dtvsixgrtbvmfuwvta_hqvonmdu15x3_9ttvo7u7g4cph5bo1g2cqwt9dzcbql8ytjxztpmksf0d5sr5wkcw9flh6ifvpmrl79hi3vwfuwce0cg_q2qom_u3c3zfxfxwolo3ckzo4xbew96_e7izdaz7ttac9pkp0zgcaclhumjudw3nozkap4imrq1nhj7avye9anoaccs_hmrqvadnwjt6puwlxkvu6jm0a5h_v717i43rzu8dfl42qigmkaoekfqqhyivbsyh5ghf0sjah_qsoog3u7rkyajkwmamckd4ivmktkbwn0vzrtd2kk2zmtciqsjbfgu5gxibibtv9xmsc58zc_6xuvcslyosrfnbh9_vf86z4vaizvsk5d8ip8zmmre5ndmu4i_v98pzwpdkqmfs0hpr3b5m8lufm5_hkmeq6tf3cdq8r2kgewfo5lafacpbtt1mkrh6gecos2dwz7tkk5gmnr9sa9wfue1fthxykwtncm_7quoxm37s_6xbwttp8mlwjuuonqe_adr2mjx7_ti2cqykpg6hpe1cv07_ciwtqr6nwooc9kpubo_qsdmlpwfj3aefr9rwqqowhfldbn4lrpcqfmfzhqonzhj83t97vuiamxjkdr7y_tqzeo4pcl7y6mzpzswbmn53hziw0w9wp_h6hpnsk0zewvtbvmfuxnyornn38etykn0_monfzyswntoceyunmxdsvnclshvdd1o10nzhectgjw60mfk_o2sjd1w8luz_5ae60zlab6adk1rc2_i5kqbf47ambqs2ftlertp9yrlqv6_kqctp0kavpp4fskapx2lv5or_o2bvp_dh1qts_rto1ltpn3hdxqc47tqvc7_95dmpxqkxxp7u8ku_ujnv88zu5l4z3ifjh16tgor78rpio8fyahkodcvn04v4qtqffjxeixr_aahfp7oin6ijfk5t_fvddxvtfa1ni57iuesxf0bnzm6vrnlm7va5uj2nn_w7sipgqmcqy_wzmpcti9u4qvvs5_w7ltoc_bqweo0n_7um3_g3wvalqc00sbqitjakylw3tx6bve5v9xl7tn_yi4fwgyvdr8bvmfuwvtozc1vqvh5mmteb51toylpu58tn3kodxucbvmlzlaiswy_u1g6ud_cb9tizsqpx_hr8fugz7eohqfb8x3wdsbid44db9vlgimbn8yvrvj6pfpnpiz_piy_mlvak_baxujto29qic1f5ejdcr9b3dxtl16hpfujvqzul8ptl16lpa0sqfggppnyeodxmul2gu4gl0nitwjpx2pi4gp31gylwc1hurxl6jsna1alft9fi_cqykpgqlpkjlksnq2gkqpkp4bz0zvopueos6dvm8au3v7n5izuklmjwamxszhhbhf0wtqzmmerjj97mnmekz9iom_e7yhfzyrmcqykpgqmbqfw1qthvpnz0cyl2wnf0zd_zi6lxo43raqmcoltunkmpxbxkdvjzk6_wx2vnbqnkyd_wj7xm9jmnwny_rqj3he0_d8lrht0_0pdqzmj_nhq0xlxsmmqbgmhq0l27zb8pvtkxntplf7yv29hlc5s9ggmfqhkemquf74zb_cfe_qux94do4zv_h6jekqtqnlwapdqrsx7jafv_jtfknzqz_9kixon1gsdu3frfmfuwvth3cbf7jmanqfoypc2ds7cnuhvwsrps3geqdlvx09wqeow_d1iw4xz_a_dx09swimjmd2liynxokn89t_pltkfscyn4nmbw9opkpc6fx7poxjjkqmcqykpi6qqvuh3744brwcmhu3ygpmz2h2w2hgqlsujukbfo3avnv_hj9udkxsqlumpka4i11j8nm1j2hqesxugnayxz8qgtq_tvivjniwbztbwvz70ssmnko9nykuzuxu8xzutv_3pe4mfrghi6rxxhr_zue_jj1m4udyvsryqwr2kvhp0wkqlqhurrdbnsr7z97xe_gwrq58_4aj7rsoakpfm0nucfz7ouo6iv9wqwuqmmcqykpj7rbvtrwqne_q4lqokw_o4fvayqws9zzd8uu3m43zmcguba2m0bldyxf3xzbf5cpwer_a62_t8mu7_yx4_ftb7ppfizozmzkpgqmcqy2h1tpc_rinccqbshux91drcbqp9ktb3ow1qfg8nfg6n5c6nfgynfb6nfg2mlg_mlbxnlbxmlb5nlvs6mki6mdqczuovziodz3cocztc1d_mqh0w1qkbmi1p1kan5mdccljgbfowai0aartpeoukjawxiwsgvhsjvhshydesteeunrngpo_juuxlrbbflbh1lp46kv0ffa6lsnldxm6h4teh_a7rfrnvrqfcbqppn1pwwakedtacjwtccetzhhc0yyyuohs2yyqsgp2yg9jgztmcflzj1jvjheqz6et3mmvmyfdjt9tyjvgqzbmeml_jrbopr8_coqkohv55avt56pvwfsvca0p0g_vz8s5x55y27dzq9lrebih9lvlcfo4yu81ainf1hlt_rnbviwqixaazcirymokfzzul8gxre56o_5qrxuz7rpczqlqz1d9mvfzmvf1nlf1nlbxmll4s_r2mlg2nfg2mfqvgcjzgcjzgcheg8jegchagcjes5e4m5a4nzewm5e4nzcwnze4nze8n5szd1cwhqulmpbw3_jiqdc6iinn8qwdttwns4umlq6u0n2vwvosbxvheiitv841q3gkqt1rf5r6zfmnq2giornvn3nlpalahvvrgm3sfqv6u433ubvwdtsibkfrlxwmodrx5g83_6rj1fyrn92hf_uihpt7qz1yxdrdebfmfuwvtv0vmjsvc1otm1bv1v1ubf5xcxvlzf2xzbf73orb_oyv3shxndym2_0fx7by2f15a9v2emdqbqff1l5mpx3tbu8fuwvtbvmhutz5dwdtdgakpo4fbdafplaaokewtoaxbnkyzvsalnsbkdibkbgktzzflwvtfxztuylp3mao7ma5vfcxwfczvfkqngrj5woc04sfty6yrbesal2egyft1zo06clydexs9phkinujaaadknqhu3qyqhpffrmvvqpfr0d0gsl_jascgypaay2ottzcok1glqg0sbozlmimeiiytblxc1rhywzcdjulxkg4tzpjzgqxe16pxqliahfr6pvwfxlstaeh3mqh6bmmkist_exw3yyjmp7er3hng5ysmwgekdoicu0fedjdn9zhnh8haian2gkzle6lwaswbphbnepnggezvq6bmiv3zmkctps5wpczopmyrlqyr9dmyrhcotlxiz8lk2cf4ktb_tgrjtghhpo9gtghhjaf_pghjugbjkgfhelqmbrigbniwowrwwmci8vrg6lzlmfuwvtb1l2nq6rz2asqpkpjadhfmfuwvtbvmfuwvtbvm3twyutustn15mlrvekzdezi61dpuch0qmxuoz0k6vdkpuyqdoptb3zgavboehwazb5ex0cxjsut1hvtbvmhuxygphkh3bfmre6pg6rqlykpgqmcqykpgqmcqyoquwfsx72_mnortwdqdg6lxhr23h16cqtshu0uwh6lfymjpkzrx87ybpb8zmdqctywdkunuxzvohc7bgqmcqykpgqmcqu_lrtbvmfuwvtbvmfuwvtbvmfuwvtbvmfuwdbdhaproldgykztw_37y50j99qvyd_iv8bfxdywxqk6uhuwukwk4vxexwaj06rtumqb6mk24bkk1h3o6h3tnr8bwoafkt_drqzx6raumeispwstazqs0znah9cqlktsxnqjvn4bukkowqpt16h4tzvebagyooqc8faqspjaidgqvk6kga6czngggmxpaeahyarvoydo2lgqygnnwcsydqqesq0gmtqbjbqspcdrvluymvgnc1ypxr9lrqpfozy67dzsdosoej3xdoooogxpr5tqqj1pzdivt85z6zdkhfq0qoyvtwgzb84zp4j1ipqzrxaypclrvonvgdzglmjxty5mvlzhvpwsqsqxmkae6woa_xlawxlg_lluivb3mmtwv1cc1rvmwvtbvmfuwvtbvmfuwvtbvmfuwvtbvmfuwvtbvmfuwvtbvmhu72_xtdoutjbqsxpyfb_n72ovqvp3we7hqsgncnmzzj0fvodpc1uo66tj1jdr7fazogweyjihdvbedxtykkluz_ewgtqdaisuquupuawu3rnemuc151ozfdpuojfrhozsqh19x_vbuph_lu5pjvl8zt_2rlgq9bape5fz9um9yu78rxslui5funrijaqzv4q_ob3eqvy0wmfqanuqp0unqlah9di0ivitepyji1ezfcrv0fjcsltwgsnyjtqy6drqskjqz68izabf7b1g0fw7vj9pcc0aajolt1qi_jy6ljqsqneptmz_nu2d0fznlf1mlb1mvlwimz854ycv40cfy0cfowcz4ga6hc1bu5j_uszccs3e9b2iwzzkogley9um1_utjsuljsuljsuljsuljsukqxxmhaaagaeleqvrjbx_tkeyleak2j1mh8sfpjcbvexgadgj_fjurroxivgrh7f0t5rt4lgvoyxrpjmyrls9m9tgr_8jolepnvwnkqjo_foxb_ehqlj6ohvjgvvksqwal1nmozx15s46cxufrczdnnvwis4txdnr831e_rnlprc3vut9exw3wbnewhfmsqjmys6pasxo0yaqmpoypztim0qttgnribgorsqvsmputqhv6jheumb6qvgqt5qhg6dmlgil2_pqa2xq0eqbkr5lsqu3oasgq7txbzsowgzvlbp3a_nuybb6jueyadm6kebq5i1r8c1aibdruiabzyotimd7spkdzu6s_mjvu9vfzums_znqfc3zoz8po1oi_vu62_voyeazkutk5gm9lhs1agm6bczt_3sjw1szqzsra3ohmpq7k6hq3l6cszkokuywzkslusaymlpjmlwsqjfmlmsrjvemmsjjvkqmstjvkqirtjzm6m5kpw3kr0eav4_rzp_ra1ldxytdgwmmhzgrrsqdzep5l3cw7fydnpnp49yva_9mbmfuzu3uf6spvpuojbrdmkux93wijzgro4ovizoisvufedlew25optebpca8dwmprew0u3trk7hjepwdsefcgy2pytmojglsv6lrzusmfqpkpjkp_ykeuzzs11vxtbanbopwf06hwpb5w7f6qrd9ijgwiflup4heacli7wvypzb_fkqdsawzqg1v946vtal5qxw2gnjizshddvorkjvpvcq8sl6lkcps_zu8nekztgixbyejmzcococ6lm2jz9wlsky5mkg5mkh6mud1_sksgqpkpyyuboyul4wuhywulo0unxj5vtdfusdgcm_o5qxnv4m9yu78hmcqykpgqmcqykpgqmcqykpgqmcqykpgqmcqykpgqmcqykpi6ncnuxpkpf_i_c_qud1j7dn9v_hetmm5uflbxnfgxmltqawbuc51ap_qruyrji80b2bl_av4axhahn6ay_vb0_q_shh1or_suj4_tv4zozhemdadmffklglzpveipgqfsgxj_whtfh42vl5b570f79kub06g72jl7onndvekygn_hmwtxsozh47l2bqiunatb_1fa068evdnspbd_qv7f_sxajzrimq6lvfkqqdwyfew_uykdeglm_hbcprmfv4vvtfe8wt_3fwlsh23_eq_1qxmtypiunu9w8vf46pwbvtfergaplt4esz0wtoq0uokmqilwgxigwvuduktukuc0_ifr952s_fmsh5s0gmnk7z_hi1zykozu6pxokzvhc1fndxbtutsdtsy7giy4myzbg21r9lywwbizklywulzqbyvnsr_dndhhl_2doxgdooevugqmcqykpgqmcqykpgqmcqykpgqmcqykpgqmcqykpgqmcqykp24epdgjtbqzppff3uwu4cm0sl6cw8mvri7heigsbigamdiztau7mbiva7wcvad_w5qpma7g81ltw7fxo_uxcaxmiwpcxa9s9_bbzy8xufkbcnzalf5jd_dmgwx8vu3wv7cdrmpyitb1qi2gomtqgusnlcfuye_qhj5uau2fapxnqsz0_wbepagc7ofu59qk9qrwcsfooja9gj2pe7gqniipok0oei1swpxewd7uki7wzfqzatmlwpxbeaza9vaeqyp1pqhmd_uvucp1egv7u_fwubhem1idmtnqbc36_gdxmmalsgp_k1pmfsdqwzz7tqhdb0xp20qutg2g5fc7f8mpo2tt8qlkkrxgcju_mplqbzrwgd_bcopzqyugdttnsmzb9ucqkzvq6bqruuoznufs7qlmqp9bqz54vs0gkrsyqlkyqjky6lkyrzk0gkqgp1iplironq4nrd4xiq196slvntmlwuobfmfuwvtbvofmotgqmcqykpgqmcqykpgqmcqykpgqmcqyopuwtsoxx9_cg_12o8foqp8m_1z_in36deqrf_83_grof1hilqchlofnmzcovozrrpcxwm5rmhfixw_px3ksds03338zvi8c8mplqubjy0ftxwssdzz2wjf_adrtmorf4czrvxckjjhtrm_eoavufr0juq6dl5trmvxnkujki7inq6l7_exyoltq8s95gvqrwtsb6lhbtecq3iiu5cfm8cgygtzcwwfx8na0mrlkkdyljkqfhuextgtnkpuwuol_i5opbkq6x4funlhxm9zmx6dfva4luwlr4_vtam5q3g6ozd_meal5m_buzk11hukfynecksop5qwmaz7ns616seclqahuzyr0gziqojguu5isujgqeazgc6i41b9oxadkkdpcscpcv56zcd1ncirvxcdpsx3imk9sadw3hanhjh3bcgmmcqykpgqmcqz2hbnmfuwvtbvmfuwvtbvmfaky_qtf_wrljzi6szd1cc6hyorowtthoyfbdafpjaaqbvr_8_abhbnso_q33snhzrctryfb_j0iu_8xpxkjmakv3ar5qx97f9plnynnwporgb6n39l_g1ctm1m_udntp74l7zvbvhikkqm_c2azf69a0q0qbtsguhv5zuq4wrte2_y9biqtd7dnwb38ijfe634dfz9mp0ayoq2qkje1mqzlnvs2ti1uc8j0jr5pydqhehug5qrav1yzrvuwqowpaqkvw2uwxec7thdr0_fyc3af1wjkpaofwduiuwnxfc2iakszynxc1aq3_ffcoivtxuqnds5ltc5mzxn7fz5q9veqyi3_roh5i27xvwnvdi2wt6v5wzhkjm9eqo7seqqsg8mki8msg_gijckyt_exhiyxbiwwqcbynkakfoylfs_wtxe9z2eo3w6qhkm7v83_2lfjj7sf5euwvtbvmfuwvtc1yzhbvmfuwvtbvmfuwvtb1ceoqz7nbboeu3cmpm71haqm7jxm3eo53g4ifsoxdygxuj167igqqr0ittund8qulftj1insen6_mwwqilxqiv1t4kx9gyvta3yg5qbux_46m1u7sixfwrreidr8kz1aslt5l9yqzor6tzrdsmfquyttm1o1vnzm_8ybsqzw_qzqaehmbw6tv9atkvpvorysdu_r1lsw60syfh8tcfxbneyt38jbbx_g7wmap2qo_arhempdzqzqb1dwjdv_q34lrqha_xuoedtux_eaviskl1h5kpxajbdsuq2uhhovsnydbvchasdvzt2am5qz1ekvidezlvb1wqiqmqlq542aqlxqiv11kdy9zfv9zfr9zfxcxaiqatxjsoopcn3jbvqtjrdjrqdjrttkpqpu6kjroqvu_jm8rtr7cyauzw0mltywkdxomyuykpgqmcqykpj6dfweuwvtbvn3kkbmckynhdml3wamzngqj4vt84kpgqmcqu8bpl68ebh5ff4wdrdjauc5fezdfzjaeq63g0kftkznmrjow3jnhz96okb_2ln8pewynllwsebxuxwpflbvxmxvfdruzqbkptba0_kpjokjo8curknirouja8ulkxk8iclvq1rqcgevtbgxvabk3miel2jichqpkvrxmtddbnsvwfnhg9a9sqyaiqelosuvf1k3_9fcvmjxiirtmdxzfsd06edyqtgvqur5frqvpq89fy2cpoeq0elps8zu8mmdl9bs1lvdnvazutvm1mporpdkidu1w01o9vt0liurs5kqnovc3ad5qza1oafmzkhbpprkjvj_egbhhzmavvpqzb_moe5qovzmlo6red4vvcwwynlqyobzutvivsamephvoxskrvaqdpatdfssdbsojt0uaemduymqtvfg9v8tchubxftf_5a55im_3h9xjb192bqgj9oadc0zpxgze5h6id4xut8xmpzv5bx5f1lokwdxscbymofdmsank0xl9owtq_9mgytdqbzeat2ovfrrd_axdxzw8cz6dx1oq8nuy_t39wo4ljgqmbq53f0hbdmfuwvtn1i5rp_ll1nmk9quztj_6n7xnmfuwvth3qmxvwcbdhjh3dirmnbfn3kaz2o4ecqbslu7udw_2g0kcsu4fz1e49lf5e37ujxlo2jr5re7g8menx1ybrd20clyekvesiezwrbkriyjptirgs6r5magfmdz_navpi1xkljayfinwkhgo0ozmbezme5zm36sibdu5vhthstzuhvefqmzcxjvfv9xqo_a1e2tsmrhvogiffby1ugxsdsdf7ubdqc8x1kdjvxgbanertkgrytrfsapxa_1sw64srrtieefjxbl0jamulqqi1z5vmpipmts6iogvu9wjplo7tz63ehyindlthakg9p1ad5qaaaxj2hvltlz_izwaljkg3ol_zvqzvtvcsmkim8jmndkqdmyqh6yrhnxoppzm2jssoxosuxsoorks0k3wsagmkgald3op_pw9jmg9immuqmrwkzf8jyuqbzyszursxtqc_zivsqf3pq0udwlyeqyfxcddk6imw9uovtcn9uhruw_fpozg1f71hnfs8s9afu1uy9tids2lq1v5ory_j8lenvvcfuwvto46j47hgqmcqyopjygokzxzvmpvwtffye8luvipqevtxqvddb59gqmcqyortjkm1wg0ntpzaswphcphirchuxyipg51dwdtdg6kbncpthtcnelohcnauth0u2hjjwxgtwbgpohgrwbgv2jzj0sfemwzftpqoethvppmyuzwvvbv6uzo1ijyurtnta7zmkigpclkzvpbipga8at5e3qyj0jfmldg0d7tsqyqql19ye5vtvyltq3nlfwu6rzni4_voiduccdwcfmqjjkk6bgauqjucglgzvhrdd8num2rodzdgbkuubg2woj1kwfolw_qyf08jpndrc1uo_qstkk1bdzqoepxe9dq82cbkxujndpu8fkorzu0t2g0u3tcc1cihankbfyinnoxzqs3_aezrhn0zg1v9qwg3_qfi6b4vn_ikmrf40_xcl7c95gcy4ixgqjgyl7kykznc4k_fsdgozd_okqnxo3qqzupvcdvriyz9zgvtbvmfu7eeqc_ezsssqy_hqzeoadh85q6wp_2fdrrvhab25c_gr_tf3xywlrd1lu5epqltal9gqmbq_3f0hbdmfuwvtp2amhoffb0dmlp4fj2dydvumlpaz_s5k9s0pvyprgvu3rbt5_lrn85i_u4_dmthccmcvlr_yfi9lc_t7cohe6_3vfywvtbvmhubmpxixytip9pr_ffffx_hjh3dyzmnzwbqlshuzz5dwdsdi6mbpyfbdafpjabsaiqugo3hoo3rvewt10whfgsv7ahtvtkviib1wncwo7vriikvupyreby8iboo1xj_zgspiyvhwsuicu_1ppoipkitjhkp9bbbzbeoslnhxavh6dreo7zun1h1apzo1w_ygqdgbkqufmxg5hz_uyvgw2aen1hrpinpek8vofokumol6hkgj1rnhhdgbupr8_dwc1j5rqorqnen0qmcrpuauuu_au8ve_2pvduztcjhku9vg6zaisvsvrrycrfghnhm1evu_18wasybifnn0hmdu2mcfklrhmz1f9o6h2lg1akygtslml1m8odorgs3zuwd57mpqs1_okewuhglf5bmpg5yolwsqu_2zf_az4kpuw9tu7tx93_nnv_8afsktinz_w6w1_pwwovbqxwhpq6toc9kp24cuwtnknp3bosp7ulug370aimckqimcqymjqpjugcqykpg6tfe1cv0b_2iwtqr6nwooc9kpubo_qsdmlpwfj3aefrtjzm6cby9pwcxzydaq6vwar4lps7t1_7e040xvcphs5xmzddf_uqwvtbvmpwjyurnn38etrgn0_morfjyswntscoyunmxdsvnudb1z2lqvs7hdkpou4mpqzmc1bgfqqwhycvgkmpxenhgwnnbrjlalj6f6vbcvy_3uee4puam1nykdyk4_vqatoehw3nsf2rbosdlmdsgnuwznmpmahjtvyt_0antbfcves2fakumcju8zimadl_jascgmmyp57mlttceparkvdnmwywyqqjeqzurvavul_l7wvi8lzvqlf38ncijugstx4pjbf7j9v5obifaquu1uw1bpsu_o9tkrfbpvpwemdonmzvhjrscovjmqg3_fiwas1biqb0ga1fymjkpphbnkbdqecjupjqzqvuctpuwo1mydzqxt01xcftjuakot_gtxo_wbiwwlyznhywwlzqbmrcomvqwo3mp16nkqogbnewomjuwlhs0pvb29nb9rdnougdqbguo5r_antqd_g_b1f2gqr3j1nu0tqyuqd5emjxztg963pmpflcp_52yeidkpz4auxfopza6txgtofo8l0lqxfywvta1po6o44kpgqmcqv9zzmoctu_uyqxvylr_uazpgnr7eph65gjppn1am_8mrr6zmsjbvtzz1looz1rx9tt9luvtbx0pzqzeilq8_evkxfmfuwvth2smfqr1xdy5mkibjrbigvtdz6mbuuccqbutezdyjncbgh9kpi6vqv6wpiqqhw4ygok4nd8yvlj_olke_jdf_en_nf_4r388yddgco7mcg6uzv_zinsqdm6b3ovettuxfuxw6nzmmmeuukjvz6_wyu3xc_x4jz_wkqvrdntsw6ljylr2y6peai6maswhnx_zi3wrglvgfdv3ns4xb8fi2xe6dsqwktfwgkgtzhhjj5wbkqcqe3mty1sqmectlwbf9diwalludlvsmxnjsa1gbqqksluavdvoolvufyauct_2avlxgwpk7puhuu1m9xlnconu_mojvpznprn2shnq7us82vnepogt_cdskbsaio6n7nvlwjvlu6d0v1esmzjimoujitunc91voteqdq8z0xlwb8uwbjk25q8zbyvorri0vxuavpfhkz2_rj0oyay_ghmvehj9uoyggr3y_qxmdvbw63_j4op8zjvje2qpu7zwqkepkbp1dopwnrfnnnx5wvuo4tfwvtbvctuc6ykpgqmfkpjvilvtgvu3h6_8cxudvrvefrgwlpztm3hde_xf_ojpgowp_hrh9y0ho4ttbvmfuzdtziqiof8_fmr5ctbigvtdz6mbuuccqbutezdyjncbgh90pi6fqv6gm3_8zzkkqkla0fyo3jjp_0rno1fanql_n6v_wn_6a_9cp_m_d9gqgubfwyqctvoxqqluwodl_9fwyvdfgsr80aajll_avxwcpbvc5lsfo4fwmpxsxpia30ylaequcgkni_h8qjnx81mjbfbn7ssn0rotgvutszt_wbc9q9sqvuwjhozmqnq1dl1mlw0vwdgrcfhrerzun3fcfuwgjivaoqt1kzxspfgcgbcjqprsjveolxjjvqkhas_p1ezilwbf4uxcpuyvktuayu7xkjvcooojca1l1xazqvynh1u74_twgtggizpu_fcqntnpdrx1y_mps7oxprondfdzjrdtjuctfvuotmjzqaofx2mfr2mfmymfxyemwpfbf5doqvdorvx8zqrludvijkpw_lhz0xvvyzqf6bzvmdqrpjaxp7xmpjmfeow9wm8r32nzoqvxmiqxz_tqctrbky9n67hvlqvqevevjvafxaxk1d7ouut_nc5jzrfmx3xiirbvmhutuvoy4kpgqmcqy_z5p_cmarux5i6ccbvnkxdwmxksn8bqn5zwuvfrwatt787pvydithdurclu_sekdsiqrkznt_dldtx2etmu_1j9krgqmcqykpowttvx344yfr2oofu3chpm72haqm7lxm3ew53g4i3q5m3awffc02f5utqzrohxz_fl7hkkr9s3n4d8hb0ivz_hxtbzwytkp2_omyi6nkdtyxwsfpdsdeplw5ge_n7ujnnr_zehov7l_pv4z8pksbjvrnhwtgihkzweitxak3kmdnnsu1jhxj6olrwjhvdalkuu1dps1lpbo05n3a6wfa5zxqr35jm_69jns_rcjqjyaymzduzuqtbg1amjvijzphm0qttgnqixoorsivsslutqdw6tlgumt4qlkptzqjgqvpl2bmeaze40vu8qgc9xrpnudlqajcvn2rt82gltmql3gpv0mnqecrcmuesodmmkebs8jo8vc2grcq0dkxqmrmh2nto7mpvr_zgrf6q3mpnr8zuo_5cqety07u4j9vtrb525gooxhtc6ik8bzu0akf4bwzt_nnlqxnathaqn6izquo5oh6ajmzu5o_na_75rfmtwkqh9cojx_xuqrsbvn3aaz_nzmpny_14rbapnwgqfeiqvwyuol5d3oyuxdxovf6ej_lfv8_txiqdvpvts2iekwvtg277jwmmcqykpj6wauooovtvf1df1dflf0dc6gyvaljh46pavhuntzmts6i6lhaxacq9zxf5s49ze6n4tfte0ssqykpgqk7gfm9z_skoikpuwdth3uobvn3pqy_6hxun4q_suzdqgv9rwrqe5u_jf_zyokolappl_h3_vtf45xvvwrnexg_94htngdzqnit30_t4ke6y0uivaht3636mnobehn_gl4e4jzxg2buwsbentfckjmas3ghkhkiay3hbgnqmplkc5tqkdohl1qqo_wu4fuda3hjsshzq5fwxgfgz7s3oavkkkpsnwoukqvqvtkvudvplijieaemmmuqydritpjzgtwqx9eq3v_19rvjsqdryitvsza4mxqnx0uyxz_a_fuociqvzqy2unu_xjql5qvw3abkizmp9f61l6fsyvs13cvli6iy3ozp81mdnmkbigpq4rbmzcoc4snd9zgpuok2f58gtejipujgpujhmtv9j0seqiqzolaymvqymf5wmfawmfp04uvtrrtdbrvdotoem5pxlf4mt_tvlpm60f_veezdapt_f0gvtn3hmbrxf211o6ov73mqdv0yldkox3zbqhw_c6au3ynwdknaawvz53oq1zpmfsalqarte8frcvwwvtbvmpwxk8lu5mzufxw_w5t_nejdwvl_7jelqfa6yoqd1ej_vuv28j0sl9_d7tv3sbxh6r0eogqmcqykpm4xpm5ugqm7b1mfdg4fu3chpj7shg43hd5ptn2kbx2nzkodqepwwcfi0clhb7_zwnrkhupv39iykheyteriqszj1ioty2r1jivtdq_pagmv7_9ijb58e_nmgewjhvc7hvvhx2obvqsndqzhmuti9jmflnhcktvzowvuhkmvtzcc_nxoffegvfol9oag3uxirr68rbkft_dmwerja3hrugkjvim3oo6_pd3ewptr0i7fhhg2mpdegrtjy5q27v_l21dw277posstavufwcheg2vymwk01couhc36o8n35oakrkxzwpmzxfm1qnmpvhrkwapq71czvmuc1i3ziqocj1uvpbbugawrjrxnivsvtqu2_ybq9z_v_visuyjyzbydm3ykax7sneqd0wls53hu6qzuylr32popjrfjrretzrvjba3_fkylnkbyfkakfs1n5xmp1_mmhhj6b3mmbnmglalkghjkbr5thzzoedsxdaslmcqykpgqmcqy2nfmmfuwvtbvmfuwvtbvmpwjy_pwszb152hqvkswdedh6lzruyf0ozb1sxb0_mnugpxavbvx_n_bf_8vukhqi_i1pt_hx5e6j1pf1v3mvgju5mq3cforptlvjl7zv4axewbqvnncy_ubp7joy8emsvdz4wvuy8t45sayfmmhyflloh4a_oenbh_fswu8k7qhn6vlu06dk6mnkjn6_jgd0_0beomackcpnt5hc5z8bqptk9jdchntz2vy896tgc_9joywgwvvrwhve7do8vsymjwqzpvwb_ktgw_w9_aqpqq38nfx4a_fx8he1co_ipkpyziueoc3ppdgtvnj3n5p9_hqkbf35jm1xq26bvwqlytpootts2e_dqa7rege2o2reqmnuh9us3_no1dskzscw63_auzqxzayxwsaiswtfermaklbs20pvrqviaqu_wqqxrreqpz3ces7mkmqp_bav44fs2gkho8t5rstjrcjjdcwkbvsbpjvcocvbvx8xbps6x2frweaibr0qkqlwdqzupjympuzriwmmw_xczcs4zfltuvugvtbvmfuwvtn5alykpgqmcqykpgqmcqyoquwfsx72_mnortwdqdg6lxhr23h16cqtshu0uwh6lfymjpkzrx87ybpxcspm6mhhttvrrw4zd6i_zgf_5l_ouytwotknm8gerntou2_6ofjvpfrfliv_t4af99vdzsryj3wcvady4s1n3wckdqlte1by9fc6gkzh0f_xb2k0x1azeszqoto_s21s1m3fpudzr5luhfvyoukvbqt_f8ctx41_scicghqttx2_ziqpbeovgkj6axshe47dh9q_iud8fu7ik7fhtavcpqd3_o_paof4w4enbfqzwlfwjn55rqgvxefc2ejzqx5isvwxdb3eylubv9_vq3syqfppb_ou0iirfe0luepmumpuatwnq87dpxmrepjm1wu6kkkrtw0bl_ng81htnp3mpvq_paaevgepmht4duxuh02uxkxuxuywc1xgbfbf6f60yvblshwt2nl_3es7c9zzjqvqtgzwvdsbrerokpgqmcqykpgqmph0xwvtbvmfuwvtbvmfuwvtbvmfuwvtbvmhu3yspw3laqpwplzsg9z_8cf7lf_w5phqbwi_tnszkdsblliakdrf5e6poles4th_4t_fruzt_5_vqdt_g_1vn9v81_ckwttqtfwgtyzxrwisxrwl7evbed5lvtlvusnunzwy45z06xb2p_7i505iughz_tkro_tc6jiz2udfthxol7nd3_c2_uqyteargauel79g_dqyvnuyqgvqeflnmaeaaaoxsurbvliegfcokfrwdatmuiw_pligvqdxmdgtj1otsauzvi0_tk3r8yjmpxmrsvw1gla8geotxvjb0yksaosothikfle1olmwam5qhvv8k26dkqkuvt_d81ktm1pz3n6fj1r9faryy78ryt6iw_wvhqdrthwqxfmplcqj5jmki2ndxyzu0hkqkopjiovjkopxiuh7enghz1ljxmiraixvy6rorsnpozyn6zklq_l2ucvmneg5gqmcqykpgqmcqu_hrtbvmfuwvtbvmfuwvtbvmfuwvtbvmfuwdbdh6ldowqnn2too39v_mufx0yrmxe6ukvmokqkqptpduyhvj5ofqbv4gbebz1wb62am_uaity8vmotnpmohlvf3vtcetlwtydsq5oa6dz4pgqkk2vwn6tzmh7e_6x61_hcmu_rp3b_zumdqxpd42biqdjeyvsj48de929rinxdzfru_u8mu8mwzhcp6_e4xklugxookqwq_w3upgr3p5mwtvq8xkblq1rqm15ixfnky24djbubgqsqned3sh7ntc3zavfxkjizsqi6yatimaso80zaofr1kk66sose5qo_zqo_5ipuygevgepk2cfuat1vmnwi5gks6gcsaefjvjvkhsk6tickp5pxvxt_zst1rihbxdotxvqpkskpkskpkskpkskpkskpqe2vhywpqzktw3klp34_httffvuarkuew6nfg2mlmxgvmixmptrr9vtfw3tfwuzfxvzv51z_aggnuhvgfwozn31kfnjvkamztxxkrxghuo4xjovtslaw7dbowfis0jlxqjlb2onftayorkqnnqg7deheg_epnqb7jjyhaswhjs9_urc5nwqgleg1whyntlsw6q3ovlfvwqqxcfojouep57dv0irzp0sq6fpm1lajw2_qrnsqvq9q9a_6amyqjvrjskwft1e31exut0njd7g6k6nqvszydzqbalgbf84mozxqr6nujoejbxhymknvp63a_gse5qouzmtq6rsd41ndwwzptp2qung8vjvipzmphsbllqvsc4sqo0ubiwuliwvksq91yopgzibuxtqwkduxldmlmsrjvemmsjjvkqlpy0wsqzjmlwsqjfmlmsrjvemmsjjvkqmstjvkqirtd3oy9ejp_puuljsuljsuljsuljsuljsuljsu1heyno2puljsuljsuljsuljsuljsuljsuljs6_v_awd3sh91rhhmaaaaaelftksuqmcc" text:style-name="Internet_20_link" text:visited-style-name="Visited_20_Internet_20_Link">base64_ivborw0kggoaaaansuheugaabvmaaaitcayaaaakiowhaaagaeleqvr4noy9d5rcxz33rxpe99lnd8_udybdfc_77vsee9dey7z77po1yczaga8nocgiqeisuydibinhqeiimcpxfikchhjawrmurpnj55zzho6emq4z3_epqrq37u17o4xgcarp_zyqw1ud5k5rfpzh_6ua0nfwkhg_w3irrt1oxvfxoxfttqvfx9wnm9e2499epy7vpnsa_hkqvzz_df8_7nd_b8vhse35zfhw_904hsl2_dpc9rxz2914n_92ygvv9wfb1ezcpu7nfj_qtrxo_uw_gszhdcvmekazt347ti2foptk_j6vbr801t1_pq8gvzp14_i6_nq8i03a_e_xz_k_fph_e_xjucf_jzifzdq4fw968exn_noyarz3_ok17zjytnf46_f_uwrpxzcffopoqr5hzg5xoo4ri5r_hv2ydx_bxgfg1_s8qvb7xgygwtuoktfk3ymq_nb8lx5jfiirdie_mbz6t2snlncnm8jlz_zimuf7mjl7_zjf1fnq8jx5nbhq_oa8vx57xhk3nb8dw5rbjszxzc9my7vvjgi77yxhl8dw6jgq_mpypl5zbia2804mtzm3dfvga5ndeek_c14_mtujt381rwzvzm6x2ijeacoubzbhibhouelmzv7zviisxtohkbw24_m1mfg1_i8tl81vwttebcfn8fnxlfiv_zl4z_vbnfly2ob1_m68zf_1gi_5mxjp_zl4r_vqnzvztm21s_yvz2_g3b7bhr_z347_p68bfvkbwfmv_k_5ybiv_zzc68n_fbmnfvnmm_onrvzfmy3467c78n_mneo_vdmmv5rfqz43rw1_obcvf_f6i_52fhv_dn4b_npee_56bip_am4jvrqghze_3y6vzgvg37x_bn_3sboxzw3e195uiz_bm034h4vt_h8wded_wtcck5y04v9e0yz_xhggx69qxvwrdfjwkg58c0uxvrpcgn9f5cc_rttjqixt_h51d65b04kfvhfih2tb8nmnnfjzxk78af0bfvfuf371grg3vn_f322x4o4p7ljvuw_u_9sbqducml7dhsf2uph4biuep2dc85_b8px_a17y34ox9vfglc8nmhpahdl7evdy9na8uq0fr21vwqsfn8sc947h1feoym7gpxi5egf_vl0nl63cghewbsyfl72lf6rw4_mqtxj_nbv44z01elfqnv6qwoox3lmfl6tw4dvfa7fwzxt4c8uglfi9eyvxv4u3v67bour1wllhi1auq8ak9ruwfn1gzf_yeotwb8tbkzaiauualfmxbmtxrchyzeuwasugbkjehhfxr0h12uvyvhedln_4luzuwo_nq1dh5pqvupudbzi8chmmvi_f1dvvmlz6aaavfgvtvy3avuvfxn3lfuc_ffnx7_j5mlziltyw_m1mxvkwpqxeiklrfulbte_ggvvv4_6vb2hqmncwdc1cplbqaaauxoih1i3btfvvmlaqco_uw4qh11bh0tvvehldmjy1atme2lcutovx5mylehljejzz3ji8_5ypl5_iwztxojn3l_gjzcuwlobf_pz95dj1uylmpv_fz55rwrpfbgyl3_8dc99uagvvb8qr3_2an_za3mbavggs9wysxundhyfdo21wza9qor8e7n61c9ey2qd6_g_n1rsp7ztvizbxvw7vmonfvwyoxuvvi2yzlw7l6ffbtwyuxuvvi9dzvw7l6n1fvwo_rz9vh_capw7q_gun1r8o7hjxj3yezsofkntufwytpbvvi_bzlw716jjtvxymfnazbn6wq88eevxtyyfc98uatpvlciz7y_ce9tfgczny_hixuw4nens_dyxqv4zp1iplphcr5dvxgprv_m6dvvehj9ejy6crkewrcyd69fgofwl8amdysxpxohht6wgi9sxiqz6xbisu1vegxtfwzuwoth1y3ezpxv4klnizfz_tt4ysmiznq0ge9swithny3hexux4en3vulpzuvx3ltl8nihs_hcu4vwxw_w4ix3l_c595bg2few4unns_dupqwytxkzzm1ahkffxyon1lfhsxvveht9isxy8w4eqq7cy_ux4og1vxh4lek_um4x_v2vw4yh15gfy8a6rrlt1y3cjhvvmf69cnpwl8w06sv4shoxpq5dhaerf_hb6sw0fqcpvldjtfu3cnpxl8amduswfd1stf_fdm2lmndg5zhxvqlml5ukazvl8h0dqsxvfodtkteiknvczf17tt4olokd6ytwptqrzhsvujrn7pumr5cvwrt6wcgn4p7tgsxywr1ijxa1_ppy_35hp_md65fio1nwvufqdwl8ccakkxduwgznizdthvlpj9n2rol5oeiz5lkf8bp1ysxy_0stf_7ga_ursk0nyswbc0itf_7gnpxlib9nyswds1977xn5uczz_t6f_uitf5bhfurfwkuqf7zxxucguageagease5odjjsyw3qu1n_xoexqqtmvofhbyivjaaqf9f31nr6uhsyu9gl9uctpczns4lot1mis4pvxaz0oe0srbrrxe91pndlrnmx72goflc_tn4a_45wpa1fp1xm7rcmt0uc7rppel2k36xy0lm3bz0s62fuzarxtvrloj2wlxh1onsjb_nx3to8djq47fjfb3xhi9rbdjcj9dkrr3wwnmvdqzuzoc107wkz65zvxrgr6pkunhrkk5zvxgmsre5k9cbs49b61nem3zygqnpni8bv1pzp1j8zexuyziylq_r301xkcauc2tegncrpmszazc8h3drtjsgm4zr1qa6tgy9saw9saziawu6kv7ygl7ygx5v303akdzo5ms8hjahtpc3ahvqcwfto0je2dnywdgcyr_cib_yzx0ezthsuslkcf7afaze_hbhsn8dodcafanvwbmjldeeoncyhp5oklso0utg4xwunwswzhmjixijixgiiema75ellxaglxyuuc6gpxar8mxc8mfdcp_nxcpwx_v1gxgu_rjc_mmrbog4d1ttlsfetej9zqglcsddlcdx8upq_vaihnbvhmfe1zpemq5fsmhcmsj9_mpquuhfidrjvrpjcut6e8r5_ossvl6z_gqi_b0ueu20r5cblysqeb43pic30t7lnxkeb52pdfqj2kfaysqh_qq2ptcp2ecfncapkzky3lcwrlp5fyj7_qsdk_dleoxkkryddgyaurimnzla_skk6xnjvckb9eqtgvv4khtlkuhlpdcxshwmav2ztaxo59ab66_edimxnhc9mjb7axrnskd024e01w6mmzboy4a_b0clngshc8asg4nidvljgxjsjl8j9txmgamhoaj9vtwj1dwjptsm9dbppwueyto_zi9x18mcq8oqdytb4yxihbsehm6mg0ozroayepwfy_2zztituv2x_zyexavuup6rp_d9vgpeq1_43ew2r3gnds2pz7iy6utizlmjxd_v6gezi4sccj27zubyyrmcpm_p8ddkfkr5lt1nrlkmo4kcne7i0tw5npwcvs_uc9j48ws98vlr5pl0mm_z3du3ls_pkuew5_auy_w4pyen5zvjxzhgchkzixmji0udqpq4wxckzkrgs8u5kaldyoabgrqwoawmzydbddcujf2hdjaahbuibiivdkmurtet_dwdgs8t9xzbf5a04asokfpjaofaibaiboxb3mpqbhjo8k4fyi8c_zhri1emtl_jeaguoc61to2yuealdsmxtmmfsimqtmmbtmmbsmnh8ychbqlbbszqyiwgeageaofaibaiijbe0rqv5pkcqwx4g4mspoo_oihqdajxpicffzjvibhxzrvm9ywhybjg4fqk4fsk4aummzdmiznkysczrtkvq_aqcaqcaqcguageageaoggupipmyfkfql0dphomdz_qqqioac0sxuyvscohhmtu9s6negxheb09cputiiqhkqur_bvkpcyguageageaofaibaibakbogkue8sojowi0zub05oc3duphztx6cvux9b3ynbmvjy1qrwznrdixhr7brdqgi8v51ymdrlgmifhcpxc4unbhxpcjkm2hc5kua2xx0amm_bnmbtmh4fzy37t8t47tzk37yeqcaqcguageageaohgy0cmk0c_n4j47zccnhssjl64fmllv6y_um3g9duo7gt6fmdl6ou_dmblegpt6wuxaoivl5xi1cltppyfto2dw5ncidyibjb8f5nsdgs53oiyygzzp498plp_a2wv16lkhvhoeab6mhgehkwnd7l3gpvnu1g4259hmd2mgyfhhekd8hmtcazt8putcpjtcicyciegeq4nixidqjssrl9vmt7ns_ecqqcguageageaofaccmrzy5gjd_krf8gtk8knmcftlbowcnuclzqozopd1dbmh2nazvppivs_h8qiv0jkum_x5mbz0km1qqbaoeov3j8wx_caocoxnbzn6bp3dehurf6m35jkfemtpkyrelszorqwclukmol_aghutq2jpdpa7ncyonnu5gaz_uqcwzhmvtb3amcodaphpp_gyauacpps8q_j7kup9ry2rgke6pipxkijkwjkehxgpx_gcylyvv_vh3rllxh0v3hwmfby3hjy_uyflvmz78wijng4x4y84jvplipsx56sbm_3e_3llwbovfnuptlqery41iech_wf9hrcaqcaqcguageagegi8tkkylzf5nk1plduhjllmfqtbjkwozzm7owow1vhxuux_afqaua3a5zm1qut3hj0n9ht8ye49zo7lynsclfepntazg0snf_fifaknppu4yvfhaf4g4vbgpr6by_3hk_sm6vzi1mx1fjkp6fx0z_p0p2o3a44_frnv1owyg_ko_p5cbxud_miydg6g5kmx762jy9ny3vlyzswh_dxa_0yh3qgpyut6dhqn9skcgfx_qzvapwn_febijolurh5s2ehaoafl85dkr_szb4ads6wzb52p9gyfhxglpmx1_jmbbgg2ymnkr3nhjc_bvo4lvyz7d66_uwzw_vypfvruxcee1qt6pxvlf2_gh336m6jufizcbxdbq7ol_j4haibaibakbqcaqcarfjsyzmvqjczrne6yu2pexpjn1ot49nhcf1b_or9czvwuyte1jmx3b7cy_xgenvprujj8vmurfnz0kpl_j54lk6ownlexv_6mp9y_oxcdtpz4uxc7g8of_pp10k26_soswruhwwaeudwomhltoznnjilzn0vrwydex_d22904uxhdmloewex8i_hshfboxy8x4mn79_dpz_2g12naqymbzgaywbgyhhc_qifwym8954jr85pwpe_9w7wrzstcejkicuguv8fqmdneslkyyo2mrxcmaicpbldodxa703591usqu1gpdrji2z9ddcwlfwu9_7_rfzkxnvx5fovo7orgsdp1qphtd1qa_vw0ipbsg7tx8jlhewvcaqcguageageaohgfdnemrvsfzsumvxrdt3y3zoto07pwsgojzb_1bm_fjzimwqqj6w05ekzja0ckhjpunpq5karz_nrk7qdrrthwulvvbjz92huxxc1x0t_rk10rydnuwkrabimvpq7fzl1gh0cebjipbsiwpbagomtj2dw245jguvxytly3chfapjfzjuz2xcsqczgd0fd_ov587g1scpyf3r_9c8y4yomh4exveym93oqvhj0ozmppvtgbzmo7emj6a7g1qqcxz_zejr9yfx_muduh_yfnznqiexcoghskuqe7xpdbajbhd4saprqrvw8ksnufcxqio1ik0zgbie3z_cxtsteowv01i21iyurrdis5scydtmxh7mfgqvpvhglw4dpilptuze4qqvwl_hi9tv1slj8skrimprjed5wuewdrvipgoeaofaibaibakbqhahgg_zwq4lglez_tsmvgcxg5t0fw0f17_et0_8gplk_nxj1cwobsttrkosnorna74xnsv7eeq1thrya1wvpbc9gd7npqsxxtx43lrl_ekmjotmrwqd4vgwqfh4meymppbt82pt2iaee6wfd95zj5_85cgmttyn666bjyvltiecdkt_onr_shk5usriqziwpyfnh2vanx47ge_whmoz_w3idoaqpwnwbc6pfdapdp8qcrlrrmnd_pmlnwg6kum8okxfbyx_zejr8yxx6px23hfvdnz7x57egrc2iplmv_qawvakx47l8ostx_dwqwcw5yh9epsrizhzph_53ajs6swikvfs2wlec8_w4qc_xyubbngo_z1ijpjvixtw5omepyhndi_7qi27_je_5v2y_6r76n6dr0ymtsywxlvbgdh8plzx1c9zgtyosftbqkbqcaqcaqcguagon_mp0ytxawnq0x9cmmrkum_ryj2j8jm_wgbj87f5qnzsxxapb1nqiqvk5gptmxfkuw1xl8luzwfp4rtpvdwyfslqlcaqorzsw8unvvsc2ukvkuydxxkaqwmh0znzgludwondrls2utg88_3ytkkevzif8dw442hcfpnr3hjjbtw3xulshtpdt1kkpocnlm_3lvbi2en78wyl_eg5ucp4paktwqcghzb1vccegtoo157qq1htror88xj2jec6jtljsiytog1p3di8r278w_9iwwl_4iw8plj16hh0eqyyxg314rhnjgffzsz6vx29_swn137cgzz9bi6fezursd_oddhsx66hhumrgqx_6lzgxyxbonglcnjtsdhpyivmf3oxpth7cnt212lrub6owvmpfriamygsdgxnpnf_47bgswuvk6ucgkkkcguageagegosbk6z_by0mfo8qdl_q949h4d1rmef7n2kh7ulfi0ujl_n9y9_zl_ppfolx7bamfg8tjtzdcon5eu_272itph7txjoee6zwwjlipl6gvn6sqv2g5lv8upmqgmvp2gv4apoetovfisdzylsw4iryviezwlkmfkmiss_tei3f_5atqk1rbh1q9hpzn41_xyftlzgzoojsdhqetxld3cdgjxa88koh7rrrbh72s2oyopewbrzxmg688rbtd_paa9_c0qxbdzopmwfy3d4cw_znlxjp4b2o_bav5jnwsiar_sndxqpxraxrfwcw5_kmvptyetx33xayzssqzzawhmpdixgagkuqlumymuv_fwbpda5e7wawvt2fyfftw803rcok5c0ih5nijjmygmgilcogmcwimdq_lgp4mlz_1q3hcfdd6_czn67d73_3aw_cvw_zz9djuduzzhz8kh78o0x43_r53juuddrv1eneg4pstkrda3lkcmmolghb4_o2igtww9h5dideo6jbxjhqxfw8gtv46151xhn_i5swp8eeok0zj2_h2txf4th4tzsqfjtsakbqcaqcasci51iqris8vpgwlsjvqd6r92z156fsdhlmsp9hiv6iqoqcy0fz7v407p_lb7nwd5jpfftperzs_5ovhq_zpdclfd92lol_r8plgak_dvquc9lf29k3d_i3_uvheydscaowztb8dsmvsza3iph1xnx6dqjymzggvt5lamf6c_kzapewb1ixot9sqvudbygqf8f5hb53ni66uhvnzcpl4rmzfloak2jurlyu9ah559vwwmpnocww2qord2cm246ghtvpiybbjqmm246qsv8fxsvqum0fxq6iyzzm614_0_nygjwluyxdjrfspudn156ugkz7tqnpx_ac0dzaomk_h6nlm3p9q7a6qsohw_gpiak2pooghos2l3lh_eeoy47j_3bbbfuwlqhd_ddd42ory2grjagw4edepfdcpbsnigxg8xwslzuze_zbvsn7rpzc267dtt_c_so3hp3xtw_et_65eb8e_jduvutxdhwz0dvbr3lvysfomoozjz7h3j1hshrfljz9_buy_fbstj_6z7z09ai89_ryvplks0gkypj36kns2nboivgfnyfaibaibalb_djeomommvwsk1_jjvpz8yt9vus9yslk6vh_j87f_tqpsh_t4y6rly2mgz_v_pnlkaklvjfl3f_65nsbywvzxwiz_qvgxeyvuci5ggrqljekvgoept3a9onb8atffyyf_3gxjk48giktd_kmm47gppvkvcqtqtfewfqmeri4c2yi0x5oqvxcdhiaqkx_kpkjyjnpdepuw3dg0_wdilusrcvx2ufxbkmea9zy8aext_gpj_vxzkwteorjosyyfhh3ttql39y_e7_9zu7cfdc_ppxqdwy9vy9nnq7ds8804xe_acrv_1elld831emvdduamgm6z_j97_bhdtv247bbtubw36xhtdf_zyohdk_pv9r6b_iwgtqq2dhght3t2d2h_uwyukr1nz0ytfou3j_vypy_ulrfppjdfbtpymd_1uwe2cz5rx0heurangizo2wpjai4xtb_rqibakbqcaqxipulkxlkkepbotyvinz1sl34owdrkpvuyahkk6actatgsijjsukpk9ufnqsr9jrqddza6wfv9jz5xu_kluvhfpq19dbp1oga4ondmurqcxeu_3rn5d9wuwc9_k_y5qfabn39_n_n7dwr_dc_wdkp159jkp2v_gynntys8tt_jksxhn38c4fp_kzpf6_bjfxub_p8sue8_lfg7n75t6_1ajtnx_dwbf76_qftt_i5oqqzc6qqzeelwmmjwbhuemm4podahntrbmnlkw118_h9dfvwotj36kg2_cr0xqyuyceigk1fjkaiyzannnl97fkmdke_sx4849wppya9rrlbr_45dlkx1ruzv6mforntz1q61y8oqwdazhmzjo6j6hcc7tp8oyoquop_7rylz7_xm47tr5mdjxbdx26we4_bztup22hbj11x_jpz9zjx_e8dauu3yerr92pm6cuadf_c79wljki3k5uqwn6b8xe5sntnnxxuv1mhthxtx_2zb85vydup22rfjnbz7eli1nmddqp3lfiuh1dgdbpwksxtiof5_uxspt9mdglp144pgdeo7ji3j68cn46blapd3zmj6eerjpzzqkp2cewipt9mlg1ap443on8dorjttwojhl6sdsbqkbqcaqcasxchxivczcigqvcpkpoqjuv8lr65lpl7weklehofr12lx0_fkvxwstea5ahuo_x5zy5dmljgsj9rwnkiurqev_xmk_ry2zqnxfkvmolvidlhs54_2dqptzvpjvrmrrn_2_t8v9lvz7hep3r9lvp66g5nbkteu_j953woc_flx2btk14httzv1l6mlcivmfgvocwqa2tlsmmfham7wnx4x9_7vwhz8swnxxzcp111fjhz_csvdkpysbbz5cxeouxhdd8t1t06kcju4dxz1_oi777zycx_x4fx6etbwbtjhymeks7_j_ftz6xwfw6x_9j11rg5ckpzepigbzlgl19q7cc88kxpv92_ddh07cdtf8atfddc9_ectm_ppxh_pwx3_ch1z_ov7j3_bd37we9xwwx24_vrf4t_41eyopforfy5gbnckayhtwuqe6lmcxyfbbpiqsep42c_xyobb16en_9slw6_dtvuunm_zkw_gbmnwkinbztvjr5etz_mv9aex2bsw9r7d_g_u3zi6n278mddo_dgfbvw4h27mpxenzg2ezd0pewenxjg7h2ycu9ozjiyb7_zxs4crgluzyqqqkbqcaqcasxpmoqqwul7jtqsjvqpto4gcssxfopac2rprtm6q2iqnnkufiiqutrywlue1pcsotzy5wnhslrzfwl7k9zv_sk3_mszarmfavoo6rzeywi7nh36tx8j8r9pcvkqua_srkvfzb_pqvuk_15c_twx7_yvl_fr13rur4rd_buvfibgsqzvemrpsrq_bgt6aerqssmlxwpejikqlyofgicrkrndz24aopavhb387hdtfmw_xxr8feixtw440hcfpnr7lk6jaeqtoynzszgcezxsoqd265ettuu3e93pt_hp2rpokpjbou3dtvhyefasd_ff9dppljzwg57euquz6utcah4xb7ybm5ylo5ylu6ybw6ufpjwh1_oiw7j23ht_letz9zcvo7u6bzezer0c39u8_cifdi2i0v_e12xtbrb04cccez5_pww9vwibv_votuowwkfj5z1_bj3_0cr_77xbcfdcepplwerw66mlg4gdrz8zjdvxitt81ynrkxbjnjh148pcfypiftulesdtx3x3bco8d23hfpo1sy7j3jm24b9j2tl5zg2771rocptsoxe7ivifaibaibijlnwoponivopxumsqnxarexwmzqpyrurkm3d1ynbcd0pg8uq_hjexu_pq_n_v5sz7_ypap5yqos5gpovetku_ojbblfd5cmvoystqw70tzn6fi_dp7n1bytc_m36dwqfxa1c96jmvqyz9pr6zw_b04lzjv53tt1v1vrxuyvsc4ifxmmruqml9x14kls7fhl798g9ddtxtxx_8_jk7cjyktd_daa1mzf0j6w8g_hnqolgcatz97cj_j_u4vqufusw5bv4pufpizfmw9_rh1uihbrxhc67991vy9eir2nrjovwldq4qriixjbdfamhvf7cnv3_nkcyduwy5nh4pvxr2ezsaq3h3sxppplupgye_ja_719i0qrpohp0p1av3onbbpmpx_x8dx5z_w78_tcf4ze_xiuvk8jbumx2fgw4xx147zuzmhb_btx7x3zmnrqn992xhffdur2ti3dfjcjt779rg27_dtuoh_palidkqkageageasglt4uylypjtxvks_idqmqvihol1xrlvlwo2z27vbjseb_jcl9p_tnlzy_4fhrph2ezwvl_ffigfgtkysul_96zyyaaacaasurbvhrfm_lpkbxvfxxh1yku3k0gyizzr_g7ufbnksajdf6nlxztyv8_k_u5i_8ex_j9kzvf8ucrivph6zswdnumfnxvyrq_qvfx3dp1gsnue0ypwetfcbmxp4wendj7cdlswymzf6ctxjryfdhj9egmxydgk8opjpsfzxyfwux_tnocaluh0ganrtoadkcahy4qopxbddic6hag0ekkocsdqpcrhg5xcn3umlrdqfr4qjb4wgrvgezpgczpbezpggzfggzfbgzfbbz_rng3_iow_ikwbskwbwkw_qowbwowbwkwb6owb2nwbokwb6nwbgnwbunwhqjwhmjwhujwhwnwhenwhenklbyhoxyhi865q2tohy7de47dhunae07ae0mqpsvnxzxh0mfrxjee3oe43oeeez0qe2363igci0w_t4h9pvj5hegcprcfprglpxf92az057x6o7agkp4ozhsmv1cmb1hqjz4wdn4ieui9nnjc6hkf0e0ouclocphfuaeb_25yo_1zrfem0p_xbfya2i1_9fsd6dz5kelzy8mqx9nvh_owpwu8j06bfhitnml0yzcg8mlkyyvtpo8ogh04otbg3qdf3ugn2onltt2uffjcko2x4oahjdqe9w4yfrc5dkvqdydotsauxo34yc_myvrrlugh_xgi37wg3lyuns7bji1l5nl3omjnuxdb0eyn43_3ixwl7lgsw8cieeh0zfiwm2no_1kp555ta433_ah_vwqrbjrx6twcqcv_tqtwu5njmnxeboflgl9vgg89ucotl5vf6769pny8nzmjjnpav2x12cidwagg8_2unhbrvvxn9f8cv_s8xffqzag3plu7tz5_v4j67n_dmmxbiw9_chj_dcb27glq3itiob39epn5rjw0dq8mt9qbyxfuliv7ju3a_xftxan3b8ftt64tmlugeageaohgc4mshwrtusr_s691ua2filxmlzqakjckzvpllr0ypq_yuqok7qryeftzanyeoq9xkheka2y09tqsfp44y9sy7k8hbyfi6o7zwmz70t_79ufqf7cf963c76jq80tj10l5wfl7mc7fixi_j_bvuns_swkvxfy5xqwixsm5mg1_9t_uvpf753_f7ap756xk1plz6n8nht5hpb43kwt6_7scsqhtcr_l0mzepljvjopii0vtlhx1wd24rtvhznwisqarx6kd002p5rsfjtb_wix_2w55gii1rfemzoidhcrcz3oenpdaxq4qaxzhgoensedhtetqy83aomnaqo3ukysirolrs8ksybkhko_cluaeozbfozchozahqacmhidi0sfkhwpskynwrkm40yseoeai3iznia7xanrcjwkvsjxzceahzuuini1tppezni1oqt3euqzelnki1tyerxb8tmcotjsgrgcaskgmss2bwow_wnuitof28_uczxovez1hgdyhmhyrwb0h2ck99jgdaphe6zso4qet5bivgcina4gut1hdlpc6hae0oemon0zqjudynrwrwat9ibabx4028j3onlghgqttf6enfp9adatgx_k4supswcnrh9omt04tqx_sbmxj0xe1bs8qjnwo6bhhrqdh0jvhhdqul2xkeyvctod2l_fc899z5_9knxcd11t2proo8qdkelpxylximqsoklz87g5hs_xu237mtmgafw4qwwpdk1bj_64unm_m8nupo7s_ghistwekmtaq4iee0xpljz_txvt2lo7e5mvm8pvnpvtcx4ezns6fll79nrbaiuvdnvm_ztnybi6vlzcpz4ueryo8hk8tlpv21bhx7y06dw7fd_jerqlrgy6fni22lybb147u89mhlvdtx3xye4_85pmpnot3h_pe9w_52fajj50ieypokt3h_xvtwz6vp8_ryl_hzfceryoxgelp2gfqgeaofaibaibbeasrc9_ejsop0roeeuuyxcrfn9vfdfg_0s_1zuepsp9qapskekdoollu6tn1xampwt7_1nwmi0yseou7jnnjn44iojugdq8qwpkzl9piy_nphycl_86sn845tl8k1_wohv_tncfouffujfvruyp7hqaz6_dxv2v9efojti2sxzlpczhi5_py3u3d9tbnx5zu_xetvrey6pvzra2toovlwqx07d_5ce7sbvb0dip_brdm06tmcphgqgubqmv7qhsdjawxc14h77vke9_3hlcy4zw4evovpmha3pg_e9wdmv2copt41h7f_ejleenyfrgy7teakzkpaibaibakbqhbxojwy_ljlrcftzx_lvn_x2pfzvmte_f7ojacvozl6wugv6vsrtr2k0qknjn5lsqaypwykjusjaxr3u5bopxxzutb0p6hjjf2fdgll_dny9tiblhrxiba_ebclx_gco6tbyg0lyibwwwm_mcmrdcbw59efhe33fyqjk78hxbtoozbwcpkkv95mhn9nwmtrwfpa260ypod7_fhp3wmt93ybg79_ro49rf6_ppnm3hbl57az3_0oh7649ewaemb5hkjgbwsf09yguageageaofaibaibgpnkpspujrv5mvjkw8ntr6cnhlx2uxdg8wl01sqnrh6cmzmkoznnj8alssd2mz3u4eaqkvnt0sqm4g2ewdtzia6xegaucx9tmditj06q1tgezna4wnb4czpyr4fsu_srkvspkpc1s_lviupiev7maj7maarnwlvwadaacqtivqiu6nsotvbk6kukjjdorjcyvl6eishshooezi8varuw5w4dsfgpglvxrkrivnwuqi8luqqj3uzfdlvesjs1raiwbqiwh4gp7pvh4xvf4e1qjo6_gjmpikczx6arqxjvkopjfonnpvr8ibr7qnd4kfpysq2o11biry5zgq7k0jfkhoqlj3ayvejicluml5utpmptpwtzcplprpjqvukffgntb7uu7lf3_orpgqtwu33s3xhelf7kpsp5i_d_nyrkxzfzer8yns4n4x_uc8s_gqs_gt6g73ijifk9xqhrkr0xsmzud0odhqy0nfhqcguhxnqkz2pl_1xmziyxfbwrql3ifsbjciu6efn0w7s33cg_y2y9_pulsje3_c34_pnmmm3eop9nibaibakbqcaqcaqcwfhyycluilk9qdd6ieq1e3hs6mupkxenzfr8wbxehomw_ctclum1tmnbcnv3t2cxgwpvkue6xktmv8nnjf2n6xh_n2e5vlgh2uolks8bktopnjbjvfis_ihm_jdmxijulqfs5m_1x2djsuglngpqbh3bufq_l6vt_wrqmcax_bouaiqovyrgs_xjtzuw_7vccjlvxsvvxdywac5w4s_gq3iqlw0t4gjpvcmlsubztgtkz4hkytuwieiimjx52_xrcj_owlx4o7b4o3iy1rebiropbm8ebneilvuh0o0o0vj_os3c5qqhwx0koep09_gnqwmhs6cgszk_tae22p1osfrrzpghycyszes702dxo8hsw2mzd6dmxjsyshvc5jhk_osnhpwweffndkpw4kzc1suluy_1mn_1h4iz_qmzpjzh0jc_zmwm58dvpj6rp5ix_jmibakbqcaqcaqcguagudi45gqq2s_vixpgfsy8_ifmupojfgkiiuglf1v_ignblx40wp1oshil8v4zcpnqq4vnjzyhkflupbofv333y_y0b9fhj6nudkeijftdqxs5wuh0h9dlzdi1jb432ys1qvfxjmdojsdkjcdsc8fiy9rz2tjc9ws1bjhajeol7_zgddz_lo4tgidjau5qcvusmqhpcexhclfhsmwqoxyt0qrkgrqncds4leolyvsaqi2qna5wgspxlkqnkx1upfrpai6unn_j9m0nxtmhsj4zsaxgya8riwoprbr7w1qpvcb3jail2wabbolg5os0wu32ozv4sim_wrngj7tdqghdric6xwf0uinodwfivqmoidqctnsf7zfqdklfhksbjaatrt6pxl_jypf5k2tzayufjj3n8n6pp8wendc65tj_owcneryon7hry3rje6xwgeh73g_gco_ftfx_sti7pztzjipzkckzgzkkhr7oxdqynjsdoci5nybepqkcguageageaofaibccxy5jmursqs2yefvs_mvvszhziemlnjr0eb49gcjuty0_kkw1_xt7ydbzamix_eieqssz2mrzo_xyx7jqux9jlz2idgehwxfeu4uius5xgf2uockzavdqa5hcyfr4ijb6wzc5lclucobsbgzfmb60rmva2z6haxiqlbxpalqsqq6pxj_w1gdpyx9afeqoikl7nbrzvqzmjia4un6arvve5jav_7oyfhe_lyb0sbwdbgharkqqxj_u_cfhoklusmdqljb6y4dosf1sbvqqsz1tyb1shklfkqnsck8eehbvdy3zj_unhuietif0ueiyummzqjul_s79xjl_kihumx8tnh9abae003l_rgsrqiyzetrixsmlbw0mh06bpdhl9smht5m9qdd5cclglvdnnbisfzct93edv5lqd5jkqj80smvsr6qycifaibaibakbqcaqcaqcwdmryesrz40g3jt86chusl9qk2zeprtp_hepjvzhee6zvpjkj7nx60sf4dvf_qhbzt6yz2r1mkyy8jde7evyoum_tgxyrpib8n0t2o0ion15dl_dsbwrnlrkvozjfodfp8y_vwhdli6z6gnd4dmg30_ygxfqwjb6ifazunkhvfqkemk5u08_bik_gmoejmdo9ksnreemxiimdpfcnu5l_mnwhqo01d4uldu7wisv6oqqenxpoebsptlbvnweqgflmtvdk6sktrqxnuejjbtpd3mcvsrtd8uhusnsqqh589v88tyfrlyf7afqpwldkz2iykstqkykmtg2clrwg1gq1romzf4hqds_0xlet5mkinmet22uinqdabttvgqbnyjunrpvaqvdj2z7qjlmtfjrypaj0epfg6lu34ntji9ogj04asb79ll9uuumbtttkv9agxu1bhc5ioo8ydtwtid6tce4xh2w02rqljekkzfr5hijyodhkcupcaqcguageageaofaibaikisfh5xi5uywojkk3r4mho4kri5egk2ri1mmehuydebbfjxx9vjumq_j11d_ie8pfyrvx_0rtlp8ohp4i3x7wjislpkph3h7hnl4_ogflue34kojy7hmhkcbm4qwmkzd7qiiw3muytqgexpht_a7_ox9rrd6hiexe8mlmdqtwjdnhamxipta0kjutflxj_jg1kklc2_ke2mrqudl9gys6paautee_kap2cupdyzuazye5sypgquys04oxgqzo2vyirojayxj0_doslunydbsco1qsvtgkjbuex6l4vupqlzdjavl4dj3q9r2inxkx0r_az_klkhrmtfs7zd4fopjh8t82d7pnpdzfsfev_7xefpz9quv4jsb0v3vguhuhu4auhwbkrdqfrtqbta_wix_dfkd59qtprka6isfpyx_hhg4suzix8nfj85giruy0usqqqiul2om3rofqmkvj8dqkxk_m_9avstxusm2l29clit8axtgejmkezlmjdmipnkxfd_cimqcaqcguageageaofaccmstoukbpjzpni5rgjdl4zmjsx_tka_gicoevhxi6tc_1_2irtkkz1o2hdmky44zavzf40wv1ycsdduh29h80blmhcpcok5nsrlmr8dzv8almfkwrqhzoilppm3sslu1dglttit5sn_6z6i_jxhmhwrmbyr2ijv7xfqskxpvubrmdxk0opyafudm_uqbrwwuyvht4llcwtseliyu9uj1q5oupl8mncsx4kir0_jynvsjw6lcr9wqqv7bmq7bmaopuokvd3swougnisvdo7lt8kkxihnupgr5aivtl9g6nl_isza6x3hehu_faptm_q0rsizf5ejqvj_e6hivqmuruhulmc0n6p7c4g2s_veuc7daaveaotnrlvq5pnh2arh402p5osrkzkb1drun_zrxaqvksemhkluv9n8kdo4kapvddq6x6pnt3u83mavactblmidmcfxn4uxn4uhj4kho4unj4uhj4ueommqcaqcaqcguageageaoggqpyelakho0n8iycfm7mxrutfx_bvrb2rytrdxpw2hsate5ahyuytzoqnfh8adm8hyvr6snuj9qhunzabs4760xjkc6767hbstafiivssta2g3xkuv50wg88dj1kuc_nytcgo8yd7dflj1b6_jn0thskbiklvh4hzs9oxatmrku_zgquhm0vispwlukpynqlmujrd3gfpbo9utqjkh1gx_u3p4vjujnoirovggpur55cebcgbdyhbx5vul8psqeyqbplmlzo0jia5eipiywx6lu2zskr_iysz6if3r71fkr9nqpgw9xulun8mumnjvyumtpdc4s8squ1ocvhuuzniuqm2glrnktk7108oobl40gjzo9hiq4ozypcgsw_nlt40wlw4zsacnnpx0uzbczoh7uhrrz3bg3qjuqgsmxp_yvybwm3o6phbyovd4r6a05ouwobbmxyibakbqcaqcaqcguagefqi71ecniqchtm9mg0xgmyhi1em1rmdqeyteolq2xjiiekknjb7iog69kgutd1j9zf0krcv6m3ridhrsfux8_xzbxum7nie0e4myc_full_nu3l_epovhxafuap5xh_p2e2xqwjpecgdzleizt5k3sqyudeidkfnez2ca3eph1t2sfnlkfqd0slmn_sjwc6swlqbq9sqr_m0z1t43cgenchyriqjcgpu3deeqcvm5oq0j6qde9vfz2ayh1oyglyjmq5a6dcnihkuqr2ybtoacn3j3vcxujhwmrfwjjkjckhuth9zk3_kczekex_jlfd9f5gjelt8lkdv0lcnqleqna56b63ziap93ceaxm_h_1umrc4gmiz_bkdqihqbbt60crjd_kaqjmwp06bftht9krjvjzkpwn2kqoo6heyjpx3g9yo63ghttujmh4x_c6ey5lac6odj88y0nhmruuhe_1dbrrr2rs8ao_ywobsewgeaofaibaibakbqcaqvahzk8yzthw50dbprkuhe01tdthdiytyphrc0ifuj80_ndqsqxxkqluzf6ct5oaguq5nrznnj7vntga5gmrmj6lushstb29zsbpgg6rk3b1ebxn2tpke7pee6qfudhjaetkznuxfkjuaipsxwwjrwgkju3wqexwofpzojchujxkv7d8aht1apwwyceoilvm5py815yomxfzs1evl9t2071enuyoqzcppkebeaigod5clywnwbapcvqlxsfqs8ruteqqyskwjw9zne6f6y2t7a4o6mcrupckbifum0m0vdo4wtaugpvrqhyuidlcaxw5s6t_oyvydabq5_gh1skonabrzhkal3tu1yeax9ktlivsyz2oadvy_sawaifq9zfbipmmdkyawklbk1fqdi0jvbhct83ef_2rqmxm799di38f67dt0avspn8sbi6ew_bjfh7kfd4_cgpnrtabqcaqcaqcguageageakgfmlfc2h_kjd4_faqhjp_bsbowbmmxsuw9yfrqeuxtgszywvppcxwpjh_z39lqpyciuylkjvmtzydmmkquxjo9gbznck32in1xk6rtpyomxeeiut3kgcnpj05o7bnoxp5gtwrgd4smksps3p9sh1amuq30mczeqtodudi4pvpt3gfulpnpcjjkqcmujydd0rj8f5walukaqoqsvmnk1bmhfy8qjeqjjgicnafis3qorgujvrfbmzxepwjdyv1cmuzld6iib1bfpeon7ehyc7p7ykyjxs2zauk3tvbgyhchypbg0onmh0_fslm_m4hu9vvqdfchssv92x1cmpx_zkk61ycwwwdntgd9ngtod8alrqspdwy_tlujrccjac9ocjk1npb61xm9qdw6udtdrwqp57yw_tdbu3cs7gy2bn_lldv34upt_6swsfdgnuageageaofaibaibakboej4v_lxnrn9dofnonhqhthr0ytxptybvkg3ulf12x6bqegnk8judhct9xeeajl_cb32ad18iiarayl_c93yoclk9kpttawka8viavr_nlb4aim_d6dnrn6tmn_vleytk9kpzk9ulla93u0m39lzlfo1ahn2k653fn7kwnpglnyeui3pxr9qpf_axryauvmxcbvoc0cf55hdrd1i_rtvc9k4umx9s_aybkdv7repprrxe1t9i55dxwkhj9mx2j90xdwngrti2mu1x05qvk167ujj32gnmw5uh2tzn78_f5zr178oqvx1zy37y5jfr1q3_1llsjgxixxa14c1rtvjwq_hft8jzbyxeo2cokot19aqruvois859qta9zh6vubwrjlwpj67rsebi_u4cfrupz9sj7xspiv_df45bf1iy8xg_flsawqxlepxukdj1bngd7zu2zmup4h4fdeew7ftqzcrhe4n3zbbeushi4r2jzmmqt0erjutlfardqcykyrqk1tm75p3tlx60wdxo8hihubf900l6vqf6oxe1bs8qo_xkhqqtabwgkiz_lippad0etqypi5y6kstrj_f8w_aruw5_m4x9wqnsfg2jqcob8lzn7mz42p8en0i41vgcxghixglrgeb6wbj6lprrx6toahtojrd712wxbwaudrgr8jquqaa7lxe5bbo4m96iutrfo79xz_2h4ia9g6w4imouk_sypsgypsvxksx5xhpxxhh5y0r02aumwnv658xgwmuvswcxckafeeto5ico5ikbkcoxkckxykc_ky1jp3jarpwzoqpbjbqps2dnwddcetjs3r82inyyqveknhegoqlh_xmouf4apw630xjf5ypgbmpe6prcokquph4y9ttk7jqjevgxim9mpwjwibriymsz69dsq1rumxbbnyywiowi1cvfgcfqg3rkoiybybhxvh3l7akr4ekb7cpj_mxlsx_asnuil9hwp8xlsvf9h_pk0i_fpz_vrrojyldfqhntbh_0q0xvsidwxikdhwh1dmvukirksysxaoj4q_dljak0gmkuimcgyoxrehn5ler9qn14kufw6kzdm1kznezaq9qrr6u0n6pejfio3la_o4eqprnv50wtlxxboxfo4_jbhxybbin1wp0p6anka81hovzkjssetgedc_ji2rceuyp5cchejqcjj0h4a5a26mjichh5bi15quy5drq8d51ov1nlfugg3swxnnprsek4pd2zlzsjkqthj8mlwz69m6s2coq1d39ebv46uy1rrocmnzezzndwfzgm7kkkettyabx1cwzmxlnzlsxthnx84nixr9ey0_r45rc3n5mp_jr8fekgue2dxoafx4rmned73xk5ecqq91xtz5srf5nbl8hsjnifx511ncc_vvz5pg88r2i854pc5gmpwu_auzkh78y_u2pfk_qc4aolnjvyoitkca7dy_ugr7byjwm_1eqdbbfgi0btbklffajcluh02kyltindl7cmrowqmtbydub1dvgdwfzf71hgsnu9uc3vjcnzkefqgeaofaibaibakbqcaqvmh4pc6otbxjvpfqp7zu24mup7ynldnvnkatqkf0ofizp2lbbotwkbz_brpqacopmsrtxevbarpzn_ukw_xfvcmlewyqu40e1pawmn8pjndfejna6uhcq5o0gfcgqcaqcaqcguag_eiyvgr8ijsfegi_carlzavva7su1wvvz9obe3x5gi_hbszzjyxvy5kplipcc00vlonyc8tjynqqmv8wkfv3s31ta9ihvo0snwqne6ayq8gkkeojry0mus1_egcvd6fnxjryvcsvypx4n6b7p7id0eropqm1dn_umh4xjne7yhf2iijz55oqphrjy6xd2yn2z4885urhxnqua1zkvk2bu3_w1v43ee0klvaoa1op2s6naay3mwg9hdx6ry4nw6j5pga9zzeuk63ev1u09jwunwmdhmmyjfknzfw7tgfc3q8fvr4lqxxpaavgt3cneexp_r7ckxvoongn1xqk9b5uhkfaumfiy9p4rfjrd8gk98kk99k_wq2z_rzpteldqlv5vpk3a6z3ygnm6vrb8wbu3wdsevxloc8xskvdtjixmautwtmawvqauvqiv2butf_3hp0wbp00r5ta5cmtqatnrrgfnrrlh1rsb4jfrfsirdsixjtpx1bsb63l4ej5iyj7iyj5cbxybc_iq8cyq9t6bukz1gfv9glv9glz8qj4yp4cwgv3nffp3etj7mjprijzixvpve_pfe_3dg_3kdr3te6zs0p_vx1lmdnbss8sbhjiwelthz88rcf9h18mwjbn6btpkrseyee4precifegifemiztvppgb0szz671xkor6g3tnojghz9ox1t9yj9muc_kuf9umg_1rhdqiylmeeqnyh3vxhficpdfeemp0b6aqnsp9mcq6y_sdqzeee1pidoqr6q_hmh_njjqmhan9ccqhecub_kk_rifxcekeksq_xaavstia300rleud9p1sstvwq82yt4sk9qerkqsusyf_fulxljpirsvxsmee_1ka4tsbaoeodg6xoppvsm5duj1vgvt7ofval_1xufetmdxl8ffekb9kx76bjc70v3cwxotmxph0xk6m2p1xvjogjsqpb19cblfnioja1ndhujjerwwjkmxafl_ee0uknppfirhtq3kpehdeahbpeehqrrb6xnpichx05mconhqqzsvo_bzfbfdgwgpzb19a_hmjql40nzey1elkn9nr3gcdzt0fepnqsyuazusj4_x4_z1_wqzwwrydprplno5zxmkwaaiabjrefuqual63ww2txdn_fm84wcaxnkcmw8n0m2n0noh2jzmnlvn0e9rj2fl2nojj_i3eev_zywwvuji6ofy1qmji5gzitavw4zg_xmr2vgr1qox0e15hutzwrughsdhvwtg6wvmyrnjer2r6rrcsivacjjkjxxpafk1kxw66nxlpso51cml9pjapf5l5kpflrdmwet1oj03gwqbvxxxioqc2fnhfit6ehk_ilebxdxzf6uanppgrwnslqedghvk82pjquplvmzzcrzl_w02ucwyfulkvj_sh_qlew1uffjckpo6kljvhoa1xncm1v96fq5a0oj1uplq0kkqsddxcrpt_a4zvp2j5gk6nkmvullhgi7uy1nlsk1xwdceqblifw1mfxl0lkytcttkujzlt9fvl56dgssjfcn6hytqvpmgjlzolbpqhaowojvlus1x3zyns9kjwhkxn0qgurhjwupspys55uwqessyglvyggsbktwv7hy5th7msx1sjj8nk6ickkvf6uk2epqyohgmdrvzjnh6oal6jskqixnnfraw6dqctuqf60sq5w0tydc3lwsvo1lyvq3xswl0giclz9xc9swg86wlfidohlvgaf9kj75fnkivuuo_nqfqyrl1crkscpfe2icvhhvi9voqgq9klxlfauo9ct8juvqutkvf6ekphom8vdbdyatqyp5kld5frmukqqlrapsmpiylqntedfhc1n2zyrpsc_cuf_htk1uniqv1di0iki_1npequot7y9rs1roieb6y1smxpvclremcrhki1glpnwtqthvgc9t1enqmfxl87xi5suqk6d8m1bjvxwfryllgrsxkoxvifmtkaqwqbxejretqbtfx8aotcxivcls9avpv2pmfv1crqzlevpmupyrv0tl1ptgtbykvc_l46p1wkj1ufcopobscsvjvczzc6tqsiqyrwtlwrtuei2roshjvn6_uplabfywpsr5yqsp_jqrz3czmvvcyfw1snusrrwlvjvq1zkpgfw8jjrly7l8tnrnlp8cond25muy0xeueljuax1dpaytuccgk5lmxdkzkktons9jty2zqilyvvj0rjaicpk6mqoqqkmkitqqwd_qj0x5ovqguc18jjyafppsgiguq8tzix7kxwvnpp4wltgz1vkfa665btdmuinos0mmikdfj63b9qdbhuank4rod1bkphy4a2hzephkalef0gr3y0kvpvklen8_gsxesaqestayf7mxp80_ral_vdgdez1u1bm9qdn6unpjqh09hiqu_bsvsdk1lftveqxlplfva_tkqv5ktc1vke6lcvnfstwlhj9nqdq2mkltyolv1fpcaaqxqi1njx46vuumqvul0qnfrkquppuynvkp8ppuj1gspephslckwmcgtkutuyttbcfqvivszxlrmyveqmyaluurgn3wqolkkzpi5wuqj1xvfv6i6idttewp9rijoguy1ckjvqsnuy00rcpdhklssgojvauuviwpulmookqivcjcbsgnhlcvk6jwugfkvrrj5kkkvctoplq5zkpklnkuquk6sarvefjiops1dtpnkptvsyi1rcfvxwwvvzwpvduslcq3miluzwsquqqqhalespujuy2bwmxnswsqqqymgkqhqparkmmq6mcrk6laypwxpevi1rcxtg32khooisrpr45y5cdusdszk6lrlpkqs1tskhoqll1abgqvsvnesjjbsq6zmfxjvm1kki9n49k1ekwzhcrwc0lusztsvill5bf4sg_xgqqnuhulct0sohi1zidquysxygttkb2qsqxgoveqpvgtsnfaifi5ysqnuqdua6hmva1hkrrxiu1lsdxy5kqwnoufa3_6tdjvl6mpcusqupgwe61k6vpcpa7tnkoiozqspgisytkcpco_ppvi5wrqergwhvosmvqocovfqvqy6vurtqhmeumqtkyqkqdsxhkpw8p_oqnvjfqwnpteqlqwflttbjo1qzwe1_nzy3scivi1bi00n_fgnqdoopaxri2wtnwa10qg5qga1rrtf6lqcmmupqxgiqivxapwaluwrqpkdamjxhj1tlavsvrlqlwwpiohywntaiflzas6ltqkwmt1crsoriuyyao1x8ak1_lxjyr75uhuivqvjwuytc1d5m_pugbxvfmwb9oexmobtovm3ydpeyzgwrr9hzkvv6b9qmktmghcbeyqbc1nv07gukyk_6quuyxj76_7ousxb5rqoskzwtfj67y90n6pxe4qsabs0v52zwjttlri7wzjivq73tuvpvitppyxqfdm9eo0xycgm5gpp8ykxj_v_debvfjaupyeplvrifk1poeku_snf0ezv1qylpkrz5te5uv8tur7i467cq8lyvydbmmof6nswk6e8mvkmn9ce4fcls5w1tjus57qrdutp3ostezyf4_xukz6zhmqkpwxpkpzsqeov8m_wpcwu_6vnuw1c2lubxmqluux0cjbzzjvlvwllvvzsfsqleutukk1clipf6fc5voqylj_hyrulaqkkkukwtqilrtjapvvpzl_ol5mluv59ur8lzlvfntsvlnml5xz6yrs1wjnmugqn140ncplvc59yhkqcnjjqlxax7ew1u_neohqvbqfepvlo2olvn1rnykdqitzy3kzv1qclhkqvbjvm2n9jk1ljltvmjuhl_izwcqx_leari0mu7ue6pgsqqq0akg5v0qmsux_lj06zqfatltgfnjua2yskbkpbqlv7vrqrj9julwjf786ysqx_kstqquivapcpzygi831y_pxzk_qr13ir6qwjsqltfxylc_x15ko6lznszmqskwofmzxzf6vl_jryvvlclvljipeahnpu7vqhrjue6opzblcykmtllpurxss6mspjf1vejvztkjqjlyhcxkptkly5f_8hl8lqdll_wu9_tj2hktqpje5qrryrpvjur1zcotr5w05deou6h6cvvspktwex_5qvst_qkhqhao_ckxrgposp6quqpmakqpvlqgl7a5_jo_hmlvpcmqlvtnuymqx_qfhymurkwsqownvowuquksupnki9s8dd3kbqogjt9hclsdzbgqx_i_wpbwvzb6q1orwix_uglurnyfbwfas8sqh3ppvx6ozws9tzz0hxcumwryleimcmlrxulkrkhadork1aktmg0fnds3jds_oeqy1vilp2olvy7infehsshuamcukvpkht_6bq863ws_1hz3koybyh1cxcr8wxxbtnkdakop1ga7h61mqnr8alt5pirqg9mlbist8td6aam_b6emhpw0e3hsrmv8jv7u9bhr2_om6vsssmv7p54wxdgyfz2jwipxota9vhxlqqunci1oyrry_t_psnvmfhv78xa5lkv_rsmajckkpgebbtfjo2vkqvlsvs9uv_xylstpgprwcqlvglmjvsztfvfj_oeqcx2s9xcp1wjzf_wpwbnfgqpusxfjv1lslrnsvpy9i_j1aqtqhoilzeofdm_tkxvplozrlx45ssqxv8ou9leqwokiapio8qyvllo3jdvlvtznzoqeigoodj9qi7159oq5azt1cntgqsqvnm_sqbyzf5ayvsfsoxl_s_6vl8wjcrdkqla6vtnrko6errtkfoxjkr_nqml9lhljwo5svq9mvogvjxsqqf1epur_r8fkvqyqi2dsg0r90pvkaya2wh0ffa19kwdezpvluyjspgqi1bhjfo5rgqbrovlki9l_tl_grg4ahuaeieklbwpqt4eqkyexpn9nn2akjcnbf5bsjupyvzolfzjtcnsvsufqtgtnvkou_ky_7imtc2olehv75lk5_qxlzla_p6pxzkpputqaeuppgckrkparlzs3q8ez2x_6psqwqqwlv_nlcluvuo1xsvuc5knanlaifohlx1epg4v7pwqkksvlv5rjvk1xvwkazkyvwvfvkucvqtvvem_vgi1oy1u9fzr1roh451cluewllvex_y8l1dlskvkmjyvy1k1rgx7qkrh9pc9lzza1zknxdonxbyakfbopy6l_yqkqvksqsv_9cyky_01zkrelgccmc2_b2qhpb3vujzk_9xp1fil_uww9euu_guv8qtfszzkf1wwmxrs5ew9oyhmvuhiley0vogaa6zh2jxfeqvqtkzqzpus8y9h7eilu3u_05fwmwxklajxqjugkmv8u9whdna0aocrihznag12p1qdabtyg2iz_av0arpnj1yr6tfa_giizf4smdpg9ek0xymgs1dkpp4y_ndc5mvjm9071ebbfy8hdqypao1uklm9qduqtprobzk1wpl_owx_woj1rilvxqwwk_mvna_7z6rgqvtkkn52ijx6kkliwrt88v5iunusqdsyu6ta_6j62jwj3xstdnguv2_qhkqdz2rqjqk11dyrpgzjqhbbr1uztcrvjepvhz5vpmdly_o5ocr2ti0upnai_6ay8v2c_vlvcvstpvnv6vrl_pq_ceqdsqvoyfmtwsqluq1s_8kdqcs5ytkoujlvpzkptlmwbuudqkwceqx_tjbyb03xh08vrthzq1vjf1vergqjuyzuwum_uur_rclvwziq5aqesfww96ufqvpwkr1ekhgmfkwjfzmhukklqrruv9teqequatgyflv5vzqdkivtnvkqy9ldveugqnipo1jlvr7cp8jj0lcfvfcqv29qieuohum_qupdqlt3rc2esowvlqdssuonxldq3x_nh05phdlvr0yqrvrk_duhtfur90kt2buv3waacvjguqfcx71fqiqnstkrchqv78sivs7l19wcgn8bluuosmsqvh_qtixv751awqaqdqaqkklmokr2ue316azotvorlaf1kfwp8n6tun89waotv5whtsn7pcrxaqnucvzsvypujqqqv_qve_iuinmq7rp0kz9u5vop6aiitdxsf63eabncvlu0xz_zwljipyrl1kxw6b8qnap3abwd42xpus71106jfizwx7jvqpzizeyzspgqfq2cxgxxvohuplkzilj_vx1ts_nwmyv1gjl_vpcvr0faql9vlx2uq1cpo5ie6pypf7ayds8yp22_nqo1s84jeopsedhvwj1zktgdbskqw4afyvr1ejrsuyrkglsdzl_owx7gilx8sj_cqh3tpxghem_zn_ikrmvklvn41jefomuu5wfoqyzqtoyyno_jfvfwgctp0yeqq_5x9zte9dloux9ria6hftwkwei7pxqr5tteqbvs82pfjs9gmoeiidpweqdqbqoud1tznumkkootpl8kkitn3lrb3stuv4en2omllrm75y4cr4ookptmqkeaofaibaibakbqcaqcc4ctb4xvkaenokluzxkpqyyjfulsj7vuovrjkzdvqlp0zjter990zbbeq0yk6mkj3snsakkmqpakvd1rcrajvodqzjmdzay_3zxeo2oanrtavrqh5bk_vvsabtafgi2_tbo86pz6ket1ysztns_wexfg5ntmuok6imzbyfnhpzi9k2tm7hrb_cgzkbk_wt63kg1yhumni_zgk3lee1meutm5x4qr_qphgl0mieeziti6na7okjj39aohe_pon9y2r_iqjnkbkhlggswthqks4um5pqm5zv9xvaijq9kad9bbrlruduid7k_gtkmcm0xwlxlp0zappgk0rxhronhyhsimdiok08trtjapkn4_9l7sydlsvu_r_8ap5bswhq4ziudfjjtoqbkdotfhpkdiyxr4bckcfkbkgicabgmjmk0kaabmrepjarijwyghgyboqniznogaxacpgflloilqququ7r2qrsvmxflm3ervbtru18_ncv_5_q5mxmrqrfbyylvzobjvnvvt2_vnf7u9_v9he0ax9uqjraydkfa4tdswydpsa8c9icdhsyhixaqynzqxfhegpg9dqs7lyzvtnbyp4nx3szo7jrwcsfd_i6hkzsetu7ucbjfw8l_fsf7luh7zrzvfsptfnc8m8fxbh5hozmudai1hg2vci2r2lrc0eyijrywmdzvsx2obio6gm3hcdslw_esdoc3cdc8gcphdrwop3ewmmlbcboha37cv46dwtwm_lwikzjo_0zrvd77qsl3ck_3htsnqfee4bhv46d_qezpyh_2z6lpq3xugylfh4mphaym_dd1awejgfb1jmzxmjrjzwf5xjzvrc_zfa4x2foqpnerusfbazjewcprzjqodzzwvjvjf38fpr0itvzkon4r4wsvrp7d71f4a6lgxh_ytelj5e4d47v8txsvxv9jhf5667dxibeoeuy1etghdgfqa_lwm5j4vr9v8_hxu17_pugfc_j7697ton70fffysh73jr970pl_2lguivtzw39uwqt_tlhj3xppzftdo9e_flmf2zt6t_n7xyz3w_s3j_o_8uu4x1o_95ykfq_dojnfm56dxtvj_p7pv7ekqs_bw_ie7u852v93up0ypt5j0g_d3jycnjycnjyert0ymhuqzypadsakioafaefmlld3_me6hola6he_csfkhafakhf_qsbsuawvczonamwj1p6yiciipvoj8xdsx6otzsqckto1dwvi1wpuvnlz2q9w92pdkyuvjtyrdbhaqqo60wt6wooopgrtbkzlq6g4hh_fbntetaaairph1arv_rvdq9tof_bwlqbtivenuj8o47ubuwd3uh_ilxjh6hmogqwcabuatd1rcdvbff13tvhmjvd1sz_4e_cqqki6jbvijcsqbwiqw4k7o2bbcamj4axhzynhwtk3isgjwmoupb6nabsj7y4bbpq6kuyohyqvujavam4whyocpdakhbsrmdumgjsqskygghv4908g3q7dnodbyfb1dhifydwcpowbltncdcaxefwbgfdgrxwokodsqzqr0cgvqgqv1ja6vtxkgodq_pje_jxu8d_nfnqnueu69zgcpg6nt0dq1n_ncbwvqkuyvimhuraaburof4e51pz0odqxkvkqfcve97vfgspo7vgmdqvsaouyvqncbu8roxifurgakn_wyommcq_f4z_vldbltpt47kzfqzrp_5qsfqvpb6docygnqsqdvn9jdak0dunjiaclwjbetvywr8f4lqe9ymaapmaamm92ebwbxv3b3dqwlvktx1inxjycnjycnj6dhxiwhtg5jom2gqajlj9s4nenrfa5qsjs9gj43mf_irwz2puksdiouvnx8cn8jamsprabir1cfuzuscqqb3pnoh60j1ogyo1gms1qms15k7nykpbsxwayxu21gst7bq6ebwuy3bzpjuzvitn0ttzjvamck0edsfhxeamclemf9pdlov5xhmvc6h6pv1blsncg_imbp7qdhadleldaqalozizqptxt9qbtb1uoiabltfp8ktygowkkqdazszvugavrmgmyglnmfyutltfxfqiwkuvomw02cqckyqrjsbuqlylscvolp7mmwwtupcqrfmpc7uk5gztrzzpjkvyjd1acfh4bybqudcx9srcveqeabor7cqolohdkyywhidqecbvacjmdq4hoo_7ko1w9sd_gdmd2oish2pgdcwdlttztqrrpiqofpp1yo_1sivopezvqgqbkburogyu1kfk5g6u092sxkoxmfqlbhs68tfrdptjuyvimaqg6ihblmtgcp1pppgaipivwsgqynu1jpu737tl15sv6gx_ulhbfkpxgyi6u5um0t1epbk90kwdrjnaiahqgzttc5u83vzswznqv4_mhwq0gqjfs_v7r4qewdsnzycnjycnjwedz1ymjwbk98_gmptp5eb7ez1uljxusu11mfdqgodrnq6wkwhhkiyp6p0p1bz4kn5ugvzlrzulrkrtcx6u2dkdqlrz4sn1pnky_5t_sz3s7pu1ksbhnon5hq4uuhhyvqd60ylejw6w2wrfxtmnstmb4kpurvhbfppp2ppa1szolnpfhrsr6ot6n_s7xxokoritqkpsbxnb6utgnqumcqb6l66mzunpkpgfvph6sndoewdp8fualjtmfxgx2nmf2cnr9srklc1wnqja0w9gm3hcdjhi_5xmcqj_oprxnfw1vfednj6oeqk9p8yzo3o1hecrpp_fk7iud3qjtmi_lmbapayvynirwnv_t1muletmfv3ptp_qznqtt0lttz6_iua6lotk5otk5oto_bhjmyopvjlsc3vudgqtui7a3vvy1vp8cah2lf62k53pfadbuaylnoxam1aiu8m3wx2shtagcllrzuy4h_s4n5s87ujmzlrc91ttjejxwt08umpgsn6uqd2mhiryodqg0s838eyooeztrjqormnahptoepdk8d1swwdvjxapijlxamtgptbfbaqlve4efeypmaxasu1oxadyw4uowonynmpvbhaizil0dqecdunggmthwyytrk0p2p_ykx_90sjnelxhref53dvo5oncx802cq1pcqnkmhwxmtm5xg_vwy6ja3pagtcaba4kovqmiotw3rsucvrvyzdqxq5_i9ictm1ftsdw0q1e5otbtsj4n6z434d_t38v1z1n_jycnjycnjyenr1imhu6fztwvm320_v9tb34ucqav1gmx9a0yrnqzvl2ptnobkdkzwmtovgdqw5stt3cy3exdqc3nfdlmltcwwwct_rrgjgwxwmzrnj6fztrbxz_tscfxelzf_5kxtptjo1n1dpt_1_g6gmsf80wzq0x_unqyz1taayhtz12fqvqcadqbvmitvd6dmaamni_ll9bep0zmaafolk5uavx0alrwmdqwdqmzpa6junmyaven8bldjrk8nqboguflh6mcad6diqlv_3b1fue2bbllhahpift9rjognwzypqg96ajup4v9idqdavegpa6lotk5otk5oto_fhjmysp2ptk5ua_uu1vwuvuvdaphuncbklepmxawgbabvtcmi_rwzvqbv4u6vztrsc7pffmbzdqzusxfqdkgjg8uwpnjn_bq8lvnxld_atzyhk_serm40hpwzlqlu3cnuv2rqakqmztttdka6k0yddpju_rparftsdzyz1zwkhdxt3ryzxkk6td2emobq_oagucftanxdsw6gisf8z2ca1fwzb1a5moq2b7_zxm_2qh8qtb1rwvknobja9bwgugvxpp55afugv_ppnan6acqbk9wbvscnjycnjyenr1_phey9vhfnuj_mu9vvfjqyktuxu2yxshaxhdlyc3pljm6wgccbr0s6zbsyf3l35kitwfi1wgk9g_vab8v1dnm0eogccr_md_w0_hvfkes_0uo_gslf7chx6ihxdjfvhig2qxsaiyqthoqtemvwh6vwj6k9qlndr7ndr6xtr7xdrznooxr0uqugqhb6qhugqhehqazsx_8ouasg8mih6ufqrtxdprwuo_fcirrdifzueh7i5ixsmy2qxffdeb82qqm3qkoe8_u7i7n3uip2glewduef7m_1ugpu6xf3sd5p_nkh7houtaeodaaobgnuon1u2n1uouw5klx6_lnoodjqo9jqodbiz1ubp4efrg95v4d8o4dci0suewldd7hud7hrcldud7fwd7hqbvjzuizmx_twryobqlvu53_x1q6wqm0ju29x2ri7db7cwq1yrx1avw5htttcxkgjmskdpzp5jm4ug5jmqhu618duhi8dqizezyl_vzcaul7xgjypu4fqeisjiopzblaladvhbqcv0hknoblaqq6ggtthkguz98ezmjaa6ijemuoh5ogdqe4ydqa62kqj_fcta6jabkgmd6aa3_emgeavovnjmju7u7mpolp1lgoohex124pc3vre25kgucubvcv1b_j5j_6zfkqkiz_dh7ybvcptffs0a6gge0fyf8sdq9xjycnjycnj6fhtiwdtp3intoeiipundrlmhuonzjyiz_hnkohwt3blwrowbkll1q4wagewuxnxus76nrty8qiwg_e7wpucrhuhhkkbhorlgifyzr7yjzcjqeaguplkbae_sm0bfpuodnqodbhkreqgokcty_bjlwaqs94dwuskobrbs687yovdifxwal83ksdv7xfqko45qfvb6ggncvofogufxwshesoyycoa6pbd1aj2cuarxl6eaaqdaaod9vukczjmng_23dcqgj1nhsydq_y5fscv7qxmzic1izuvlob71wn_d8t1dljrhszvo_zvumrdqwlwvjvddujkvvvqya7uxlyjv54ktcww2ocpmuidnwo_i_clkjpjg6iu5wra9sotp_zovdrcimtn6ituvp0fnfkgugwbqzmoolibvdqayuqussaa4wcqblhgk8krnqldnx2zgfrtz_rjisybqevgqu5otetmprtovl0znzdo1jn7euila6jg_kdqnikdwjtl_8af_fcbvz46l9bxg6g2uddqcydqhxbcfnna6gotqfuhw6muu0hbukwnennksmvqh8nofvtyjx_fnv_diff_g1a9swx_s_gopookjvosqt4tenoortopdq5otk5otk5ps46dgdqu5oj7no4xsos8xfjww_qafuwzypdaiv_o_e3cnkoeohkgsbqvqf66fps01yplkqkicryzk6kug1qrb6zbxn4ko9imnuharmjfkfbmoxf9saql76ako7hktebaodqgiw9zv4zqsxcohcbvz4lt9eydcguzcuz_qrzzlqjfnhnakhiwjsutovulmpav_qg0dltoewcziarum_bji_0yzq1bt5z_jlkih9f142ijou_08cqvp7iq2mjg_gyr8otaopnncqbamznkkgmkr3pz7sfxg4otk5otk5otmly8fuj6dz1nl8a03stm1wesxsaaagaeleqvqau3vxtzbhu0novlrxgar4r23sp3xpe_fpjpcnofoz9qumovktiv56rdzndmvmtbwptex9jxxadak7ug1anwkalqgmxp2ppgfulcwzkmhqvgzt_qfmjdk9zvflef4lw_hejd1v_4aeefi3v6pnkmmztq0z_oka6iuml_dqw578bufqub61d9nsyonketnevsxvdxclzqlm1u_p79uywps9wzvpyaqahpazyv4m6cqshvm5eqlg6h24z2ptr2tk5otk5otk9ojkwdtnzzowefxdztktbv9qcogc0vup82vmgwo2hyp93malqmo6q4mu1eqghwyqtvv5soskcelkmgku4gsajvu0kemsh9azxknwip_gla9ssduwgfqedgymckwtrsnorlavl0zdrxzplzxsv8_vvwrhkl_xj_r7ts80zn6y3zpoxy6_vo3clt0_zar_8zjrax8cnfv4alf34zx1pcxthc7_hh_tlbx7iacx_9npkbtzwy_l188amxcohcr_ihgkynioq0g0dltnpdpv7xj2def6_3s7hsqts1rekewtms_ani5_a9izm1brdvawp_nneq3zxkf2mymnzknitk1kdugzovc6nuuq5ujycnjycnj6fhwq6mojmds87jg8gku7ubvenxfhtmlvd1tsybvbagmquznq2mtujmtxkncqg6cuxngj6ld2c5rhxnmmdqwybqmmbncqukmhreu1i1kgrrtm0a85fuvopmje5u3zvkysrvte0aqdxwy_4rn8hfffh_vzd43p9v40srgkz9lt_al35doff5akpfc0xdwciw9f9ffvm2fvhrf3dhwn_hl92e19ypbkaoznawnnegtwmq6jpt3xz_28c_veyodwtavbebyz3qv4lhhtelskufh1_mifu9ofwjbd1qq6gmsx9bb2pwubqukjeb6vivvv8j7idqu5otk5otk5oj58cthvyomedxzdqppj_7ukhuok9cnkgujldqq9qajwtl1whqvl7u60dqmieqgybigyuvb1i2acqle6fvcxavbnz152pd3oalq5to9oaqlzsajwpm_xyb1xqiv5sv_giclol_hhe3llnfansmfp1hg_vmghqrz2liwjtv3g7podqwdca6kbxqdqy6rbz3qq4ffbup6fbeqygej_bxlkoujoi_2kgle6zrv3p4kzvxalj7lttlwungka1ost1ol1hx9_h2f_mo6dq5otk5otk5pr4ycfuj6dz1nl8ayuoono9jex8zzkaalkymswzsh1cd2ialti_xwoo0pypk4juewrjb6znpidq_h4pooreb1ddtrta9rfsifrllqpo9so4wfld5ls98i_xth7z_4_4nh930deg6nwmh8ktd0yvyuvfkq4u90akrc9ui0cvbtibc55abxmg6zoo4ck_gy2xfxja6gyultpywcv2zu62qaqg0h1a6icnjycnjycnh5_5gcqk9m56zy_gr73avr7fpb6lgfutpj_paoojiwrf9tua8xjbdxnzqkqwqah3bi7vjoi_qczqlwrkqmmjjhtz2ualyet_rokn_buhdhav7u599nijwr8b_b1y4caf_5_pvxgzq5f_df0_a6uwoq1uqyzn6ywymkson3rj2probvg6731sasawywds0ml_uuk0bqjxvnxrwavt6l9ue9acqpo5un4dkycnjycnjyclj6jgdqb_1fm3j6bhta4gphgfuiunl934mofjbatybvpqftsawmixubwkpjqhkyep5d6dsgwqsssjuybkakjbdr5bfmxqqevhfv6gqpodkgvo3daakuwdqndzjmocqemmvjoo9yqtdao538zjezenoj8e1trsgo_1vrmvvw0s42lze0dyc0_ztkxua1u0cjozwofjj_ofultok3aluajxbznllaqna_r1alqzps3ancpb672tyqp_9heblgqkpfqavp6f_c_6aqpotk5otk5ptoy0hu52czkepeqzooockqlxfwznxafvszn8gu7mookigvxclnxoa1qrx_ysykicqdlnta6hsqnuepzcwt29jmpuasqfuj_c9geodqhmmokkdqqykjgygiibv0w6jw9qiqb7v5ng8s8ggt_2s4xg7cabgqerh5i25v4hqha5gaqtsavrtmq45moq2b76zxm8mijop5i9c_vb_5k3alaqd1pmeqcxekyyzqcxem0wx_wiqqu9xpu7u_zmasnep9nydshvycnjycnjyehzkykqt0znogcx8nvdlurzf1plkhapnhalngucvfpo3avxat2en_0_gsk0cqhsyygfuyztm1eo1d8szmuho1yzpuziqu1jpzj86vdmoollc1httjo_2mtymodj3ptzizlsmktgzerybu2cqckyeb6_exakwmcqldaa6gm0sokpjxvzdacq3pfgtaqcvhvg3avvrbak7u20u1awglqlvnjg6itm1k0nvg6m2zts4kup9tifusxf_a2cqee82xfsdshvycnjycnjyejz02mlu_ebg_j0k4v43zcx8elxfvhj56sphag5_fzqoxem7prbqg2kcnfqzaoo1m7ulaoosrpst9uzsuojsz2pbxyyyir6m_odbt2pk4bugi7ppn2zgfqcxttttw4rg0bljprv2ttts8lugx5ai_50ajvwpt6nw9txhq_j_qsyykhq8v5jg6kfevnf5zcvxpx31nc0vaicvqtmpdqcj8hug9ecdodzpokvxvzvavsum9vtd2dl6kw1oewtztsxbldxtr5umxrk6u89bva9bczfnockalxtakpniypv5ewvveotufnpdy9pkgrv14fujycnjycnj6fhty8dtp3tf4v4redregf_uwb_evvbvwdgf_c7ly8_dkdm9porbxrz31vhalrcp603ndwdmsgzqgpvxqtq3t1u_2mmpvocqbko1mn7uu1olm1keojssayqopvpkg_dgv6tfhmckdkr_qea6hiiduh5n_4yzu8gcoou6po1bm_fopegns7zcmcqbswzyohqboznrbztzptztd1qmdu0yw6eeqbqdcvmork9ccv5h63wvujuiv9ajvpxr82zrpajdataln0duwskf_0ivq2mgrvti1_uzggum3uvapsmzlt9ffxxrwkoqdq5otk5otk5pr46lgdqf_8xrj_6_ka_tpn38xh8s_ho_ib2n3_g_hxf_ehhklx9wea4upbxf_efkia2nrc0w_7c3tcbz3_kjypuypqvt8dqmxdqlztoln3d_kdqtanalz3qu5msshusfpsk1ypeqys6ed3nqcabjeanghq2srhp2_ymgburx2pzpiunobqndaayhbz308aqfuydqbiqhuj2wcqrswubtnqnqygyhh_gw0alyj4x4hqqf_qpp9p_gd3eh_gxu_9sof72dqtel_rqf8dw59zfqf9k2zpawiyrhnh7tqob1pk18w_1lkcjmb5ac71orh9skebt8nzumi1rj5v8fyveci9jqoddvblsjuphmz7rf73w2lqnp7d71fza_jonuu8xnjnln8tje_1lh7e8b1aqzxgruke_qxageu8nvkvc2hhsky72ngqmpz4rqb5xpku73vmdt6_p30f8u9rw03hkx4aij8iz4govenw1dsaksmdekak0wmwsdppz2qasst8bqoo0n6pekybvkbe1f0x73dycnjycnjyepz12mdu336xin9_syh_8edr_otzzby39osa_jqaxwdwi_j0ywtm4ahg9aq_doh3v_cgyvsfq_kznqsaepj69mqhpd5vmkp87ecatd6oetadqgix_4zo1ekj_qcdqgwcqzne_scdpqumojoqqnrggt6uhtq5bfaiiyvvfvnpripjjpelhjlravqc7cqoonozg1tjakqhjjxmz_bvmkw1dabki_mfwgl_0qcq9ckhuhgyerg5nzkaakybqdwtdac6joo_dazeusbndkt23meaviemvpiqp_z9cwlvmhqfqfukvkcyqousmpvadnkazz4spi5pzzv_nfwcly9zv9_npgktm1hgnwkuyvra0j5rxjs3cykw9soaajqmjw_jjej17gaqvi6toxfmyayqgbvclmpe2cq_mmrvqw5100gnzmzdawjzx9arx8on_caqqxalujuw2eqaqcvdaqafgf5hgootm7u3q4dq05otk5otk5oj4meg5iq6wvffwnvzvw7fotnt_p1qx_ht72uv_rwpeqod9xooedh6kciopnwt2mj3po1edfd3oa1yafp4gbvela9edhajwiweq_ubtitxonanygyt8mrtqsa6go6dntakqjrbgzvyv5jw6gunc_b1dllqfux6caqdufh0a1sg2gmmbsbldfqaojpr7p3anclaq5u5naakjut3wmgmbqx3emtmlfvwrt2dc_fweqjpi6mqjtd9y0mjpxnkmyvmgvaiep3jk6vl4vfhymskuwvxt5yioki0wlqdugu7fjztst_qlaahpmzezonf3ixfalgvozkatefcduanxka6gm7u2la6hev2pv1zlunzycnjycnjwerz0wmpvtl23gr4v_at_f_tr_uviv8fm_egtpvfhjbddv38k7w_t45fk23t3ax6opkdbva53g4fwbsekagjfyy7n7x9e_pqi23t1id1_199wpk_bnujhkjxwygn189vkqfyzfihhl7uxb6tueaov0smfujycnjycnjycnjycnjycnj6ehr0cepv7uy4safhes0v_x8mbuh_i70_8gmwl_fh9prxxidwulod9xwacgeyvzdfvqleb_vb43cuxvpo4anere7c9rivczyoq7pogivpdl_jxrnn_b1ecepk6qpfq6sjetjynlpuv1dszxn2lnqkueeqxftxj97llhz70nrhgbwk7nlptwphlynhuvh5u6vcbxva0sezl_rgpv3mpxqp_hqp9xjk3nsvrzc1jzc7fzoxp5jj8fhtf4yxqaynp6o8j2fj62vt4oyt0nxxnoo1lsjum5vi6u0xojwixkmpheek5xq8xvkvsnfpxvlzfrlpdnx4lqv8ixul7g1wr8uncuyhwmsnzuvrfd5fuapc60q_y4imk7jvdsnsotpy_x41kngloxu0tuoaihhnrr6trrcuoobtwuonwtqmtjjnpcrznwua48vphxjaity3w93k2j3pvq4xtxlm4rgydkl6nkpz8nqdb1uqt91lonft6i1vi63avfzpnqxgk93imkg_b6txhhe16vqvzzes0j1tkcmxrd8_tm9ljrb6prb2vhbxncgbj2vp0omooovn4cdm6k1jbaaxgox7raw66usj7iitfbwy7ai4pitc4onfyb8bvgs6ccz1f3m0rxodeot9hep_7sy3iebvwn6m7zrzenes972woyropdi44nvx9nylq9qn97fk1vq_tso0p0d_h_jm8hyrx4dfu80mcxsrzldxjnali7ichocmpdlqx3t_j6jjmpjoe7wxjtbmje1_by8whvk9zdxk7za3vr_mgvuj7aiylxnsn6jtkzbznjg_a3yx1c_9vy4utb4pjvt_z3iprz25p5ffvorpr_blvbszzvpch_z57lebe7d_fiohnbu8_nurep3bt72lu7r6zv3d1na_f2txui9t0h_zyv7wlr_fuyo8u39_7g727d_ifcwf79_7w69hxwxxn4g7sxeg_p43uhtylybh_qola2xt07_ba7vvjeq6vp_kg7frriq6odpxjc9mx19ehdo_i44mjdv2krb0dh8xwxpnhsfq4g2n2_9hxeq65jibssexydp9_zgot46167qi_49povvp_jx0cniifvsfmx2fnodkzczpt07g0blpr2sc3t8en7bzore8pmhh5hfj473s44z5_zhcm66brcn_n34ngfylhzp_6ebxxl1i3w3zt0ckpv6rv1je7v7fqhfwn3f4_et45yon8cohtycpoklakx_vxlxbzxt7vzcfwjqa6qqw9rxf8gzrdlhxbgoojpgqt328egoodbofw9y16pyph06yagkpfjdajiefp0x8zdvauhigtubt8vgjsnxulccuqnav_gzw6jks13mapn1q4kqaqdayqkjxo0xvooop4sqfqfoa3atqvqwt637bdfupulxccxqqmgrxbfdudlolvnbqg6kcum5iijornmavcazgyopkkhjwgghvgl83wfsxzgcojq2scnba4ipq_5iepxymenbakgcv7j0jvkvwtukaqg5yfygqxc6rhkxmaahgocogaeij2vwjnr2iushqeogqmfwivrc25xp2gnrsqkodnopjclg9fnqunwjdh0qgvrw3xphaaldjqpvsedurtkva1qry02cqaj76_sqknumglclusyaqbavbvk8rbayxmlrvq3ert8776tpmmmcng9obbazsebqtceh5wohkoakcvxegdkqmwtshblvn8nqctnegggggvybttt_uiotmxdubghjagsfufakmskbvdlsptbugvr5z0evdprwg6tpmhanbbkjyolq_w_cung4tekrlbkpn1_mssdtpeiji3c8guw3anakj_nmadiugtqarzpi6d08fpbseqoos4fvzn0fwdz7ukcf75wjo02dqwecpgajg742b1cm4fl17enckvckwnuht0wjve0a1nz83td08ukgocaaehmevhxcykvbipgo3ttbvux5qojp0jw5i47cuiojtgzw9huw9iz1twgqerbkenqjnvdpknd3daep4td9obfcpxsbhcz0ygemjdkrnwfrf0_8zqvftp32j0drtjqjzt9m3rwqmmmfql2brm7lqx736b_hq1x8l4bf52i_gd19ogkkxukk6u_v7ti8_huxnckikakp9lmudmyxmf1wtdlaerzltrv_fg6kfwpiarzpcq0puofynw1mbr03ovhqpdlgfg5u6vjcjifwcqxubsek90tm7nu48jttz447usvyokyrrssocqj6fpdr5mse6dk3mdfdzfegqcaka3klpoqcualxvlrpb1a3nkxp2ifprrdaegzuzmlynaqsmrlbmmju4uxksrarrnzrmtbvwvywqxu6na9tijupbqycsqis1caaa4kokvivdugpcu6qqxfoaxb4udagayal_jbhrlfunilvpbkvsozozqoqu1mhpqonv6kklunxntltqtvujpkua1qht6xm_ix2pnpjaggrzrcbbuwfmswbwbacajg1raq52hppdvr2ingamskfqvntejed0tyerzhnal_vooatitqkscycabfhd7etrjogqxnyirn0erzbvb6nboicnyopaga12merhqvzf5k5ualolo3who1k5gbalmhunhaaojdhvz8xjrjpy3yvd1nhezurwjw5u6wlvggkcqprcqfvsduodqvscrlkyupnjkard12sgmgryu2hqnv3s7nvdqppd1gjd5kw1uvpjmhu_5lddo2v39luxk1emlca5u5xjo9gegtueklp3cqiafazmaa0mkkpe18hp3thattpt78zdqbbx6lmgarpmnufv3alqujyxue1wpb4ch_lokhkh6od16piinr9h0jrcvfa4oxhonrymtupg1ufq3i1qa6cmd_pzycpzoqpiolygaorwhasqlbptlfuxezzqqk0frbp71qhuk2gq1wgawyfquwzeujr_pacxjy3wtfvmvepgaur2smhutz5fxadfwctvvryit7_yie_9lmenxsora598vjo5th2_fu9mhrbznwltjpdnjfusxlmpuuyr7lk1vangawtpmz6e1ynlga6dqy8ttkvang19eob62ph_utxfd6bmifovexcqafys_v8h0hulbl91ijrupk1ypbrdqzyqgelj_zt_h8htbjcqd6pgkdq6vocrbldpg6iaiv8tw9rmctnuvqvovalzw_uycm0z3kmzov405i8cqro4peenifkngvfhqi2ovabk4_3srsobalucvt3ur4puchab1nik31ocqjoo1r2pdk_sdwlmvzyrkrnv3cfcqewjgkoxuvev56mvolapm5vavhrtf2bvola1n6qytwhuunsnatv4hf_fqex_oxtvi_krgjxc1l4mzzuqgkootbm4vyuldrkwkqcq4kwdxr2rfjrqsntmvpx3zqcojog6srnvi_br0ntkutxxtobu3jcc87c5upmdqr3tpnrbklznak5tmfw6uglelcc7w5gbdaaavw09fvhx11wggov1b_vgnv4fwkl_evrl0f_sjttrrojws33kvcuwdw9trv2ps3wkhducqrsyxh2qtsh_3hm6qudukoq_axwrmsaqvtcbsn3ev_p9w_s72nmpr_53eidq6ybqhkka3kc6pi3bvb2ygkbrziuac5qmxbtdakq4l4r66_f_clvpg_vxoep5izpptdf_uxz4n9mzqrlt7x0e4o6bclbvhqhw9x4c1aty_6qq9tddcszaf6scuzx2f6rcowbvd6eehzpmcafaxklmkkph_xxaarr_nlf_fbayqklfk8dv4ejvqkznpurdp7faghgvai3lm_a2sock_04ti4tvbelq1hr_2uyga7q9ujd1qy0l9hv6vpqwnakmmgrqtt2nc1wfprnaqemxpc81k1bd0rpryxuafkrwc1ip52qnwip4hhgnpsf5dya1azta4okkqfwhp7z1psm1blrjh6ppiwreafqlpwkqpl7upp7ussgqav3pssvwnu_ocxyu5kl_6qli_w3vnvrg6wyclhximu5s1d2ons3mxyhovajrkvjvagujulmjunxbknwolonoxyt7kgcphqfg7tc1wmgr7eanrf51j2rum0oloarbnvrocfpn0dslk7wrgvtdogwu0o0arq5u2qgabarssgpfn8nvhazkz_oggqo0zh9zpmowvyltfurazcen70rn4li1daekvltlmtarsmgpwde5uu8t_6eadrjhapccw12osj9qp1ybkorcdridqry4p_1cnynt_d5jiv0xqlotuvavukr1qaqdqszxaty1gjlrzw5v2pu62i53pw6otkeyl5x2piacuy3at9dge5etvbhu9txzp8qdqzt6zh9xg626i3v_x9klgnepcnaqieqe2afqhqgmqgrvse2k_9u6um3se1fna8kwvt3w3aejupxevrp_t_1ete33cftdjs5tqzv1ruzajwsumfj3aho0tbpuc6ns1_l5qvuksg39qhco7mqoveuu3_jcpdf_pcp_v2cqczzelw7v40mchh0o7ltpvj2o7okdh8dba9sjaoenp_tm1wgpczyau1jtjzxb0jswmh2gjo0wvxem6hh_45njxbeqzzxisu9tgkmpy3uch6p6j2ruixpdg4_p4_nr_7t_vjmajmf_u2cq0o1kp6yh0k9dr26zbw6mpig5mpqh0moaqqperzvdp2efqvldp2ohqgppby7tnkc6qtymapguc2gqo_tkyftkzfxx1ftysf2qfbrgxalzxatzowra8klvx3whxrptg7w71tsiisbuk07jun3gmkfwgzq1xyv1oeqovev839sjqkpuclcwjyw1uvlfsck92i_vwtptj3gm0oftaohkkeqhtbxncx7hpi0j12qbdqvsmcqgtqkovqlrde5udt2zqlxqrnxdqxenal0bqkwdqdgeolyz9axknlqvgkiv_nbpsnqcwfp7uk3dpxldqnmj_6zhuzz4aupolddsfakk3s8aantfpacvytsfmuzm1r2q1ng_v9yzheckuc_skxpzqfpi_drtmurctyruny72pyauvbxa6ldubfazglybselqqp7emap0o7l1gqzwb9uqk7w_m9qgssudqfr6dk5qfapkth97fbs_lqrradyfwltfkbqrdz6scfudokurapqqalsrvyenklbvnagmggoyg4_9z3wctu5ktyfxhcla4v9jrlq7ve3usfvdqluxnv0kwnwguumxfrgmx_evtbs6rcv9qhfntlqdmk46kmrul6q7us_7m1whqthh6qf5qjuououtnbp2yaavblfq_qartmj_rgcvdpwyxf2p7y5uep3uty5vw2fq6vyqsqootoc20bqhqgluvrmspctgkh2uqgbvh0plgdilh6pctnxg1ilytt2lj_mtje_i4kmys_ueuivv6kaf6lil9wgia1vtb6rpxpihuthndq4dv9pmnknr5mcqk9meelq6u8_3ezvjtn9toaly7jmha5brk178poo_jsl_eqkkavqcvnrdqmnwnm2jaookk_srjkjugykxqgzwdxdqq3bvdkfabxtznqe_bnf_w2uvnngqhyp8k83isg1zwa1oi7ghk0jckq4ujwqkq7r58k1mtqxqvsklok7nyr2u9bqg6bueape_zvnqrenvct721hun53tdtxiqvoiblxqri1qjltququ9qujafpiupe5piwqzu1epubwxf92vgnordlw3avoqqgim6qdvcfrpd6obqsr4vwgsemezgkclq9vmqfv1p0yuvdxwrztuktinrfwhcqonthprhrr1pnbkikrzgkkvzrgva6ugwdqk1k1dqz1rygcqfvvp0otqgzsvblvn62kgndafskqj_epgqr4cye_fmdqpqvk1bobc1thcnxwqvqrulyi_afiufvmf0foafj5qiv7pztqyqbx7btqesnexbviu1rgp_28ay_8cro7i0kmhhkrr3f_c0l0nqo6aiapyox2pariknrwqcucpbakemkr3koglilm1eaymo1jnedqlpe1yo042feqhqhfhatqxbedujg5ue2l_eneqdkte3bnh_clmvda06xsyehdrvjdqelrngqun6u5naqex80pisj2ma1ijm9xgprwtpyje1czdqzmnmzpqnkbkwcntmf2_0i4aacaasurbvdprkygvxamym1x7wecpdluh23cqzjia5eqnu1cz_lq9nt2zmuxutqyumkbtg1wvnagkyi3b03jfqi3yh7lkdbbqwrdh_fwxqtltku5li_4duk8lda0ydj_ahk2n2rxivtchu52cjtcdgqm2sh_sprfqnqpxs0x_tfue16kkxo3u1jqxawrmnyjowteh6yzyvhxbv2hqakawautnzeji1ap8pn0mb6se6zde_avutqkitk7v0wjvm0pvfodxogrl4e61ufsj4vmlfzhqvqcze1of21tg_ip3qx0i1wrrf2ualrbhl7qrcacqxfplbdqhwopak0qdqqornxkn1jlircsuvrwa1qwa1qzu1xm6imoatikjtawb1gsykgzqewqu3_jgtfwminw1o1xtrxuqvr84pxsnpojuffiuhbaa4_39ofcvkx_locl_yagroiu13yfw1dyxahpczyr1245tztryp_rqofgajihyr_eptupktyoqabf_u8rfgusl9asayv6kyzwdozvb3f_vtrv1pzohuyxbulvex0hxpvjnqihuh4ej6ucpuevvdfv1z2qsi3vxg6zb0fwh7e5vb1bjelqroljhhnugu5ozlut6rerf6vg1gfqkuak7nq5ttzg_b6lbnozp9psxglqjqfbzoclbh2pkt_oz4wps9d_9m3xxdek112rmzlqdqfqi_qkmsneqdlnnuf8u0hoayjp2vwmk6qb00i5v2_ape1invqdoyfwdqeb36uf2wpogulppevonwdq2beq7r4entcovuk519_qhtmbru80ouzo6um0dqnij_ab70gzrnau_vqgoerbgrtr4v6oguu2dqfq6evk3xfrpoowp0wnvb2ou_1fh54kgrk_iypsuq6kadfcuoads_lmz3om2dxtomhu632aqndfdbgim38bmsykbxrzmik3mlpqyk7vws9zczvilt8pcbcxx2rhdbwgh2szipypfagdlvb6vd7bc62cl1svkpcbklcbkpccq18wa38wa18w618w6h2ldd7dr6clxcjmaifkneivgd_lgigirrlhvq7hvq6ndu47l7r7krr4qnr4qnqhk7t4qwqcvzgdvoi9qmectm0q16kmwdfaphqh3_6h3b6h3h_dcabxwcc8csrvwcd8cwupx_c675oddnmih_n4ijxcerm_ejrl8vtyi2bg4z_un4idd_ogifzyu_nj8z_4y1ul_xtf58c_n1ravo30uq367ovix1uzf73ldh_ldle7jyjfo89vornkfb4ritfsyym_17lgiduvxlrf5qqx5rg_o1wf_p157o91qrzgqrb9xs9uo1istng72shtshslltbmy23ml1u4wwpzsdfrbkmj2witswwmuuitnwpn3cg0mj1vyjrxwfsuies5h9dyhq5t_lia83fto4grgz6ubfiyzjceudpvbfx1al8jlj7gpwqdp7obvfaqeioszqjmdxhkiwp0preta92pdc1zj2qme5kj_hsq6q7ulbh_jjbqhae0j1xg_pejzqxkjqcu5po2ptqc6mqmkbw6udv4gq0zx7rvxypno4_ux9q3kfqcqhankl2t6p9pvybodlvswpmjdyo6vcp_bcqkn4ublfx5ymtbdcb1aiw1qx7na5u4w5uclbpkcka_9f7u7nbvy_1o8acpylg1dcbsip9nc15qvsiaia1fvk_ddw_gk5li_rlud_z_02fiml1dixqkfvgzcdbkbo0pcai_ftkp8wdkyvywlnvydanst_zxlvzxl973j3qgmmmnptdcgac6rujfenzoepfejm7utwsmgq7l7n7eddgcabknewsleq7kw1qvwlezucpwpdmtgfku6nblmyegqwe8fs6kod7na36g51pqownwupagrdcwzvbk8p7lwdkezv4_xgklppxanbwpfqlgptpwpvbfrta6dmuduzrnqgqby_n82laoapojxngqsqie2k_080geo5j9yffbugnrbtp2u2ovr3sezffo_xnkmtaftdxxo_hllzbkvfolj1h6pp_jsto1udqvftjzou6bf1qu46eeqp_8eodufqktpo6vbybak05s9aqtqbgoophlaex8w_afcu2bfqc6haiv1njfnbhau6_1r2qp6y16wldaxa1xhmpaeqvy3xr2bv71dv3azq5p_eafnfzn8csggo7_v3uiep6fhiy8ipzxgkmnptbfe5ldoekky9iwbqocxbvhmzhhznfzuylbdws8ya2k1ym6uf_uob89u2blfbwki2i7hwc7byc7bud7dsmrc3wu9i2etgpc5hxb0ba3g5p0s_0cngs4dco4d8mw5tgutts32rj1knz4bqu49khysyobl0uq16qhy4gawgqhu5uougnykpa9rdti7akgooawy3wxh8lggi4zadvqzxi8a6hn8dmegasmmgzvk93rh5eoxzyhcvglt2_dqc9rnvu0nuowpuogwmc0hccqaotaccivovuy2eew6dkuxtdffohii0esj7xet5c5xrhthohbxqd7hrcbherxex6gvy90osel2s1dpyqxewxo9gqcpg6mktg4vqgmvkg7cr7hvwu8ka6nwlep3ckrcwv2qwfqbuxeyxgbl8czpfbmy5wl9rbgk60mrurohruj6ubni4mmswqlrh4eq691bgahpgnyhv_wftjfdu7kuk_jscp4kdqp4kuiu41ycqracoq3b02cvjyvtlgcbqukeqkckfdeduxba1pu9v6uc1hnm4_2ndp5m6vbmomqiw1qpqiqnvb6o6dm21sso_kytvh0zl6ksl7txtq2qqifivo_wk4q_f_akjvxel6lbvxpwfuc0hnc2zwuex_7o8152nyy7uuuxkrrgga4vavafdbedublmfndx1qmyhuqmrftoqkefqtfwlup1hp6okudvip438q2pd70lldtvobwanphoac8q_lfqvr_mz9kqmwvq6heohqh0xbiq4uknrp_9itxoltjqesl8x4nqu96dovqfrtw9t00brfoiuppdq9ph_yjeawdjkvyq7rsnvcllv2kph_m0uvkmrdydc1giidnyzwb3e3kmbfngadzzs3ahbcxi6s7tuow5uvsn1aiwmsb2p24y1haxukcon4g7vpih_elxnj_5p4ktvb07zxalqth9bwtfjfl2hrundqthaqghrxr2w2ibqqmnv6069f0fu2ycqvrsoaorrz4guk3sq2ul97fia0ww9qsayqg2omsx6hwrqpu9xagyo6gdvafspq1vxohoi_4ci7i_l9qaqmpw0a6iyqfa7m_x4jb71192msddor2iivkwt9yqc0xplnlpyjcoltddvodhtutwj_uqefbaoledx8gp1nur9qpreaml1tylzhhvofflcgdpu7ahb1klc5ey9uwjhrqgbg4umzostzjwamovq9wa5hztf5jscr7rxq8tcqberbq5qo1istblirtpatlxryaxewnk1izvqc0vvflbr3cj1wo9ygmdg6kaji5zp3jibleaezi5kfazkonqoqgqpxcbineihggxqbguggghuknd5cpdkygpfulnr3jnqccdpdwfwwwh6nirq5q7uhnoeki7vkidtcasfa1rpofa7eaz1olyvijvaxshqtk11gvstdhood_qodtjxxg73uw71uo5wp267h2klaedim7trutm132lo1dx3_eaaidybixin7hbmyhvvcxjwjs7u5toxb6kcqap36kk1jxkbu7l7_valzwfqmzlthss1zxyqnzjany40mjvvmlc60zbq9vro545ud1fwfvxz8zcve7awvy3rp1caujca1k161v7uxkh_lpjvpjyootluvucshdqvhoopygpw12r2dtvjqgp24gqdqrplnqwmngpyn9cfel4qnbnaywujklwldqmqgdwli1vzpdlov3xyvjo7vxekrk7uoujerrqj_6byfzr4kho6vtre_au41xtudygqokjaouodqbzhvhuvpaqysrttqsnv70wl15maqqkvturwrc5uhaoq4mc1f_9jvwbqmbd1p5utvqescbca5eyl8nv4aooogyjm3xh00dyhztqspanw7tqkwryqqhv1rmon9gj_6qzs6bh_rgmwblfhqu5ofqontudgvwp_atxf7009a09qt3sdkvuhgv83rf7jfqmtenwi_qo4vsl_yxh_ogsnnkjsvbpd4olodoeqakxdhucfaldvnmckaqjtqun1aiwpdqnx_kh2v_rpnkitdqcann6fruvvbldj9_nwnamwjnenajdv5di1uu9tcpxehblgqarcny72n_y8lespwntel5oq6tfc0bhzney_tujvalip4md1fslunib62pi_dbqa3asabi3f_4_jblr5xyopujvvtm53m04cvm1r_6qbvxayarp_jph6ql2pjwpmpfdyqarmjdx1parr_2tiqspv2iapba8pn0ofqhki_vyxa1anqagb1w3zt4fotg1ikt9gelxyxi18ezofjmakhhyvmgyewwp_evclke8lvrbe4_3l9qarxoclsgsrpon0q14e8dyaxww0oerrdin3ainkjkquurupqjtescmaaqndyv7l9gaveowxbtqg2tecoyzps3cqdayggyj2l1yqvsg83obh9dm5z_p_xhg5uz3ivpvijyaniv5ivru5ukw1gcfcqnklyq6lwgl2nfqlwk10ehiui5h_pd1nzwchq6v2h6vmp3kmtnooejcaa_aq87s87t_fuh_weh_kfl7zuljxa6z6l_89tpnrucbcqqh7o_fu1ivqgwvlnuzllcxxhkozvxbmsm3mfvuylbywu2hirsd204wgjplp5rqyzjvxpe_jws7nqnxtnknnhxrzt8hsjkb61t7uuam1gyiankdzqgcuql9wn9bvnsx2xzfd1emaazbevnuaqbmavgplex2qapzq9zaxajzab_5lnrsu0ruingzrfxmopevugaq7vnpnohwgcrgagyzvlchhosm9lmfrmkvveovxr5ugarptnr7vl9dube51dypxqcphvb0cwq19qxjngtivdakimluu1fhqmjwduhgelnunko_6v7trftmesnonwpypimpvalrr3cinwuo9qdzhu1xvw3cql3clkp2pokttqua1ezsgadf_3zwqrlu7ui1gvclugqgo6r2pazkeakdpzw5stta1dqgvgurl60ztjwivpj6ij3wsltxkvtrqdp9sjazm6u7utdkrqjlpkvsl62jilxcv2khqwajwbconza5voswdqsynooyaquxmnbltnbgqhkwjbvnogjlqo70fpblxqd6l2jesm21isgnzow6qyduw77eck25u6ujdu12rrd9va6e7blzuxqfrokwvzlndvf_ur92qcvjku1p3tedvbk3n17b3d61qns3on7urnbqezqbvuo_qbe5uleofqdto3bjj1ygq4kcnr_wvd_q96dwe_t89vm0cv0_bk2obshubva2m6s5tm1s1xylqivzbjs_znzurie271zpkso_4g0bqzg16pmpui6u39fzcp5o4vg1wnd2rmntpmbpsdreq6eo9oftj5thp0fr0bolmjc5vpfi_1j7wwiop8x5u1eeqigyase2qataopzi4w8v1fbm5ur1uzb49vjjknknmntpt4i7bejuek3iivm5jrtsu8f6bckxtyahsxlitwek5iyvkb3ofmq7cviqpzr6d92_8gq9m38clr_4qk36a1xolkx5zq67wg1jzamz4oiu1x3s8e8j7prsaprrbxer5tl3ykunbt17ct5y5powignixkfdqmecl3efdoko21igakvsscqbz6_bhdtkw5tdvdwfstaoc1cf3oa6lk5u5u7kdtcfu8cirh6_cltpgparsftqcr_l8ddhb2h0somo_z_zkhadazrc12ukp3bbldpvl7r6l_ysabf6jucraouezptpcg0x8c40qg7juoys1l8c6f2lfd7dsd1hvai3asp1h_uvfaj3aqjxauow7k8stgfgfl9oyp3m2z5xazolcjppsz4ontof9koafb2b6o4mpni_reu92pv7n8f1dgqlzyat9gfuyjm0kv_ukgmqu1at3ahqivdynbkjkuh_i85tcvdtgztqe6jtrflom33rujpprxamxvlqnptjov6_ek_fnyncqreontf2q_npq7n8q5tcpfukxj_vavb_hclon3aj6mkrigaoposos_1d7uvwgknpszv_q4kitkrh_qdtv7uzviaop3l8mxanugvrq1dlg1z2oklqvmdup_l_uikg_6u_ltlxdmzoguc0r_wicggdr0f5u2xaqalsv6l8w76ddps7wkaopm1ihtundqunuvn2hqnsngicqgv_nw6famxpts0dvljf_pfrpygmgglxdiuodqttmf8q_vd3ap2nmx_slpsx8lw5uutfuszlng9tov2kavbw71qzssw6hmnwnqjh_oepajcx7ozh_plppz_n9qtanqu5atqoquucqg5h6x_raeponpald7kkvblslmzwcpzt2t6gpakmbgla1ovnnparg2p_hv2phkkcsoriv7krnasdnx5vurzf5lc1qdu0n2r8hhtq3vuguokwnthityaqbae7d_ckai3dq8eqaax0fpceaade_9sbsnpskuw9izm1brivzyl6lg5vhaoanav6kkkmg6hsspssq6gomsb9d47onnjk5jbvoakcvhwaeqycvlgmwfndacrakso6vsedp2mdqbaof7qeavmvrll1_l33s5ejdrxfh9oyf4lzvn_rgkdvaff8n4jxdbiu3psad6fgo1nnepveb6vjq6j0avmmskp9hlrzqkt_n9ust0ck5s_7uost6uwvuf85hvonpzjzlq4wki3emdrbqqwnxuobc3kpn_b_bgh4brqkv4ds6rpwvf_hr_3af4svppsavushvusbvuph5ez1odjzq2w0esg3qxr_ehkxl76ar74bkgfkzxzrydfxl8t9fmuaktez2mgdqkke1l4eqtuz8efr_odvwwg8cbnpxhwhpwnigcjed_qlxlmbrrskys_dqi1etbdxfxhr98irvhafz1y8hnfw6pap_jg7q3g_ewcxl74q6clrmo8ouo8u4wsx38gpusu1gizhty_givplahsqeavn3xbfdyzsyi3_ih1fvhvi_q1rtl8kt_oyefeg3wq1qap_bp_1c7vto1ixwpo4pv6b0tegovagjvam8t8awzsk20svfpyqhrwm8f9b5uyubxo1nlsezolbuyklcwwgpgptqlhu8umpgpntof8qdc178uhu9dyktp1qcf8t9ohosmqqkn7u_waic6fxxlku1dn9wl4ukr6uzwifz2nsklxdsncxbzcuxuintttdufqja5vvs9vb6rmivrxj6ocxa3dpwlxfx22nhnmnr3tcx2gkgoojewtrkomlmonylf_dajmlycm6lrclzrnizoevwssnmz6ug0u1vi7aqgxtu0dqmwovtpyig6hiql_hcqocw196asyvperrr1pny1f2o96kon0gfqkltvo_62wl9hejv1ijue8eedqps4fzaaqrpqvxgab6kcnnqaquxnjd2p1kwqwfmjvi06us8cufxjllf_u8w_fvsfbxlyldjw6gzo1garutm1k1cnqdqtvv0lwi05tzfjblw6zwzsdbeqyaearz0woupavq6e2tecqvrgkq2okg7u7wryaupq1ep99pg_g6dkl_r2imdtuqygmozn6tbvqlwtszvypmpdqlovgm11ahxgfyol8uftaj_q3pfqd6aaqwk2wgqk9tn1e2s1dzvsqakznoqu1lglvy_zmwcqgk2p3an3ibovdjyscjscuwfbnaeq0quqd6wahlddvqdpjq2hmhscpshusydo6cbuuuc6tc2po7qmqtq4h3t0ujubutpi_ufvp2rqsj1xiepgqxcmkgolndeqcbzsuko7u6lblx7cbnh_lja1cazq7tjojfwlmh2q_qap2_7mihvs6e2lq6zmvag2igrqslxox6r79iqa0hntlyp9hhwkqscx56qpezup6m_739svqg2hmg2gmjpwxeq_8_yqnakn7ghsyirvytrnm_v93cj4ufh0mznvylbywm1iezdl3jlayu5dnnsojep9nwvrepfqp1cvp4wdnuvsbv4am5svy3v7rsws_ep8s3_2n_ehp_3xepun_xqx3_1dvh_9d7hu3wzazw_4akoq_wypbz_zar7yzgvcfoiqzkrfarpcnkll0baloocqgvrqfx2p3t7qnqfqae8bjz2plpi_qd3so95dyjc1k2l_zjxq9vgevxeomntudqyihaih6kxtcocqc60o5emavzhyef84udeu4qkbt7kj9ifpvyofdicrto30uesu4wsxx8cfvi_qc6r4yycv4s_xrycqg6ufvvrgub2ir168jle5u7xy6uhtz1_axwcxefcqg9u54uqvmf_ujpqv1gos10os_l0s1zpyqqumpty7woau1kvqwkscorzmoy3b1y7qtc21mvds41a5itkl6t_atkgjg_kgbhrzt6_os72e99nrkxemxst5dkrueli67j_0avrphalpsdtnqxqq6l82keqn9dudq7ahvoj8hq_getazgky1ic_v7lqnkcqpt4fu6la1d6tswakp_n_2rtskovogcwpsbqoqfbwingwgzrkvdazgi_4qpn0wanq8j_jt0u5ucy_pozxzqco6eeobphw7nshwkvpexwgrsdh_jtqvqsntcsx6uoubvqwrxizsx_oi2er39vs4qgyzcijyknttuytmh6juvl1tntnm7foxogoepdo91iuq4wnpafjdq08qb6o0zp8e67c5uu3hmwgq7lcnuvatmfwj_z_emxrazlqjqi31pqbcjrpiker3_vfzhkppex8rwn0ky5dv5d6lufucvd6xqjtzj_9mtyfve7tfblatiktwparr_5ecwgodp2ku02emka4ydkaawolgo1of7m4zyarehsrujxpur4l9qand6kldtisppqi_gegvh1zl7lvndaqa4_07_fh3otp6unfiffpaqm0nkczxagrypo5zwryp6z2ptgftqhtvbai7hru4ci0pm9ptqkqm_n9tnan03bjzj1cvglidluoavr02zy79p4fupr_1jaa1kxp10oxojqpwfieqptfv5kh9kl2peot_lkcvglikvmnwvr8_jd2ncwbqa6ouplidwtbpvgngg0qvh6wmab7fykojoe7anao6t_mwlijum2m1e0adu_cqwdqthztsnlt2ohapdmgpq5wuqfazstvv5eo1_wel_z_cywqn_tu3qnv76db1mndxsgnrldwonalo1fkldaaqmzyprcdzscka2rxf97g_n9ib_8wop1viqzfqhj_fbrd72nr6wqgwxcx6p9h9psviux_ebt3fgef_5nfww8_meku2wfdqbo95bau4jnpxsv0o4xxnnwdryyk4vms5s_cqx2ul6_is8kv2v7c1y5exo_eu3wfgcpbwqdvoijvp3kjtxa35xnv1di8ja7op65hpqzhtaduz_czpxnr_ypefeosnidxn3izzp2pde1xl_da2ghed4xbwl4b4pge1ho4gld6hu_wax4hqnuz_v_g1y5exo8dblk_9gedw9vgigqnwmeq64qttpsovxczf59brknfyorldjswq9auzyorumg1e8g1u6xwodhfeopf_0vn6prhom2zkzuaqlvs62cl1pfdqbarararbe5kzsonbpvb0qcqmgpvn0tn3cy1wds_wgl_ktoviqhujq7ng7wvlcx7xraqfvnvpdsymgw2ztfzoknqshxxdx2n9bgdlqjwhatsttsoc5v0p_oatu6cp9krysgrvg6k_tui_1ofwdl0omafqdb4f4osc1cpp4_gtux3mrtsz3cqlq5k9fvypn_gmovu1jtkiaqm96dd01swagklzj2b1cwdp_i9qcbevajt4x2pwqdqr434s8dqmzprqvtvbamq8zq_weq9r_1ltq_gomvepsoguzeuvefifs7vqhbzlydcvd6vkvenwozfhvmp1mlxqhlvp4omoddvnaocooovankj_ioknz3rifvau9mgkqnl1qzu_x2uttgzsisazsorqsf6e4dqeyaa60_vjylytyn7m2l9okg1uvuzo1rnfalbcbb6pth_syzp9uhdqcyhgoekwwgq6e0vkfqfqhfa7clbu6o4q1wavnknotima6q3vynur2ukq3u7gqoxbbnbuxs4sqiqd6fkckhkx6kbqgpyqgnunca_qubuaumpxkxankkzne5kvc_jsx7hxe1yn9ogvwv3qjpg6tb_tgywusbqxe_n9sev0zi_adbuelcnxfv5scltl_oehau629tmqjx2p1qgkxgluveqfm2sntqsyhx_pdpud039qaqvvr9apbhr76qr_on7ujdqaxde_ag6ie0dqppavh3qlajvdff_aukv2d7r0ffrdi92r_64s4ptsr2r5mi_urm1g1q9zfcpy6urvxwd0g7vy5s7lv6jmnyu_tc5ww2vansrojaa07gzncv1mswvapdylii_7lw19avc8fhoe_dotd0eokx9fzghp_wa3j2z17am899a1979ht45rn_igee_qa_o0x8cll35zx7vvlzjsaivemllrz5pva4jxmz_8aab_azqafahip6ycargo4xrt3htd_fi7_zv_op3v5deqaida8dvlnhq6_jo_83ozbb_hg6_js_xubt6rku_nzsh6x3l_pik1cx0_7zavsl_fmou8udaaor1_dzj69hphii1q3i20_gk99wizqmyh5gt8jhzzmf5k5u0xmpxxfcfz1uvtkbgaaiabjrefu63jiqeuy7w3hhzw8_hsbq2smhr7bg2lhzut44s0ac6gkntvwbl_lagr_2hmdrup4ysbvmeb99tqeukhc3rqm_fp155zqc4ao8mfu1bbmtg0zz_px3_hyj2plzlifb2pp3z2bxzlxeb6ztvd5k5tir7uckiqa6hizh_5hrc_1fohy7uaszzul2p_1q7myy3clrdxq9lgfimbvtz8imm2xhpsjvdlihw60jt9vdeli1woqwcq91bhqmn4vnpqqiwa9vsdqqsogodigwbqwk_qeggncmavslmeavmbxgwnqreb5vis3_rezt54yuzonyhxtcoamyovwlp1xhodngrizcfi_xs4su7uwrkcvdvwkdsgkite1yzq2al9wpmqxg_fxaizxkl6xf_pqy16us0dqdk6uxohaqcaavvt1f_rsi0zhkqm7lr6todpfwpxfgpgdzbqdqpqqfx2qhyjtcu1amkrsh2q1a7qtk0qyjow81di_rke_ngqanct0lh_lfqlofucqj1tb4v3h80myfufphwp_7pzpnky1udvsaxxzzf_baasil8aqjtyn9wlsmfq1u5uw5rfj_tvlqdlqodqfsamswhetpyv96xsvc2yeoj_6a1pkfu7fr8ejyxanaharabu_p6nirkjffbyv5k8bsfqcp6rc9vxzcpotidqkpnqt6fukp7u_mdqwmsq6aey1s6vjli3yteywps8jqgtecgxwgqqr91kw5vfxcqolq3901x_6tyf9zrmixeh4op_fo1atevdti1egpgvxxiaojltp6vk3dpwygntz0yujijecpblgpszx2_lj79lrr_7thu_ftuo0noikwnfq7a3ag6udveo_xcx4ov_nq1wp_ttqacz2o1qo9cj_obz_cmtcqhryfxwnko5tgzv1fmfpureqdlctqartwb9kdzzovwpwi9dqnhdqoa5tfxcajdavovx1el8eqmynsp2kpv1j7dzuunxvo7usdlaxjufrw6dq0uyga7q9rjjkhigxr8_jk1_5gn40drtvx53d_7fw8e7sen48drvvxl_fz_hp8hnygtzxsbmk8x1of9uy567elnmv4nri1dw8_y_bbcco6ovyzx_bepxyxifvizx_gwc3p0lnph_gapdl3bs_xbgry_h4j_3_dn17_lxlolds9arlhgy3of6mw3cbkvotgu41vy2mvcbvvlxf_cvd7xxsdum0gfw9rlehwvd38kmoszitnzsmqbqujwvfgclj51hfpdefxeda89yrynjd4qfshcp_yrtr3v04e8_vldlu5to2o4hdhfnav70snhrldtd4doh7u8oqtl_brp_ujfizjaxcv4dsra_zooq5u_qaqu2fqzy_vue70unjgqujmxqh51j911ozj1j_b1jbf_r0qq14u8rco1eu6gz61xa_4kzwcqbf5a_f2pr05u0vsnxorzop9prbmsk3mfjlm803ckpibapkgc6bmgpjkn3cdafugu70hnodqie98zmnjycnjycnjycnjycnjycnpedajbvoncsyz_qopbtzz3poyktqxw2zhh3_s4_jgt78jey6_ou_xzym_tdl5p_2iplzqhz18qpu3fqnanzxfpqigneb8wtmx3y_rpogt_gepa6xr0x8clp_t289opb2ggewku3kx_3mi4_s4bco4dcs4dcs4u3n30bx30vrihe_evvv42lf1nunfwmlufrf4vbs4_q_5dxuyv5f3tlifrq5xf61pnaj87uejie98e7upj1jxi9ierdefzva8yz2h0ymprujby2puq9qcscpg7l8ckxioqnx38bz_xsbl_hgotpuvo1hpihvd97b0_8uevo1ce87qb95mdrzp8nhezi_dfzl_czb1t5cc3hto1xv24f5q4dy6uwg8qxm30u2mx41w_feuooeri3nddklqpqzyqdqmtefys_a6irxpcb1vohy7u2lqsdlnuclnqclfxazaava6q3yi3ml1osut8stxcr1mlnuhuzflczckykv_onmyaq35adqk7lffzn_bi_4ehaeh1xnzxcwfmfyacqj77zmtx77fecnjycnjycnjycnjycnjycnb6ihjmyop1njsb3pm7j6994er8sl_fxv2bxp_7k_4tf_f3p4rvvt_pqcglf_vkfyjbfxnrqgbp5gm6sv3fjo4k5qgptayxcljexvatwdeekbt36v4exh6nj1wg8xus9buy_bjrfw8no2xg3x8f45cv88rcytm01ulird_ddz6i4er7bygdxvcu4_owiik0gu7_13ee51unp_rrrth3yguy6a8xduhs5nz_8xjypnt7q3rqdqcvmmeqfhfsg7pwnwlh65dxmd6t4vxfgpnudt8mhvf4nrz51ca_tdeh1hmgqz_rcm5emj4mcqqp4pe5mdxhnariezy6qfxal_q_5m_uyfhwmueskgmocqpwgyufwh5wo6e0dskfcrsv8vfuybpguey4lzr7rtw2wmh_od7krnzcu1buvwllxwzrpov7liuzf77b4f70jafpsjtluf7gzdb7sln2pwphkolm7mcu3msu1wkdqtlgjg4ugbhqa3cwtwtrroy9b1xxvgcb8hux1cnjycnjycnjycnjycnjyevh65gdqfi9w_dqtxzr1tfxwqxv42_91_8nfugv_xx857_0x_c_k_ft6zwcbzf_y83p9bwcuvvynlh9zad995d6999wf46cxtfpplvzg9umqx_4wf4ebnf4oxvnf0_algea3jo69iph6v7f1xmd58fcedv8rj_brgnzfwyd_5e3jx1e8g1_xirdzhgk_j4_h_d_lgf4vmkls_rq9oqc2cmouoa4rlnhvevokmuo30uqn6qhygqaudvao2z2idnmob60etdfvwwogm4hvhqo5l72nie1r7i3ghc596xikq3kinhuta9xvimup4vseaif_44mojzttumbpi1ev9rt0h6l32_dv4_d_63puobj05dkoask9bpa_fdo_7u6pnisx8gugvrtr8s4ec30wu2cogl4zpdvnc3_9irc6ht3kbvmscqpk4p_tn5c7ukov9m3dqcwuvdm5xonwivyf37dzxq9zcxlgn2xilm6umd0azr6qaqvm86n8938s1vi9rgxykbjrizn9nr1khu52cnjycnjycnjycnjw_rhrre287oz1jd_s1fl_06mhunm_cqdml_nov_rlmcw3mlnr4yn_9n_g5r34dc6uwptaq_oixv4y5ipvipi86mbklcyh0zl5buirbix8hdko42n0rupmgxrxxme6_jnh9dyxhr2pceb1h4as4mbmece_p8zu_b9yz2qitxqbt5opkfd7kahnqoscpzrapzq7prtbpzq6pq4tutuz00clghcg2uor_igqnt5qwzadywhc1rvcisogziggrw3lut9lllsvy8co3xvjvqmm_hy6nklekrqo4huzrpw7vcm1hep4w_egtr6ymof6mjcdqmpbh7xualxoafwusqfhigqhfm3taurthortpu9n7ahy7kpydivifvcvawrutbwdqtzezyl_xazwuyzezwdqrda6pobfxuqvdafaravmpok_wcsf5nlx6q1kr6mfmcu1mvtq8yh_i73wsmxfofovs3cq60ovdtur6z6p_fsopjo5otk5otk5otk5otl9qptw995ohbjjnrfznhnm_e53v_tyyfa98cjb1ol8azcktvyewsbz33ijx66b_mi3_hw_ud6p2vitc6uwvvrvzzfxblbhqqumg2wlfm6vm5ivnhgbd2dew_wahco_au5dbba_ayz_hdj6jtd7jjd_jtd9jobvat5lgldfbg6fx_3b_8al73oyv4bxocnjov4fxo95lmbkglbyrvh4_w9ldohyi3m1cy3gwstsfcqc6lsr2qnd3wsjk8vhkdwhrlhadseqt6n4cdzp3lxqvcpdafqafc1ia7x_9jaqsg8loeq_m_wjdjlcdcc8m_nfo4d1imhqvzrys5bdlzm0ljcu1ll3k0rhlyffgpp4rljztsq96x2snfkrt9coxcnnikdqav1gpwm1gks1lpyrrnhvmvvaet1ee3xb1axh_q8jpm3udu1hzvlnuzkbczlm5gpttgakt6bytyplvzpn1kn6kaduvo5m_vatst8frfzd3jycnjycnjycnjycvrqycfut51ls8hura2tx0kpfuydyjvxo9jc5alffpfpvoixx3slf_7tn_hdt3_c177za7z82nfw8qtv4uk_fho3y2wy_zypbc_x27hdbwgheg2gmt1ywy3bx8ub3_9jfpapf4jpppkp8jnp_io_89sv4jofifs_lx8wwf_pv795_8v_p3_43_bc9_hfwzxhqte8fun7kn860ipjbafrsuqd9zytkhjnopsgfnewisbn0gjdlyzdf_bimfo9xrjldvjrgjtc_bqhcowls_ywcpxx2opngixpypwpuadrltdrab2gaapxjwyp8axjbepexlkko7z2tbh7xoglltzcxf9kqysfpu91bqddgaqlapr_z77dnjydxf6epnb87nmf_mckwguctfc7faj72p9q5wres_fmc11seyd6qu1urvkgort6smqn6uthcr3ghu5tibpmwcqs3usgxo1jlig0hvfaptbtyijq6gup7zzth_xnpbvccnjycnjycnjycnj6cplrxmddtznhtm3dzcfcz0wmhu6tydwfdwq_j_u9dw6fs_wmt_9q4u_fanupsfforlf_uo3vzht_d9d69zkmantvfaufxp4lzwjnaigusl9qaf3frfh33h63j6k9_ah33hwfzxf57fh3_pwxb8pefw7770hp74c8_h33_l6_jcm8_j_ui6b3sbi_k3uivs76lqjno_zwcqd6jkvta2j7tlkbq5uqtbx7pt610gvusexmpipqec9s6hn13hxh3c57dtd0x_kqelxjlky_5s0nqo6lsnrmh0h2h0b_dfnx8o4fp_vufqft2u4notttrggcohwsj5kwdpdxrslvtu9srglrvpx2pxcaaymh_x7xln6rrfjzyppoa_5ngqyl2ptclmz_ylftz86jz3qc5oa6ikm7uk3kgnblolk5xf_kcktuznoeznn3btq8t8g7iyhsfu50x1cnjycnjycnjycnjy_rdjwvs3nwvzmpwbolo5i7da4v4zbtzh_dipfoz359cww2xitttczbkyym5hktdtmcw9yt2ptqal1saway0s19o8gs5v72dvc9iwi5_vbcrrmgekgd6ve9dpp52pbmcsclnd1qeqywoevqvyrqmy2hxhwryedkfwu1f_qhgejbtsrwy_f8x8jtbvdkkksv8qb6sy5h_o5lap6ugnoeylnxmhrdtmx_kmuwkpuanyoc02ckonh1cvofavzxuf0qxuus03sv9qi5qgdz27vnc8tl_1rw9qhw_fygoolmsbc6twahnzx6y0cbvsxq1ki_05sj0rmofqxkmf2witc6umc6wsip80704va9gu857uqxyoxt3wcgxdw9v1j9uaojjq5otk5otk5otk5otk9cgsg6luo8tmg6mj0eix0omhu_nntbebmm57mmr7mck28n78oq6tltmqin6voldkke1bfadvvbxaxzypc8szulbpy7huwgkliyuy2y9wm1iutjiqxjuwvqptrpsbnjha3ea9nnnf0jeqrpxzzl_mvekmug4pua16fdjtgef7h7x3nopopscvouofs5u5uoxgkt4oyg8zapxcyhmqx_yvyh_ih1txnlujylltvxapcmaarrucos_vxfwh8vouc5dqpdnhmqyjyl83e06ys5edzw6c1qfuper80zvknkocqaqwzua3g6jlhon5ex0sczfqui3aupw4kykrvqwoyzh_yjk6v2pjtthikkr9qslep51vrm5uhvg_nvd4zj8nogixfwdtnzycnjycnjycnjycnd5ccjdvbwfzzgpt55_kc5cucd10afnyfv5pp3rc7jw0acxtx83_zq_sh5z4ciffoxnfu3nj5h1j_hndxnmnc43capqwlshgelic9o5bmaktfzfq9_bd6_cwbypy8_x7stbztzismdu25uo602ttrfuc7ba_jszm7utxy0rxicj46t_gduv5bcvuvi3fa73ml1scodkgbspi2kiujteqdlhutvaqdnhqcxcmbul6t9t4v4sona0oh0yxfifm5xg_d0joifsrer3isgqyv6_qtovxgnu1ggp_toa6veevu_budsnsozmdfuodsj3ajxgmf_2ipqa2_0o5i_i_uk5i0oormsfqvqw9d_wqxlxd7hqmyfqqtdla6g85khdqxewvocglwuh0sfinermxshhrlqguttsabmhqjmlhvmvnjfbvkp_u_kgpjd8xm83ct3paop1poskxfx9xfn3mj13nalotk5otk5otk5otk5ohy45moq2s2w2mdoydfj163mfwyulh8mbcu0nfowjn8mtcx7rc_jirz6cj1z4cd53izz21ufwefq4nz6mfhz9eoiek5g6lwtwvyqhwnnwz3l1qyjp9rrmsk3m8onst8ptzfei49uvlhw6jgeah2yl1tawqk0s1vo88s9i_2t1buhwfdblydyqidybxer4zd_fcrhrcpfr9lbohmg3wwgktkkuwnxipxglmmdqd9waacyqj8czahxfdm_sjtraxpppxh9ihk4j4dki7tridbcvafiukb_yrlq_fc5xamw1umvcqymyxbxu1crpgjxdqxzovfma1tybqmweoxcfzp_e_mpimspi_n4ob0_jup9axut9u1jzu8yzyqp9y_uulus84l_vro7uku9ofa7uugs3k3pnahuzprbmigymzhrzxf_e_kcktey6ztvwjtttr_uyvl260ccvdrb1n3kdqu5otk5otk5otk5otk4fmjmy6razbkehqw_gyzokncdwj3zuft742av85ho37dbv_1gfvpg6nw9iqtjcdt5d_xrow0yhiw9_5_u4fo0m67csncqqe47d_yqy3m6i3yvvdhb5fqewykesykncontkpcbqje0xk80i0nnmdcmcqalds8fu7chpy_iffpom_csuunerynpc1cfma1sek7pdekgzwowaknejuodqnr_74rb14kcvq6rcbkcf25qom6igvct7fe5kzrcvx_wlwbxqtk_a3kh2iak91c7_z96bpcd13mf_anykuoqldrmjb_kcv2lnbztqbllorepmssp1eymxlyir0vcicu5chk8459jgjgcxjjosrqxyqylmakihrqvusjbiekghwgavqk9nz77frobleijekwin9_f933pod0aseqkcdt1turroegnjx4bpxsfps_z5x2vucy_bjczoa5y7j_5dblypufir9vqxazqbbhhuwfkpsdqfxwc2nz4fotkxdy95bj4jg_h4jh_niv687h_srar4uc1bmgxhr1eklvyn89xlcyxtrb1nzbxnjbbntfb0vnu38ruucdkuwfuvhkltpb0sd9vofofhisehisehisehise7jcjmcpod3ladky2go2ba_gnekdvbzg66xuw8nmhhsbpf9h1h_gpfja57cjph0dfts6_mxokpk6xegclm6he0jbxtxbmlovxfiv6uqs2fixemurxfnkm0gt3lgyha4hogjwlzkmg8curnj9_hefmrnexerqhh09iwfowrjriawbyiovl1csk5qbgemyd6qpiisodfwqcpvtnadw7jlchrna4g3wm1mwcixugtikc34dsbhsrd6pyvlro_dkzr48pn9liux_vyvylltzcqhu6u7ulcecqh0dlr0l3umuv3u_8xob_t68j1ewph8avifyjdafksrwbdbwzdyqdqdxbd5_pemcsuvl9efcxdr9fq8khgrecsnsomqhdcce3xfxxda955kbnay5yqoosbcojokjllricolphuxmj9qlxl2l_yweqzgk_rv273jk6v7ywu6hx3kzfpm7uoogpkohjmo_2g5gsgcylsgoqbewvehisehisehisehisup8kyko43clpm5gabmhnnfk36hvgcsq3uzz5bb4il0_iiqcewbpj2gxxzts_hvl_276_xcithkmq9bzmnqknqrsxmgri2klzeg82i2svprevmjjkxamlnrtpywlwlafv2ufa8bbqvjg39cr8_2lukj9erfyyno07eoihp8rt_4yonq65wfb80jm6orso6t5kjsx7s6ap8tkxjbkdeo5snecpztvxegauh3mbjid6qsunckfi3w5cchuqbrahd9fdvd7ykrr0lmxzitgccsphkpwbntmqkozm7yr66zzoh4_5hwomghd1m9d8hpymrjg0qooookcl_1cwndcirckm_vnmsfvwzn1lgdyfm8wexbjeyxf_yc5gd7u8zmxwxklrdvsybfstgnupbchljrbjb5oatpbgm123_clqja1tcj9pnmsbqse6um1k1rr2j07iddlbrl7c7u7vt2cri7voafwsadx5ku9mpsfucxurbkntfrptzz1gavhhreljafwpscnmrct8hysehisehisehiseho4vczgqtndy2gym_r5_cw0_il6_bzg8yexztzzqmwcqr68pdzwxt5fpp4eh2g3nn3gafq88gfn47wox3_px9brmnwuqa6zsylqsybkgylqk48r7kzg7n8ncxcrcrueyk_q_xklc6brdhknkwfwof3b24ntq1v24fdmds5fexqvlh_dbbwertv8vhnzw1_d2mr_h5hs_wtjzn_d81a4utcuudr9f3uxjicbmn9w7igf3nkkifxxzpozvswrts8yryqbx120_2z5pum_ghg6g6oz588foahjzj5j6lnookkuuxkqq70zlkjtf_lkz1dgg5m8ekxuvbk_xygdmttwzu5wcqaqgdo1iaiwi_cqdq_1hfsiujcmdoxhabrihwjkodaxi59e66i6hqq0gvgex5zwn4zlslj5ljggmvsfurqbj_wiovkw_5cvayx2depys70pn49nekbyl_vhwprrse_hj_zgmdq_lsho_t5zcm5qlnoigjzvikkv4eeikjisusvisgdw6hzrkybfu4_ieqst2lgcbrf2tvrpjku9mjyg6vzuwwzuwf_tnnsqr83sqpgosdavoljo7u2crwpkqjcqkjcqkjcqkjcqkdh9jwfrxupptzjdv87xbabgp9n0fj89tdnkchv9k12vzj_mrx3kcc3y_70emh9ftw1cen_u8bnj5zdvtmjv6kin36lzfwfzvwjvts5hakzgmuqoxazywjqslutsfsrf_cqhmfbctqxmofp4ah360cmc5dn8_dt9_e553au_p45w6ycajv_g0tgiv7ebv65_hz976igcvdcdkumiqlnul5qzwm7_ccwyel7th8grgyr5vyycqa9lcrxwc5pyydyckh0hja3u85pyotcjhrbejqi_5vtspyzd9vo4sz_mqnw1isvpwfcutqfl3ovuf6p7coz3jaj_v_x_vazu1a7bjwj4pqxdz2fv4jto8ooaxingt5gzlyapb7nkhdpmnargymaojuqjz618fgyj_vni3jnqric1zvtjnqydqfgov4rxb0bwatpnnakzpns_jmnwmbqipffm4hte0mky1crsohbstwnz85dxugrtvqd51whuvikpb8gomnwcqcdzf2667mcpxsbgzhemzschudli1mzmti0podixuzuxwzzpuftjwhszdahqcqvofkhbvcbuisehisehisehisehoftjaqak052cnoopruveuropfwv9fq9ikdxvca9_5xhmzhi4ne24_hdb11kx7izb0vb2s4_jk_wyd4plb6iehkkmlmrkeoxwmpydgmte_s_ihcfxsp_fqezd9wsc_mugdh46qnhtqovfyckszggx7ibdt5cslrpajtuyyixjaekhadqamqaxajxjogngcsak6cnzqomwet_c7x4abglw8ek4qbk_pgegcwoyqll3cfsyah2jkiomafqtorxb0apm_x8gbide5hjg5ei6du5umuou50aiidjagaqz19sqpobupjt6e_m4yzfhoplcxz6szh_0iwgry1pox_xfflekjspgonei8yvujkf_srpna1wkt42iv5jkgy_xsl_lrh_e3pampw9obw5uv0mni_f_hdxmnqc5irscriahhoyxze8qyrwzlw2mijnlzqgm4iaceey70xtonrhtgxnwqfo7rves2cd6kw9o4ydwxjkpo_its7u7ph_ym8koc3bssacqaqlneru1aim2izmfxjvsoruxqzbsnuthnszikdp21iomvio2ujwknppux8lcxwtrf1zxyp3sjdyz2qjhlbnlmgi1urrx0rbezbvsehisehisehisehi6l6tgknidcenzwcq4zi3pdl_uphlp_br9h53z6y7rphvt2hr_zlljzzf8fx_r6ni_vu59s4cutbsfvrvm5g6imyol3smv02mdadwrpppo_t0ymcnfza_yu8zsxl8o5mgqenfvhkz55csmyjwswquls3sstzivrscjhiycj9eqsl3wkqx_xrb9buv4p2_xdaa4fqbh_c2se_wpr_k1y_8hlw1mnox38j_ipf4axr46jzhgoac6krg2v9nebvcqpjfk_qlydh0n36rjg7ayku8k6u7lbs9uz2ods1koxjw1_igpulpymxndgw2wr_abohoj6_gntspkt6l6koyfrdbcijopbhnsztdwcvzyn3_5antyspl3npqzn_xar3wtrzl_rf7x_wj09rnldz2r_url1pwnjyel5xcheyzxwzn4cqjwnaclqomz1wtsqfabiksp3umphxzrwqh8uhzlcpeqjaktahnayaaagaeleqvtimaqxwvoah4mhefxkuiq8yjttxeqvb3nfquznyxfifi7ldrjkknkmyjr4aqlwwudoefxynrlsjxi4z9wmeklovw3qtgux_myiemsjpksdadofdvyp5ymtbq1jbciqk6xdafthysehisehisehiseho4rczgqtndyuloyutxqmzhkztsx6tt27v8ldarwtfzn3z2mf48cp0fbko1nntmdbezkxazbwkw7wkpblobvsefunibt41hc_baaam5cpwhgbggpk26w7avhrblh0g6oob0cxhe_9w0cphiczdpdiuagepyuenszkbs0ekpikqvyuxoxmh_ugdq5msqyuordoxsso3gt14tsbkifh0niybklxhoyu2f9o9slqrhs6brzpj7py_hee9rfmst25wh2_i1ok_rmxqpamhyk_q_trlje1e6ygnwitndmanud0acqmqk3bagwdbrqqfxuzph_ocsrccxlmx_e_dqe4jbwdacs7azo7xvezlejkt1azv4pu6kzny2yeaccnscovrmuwddtyfbr0fpumar7wff9losu3tplq6hyagwv9a_ij0cqwjzd5fqhf46mine_jvoxzttjmnmq120c28oguelrzj86u03m16gvdz5f_2eqvdhbxantrsn0pbjqnwixf42ui2cqkjcqkjcqkjcqkjcq0h0kavpf6u5om8fu27z7qj0fu2fk1fk5np3cgrcp4kjown9cmmcfffwp8c_zyfeod_divwnzzyzb_nle1p5guzlcmylcmykmhyqgmzx6kjxlwtqhkz_g2gzmnoeatbm0oabk8oaoyy11snomynor72e7_7dn_ds0hgudbcrmhmoriobaco6adxqutek9mvja6gaqnobpnwedayotclpnjachy25suexc2aki7hovn4_qno5blajxl7lhaw7prdkkxjucoqmdk0h5a9cd2qm72lo1kavrvh5zh_9bvrqg2zymaqhxaks5s_hbj6bw4_aqeq2oph_jnemnlb3ashuixpaxc6tbamvddcqkyr5dz3_fwlulb8vk8d08aieprt0wdsnyv5plksu8pqlnjlczzsup4n_ubykw87urtvuwcicg1s2kfe9rljqm0cqrfxnqyzmk9sbosp2z8o0hgqyrnmqqriexvxjiuyvjcqkjcqkjcqkjcqkdp9jwfrxupotgkn33jlq4nteag4phcpg6an87u_ax79n34tv_xbv4p_lv_d07pzrh_hv_i_eieh4ao4dsfwbxx_hyg3zijm3mpvpzqekzzfepmzth_npzx_cyg2hhg_oq2u0h2updaf8awg3nnaz5w2g7l_g73_8gxjpydcxdw4pqs2nzpiozogj4bfrjtsua1udvjkdq3w6gzjvzb2ozphbqdhoy04dinae4heq2mpuzrt2lxgukr_efsjp3pxpngmxfqnktaagdp_ur0iiw9ayyv6orsb7vghwmei1ohnersuuxzlt6xttrqnow6lffq_o3obotfvvnj9ljrlsnayn_fg4dmnomsqzugjyp9pzuraybvnnh2fbqtqkurqyetzzcstna0frr1mkavdhwuda9fhsk_k_ohlz0d8uqh7zqiq86ymsu8grvthwqkd2wkzddt5fmnakpblbpsjkvovnrfuyrfublbghvwhfqtmxebnxcdmkk5ynrtj0sg5gsargvajgogpgo6mkzkiqkjcqkjcqkjcqkjhtfscbucbqt02ywtze02e_gtoopm2yc_unpfpbsfygga0kwhvj6n_cnzx1asmphqibj9_5nsfajqlzuj5rie9wzmk15h09pijv5glhww_urb4grr9fwrtbujkctjqc9ook2mylr_hdw5kbrdl7bo_0pxtznwiunadlm0djclaya5rnh1xtj2cq7anqnvbjqlvmrzcx7jqg2w1ibgoy24ditgikogrozzcdvakumk9uuh6e6jdy9j5apuexoorzwvf0g4pdvn_vdzqkgvq_dn1vndxq3iodtfengmagruyrpa33vvbscflhty_5bhnipag_geq6a6o1i0pvafwlhk5vlj91prlkbcnawq_crtsswqdqesgalsfu1cey5mjf85dxpoqub8ska6mqi6xka52whwr5xy57lwty62fjsraooszmzwzqsrbmaxasrepitmphrmxitmpea6hkbqaleuhqpxg_i_gzmdptngvmfrisehisehisehiserqvdpw_tgkj3zg2_jx8rwnbwvtemxp6oo39lx7elju2_tslr_dtquukqyasko3nntulznxcfmxaqs3eys3gys1asjkrqlvimofiroyckvx_axwyaxzwird6cnd9zsb4gwi_dhgva3gz0f5c2z4efppl_o8f_yubqowjolkomqfkpk_dquaaqhxb1jovogigfpg3a0hwgjotmfdqgzlsa9tdjmqghwu3cqsgenvrrq5vv8mcp9g_7nfnkykaatn0q_pbk2br0ixcqqf3n65cczhyxq37utxmvnx8jnsfd6m2yinkxalebhxdvypz1mpue7ldydf_bo4dgsis3adnwg46nklvk0dnpm3z8mj1azbqzfcnhyuah4lukjqped3fsuyir7viaq6wfq851ufodzftxgsym5v35xjnaqzui1w3sctz65ypczwbdz8ymm_a6jyl_c9wwwdq2acyf0nhzjggt02wtaiqis5uisehisehisehisehisehos_nth1mnspsrpqd6rr2p7ubrw4fxytdx3d81bkmh38bh4zfx6gh1_fvt_wbfitqvfyo2vjkzlszxj2p84uczlpp4uijj7bz119hx8bfysfob2lhrm9ix47y9vfv4sc7_wl_ur_x1_8t_kg68drdn0uvacfa3qs63obfrjhqqwj6rdqnxymsuvxjirk5p6rakyugxecsgil7snke4u71dillwti_lfgo7hek1dvypzq_qrott1i2eq4bmuvq5ffq5pw2yfqvwfw1p_dasdqblobtfnaoptn6c4uzwb7asq3aikshyk2utcrvonvm0gdkawdepmlzseufk2cqbymd_bva68sq5urqzsikvyymoo0ordwcql_tdtpos0pgxjssivwrwwwhptcaysscd3qom5ikedqcr0wpwq83g_h0ivabyg0wtwwfqhisehisehisehisehisgh_17bdqzolwzmlaymr8g4cxysiyfewfcbpzf68gxg33oxiyfgcozkgbx1dip0fy5kfsw4w2i3fcjuamwuzi8t41_epob_ffzfpp70pjzx9h48sxsfnti9h0_8npb_dfcb_nuzb_d03kfmzqoscu6frsmy4amci6h3dkbgwahn4_4nya6hjetgplg_b6oekbkztrtqqh4fdmxdqe3owwpyb6ahsrg_3_cqtspmh0hw0jnkqsodq_e2blrmgburm9xlztqguvmd6ogtx8srdmq8m9vmedx2nfvmiv2xgawuxzyp1jfqs5g_adw85ikvuljwpbpcpbkyv_igqxjejueys_f_2caszcogyp2pizulyzqnzm3efi1cqfmva3mvc3mva7mvnyzp8zh_ycb02cruicf79s1xpgojcqkjcqkjcqkjcqkjcqkjbb22fuydkud9lbmva3mva_mvc0fffgfnflcwxzwrrflykaigluqr63bjdpcsmburdykshwrka3nfrfzxkfmd5bwbxi26g7zqyev3sajxocwvsuoqsnz4logjzcbquqok8s7urht1dzttmzgyygy2ssfnsggmg6hru_valgifadyqqmydqcfqcei1cjgu2w9ahtf_owou0nv4x6oac7jqhv_cwcsgzzfhqvsmact_xlklwnjct3wbbbvbdgi6nea1joddidoku5rb6rho2jy2l_pougiafbpakhzsay7lorviac5yks85m9tzf8mqbq6umuhazngeqpozuvffvwn4vmm5iujriqyr1iyq1k8f65ihjb1qmxgqswgulgu1pgigcmiqwc1ofidghcm3pv_2dnqxyak1lbisehokywoo0lbxei12vssa9j7emvy_xjr2pvadjb1umrgmsgs6bkgmbko2yqbcwsftozrdk6amk8awjdimbogxqdqoujxlrpgpljiqb4yknmq1g1k6ibsdrppuovm3usmbijbt5ctlwtrfvkyiwxfxopgmxoce5e7twl4njgedzyqmldiy_41uwhjakydqbhkricuzlboufxdfmsvexancncqd4ggrltem_qvum8q2_oeg6hek3khxubp6ejlrlwpqkzhndk_wvvnx41931bowi0qb5qiol1bbiid2kzdp6joom4guulseffk1o07uv1qzd0p4_0l00fzpjh_iux8c7qhfd1dir7xl_mxfwc5hq2gqjss8u_gmf_mrdh_pbrdyv4wklubi5kjpeqo1flyfpofrxlen6kymc2bmc5rt_pu2cbuuy_f_a2mfzsmi87uu3ow2urhictwuehisggrjy6jqttd4jxa_xjr2pssa9j7emvy_9qgmfund2rviqhvmjbxnxfo6hwcujchuaqjuaorrvwxaha5u1meo80hgnomzhuxgcwlyl9ik5try5pgfqflysenixxnr0fjam_wwtg5d0ysg5i5k8mbvi0qekp2a9womh_k3qw7hkg2mbs1istzqkm6jm1vhy5qhr9x3wy0mcoenp0xfyog7lsd74dr_25f8funh1l1gtww3u9z0bvrdnvbrkkaa_jgr8yfg1qou6vw_brz8cygufwmoejlrlqsb9of3uvb9zfnrtrllufvfvppyq5zpri052ufqlvi1on1scjxql8zdqbk1mzms97uzmuk4_4zzrmzdkpolw3mfamqtpq0tjamdwl_uocpd_lgtnwpquisozcqknbwshxhhba7xgu09yxwspcl1rd3jdaw97xtyoomd6vw2dcgkon5ioxxxbuzkwrmqxasnqtjywyoqyvsxfxia4dschtzzygmtmkosrkfngiip5jiyzy5uvuxy7qhguphwsuxznhwskl7koor4cvzaum6j4pj8f6k6cccl5elu7linamrw5ndxxbioo0o3s8aqei1oodq_vh0ng_i0n1ylurmurpg_ludqqyqcgerwdypdl1o56vo3apee6rfym7uvfy4gmhsx3gb0rctsaew_l_lwhdqzqpqc_zyekqgo2m2dkayltqk4ansrvuk3jvka6hobfi6c6nqlvlmpzptxgrzxd_roejxnrcmpusw0nwcqousq0c1ttuqyaqf_zqfeezgtzytavuvgvizfz0gujxzekqo4vngr3fqteumolpbb6otfgxcyg2fhisetlliocq03sveo70vsya9l7ggvs_xhr2vbq9tz0oa5qomxnv9lyxnjpgs0bt1hzpnu9lrnpbqzjnkwblbndscppvhkc0bolqd5fj_zrzuis9cqsu6y5ypftibgsb7zyccqbrxaqwrzhfzy65udg8loxo8vxcbqlpuvjknbgqdqr4novjia554nykfbkwy4vfaceobdlas7nsdjgft5mildypb1rgj1wdvaiyx9atq4fdphth_cabvgp9veohlmx_zovuv1gvljtrox_jq2qlqcwj6xhzmsdwjztrkwj1ajt8si_stthxddshoppyzqf3wqct1wxgrv6kdn8fwncpb5e5lmf9m3uzksrhihlatmhfzah8_jvnulvomym_b6mzzxezfiid0mq_gos7uyrkl_hf0moyvyordoxht9wmqemsojcqktjusx1gh7s7xgu19itxsfyk17h2jnex9btuygo_5z1qmzby1zfdmvduxxus_ivmayzypfpksgyv406ahgjpkmseqq_2osonkuybxxrgcn38d5_ao4ul8urwcpoll3unenzfxtsyrjgqahwxvquf3oyfupoeyyalohs9gib_ijohwwcgo5xqowc0qikadqrfu5s5ojdxgpav8_bn3o6ps6bqhnxqwsi7vgpeltskhvdoflbxqph821b3v_sbbmkerh9ughj2qfgrwva8j1y8b3naqfduryg4tdqahues2hmdf950o2k_u1ey4uivd1hj6ajsgjjblecjqhkqmz_l9blyj0o1jwwcdqbsxdabi7lqgulmyxf3tzkwclsiphmluelqpwwp_1jdqyb5ka89mkhynqsvrmgywdapsrcc1qlnhviai_d_lg9fwpwyhsyzcqkjcwylxhbxa7hkv0d6xwmpel1jd3pdyw97xnospbk9mkyybaeto1gnjz3fmlotkzcj8ltovfyqts3ubczue96d_zlrshzatq7iyl2myxxokvv80kpufolz7djr2htz00b_i6x3dldluyuvlex_nw4pgmluuatua5bonkegm4tmzxhhtr9l1gqlz3pnkxjk2tbupp9y75nyuhn43ss7otmjkgwowzyfgciadvl8flyjt85i_twoticcqs4ftegygkjo1ys5jfqfbc5qfw97ekizweocqa6pec6qvyhjxibkjmpbnor5utg2j_uznqrtnyhyz6ocnh08xp24y749i_mxdr0kpum5myef_bkzmn8ful_zo5evhefjwxor1l2l_cohunowhq3irizwm_dti1x0s1s3wl2oz_g5howzioebq64knnzurmpitgpitmpgt0xcqmozf5jf_lyz5t5yo6i8gun29g9fwpwyhsyzcqkjcwylxhbxa7hkv0d6xwmpel1jd3pdyw97x9oopzrmzlfy9xdixuvawu9jx4uwuzs7nmfs2mfcxmvc2y8onubykzcseqrnzxkk1ilmt34oq7sllyxlcuvq2ll06ha8_oih0_q_w4io_hrfp_agn3_srxs7_f7gwtqmflywi4afoocx_7qfkbdi1dxdp7j2frp8e5skyf8yzarnyoxtgrq7njmqnyhf_isrzrlhvbufxg13o1cadnwm44_ohu3zgvkstqpqro9xww9cckolpt5oxvqroxjr4ig_c0vn9805wt8bwwciglhvkhpuuda0mov_oqnue4qaqnkwrhd7vdadusaw3vnjo8ftnycoozayqlr_m5u5u6dzf2rumeoyz2ou9q_7u0nnqhp2pma6xamyg7tsicxzwkqzwgsdqpgqkgkpjubdmd8no_jve9szamc6ynyprr2tjq2tjr3jbqzwcxobvwft78rbaksfg5byqyehiagtldiocm13iddo70usye9lrghvs6xh72vbwdszsse6uy3mvgl_rmlh3ekupgsykjutyzqnpmq7uy0s1m0s1r0s1i2kjdsgux1mps6huphrfpjrihznmhz_ohz_txjecbz_jharynonn6brumg_mzuxln6ffzsqydw8vw0soybxs5lgqj_s4aev_th8gomivm_ojdcygodtdwkdiygkdixrd3jyk9ido84tuhoa3juejshjpf0mlbcgucgrte_edla_4_kul0wzuypuuj3twkjac24w3tvoothdrqm7rpff8xn2n9mzuoo1c6x6sigv1rqoaz1mtsl6sehuskyghjf0dkdp3gnqbfhknifi0dqnv18tdthzezglfba12nm7jvoog_nibsc1oq5sc7r9hnmlrksdvv33s8zzyjuv6y5wnfzb6pcef_84icvrph_jejdqxwqwyq9nhzidraeu20aqlwhnttqmcpa6mzvzff_i3rlt5v0tdcqyohqeegj6wiyelcorlv9gm63akcbboyefc_mjc4bwnvjhn0ga3a_rkgqkjbql0scr7ex7rp37m_rrxin3vbns3uxrvfb60acz3pfyg17x2in70z3_o_2tdzww8hu6zkbmyqj85kkxjk8hh0hbrf3_4t4yfbl7h_xipbuexehfjgig4eoyjebssxjytcmhlglgejnkc4mmxnywnoiga5gdmafaoeyzgcyajbj_vac0dimxpf_hc8cgkhj8ffqxrrnhzpdo9gxlkfsbpgdhgnbyohmztrqozegxmak5u0g6nyayc7geq5t3sbqeykpc24tilfhkyfbph_bdacut6i_myz33ry0n4e9idm447khukgllahp5sn075rcktec7hmw3xuxrxh_wht6e6dxnlhf_tgo_o8pfpln0x8twixu5_n_fykput_c6pmzvq1hku9mlte0mijnl_lhebrvsr5xxzxx2saoxss1ibt1hgh7dseazgexjzgk13i0gkqwm8doxbjgraaqwdo_zfoo634y858xfopl5qpada_f1ar29i9jkjlsc7qlvmllhfvzcahvfpfpyu5y_bao0wsj7mzo1kwkjaujn3w2ymcusq_b6arjyv4ma6kajktggponzlqr87_bb6ppd9ujuds_1lkvaab19b4clgpfl3a6zo259w2_ga_kr63g7x_bbogqkk3ep9dif1o38mhqk38presupnu_pohmsvxt8tszh_b_f32x_xt9d7di_qm79g_fn2b2t_92hq9nod3ov3pht_nnngpfyzrupserd63quldfenvmp3senfc93hpu7hsvhln_vvjz5zw_tizt7f7e_vmt4_a3irdfhijgdqzjc1bgjskovnn30e70ynchjyaeesyzg7k8u7m0t4z2ort_7sksxijhzqjhzrngoqdpzkg0tyzjmauyifhw8byop69qnot19fu30i7bvdalcpye3jx2fn_xwux3kja_phtk_hmq_hlegjmooumiolkomriodbsue2myc2fq7dw7ggszwl9d3afvsc5rexks_qotwpaakl06hgzgcstxgojsjynvsvvdvh9f8dvcqolbjhznyclrqvnudo8i_enqledswx8vrrck9w7ebnmgz3pvouxtht2tgutu1tx5nquwo2avc6e7ngps8xcakn06a6vumsrzgexjjghmbrao2sye48_zutek9qvpmjcronqv8z_5t_t7mji6operna_6lobvkkovd6bshgrkl1yqvdnvdpcqw_hwkepltcpo1pmqhbmygwsfgcpbvrbxz87uqbkbybkbywi0gipi_ht1fzd17h2mpt9t42_u0ch88xza7wimhm8y_dhcxh8l99kfzl_g16nqfukuw1qhoe2ql89x9do8v95viffso9xne412p_ftv8ytp2svg62huy91tp0wtycbruixy_2fy5ajq3a3ez_l6z_3vs6499vg8fgv98wvba2hmt1xjp99tvfyzw9b9bwluvwxwg7_b2w7wdqtnnebnxc2hqkew_8ermvc3mvc3_zdw_jxsphmv8ln_ezz_wjxyylyxzbrqruhi7ejoxgijooxcvvasjgxvwdaeaa9jdpbttegsaacqtt5gjawuf893vfwetdx1eypkxonspnx5dym0bzdfayqovz1l5bphcuqnwwwgfutfnjscrg8vo2qn0oilvcnckguf0g5_qif8x8j_rpqjpqz_f84jtoec2oxjak4xtnabdpi3egxzpnm9bxptc_a5i5uxum7xrf8aobqsva6xvbajieivekvndgehsvrrjo1tn4j7tdyx2qmku1auplbhf5n6vqmwfqwcqwxepgvdgglepljzypshug7ktwvhic1owmfw0hqgtibtpnbajypkrpcezon8c04ahenuuctkoovpbgyznkhk9xomr7uvoyg6zkolnvfxnfrbzui826u1oyttuqkowlsdpvqria60ytrba1ivkbmolyptlakqpjbb7vmvhqmcm6u_awejz3tz6q8i2ut8ksfxf_pkpfjk_2een2eg5_19kn_yxys3_1xodn_bu_n4qb77vz1_s1v14jchvz7s9tcsvbc_hq3_tnv6rokcd1ct4kp4ewt9ht0drjhn_ix9_b3p_57crpr3ej3sejobuvlcxy9yr_xn_c9bwn3zpo_5l7a9_wvie4atp28n1g63g82fc_45rp9ut_7bv_yuse6xj5jtxul0hvteharvxc2pyz1hl86gdo9gezbsob3xzp9jtvfwzw9b9bwluvww892xeqj5_ojhts6_t3ks_wxviybnbyups5utixnlehaiwdxivfdiytj_nfx_xj_h924o3zmxjpsxjmmt1ivkxm5euylaqylsqylcpyqoqyxzgqrlviki4muhexuphtom1gansewdbjgwaudapmmnzwj6btjqc99hk_w8eu8ugjxxvwcl9g3j2lihussk7p08hss_dcov5v5zrogohkhhnkutgnr8djrywa6nhzf9lmhvomyziksfapch96eqdmmksr2bo13pnasprqfnldo1ixahbk3kmsph_520msesvqveyotovhliteqt1mlddwmyfdctimfvxm1dzux2dqykeawhjlhlm5c5u6os9bfvujwsxugo3uluczi6mdd62gqlm6z65gps3dqbmnrd5zsv3qhkp_zvimmvk6kznsoft6bqdpbqfjcngousqq5upojjsjgsw5hhina9a1jxkentnkwamymbymtpzjpyp3juqyop2eepppnh2fajsophzskpw11_w8yh8zre76ffvero52f3eppbnu9_4b_n2r2_2ug_3et2x3fm1fbk6hw4xpm70ozj5q0qf9dz_w96vzv9dm31cyj0x_rlcxzt_uprlrzn3v5u_gt6z_4s6e7d1m_4geu2yern1_jl_dlt28huzdzh3euex3_zn3mjudehplf4e2ftdx2_3sbgbfo_d7bj7_gxbc0_3v5zref2u4ytrczngr3ty0qhuc_27j7_ynh88x_3l928hu6zkb6bkbuxmlodx0dinht_b3f_8p8ou_8zv4rd_hfyn3_09nj7lyp8lv8t5zb6hho_h1ivzvhh6hibfoikzsym8_ooqpvmvpguhk5lxlcx8c20s4_qnqbqxjcf5zlsaacaasurbvpbvibtbq7tvh9c_niqbzmty84frdl7cd7_drwceh1fw8ok4taaktnh2fbqtfjgkqzvrqbvo0dnctjk_ga1o4bkbzdsbupua7ldgmtcnlldgow0oxhn5uxsqfvbuf2clprpuko9hrsnh6jmnxn4bdenkxwc6uw2ukedqzrhhamruveqv8paa5pf_am8at4qdbggcf_oe6usq1vxgwr7_wp1mlaceqyy24dsseoduwhzoz9xspuosz9fsun5qfknvk1g_nzx569sbigzsf1kmf_yqz2pk5pla8d6upf1gervutvvru52kfedcqcqbgruutnvsrfy4w5vm0x9aqjvfnxcfmuie1pnkyzixzyxw9jjrlqduwymtnkqymcqiplv9rtk7f_tnvjxzxvvibv84cuvix_uu92s_lrpn0yxe47f503v5yy9yrd1u43_knjoa_kg17vzz37v11bi6ba6bwdq_apjrh_qn_pgd5pr3ex3baufe6h7ul_e42jnh1935t1vgz8qb_5mvxvv2v8m3xwy_lk_o9wotl3lgn25p7tto5i6ytpep_mgp9twhifr0tqkw_29sfnvy_rybuzivpefc7ycxpxemt3u7bdmte_fnbz5otzwcxhdtennme_mx7_bfjb_gtdwo9pwwdsygzmsidmzaex5_gwkyndsppd1p8g_prcfyyqf6ruvu59_fgs1plaofvoxbatrkttxij2bvozh4fon168cbk4ervszqbsxgry6gvbqcnrgck77q1ibg0u7eawp_tof4ucr4yjp5ewtmehhw4r5v6wipfatadwtukhjhdkkkooebbidbuoowds6tff41wssvhvpqjtqmuen14lmtqbwomqgtul831_f7jwhu60wnq97lrghaf2lfqzttaaf3vsniazhkquvr_81dli9vgrw_ryuj8f8g7gopwhvmolpfibzoz_l7gaq2m8q2q2cymwbalslnjsooiumj5luowwekjkesoapoughoho5kgg_i_htzd_vsk5uzsgwkjviqk44dcyruorklsyk6w5sdydcqrinkvtgg8usntz8khbzn2mx_5myirnw3ztdjgcqdagkuvklog2gkguyurvvkj0f0dvfhg_vohwzz_qt3_i7_kaiywydbpsn7yf_btl9jn87t7slh8ifm1won3slfqcnpjb2fuja3jl60_sjmcp0j_xloy52xqrvxnvetw6z7vve7ffsdwos96fujuy9e2fq_jw6b6_dhvnstj1h6gbrsjejrsvjfr_o1aj81iwser7w78xbtmbe5nqki2o_tgeig67r9nnup09xnp7zq1vuq63ezxdt_63_3f7tt_lf8frunfpa52pjqpvtkex_8wxmfsh2px0c6_g5pqs5msux37uub1i1iwkq2bynbpum5gslktrztizopk_j0r9fwcftaafvaisvgjcfxkixgbalwpeywbebrsx0lypaz_ev_7x3_jl0eoo2x4kgoesqwrlbbkpkxahqodzlqw83cyqlqix6bknhlujegou51ot9vtqxgaudxygarcrephexvuhovout0nf6rmr52o3hfqbk2ym3wvlveifxkyelrvw67ujnpbcnfqkl0wpozmkmwhn4f3pcrcdeuqe5up4jjs5ttlz5hd6hclvkwfzt1awafntmisk7xenklfg_dpiuphrfewrlni6240hep1yz2q2arq_saq5kxnm1fxqhp2pdiakurapzi_eyv5g5gtu8r_pqyhr8fpsompkohjokzr_0impgpn6ha_owwgwtz482snm0_mvelnkm7lcvlhx4f_3yfy7vvpegppjjbc8nz38ih8i_gxvc_d61roc7xodbtbh7z4b7v117_f78lg1xmwvege6_4_jna_72xcy_n53_pwu182_spui3rpfjb1u23m5pzcn1fui02w2eeql_x1coev43vx2w3lygr8fp_92wqdsptud2xw6bgra27zye7dfy_clkzd7p63_e_hl3lnbvf2w7om98sa3tyav9s8nt68zu82jv0bxfyfr_fgp62dquvya56eswp3u7txapg4xjlydg_cooph42_j0mjrodt0ov7tix_j3suqiuxjwqlkyem2kkrt8kkum_q_x8hhnvucjr75bhbu_ivsgphl7nj5tezy9u3s2bhbpv5n_hjnx_dfn_zv_iv_9l8x_nprlawpbdvf0fbdifo2o52vtvh0vra6mqnith86uutoa3ughjmapkg8avwcqizq70fwnir6u6q_jpjzal5pux0ovzksnxwcquzallwduvv1r8wgauro5xbwzq5yzy_gqsbcsbfmbyvdp0g0wet2gies5hbvionlo0dnoe7uqhl0ulinhxujigdq7hmou1oxnyr6r_devnxfsuiip3g0feqxkvgcekagzlsznmrr4ck_fmregssdqqbmywrsowfufj9c0hyorjf_dznffem85l8umlun3lcebqk7m1vzrkgqkjdqnukcr4w2u8rrdlvo8392e2vy_xjr2pssa9j72n4wtwrgpmjiflmoe2cnmxlihqy_erqjj89g9k13mhlini6dfa8nzk5hutkz09bhxzgmojjl5cj6fwfpbf_y9ah867mv4vhd_d40_vwxnp78mtufxhi93789on9_nefh8dpnjuap54fxfs6gkluo6itm7vs_kjoauo6j_kh5ew1i4haswlunfhfku8szc5nxw1eqji7ut04rgxqt6lprlcduuujfbj81b1vgcfmbvkmn_wpchl_zjkaf3everhovvynoidvaq1yv2ud3lg8k9ulf2oy8fcioso2g8u2a8co749tqlkatg93gmccqn4mqpoo6z6kpo_i7mnf81dqexdq1jua12kdp1qxy7kdvoigo0rrnzedbtppdzcq21isojoicqvasnzmjgtmgpofr1iyr7ahvkw7dazm8f5pblunsxomigymijrgcyrghtp1rh6mtvoxfll0o91yyg2fhise7qxecvrou0u8rrdsd_ezm1jd3pdyw96xwmpe17aeqdnlm4pbv03m1uymvvuuzi_uifmzkazzwjcsjs7uptongepxkmzgalz2kjjnzgubodvbxnvoq7jiytawvzdfyb0g8fwudbdf3wfrftbnaxjrsctl7xharf2pdvszi7nun1czyl2pbdatd6yqhgfw7k6nd5jqyaw_6kjllle11o_ke051n3prnb8vdqsgrtsgxzyq_dbcwronstj4rqbzwfjuvtvvht8zenzu5ao4zq6hat1prlugdkjwlaljnzvvh7abvjxyc1cxfzszk7xmqxqmnxzbokx8i_ewkh_lmktovdvdlosqdniyd6qsue3xbdaxgsx8lyqls3wk9hnqnakmgvwnutsfkivmkwamqxal_hvkpc2sm5ugqkfr_6imyv53_wc01y9bskyhkjcq0fzkheeftrvea7t3jdaw9yxwspcl1rd3ts1hauqk1dfd0jfb0xf_sydjfa1zfqnzfr3jqo5kjuw36xawjbtldst0jhkqsm5fb5m6g5rkic0zyegwmpkfdn1apm4ij9vi1k3kzavliow8bgff89haja8lnhypyhh0qxhecfkjid_1gvk_ujpm32qdmeixen4xyt2qry4yveozkmki_1pal3mhqral5xt_k_xcjyti_q3imeqzrdekrfwb5gynwvqct6y3lq3f0rwmfc9y0myhquw0qcuvadwwi5apzubyvieqxfw7b1afebjwa5tnzpj_iuaiohri895ulufu1unodzfja6mysurm5y7utn1bus46dswlqxjqsk1kfoenml_j2aqfuyqb2yqj6yqjmsrf_gekjhs_xfpsizevnaft7_lbaksfg5byqyehiagtldiocm13iddo70usye9lrghvs6xh72vbwdspok5t1jkzclqsya5q4lddr_pt8tnmvw3mvnqk_sahkqjlqbqfptr1ziywvxhzhhfaz8lucodymhv1caoecprlouu_60n1o4yilq0allsodz7ivak12w_bowr3xvwlt8ni_tyr2ij3qhmb6uq2wmfpih8nfaodpeezfsvvmidqmxwmzcqhtswdqcfqnjjkx4uennlaqlyohvpxur6n4jwh_ffe12y4oivdvb73r7vkspwczujoldjqqzrvybh_bipm0onqnvlfqul1ofpjkrqp_fvh4kkv1cnyloqfvtlidcjqh3qs5k_ovds2gio5uiwl4v1le_nva3mvc3pmft1tzxh_mh9azwcyyppsswbgc1rotj0q6gkm3qwd0vy_bigxhkjcqkjbkxecfdrueq_r3pdyw96xwmpel1jd3te2g6ntjqptft4iymrm2crc1cr4rorpgojk1ssqkllivi0s1qww4k8dhxws1a2uzlqpadlbvjgrr5pznfc3kzns5huccgxnxwqlk69ofpopoucb9aaaacp6p7oyagdrbypzpnzcmnqe7drd0fh3glc8bls3btk2fiqdsh7zv_wmgwtf1akip_85dxjmvxng_a3ehxodqebqpo5ufpsgglylb_hhvnse6jm3avh1dw0bsq6hz0uo23ailcugufls4bshqhy9n3e3l7lsfqzuyqfcnhnvqtyzymcqhsfu7k7nsyfugtmcqum6jrsd6ynzrkqysvizsfipiv4evc3m10wkq_qao5g_ovn5x_pmmvypm2utu0udeywdwvq9jpolz_rdoxht9wmqemsojcqktjusx1gh7s7xgu19itxsfyk17h2jnex9btuyolooyv6zvrptryjbr15_c6cnkpivwjirmceq40oflpgdmr1zpnkhiu0z4cy7ykkskq65ynrngm4uto33gctjnamksufhnamgh0bxk5apmkwdlqodbkwcqrlbgmraizltgwxcnjoi85rfcvvvblbvv8e6vffdjlpnj0hr_oapnmqqcquy6bow92nqghashvubut_c7rjhu_x_nxevwvve39qiavugur3utg2xggmgjz2a_lozk1dycczzcosa3udviuorkhz7xo2anmm2jkpoelebvnsdwldjmbrmulj5_21edrecxvztmoafcv8ldvwl8s7ugpenerbrpwfufpmfqzqyqvgh0j8pgcwtbwkqzgcipk2l_c_ubuy9wwejrx4mqminhysehlzs4jgqtn0lxqo9l7ggvs_xhr0vsya9r20hu6dlomblbkgtqogzko65qouzs1lm5kpivk3m1ywkjzmi27fo_6jejkryovk8py2zsncdjcs1jc_m4pz86zg_o4qlc0dxcpgkg6omllutecxaimzhrxnqmlzilwpeg5iqzock6xxe1kvmivq1cjxkvgquixfapf5u3jnacslvr8mi9zella_d0rmlngcgk7lotabjydsiycnvsg3j_gykguhwkdaj6he45cosvk_jyv_nsltv9ruhw5vh_gxwnyq75lqvex_q06cewlsbyzbw2saoxsvfqwqnk7xmb1cfg6g4tpvr1h02gio5vvwf1kp3kve9mokfuzxkzykpgcvfwom6clmyafzubajvinop8kfm81ulc2wd3kkm1m9wzrdot5dncp6waoguuvenblmnnobkxpzv1sfoqx_dkfhdisehoa2uoi4kbxej12jvs6xh70usye9lrghva9vb1mizskb1uksdqcdoncv7s1kwzy4chjy6vvs3sfr3aabv3uaau1ivf8myhrmlp_d7t6ns_sfqtcegad_bqw_9iz7co4sc6mjf9bgsdrohiwzwfu0jhwzg8woqqmxwq3dlxzrwegaqiurm_zko2q3u7qdj0vf2_hho2wrrw_ftxgokm8xzitgccsp0wtyfgerifzzyn7rncecu7kd9pnfhqr4u5p_h3ktx4zqqh_4x9yofrovft6dbvlxegef8u5yylokv8o5u1pcqow3inqszypc4zhfmpzyjqh_nily8bfrzf63uo8jbknomfgw_fvp3wcyfnmm5zcgy5mjz8ukhakyhx3fwdqmk89da3ujksrekuw3eyo36dreqjtvesarvq2dqxqw7u2fl1jm6uza6blbrd_pektluc_o9c6ykcqkjcqkjcqkjcqkjcqkjcw29th1mna2ymgkdf6zwvmyudjw4o4wz8znmvfqwms3j2ot8cjxmujjlnsldtpgsfhbu4ntq1v24fdmds5fexqvlh_dbbwertv8vhnzw13dyzi9w8r0fyezst3b_agekegof3unrd5k7vckr_an4nupqr8kj6qaewwojojzle_vrodwwij2j9dgqqiz2jmzw2m1adolilergywqt7q9i78uyxpqb4bapprwmxbpsgqdtgdavdqxmstdxgmfzqcrdx8v7bwar2j_njlwfuvh5ccupr_1buu_rh3w1utsfycqvjyjqcpqh61zmdty6e0cy68yz2obkevdl_bkho9ekhnuvzaal5gyudsbul4spkzpzpdjxku07fpfxezvdnigqlbgofziaymiykezfs5gswkiwewcqva6oq5d6uqfloqzjef_jkh7c1pec6v7a1mmtx5elkuuud6rr1yi03khiowdbrm2dvujq1rdslni_hjwmhmigkjbrg6tvr7elo7sjyi0lvgw1wyootxxhdvvl0mh7sup1koyak3rj31jv66hf0lf_30d9fqnyh8xqygdcvii1qza0y53slzsdmi47mk64ocx18mb9gmn_0f8n50mfzkcbni8cukeaotyuqw14v5vwrjbhx23cv9okfct1cqvb1vu0pl6v5sex0ay3l9d8pfott97v0gqhpsdqtfexeu0dxprka1y6ftdlxlp2ge_hdhjionu_gvc_vyipuns5qx_gunl9q1z5lon6rx36mlylxq31edensfdvfhxtfxzjk3abai3sj6gurdo1dn0a20b6lkv9kt5tx2f6fnfz_vwb6gaut2_grmzbics2uig19hpu_792116b_rft3d5_cp8fiz93n5w6f7to89f1fvy87vpbg9ym_6n7jgozowvbvd_e7py1rsvxuvbxuvy71gbqpg_t63pra8aau_5aebvax2pxx_v4egpd2os8z6abt6u1ptjx12pnx2_jxvx4lnt9bujt2pbtnxzkdhjiod4nz7vbfn_ha7f9oknxpv0bq5dux1d33z_k_j5pe8_uy5prt2g7efux_h2u3zmtx_zr9l5h7p9jynd_bjza37exrrwtx8nv69ew0dxaf_jq5_gx39wffjrnxz00tv8epuapvroe3x09rn8_ne1pk9i21vrykb6ccn9jcsffollh36mkx9_jmu3qyt8exwxr1zfb1c_junqlfqxprhm_9fvkrv9zev3kifxbbr_qxlv3hp8kerpoip_suryb6kcm2_z5tfj_pfduu15xory9dcc9vvn_ftpc_mxqhlqoxgtuuxizduhztdynyvb907to1ytvwb_bvr80pchjieljvnz_a1_waxvp92pb25mbu8xxjfbins3cbl6l9xiu4t6oga59_haygwztyzdtlsnnxtymrvu_vwvjbbbtx66yyn5k3uqyvctmmi7bdug7xppme2_pue4cnjof7uttgiu_vlxaxczskwn2v7atowpadcl9dnlp31xtiwse_a_mki0fcpn8x_ky4vse6qahusxuvf8zjk372sxhieoq2guso29dgbgtefu6_zzdre225xzo6zoknclw2dzb1xbq1wlby_v8etx7vicnjm_4p8two1pzjpw5qom5mol3ployxqkjwboqrdlykgj4fiepvdm1dkbwcahnpm_juphrfpjrihznmhz_ohz_txjecbz_jharynonn6brumg_mzuxln6ffzsqyfw9vlplawxrqztdw2m4lamyhf0j9yptotdaym4ngmwbtagaufgknifqt2m_rmwfyc5nhughxwnbcxjmjva6vmxcv5qfhoqj2ooy_w692izgp5ht2ruh6qzuh8hta17vbum7xrf0piq9edf8gb37bwgruyip3zz_1gfhln_ev0do_yymbzrkjjsdt97zro_vaztd8yu3zlaj0x9aygxj_fz3tssyweqbvc0f8tsqfheiyfqsuphwxwry85uhvhpkmwafyoqkt6utlkxvkpo1exjcodpjsvyoc9xdhkm1giozpbn0b09xtywvsjfmf9y1f_avaftbuwvmfxavaftbuwvmfxavaftbuwvmfxavaftbuwvmfxavafttxqmxsiu8crhyew7mii9_1_ec4ovyp_lg9i77xc48iudgdx0batvgws1blilg2njya5uc2nzrlzxmzgzwnlsqwb0agmalga4x3qgwbsasdkh54dgyss_d44vcjkbobvlqhjrbzp5smmh_f9kk31zlwknomsnydnyucqc_dbzcygqbukzp1nxhxkutlvdwcxfotg0jsz0h1_nan6ivltlhvb0ffmut_wcswwnyfr_55tf8pmqwftdozsvh_yj269ykdxx2putek_941hsuotbnjooo3ohgtaj6miwojgfpuqvmmy951w1hmn3fc2k3u85pyotcbebubuhm9fzu7qc07iz2jmyzzaar8_tpjidva0fjqnglqstxwo1oxny91pkbkqqrqouylavqcplrgg6jiztsfmo0fizznsclgsmzivmpilkf9kwzmqzseaqzsylriggqzo1inblu1avmftbuwvcbuavpd8_6tk4cpaqykmcpgqocpaqykmcpgqocpaqykmcpgai_b1okswdtt0yk8_zzod2dwqnjjm4tloo9uszenunhnelfppmzp2iqujvht8mbmjyp5p_wutp1ahywvgugj_vxd6ddfhxt9ig01w6h3t6ety9_htx9v7h_5swsqyfrvv4sev_4z3h55dhkhoec6ny4u2kalc8guel4tcuzuxnugmqfqntm3jnqnsmz6jry52gdippf84lrdk008e7_qsqoznnqj4koz_z39z7umsis608lglpka6cywdvcqmpgqh85u3vfwdcuuqyvue3aewe673sss14l6swxzvnjzlv1eqo7byax6ezdqe90p8abscxzucz_clbbhnnl8fxidgn2gzlspezojqz8cwdqkyz5u6wz1ceyrvvlmoec7kqdqfs3i_afvvjun3xmpqxyakpa5ezlfrf8cnv8xathuxujgkdfelmp5q93ovn1jbdi06xehqk_mepprmetbuwvcbuavmfto06t8buavmftbuwvcbuavmftl2nmpx8_fofwqkmbi_y_nnwumdu7qvtp88abjuivs9h6gylwj_etmhv_l_su7bq4m_7mg8opq6ksxz_mwze7da3iylnrtldqeldsumdqdlg5m6jynmrswufgtaateuhwqwarshstfy9tiw1owjaddh0a4o4rvf_wyohjmoougiolrrakp0gljo0_ervsbi_gqm_cr6yw7qaco23b6em8toguksoa3qfev9o14tqpslo1nvbk_7j8ruv3rxnbl7s_rw9vtqv6bqpzcjll8kzwshdxsuhkrxqvk8l7xbmcri_8difhrbkvql47rvkfdqltlkezmxywwn0l_rkks_bwvlbtlg1cxyr274dsgua3if8aq2j9f3wlrb2qeftak00ddkdkaqga1q4gamswyagwowbxibyjbvjtqnglwt_ujqpsoad6kbnokqtsxuqx7ygtunickwdss6pbdvbzdv2qar_zrfhzqdpakclpzmjqugegtg5irwpivwffnaounnyptx_p0kcdqjiookyujnodk7hmy_lloaqykmcpgqocpaqzucj6aqqkmcpgqykqaqqkmcph6z2gq4zi3lqfttydm_axrkgdq9oopn3untxqe3qcwlsdw2fqkb148iiu5gt68oi8_uof45_7068cwege7kannlmd_blbqaxjcyvvmwwfmwuzsxudmys1jcqw8jkdizs41hc_dbqzjc1pqjgmkqna1egaxmya6th0dzhglwx8n1_azegjqosumhwgl_3q7urgimyxym5mhafc0kuhmcnsm_q0fu5ya1nscjuvypnt_c5roe1anzqp76zttqmeq3shrsfin9oepdzeczwsp0j3emdt32qi7qapxval6cov3rhawh63vlqqmznzeyxdbye8ryfpohprdotia7laievk4zndefu1_lss7zgeytmpjkb1gvdb9lm0dj9fdsg5gz1e8cqnud8_cdqfqh2tdmhw2i4i5l3qe7jnnus1u1kzrmzlpu1pmksc7ukmm2amc2ymcmamk6bjlznoxm1ak_1psk5i9gqocpaqykmcpgauwkykqaqqkmbloywsltx_0anlr5imbqeu9_9wt4clnavaftbuy932dq8ephus6xbuztyzjavyycpvyeto1ew60gofcltoux_5mtczg8day_hd2b3_v9p8cv_8zv4rd_3fwn3_393b6no39l_ws55m5hbo6hrglszg_dg4jb5ze2bkuxn51cno5csx8mxexspattlgm6zcg0cyw2leh0g4p0vyfqvvseg44r2hnh0bbeqnf_f438nlq6yibhlzub2wtt5spudhimf8gvm1qmgeqd8ko2pcpbisxagrdaalubldcblteocogqsp7utmwd5ji_al60itur4onvoyopfn4jd_utox7lobv0b7he2yl26xcy8ornj_dv0tdrkrxhoqyqvgu7avmpusvbeyxew36urzqh5xsjhs_fbatfwoolo8ai_ltzyofqbv0olonckkg_yrrtgugdznf_oqjtyl9mdv7kolzyrf_x2kzauldqelnqulkomfkooonrvznzpbvanzfyv6uiuxavqlazms5j9r0mixf41i_iv3r8z_s5y2wzuulgaaiabjrefudqy28t_bvzp0wkm9hzmzehfv9ahvr6yhnmdgdt_whf6ui7r68n3tn6ek9ffpmu_9iryiuh9e3_f9zd_4_pvfhh9gu9232_fv_fuesoiegip9_whr_9hnoiaqqu83x0fj77vbvpfzrd9bg_vxco1tbfxyaapua_vd31f343s2qf4nlzoi3i7a6aeppo_nouq4b6eo_0pyktnxumjuhrvkcxtg6evvdm1zsf39efrwwau8fwwf8f_voew5iaqxqsmfxavaftv0cywl533p3q06v7cfojy_ojavmftbuw9b6hqzotk_jbd36ah_4xwkm9ihm3wgnbuztlzi60rpunqi9l2fqpoa_z_8lmkuysnysppd1p8fpn9upzm3c9iqm3bufqzj1yiboqzzskb3rzjxijsoveri4vsp1kwebq0frvkbqboygry6gvtqctjgc6_4q1uzg0q5ewap_9kd4aeg4xcwvh4funyl_bpp81ejr_wbvm6ahs06amhvacikikdnkqpwdjmqngozgnklumxtf6zs09cnwm9rrj_ox6olr1f_nujrduyajqxykmtdkqkwrrgcwvkctutvqbll_hpq2gpylovphic23ef48nhsrgyootebwjdbcnymyggy9qtrb6zjjelvs_nrvg3amxpypooopmou8yml_io2c4icn2orkvvxk5oh1kjki18ziwathul_qzgguarcyvxn1plynzfanqde1raoojsu8k9uioeq4ipnfi5jq4cf_6zr_3_8lygpvwtsv4t9lksv1juf68f925xlm_xu8saez9u18p_v8fep9ogrp89valo_iiflcwcqqdov_nyle6aeehh9j57aiuf78pcpbpj6ntxdizypbz3ah689u4hg6tgj6hv0bbz1ab8eget2pr6nr_oewdvdztsxr9d32nt4_7e_pdlwdvmfwsop9efrz5tvauz9op6p8a_reobrfxj0dbdmpf0o_h4bw9hjfxjsticpaarmftbvwnqvhkz_du_y9ewycz57nv38haxihsidn7jfbaiwwsxmtxoxmgcycdzindg4sdrbtu4o0ryozzqczm9ecu_6xlc_0tlckups7bflo_wi12zpsyrzfiwy7jdnifr9f1vm_db33uqd72odkira_ep3e573rripkw5bitlpct_8r1w9dtzvnpdp75ewylscq52xhhjm7e9conmafzst6oxxmfxbvavt9zjmrvqqeokjj3dw4efcuhbbwdrdcfm3w0mfu3cptn1sdr81cn2tmhusa2fccza0toatl73ktmsbps_jitjc5gq2jjwxtz77hoyzga2o7usolqxv3awv7qlub1zui588xebz4abn70erl4orl0gvf8d1l8dgtcavayyr2ldpqxc_t7_7infwqtnz1orvoejy4dnrfm5i5ronveounlimakfv7tcr_mpja_gsosrnbxoiy37uuzpjwxqezvfk2dtykwoukrwwjod1yyeq1avwkologocsgaijgovrkbbk69rmsa1aqgg5dfnyisjefk9k4gqv0ezowukpshighupvxwnbo2hsu6sejcouynlkn_3vocsvwu1qs_zqsflphoxzarbxvostk2wpsyvy1z_xvvfooufgopzemwmzsuyu0urlsigetm8e5ojvaktebl4j2aoego0z96jtb3eiwvu27k9cpj66jebrw2jrykpux2mfjtwobjd724jpr6bo4k2xd68uywyepnvqm0kvykoaqpeui9m_wywk9wpbfmv7u_gczccqlubqqp7e_gaffd18j0w9bj2do0sod4smlqowe57yaqeqepdshrvrzuqykqcqqqmkpj6zclunfr3tsdudc_awpwrg8hufd2urse7zzjalyaqq9vnyeokx_tobp_ehmc_rbcuspbkx_9_ehuffkr7_bf3u_rjikpcqyqmpoiyoqfcxeqtcbl8ysvvoidbw_i8ohdkjn1l8dura6hgqk7f6zudq0fnqjduza1z2nofbg9r3tx6swfvp7m23jn8vs4e34ap86cx6nt5_htb30bm7qnac2riso5ooufkopfkku275khqxqse_ph8vb_t_dum7_djw_9fp586rfx5do_jsefjg3_6rfxxfo_ie8c_vf4zx_xgzj55jlkrbcpio_shci2eqh_8ja10esuzavqtg26w40s_gki_sl_tlpyydpfbrl616wnvsiq0yqal7xvsqbjylfh7tfcrgrmw3uvqrkqhtfw2pxnqupdlscv4g1nvryrnl_3se3lzvpebi1lfg0ftvzhbf6arzbvi_wlukwczaxmzcrywujvh8iaqswz1zfk1buzwipqppyjporc1musqvkxyphnf6fijwqlrrezrtdwquvgwrfz6u9gsrmxpdmyzkgqbf45g_oclzqaszcantgsiwaq5acqmppvw9srl6_hv172op9uwds9avotonyewomdw7h5e0r9r6pttwjty_d081u4metbw3spvqtdvx1hc5vb1dr6ohlohgsbf74x7r29slpdvyvrjt78a2aqpye7fofhatt6trayur6gy1kd_rbg6id2j_hywls9dx0dfdag7p4d6nmvtfuwvcfubvmfjky9jm6eol6dw7cuozprhx6ptm3s41mtmdxvi7zef_q3o0xn9aktrrcrdeq7e_04sribtf2ha7fc081hagl7lriydzme_66cqqqmkpj6ughq1atxpy04muxkw_hbgwebwi6cqtsxpm5ndrvm3zkwdttr_khb6b6fqsbgchaguyx0xx3buf73cpbiem5dfh_nlr2hs_1depvy_i_norpwep7biga2tw3uc_uxcwju3_zx_w5fp7y6av4m74x8a2e52l6n8e3ek_gb3pp4fu9j_dxvs_go8dfqm9zjzg6mebgdpc2auq43znrmfhjeejbwiwvldsqultf0ympuz0cjqqf67keskdukde11qrmnytvx2sjcpdknn9dfkorkduynfqtqdwmvkocqjrx61vjfwsks39yl1edlbahfbirakbs1jjf4y2puot_huxots26dqbnnehuhzpdwam6w2scqnmrlwqhnjkaigmfyjghz6ysvf2pegbdqqrs848vuallasljkc6yux22_vpvpchs_q60_k_pdqbyfsfutvvpagrux3iww1tktb3hznqbaafqpqkqsaypyopxbvohbilxzbosofiwdbfc1gzy_lhvmpaz_gbl6tqn_fiqu7cpu1eottxz_lph2tf2llvpzipz_ammpvva0d6xksrvdb_fd6zm_9rr3pevbvtiubwmrkl16n1gqnym7fk9teoy_vnkpnblxwiyqh3vqmfxvmskdkwpmkpgqokpcqy_xmzugdj97a5u9xdtmend2r_dqt1dnhm6pzv_sk872noysobqpacdbuezztd1kf37ypol_8hk1ivs5s_xwvywvcfubvmfjkytvco4fpiwbdettmifu3c_tn3ogiqyujnh6nbw8fgd0d0kuy3otxuwksol_1texlux3so12rsm8w6mcg5mcjzmnljszxujqm5x6dbciubyveelfpyqbnywyy6sfcryxkn4sbk_vgyp1y8e53sgyjhbbpiezd8myd7vig0vevzbsiu7w0pbewpvuc7emakxmqqy14ibvikxzz_aqysyblkx54tn3wheadsqhkuyhkpfnwrkbvrsrqruvzhhnqup6jxxm7943y2uqtgo6jdinepzpqxqpdqkutv5px6jegwmcg4tg_qshsdh2amzmdqv1ibeiuejzzldp1n2kdr8jms_lkoekhufiyufc0uxs1xinv9ymf_0yqpu_r0im_0rjb1wrepfeqzmcekqdrbzqaozywuookc1exmozo2ldl1k4spv19eq6id98yvvuwrmlqrygqlzf_ox9udqwuf4t2ubnqohdmizb8t_z_fws3puzh6t0lvaon2hqq2s_nlyacny4pndvqisylmzaj3k_fkwmgqvkceewjkvakrzqvu2j0fvfrehvjvwvqfuxvmvtd1q1amelhtkqbi_3mmakjjdq70ckb61zhahzh2zb4myevqhkc4wvvsyswr1_bvavtfuzdttbvgjzjx49lkbo3fsuyuvnh6nbwumhunqltt7ogjxqe7lgyamisx9mvwrnjormtmolrs2kmlxciegk2pnrlqjghtp0x1u6yr5mprzckibiual5gyafoy7fgy7eyzvljqbloykli25wyi5tpueku2_spk5vs6arijazrekydkqz_hbjnn3nfc16vc5tqut0pgktii41s_g0yfgq4db8om6zlcyyrsc0gpkbddktgbf1vzkxlzwslamd0gwrwzflupqzy6x0adhfle_frkdmylsbt_l4dry_idxs3ykc1lr8bza4hz6rekdo1ipwpwhwv1agim5xuqcmtbp7lhh9tpnpk9y_7up0q81jlkdv_vuhgtuaxdlclvj1mwz9z_kptec5m9rfk1jxf1v6mgegsheg0ifntltl1yrrqkwxqlzpmjyt_aontffbd6urcwvxvcvzqgkfbqyjqvjb1sasjafgnux03g94ouus1auzl52tv3phk1dvrox7ovtcvlp6kzho4nv9yzupqn4ntwuwfdqas9y_iujbvwvqfuxvm_bjt_vhmvhecwdrut3uzmjv1b7dudtqb1zu37qc_m4fe58dgmlw_i8dprdtsmxrzfgfukqkkz6yotadvaexlxpju_0m9qmcqgqkkpu4smcrmtddeu8dwrgdq7ocpw11dbvn3lkzd6ho_ahc6j2hqei6vqzqd8byf8ayjsc3bd06fx_ubkxkazrsewpdg2kzo6sosh7ky2f0lwivzwjfkawvtchv8cixk5exvsamzsqjezcyarediqsibooaqho6gtavkoqttc7kaqhodjktefccsogocohlellpnn8bpdwzqzwvpvbbf_6qstcigricvpxsavasq7p9cjrrlrupvqshldejq2hpuimwv3qptrzfwwworv19dwa1lkfxwrqevl1e5hivgiu_miryyzkjfq1clst1fqitl_hgblk1as5vyihntlypk76f1jxwqvcwxhmyxalny_gd1b9m62f2n8jymcxam8jam8g4mrgaq5tbvmwthngthjedqvffcdsmd2fzhc0qzqmcqgqlfhky_odovyoqnwd7w1gjtw5_7sffue0z9tbzr3q_myukpjph6m4dp_oenyaosnmqcqwuxiqpwmlqgxf_7lwbtw7_h_rjcoidqrt6hjkqcie7bqhiqcazupyhkwvqfuxvmvtd1yy2gkovtnqmbflbflv6waiogqgrj7w9trfhuzsaygi_iaimgyqcaaovf8s3bwd7ahr2fzi6ltfuwvchuhqxtpc_beoaomlp7yoqd1ldb1j0pux_0ho8aho5jmcps_mn5bxoajfgciym8jehlpcbszbzlk81_whpfuxewm_fcvahulsqumbpq8pasouiwxbl6lxwkcy6spofliob2bfap_iikkiraulr92dqftyg3vyuru4xn363liqqst3brzkywjxgkzsflpjk89nlwl2z9aqcgeuqlnsqfiyluo32gp00w_5jnx9j5wwysvpbj8qhs3h9emqngwop3rcclj95vsulve6exkxpruqfbcovqukhlt_mlvies9mrfslpf999s8yd7_7lpu25q2ae4boobaosqdbfiymtk0pvinn8xm5qngvantumksj3ocqevz6fkznscjbgmivebvbnradvwxsjwwhvqpuyyeg9evtb1f8duao6fqtqfb6hmjscq2nlclpopmjbm1pvnrc8_k1s5dzey_d_z243zz3ynlzadxcdmloucqgiilrxfbgyutv_6y17ao62wnqh_lmwvcfubvmvtp15ygo0eqbgm1nvieonbp6rcvxwrxvppbca6tygmpxmhxm83fnk09v49npb_otmbxwqyertgervmfxbvavthxvm3wwutn09mpv_a6hg6u6aqfdbw0cnqvcktb3ldvrxjvsc4zktk5qnh53vx9dwnky1gqztbsoqeuvtpdx0mf_ykdovm9yxyj7msx6vergsmvkosjlq_fgs2gtrzej9mdydvkekvfrh9aes1lwdqpozqvsqvldrla3qevilaqqqlkaqcp4oavwy_lf8oipbtqlvum2_laaqz5asfb_b1vsoi9wifuqrpz8ej_dzrspkqsywgqrb_e0gtmkfygpdll6vy3mprkafvcu_lp3kyljipvpfvqakz6w7nehi63a5v0zjs1a1ik_iwqgyvpulqggdugab1ztpi22etua1kzsp5qblzr9lzve_xqvuxeilqdvz_fnrzfb_smeayjb_qbynizzfculimtrojvtdwyaodfrvpa36ze5ymlrdutbvwvqfuxvmvtc15zycqqqmkpiqykqcqqqmkpj60ghqdkfb1j0hu7c7cqbupji63xnuihrpwtsxrevzlxkhe5qf8bybqbyd9ycxcwnjw5ruy7rgsjt_bfqjalbqljtjje5tor3ds2fxwdr5xjt4cx_mvivxzlzgihfgxxcwurgqldligq7spislqdjwwnmpscikk0deczugykrmzzgas7qx_joejgwfclrlxnnwatnnwidr9hq2clykmbqirfq6z4qnvps2yfv5v9posvfhs1pngmcqiscqygkn78eyucx7moigyoeavw3oew2g7nwi3frxlgujzxxxpxi5l4cobqrmjcpupkt_s2bixv8buqaplbfgsltcidvzoaxukzcqfmgbzqywcllpft35o6hfji1p3swgqpeqdspvyurkpezmipvi2zzjgyltyezv8ox_zaqcuo5uvcd7batqbaq3ma1bqokpcqyqmkpg6l65kziqykqcqqqmkpiqykqcqbscprp8vjvx4vskpu4ymbpn2lj_1ewdefavn3yofkmgfkxmhk97lfdz18smjqzmsayk7mgjjub569cxu8mlzclo5jsckbgbf4zoqspyxb_xrjz_gfybiznjyame5dp_yl0vrug8ti_8y1fxthntynz8bfs8bfsdlmvssrinfulhapdwkmnz_ghi6rsjraysoiat8nutyrmqswjjvspbbrlroaky39n2vyp5ikt9medzwhff0czcxis3d8k6zcqbfetoftdrjlqcpaqzesnhtj1ltnabvxlocrarlsnmmt1yepf9ijftcsfrcqw_5jxrdejlw6byw90mzlkmjwkpwjodohurbkiz3b_kdo12ea_ygrsmzo0gkzwpctlppzktbvfy4slh4tfdwslb_msorqyrgxgczbdcdctu_x7sin1at7czn7crn6i32l23tzugxlh9tcxndyutfuwvcfubvmvtfuwvcfubvmvtfuwvcfubvmvtfuwvcfubvmvtfuw9dha1hfuur9jrebiuozxnin_qyp4yxqskzklk1ktu3mllakogzipcyuh86xmpsz3b7p5fk4o_weqlwfw0uel_olpb_dtn57cz372chywfge_93v_kqz_8ue4_jm_x_dvv8d10sernmartqicqpxdwa_fpottcwhybtikrnqdaqfxuvhjz5aqlp4fhosyk1xa_yw9n6z_ft9eafwpfuojqqpvcvaf0tsig9gy8tssejufyybvxanyqqka0uuywsrns4rxfupyznengpypkpspdzt8bgfivy6jc0p_xjfbrcgpqvfq9n3y1qiquth3j4cqzey1qmtmebmzrzkqcqgqvlslrpq9litysxjzbiqtpylt50pk8z_tbwnzf3mp05qlqzyfky2g6ormyyjvuflz3sz4zsjoxsiok1ohotn1jgnioevb8bytykqcqqqmkpiqyopeusmyqmcqgqkkpiqyqmcqgqkkpiqyqmcqgqkkpu4qmjq1mae5gmsr2jrkhmv3rucxli5iukdk1okcw7u1gzm627ilperckfhx0glrxfd8natt_xkffdolz3sdyxgbyxgrqdcpv_3bg2g0xkg99jjqtvcq1nrx8c0_xogj38da9xhklj9s51ybpw6rmjuvy5ncae4bbxw6iqmhonn2oghdolfemy33htixhdjnpjy_ggy677kp2dafgshth87h6qmncedain4pyzjdcp3npmwqga0qoppmotz9thtf029x7rx5b8lqz0c1cba2yfqzzpprxidhr0pyiioosxvqywteuam8lfrc6k_fwwwngoplbj0ltr0llzvklwovobukre2zqvkrqnr0wznk_0ziinx0sgwebpx3oapxk3b_zpu_h8wig4wih7myxv8omqc0mybqzpbq1ik8kamfsb3pkkj1lgthngtijgthjgngjgoqqjvtyjyrykqcqqqmkpiqyoqeusmyqmcqgqkkpiqyqmcqgqkkpiqyqmcqgqkkpu4mmcoyu68v5vd6g2fw_asn8dyjl_hiyddw4qwteo7es3jhpvfwyqk3mam7mnbsqiskvyjznjo6vpiwvdicublvadabdal4ama1nvcbjaiyofnkglb7awf_8j_jpvnnkbez4ifne0w9traiz4znqkoalllkduopqyoycqsouex86na5_chz5ykmin506cs_90en5eurph1geo_5akou4xshzuh0sgovfbrv_q0ztrswu6n4_plrzfcbmimyzjxzes_dyht_ahrphxjcvvaswlk5giugcgjenmwncqmv4uevv_ebmptvrbfemanrilgcuqdwzdlwwa2h4nvr5bxzlabcbvalbs3kvjuvqravgjhnn2eqw_xxkj6b1qrlpxjm9e5rps6xxalrbrdzuiigcquydvp3mkktrj_ku27qrj6a6ktept9ixszojlsoo5yxkiz_dzszvy0anwruqfgjro0anwruqfgjrs2jnx0fu0czbkcgx_zx_pj3mdq2jysj07g2s4z3j5bw3tgchszmcetwubb4o5gtejyd6mg_6lxa1a8xm_nvacxjbe0frk_eovrp7b_9xtw10_h7q0f4k75a6x9_cruvt7a_tqropd_m949cw7yjgbmqyfzayuka1dlic5iqafb1gfhhrbpftducluqjjpxydo4rvx6yhdh8sbe0tc6kq2_dfoinvfscuqaoycyka_f6jltd4zhrz4soqyqwnd53dmtsbuqo6jocodofqdrugf09zsf24ipwiavzhhnwysnqqlpsa1dgvtvmvspb_gsrs5l_ldfivjpjxrcely3_rrvogrftdqcbmzk3n21hurcj2ytpvzmyqfkowa1rwpgql_4rhy8x0svij2orpnv_kh0w2_s_vfqkprydgkv8e5mk5qto6ixndxgxnpk5qfqbydqbydtv8srudv6ak8qlhcvmnmrrbv1mltfxkvkvmxrvdspmqlkl74kauquqzqpspspmqlklkmaququqzqpspspmqlklkmboblamdywt47st3zrnqv_6_u_dsm_cxrduy1h309x0xswwby6cips4wcz5jm3_jw_didczo_hsaaxy_9gqas8d6gzrpefvtm7hrvyn1_lmsv1_b7_bp8mrb55hxgqqqvjimslmxyvluhuqdlw_iappl0kzhtj1be8dgsgku0prk_hnq_fwo6qoncl16y_w48pugpkrmrwoysoonj40grmaqkvx4raovjceedyifkai_81qgweeoyftqqbmagnmgmfum2slf7xsklzlx0xnds6hmmtzve0wtxmihcogu8tbxrznrxmpdqmmszvajrvq8cqkqaiobsjb_h2avws57cvh6lscqceylo_0gwlf8gur1blb5vovgiunxfklihiqmzsbqvtndadzrzdt_lxgpnuy1h1marymnydkqitnx7mipuzmjgusjgrmjozmjgqsdgemmejvfvapmkpgqokpcqyqmlrbeqvtfuxvmfxbvavtfuxvmfxbvavtfuxvmhvpzs6eqtkbg6pzeoglv_bbusffd6bwj9r_mf7opz6fd65pyhhzr1_fdzgvszc2usrktolxvbmt6rjmnqvjqslmchywsh6gf25gdvbfausmu9fpajhdy5wbpj4d2gdwd_vnrntnsx73vfz_pp8oqb55g1faqnjzjtn25rhx64gsenmlmphbrglftjm3_zfd_7omzqzhrkhw613mew_uurpp3mcoa4gmrcidp1wdojma8ammiszjxzdmdsbewtgey17slg5fkpkjsqrtdgdfuurwobsriqvqhye6gw2bufvbvrpoxt55h7blrgvxcpjerkpwp2dzobss1f5kvwotovfal2ikxzrcyokbgoecpjbuizgqspzsvuazyqhpzkbmtzj1n95wvi5qgiuqxadfndyktli_8uz_nomlyf4ck08ayf0yyj4axbealzcynza8mzczfsjobtcqyqmkpgqokpcqyqmlrbeqvtfuxvmfxbvavtfuxvmfxbvavtfuxvmhvpzo6eqwn5g1egz_dg6bdx8q1l_lt_x_gp_8v_yv81_nf4u_80t_f0mtizjx0vdxbwofp06fx_ch47gweb1n37mmqxpzeo3uaywl81ratua2_3wsyo3zk1jhgazfpi319do0nu9j_aen8bn3i9wnz2ddexw_4ceu3ncmwpxkruqskuokgmjbdw3iolh6lsvyibr2py5nmmj7nqig0dspnbyni_s_g1p_y_s9pyvgrcclg35rrgko1phpcm_36dsqrhituigpji_lbavse5k16abm6xzbmr0epwq1anifqxrexskvfko1qq6vsht47mpulovqfv3atdckitsayrzcqrimgflptobl1afyjgb0izlpqylspwblknlfr9lzsqgwq74wbllu8lqx3i3o1ajaaagaeleqvqxx_ss1kkhgt1u83cwrrnqnczbreqnsqgmcmt3h8_xxt8xzaxgvak3fexvmfxbvavtfuxvmfxbvavtfuxvmfxbvavtfuxvmfxbvavtfuxvmpvrwdtxhagsodf5fpe5f0k1qdv4ty5_gr9_9gsmnrvjqtj6e_swozmclepitkcn7qusrlwoevgqurixmiz5xu7gto61j18bbr6f9fjzrnfoyr1yfuurz7funcvaebp3j89hvfo69v_7_xwvnj6prb1sazuvispkybxjskrnesvkitrx5ihwgcdwuhblmjo16nvq8kmpwfjr0ipfyru8gkgczlzcoqqt8blvqrincqmiqgoeq7cqsdipbqrinfmtc0zqg_yzzppcccxovci6tkfcfuvuwvyfnbga11hyskfaitn8xwcrxla6u4puekzvngplbmoyqvkbcqgckqaya6qtzkuthfg2frqdtxufscnhsuijwaks1mwyj0xoyl2qjvqe5oou_0yczbzszhl51izuyjpp1v5jlbl7jwtvkspusayn0azf6lrdqlnvpcsytpsyz9m7gqyephhw26ngqokpcqyqmkpgass5bvmvtfuwvcfubvmvtfuw9ahc1ovxr297fezdwtd1i6yhgqk7c6z_ktv81cb0t8lusayf8ayjobf5nhjpvqm6el56hvdg5jcpuwbqs88_h2ndxltewrrus1a2pzuyl9hsoti6cb354u8cnw0dp3sjwh0dwhsnql4grl8gbk8bea0wxsw6ewq483382ro_hvfpxedwdja2wzlqbaxkdzva6dwncs1mwogroixnhpzias2sx4upowsxrwodfz9vqshvh3wuhupu2pbdvqmgdvgxvamaqhfqxwwfktn6tqleg_ixphxdjzvonwthlrey0i2puyuivqdvcsbw_6bpfz8w3wwvuolu9h3jai87re6uttlv5gwq_mpyidjwkauo0maavixs_ivs4u8jwwaoytz_mztadcvqny9slu5ciqkqm7rdylqqn5ro0e9omm9jmmdjim9km_9y1sjyxsjonq5ijc0eukyephjwawsh_azgqokpcqyqmkpg6gbnfexvmfxbvavtfuxvmfxb1icouz3p2_iomlozyep211db1j0hu7e7ho8aho5rmmrk1pef9b7txakzf_d6m2_hwpx3cebcae6doy9tp8_j29_6nqz1f9oalcunhajxoetjeqkpzdim5o_jrf5v4alnfgdphvotppnub_pjz34btz4z2_7vb_ojp34t3znyr_cb_i3cplnc5tbwfgqkbmeifjoc0ynlsvpbki2dq_giopekleny58a7knngwwneqisreayjg3joazsssqyvbvspm_eykortpzprur1qsxmdrqkybvqvz9fk2xegalcmrrwpgq2ejbeltcy1kqllhidjps_t0gqusn7lklzk0twqijr0necnqmkzgrinalm1bwtbp5javplhpivd0tllwuopgn3xxck1kklwbb4zxzdzbtodzotr1mpkxrnfctvj_iunzgesxmmelcnqkrbmnxewhb3k1o3c1mwvcfubvmvtn21mhwog4leb47r93nmlwzth9cdskb7aiphkziqyoovneznoae9ht3phw1tb9cz6el_jocparxpa8erzqvtfuxvmpwrhqkxllxalpdtmhuxw9twnvqwdffb1ny1fnqgde_c1peckqjvljfqf3uezy_9ggcuduhcwhs4d_nhohdxcg9ffh_xro022fxfwdbcycm8kxmxiwkw_bg_t4k_6nkbf9p3ev6q53n8vc_z_favmbp462mn8de9l_dbx19az3pfx_higlk7qmrw2h5o0c9nbdbiykqcqgxpd6rq3boklgnucrarkpl1fdzkty2zerxkct4qq1hjmaxlmaqvlkk1_tgzyiharxm_agogye6tusguvaxzzluovht0launrfraxsptk3zoyjgq31ttcvwds6ciaje9ooo_fa6sw5oftyjuqf4mphjeaqtqzabqkji1w_rfjmv5qwzzx6leqjxyuql8ksm5qzsd6kml_2kjmlmxig4wsh7mcg7mdbuzrqczrfrntgsopgo2pnqbk3mhispz_sdynizywujvytxryyxrspv_cmbccmbejbsbg3ve5r_d26odqxv8rr342lartpxxf19fw5mrcqbutjiaxhfae0gkytp1dopud_f4ouw_rakpx_4uh69dppvajyapqepf7et04t21m_hkbqvhwq_bampr3eyqtr_diqqsiu70n8hunhpar7h_ugtmhedndmhg7m3cvjuarg3ecykrqkkjf9m7d3bhpqyla00w9tkd7zignasol9gv6mll_8luk9ifsccr2i8rrtbv70nh6_vohmrsooj9if0yvaemdvl16jqdg0jtdx0drz_xa336rjcvogei0y2hpr8w4nzzda8bgi7jldfv2jbw3u_awznxen8cpn77hhldqy0wnfb6ttb1g_fgry2vwe_p54kp0twaaekg32gfvgfmjt7doikpcqz_ata1d8_fz_ae3eoaqvkcbwthtyp2ltwltkqcic4bbvn3dey9ig8kevjgowqmkpj6aghqymgidh48iceeeelb1f0kuzdaqwvtdxdm3wgnhzui3zmwvrrqxvvvjzub5wbew_xzfuxpnqa5qihgkknu3czc0cf80cv8yymbnq8lzrvjkotkyuoy4ijpefiuufgue1g2paxufkqmhyntq8rwyvpubciwajjnh6rotyu6tsqbqhjdpzxqjyuoqgiqjojbr8mvenb0ayj5vwnxj2vqzkmnu38sn9uxzvp1wpfua0y1lpsqackxtvlhvdxliqzv2lfuq1ybtrmszgzkerin2fzdhizmovddj1n_a5g1340uqsluqocpsavvkfwpveqvih_ptoxjmcfscwvqhvwpft8gvixnn4d5uoxlp3jd50se1efz3j9xcdbtcdgj22zzz2vqziarp5dquqgv1qxtcxzgmgzgc2z3txvk5v9qyaqhv_j6gn71680w9drla0i0a4l2bvn3nkxtw3eyksr1na4ehutdzpi6d_9sqey9imct_7cvk4g2y8ubwnq2hmnflaketduopzph6pvojpb3o39_ap1xwmfqo3ryktl10v4e2vvseuwd7eji_wau7u_ga7bvmtqarkqxblqvqyndshqpyka7ga7bvpjaha7ubnr7cluhqyp7kei_givdcewfjmpuqexpdkbpjytq4wb1m5hk93unujg4qtjvq19hb_r0_llbdccs6diundo_ow4kugcx1c1aarxebgy3drzvubdsdrc_ekgbie6hlv77_jbvp95bshtt9wamdroqjdhx7puh_uhrsedqsxmmltuo601fj368g64jaa8epxvn_wbqb_o0cu5hxwe9zyayokifybd73vsutfuw9eedqreqfxc189jdhqmpxrql2ne0pzspowemrua7j7xhsccutfuw9dhc1eqlgieeeaihdx7ehqsxfezdhtb1szvumhx3wntn1vbrg9a9cvofmnu8b2msz2i8z2iyb_labbrdywvmasym8xamduuwcm2x2rcpgeoou0sefiuco6lbwchawcjawczawchawco6sbzdljvsjisolksulksouqaprbugy1b0dkttjux1ypifkvorkaxdjabikk0enwerw_flxoovnthwifn8dvfafdqjngzcrbu2uamebx8vbg8b0sjib1wbj82wastybyofmkusevwbwapqppjklzw0acnulp6sual_dswpahhbi3iso2k_bt0li_wug1elbmtxn0mtmreryjkerbnmijtb6lttl6rulbfe5vns718u_2zz98jix4mkqbakdhykufzdro5emakfg1mff9o6i8m8ham8q5mpvb1ni_94lmz_izktixltlk8np9nqnzaumvuhwnrxvwl8buhsltj1t8pujwyer6lr3s3b1hdzr9cw2id3twrtb7iktvmhshbvqnvl94wpnw12sjqvyoql_ql0dkzqdsswdwb_al2daqpevgemxtaoov0c1afdvalrhwiqspiq9agjow_5ta39xzzmxce6vhdgti9a57oejze0uq2yig2aaezclq79ondrvf6970g_juteg7z_pjbvvac_l87px9hrcrx6_hffcuzfhsbugod1ww4k9g8pmkpg6lceu9dwqbmfpqapox1d5wolte2tsrstj7s9mmogtacvpaqlkk9bt3zjmnrf1ass3dcvqoka9iw6sk8zdo2jgvxsosayyo_df7vvscacqrc7m1_j4iywdbmhvomj6v0pu88_thbvbbvmvtd1ychucxcuijlmyumxx3wrbw8exohdh1vm6i6bqvtdqwvtdy5m3eoapmoqukdhkqkcx3i2jjqly3kdk5qdh5w_j8sftmjatzgrz3vqqrrpeswt9v6faknubnlfkadykntilr2oveiaocphcqsf0yapuvogjwwd1awd1wysev6tqjwt_m4vba8qt0wp4grbralg11hihvust5b4khepo5tlnppt9uzmpsokpgr_akuxlngkoo2vufujcepxaa2yvwhxj_cpul2kdfcjnueaa73xnfqrvvb0a6s89woxvwonby9zzov_fzpdy1vqwbbvfk_vkdvvcpey6ltpgt7z_m2yzd_wsrwdqqkmlpr8lfycufzurovhnlwppgjmvxpbwbtuykpzsjeqx8fejjnts1xalbuwkmwqypmpnzjwzoavlklfjuy9_viafuvld_ppfuzdgza1icptctw_sbwbp0hud6q6dsswnqzpp7_fm7ketlx3yexa_dtxnlczte2jpyobzkg2_ed70d7riztb_bss7ejnpwcm8noy63cynrajv2ubqetruczvqq_aqdoxthccq279c3yok9ifamcxpbl5d3bhbfktwpwrgkkm7iae7liphr3houm7fxxopsjm3_ryfrazh5bbvpa9cqdxx7fet4k6dpa_grrnxv_mdwcl82alv_7k4wp9b7f8fo6sm6fqvsh1je6x8fubvo_njh6gz2j1umuxnpqjrrbtx9dw6il_dtvpvzhilu5m5wbqtzo4gibuk7gyookpf_iilcmdmbfoh1hvsr_dk6uejxtpu7cuxkmeiqlzspfz_kzfllmr7esaoql6l44tf3uqvuie_sawxqwue2phz4bx_7kykpcqy_xjh69epvasnojppsvnzw4memskng6s6fqdtzqwvtdyzm3c4apmoquidh6liwrp1jra6cyfuy0b0mjzvmpeucdelhrnmxq9usniza2uel1oc_wcb1srjggw3gpgr0kcw7wdycrfrcomf4sbkhw_xjlfjwgkzddfpzfgpumm1fdzgxlhncbvauqtssr7brqdgjoja4hkrbqtrgbfc5v5tgaomztvczetyji35amahm0idjqlwlz1lhq8jug48nfh5fa3cxvdzqhzcs5qgb_r5kzmojsvh7mwwqszmqwuyvyhkrisp9rwsbnbvavecvt6ukalaquv2bnqmkunzqcwfv3okfrnaslz0ks2z1l3tykhk8q4lgahyksmuql5dn5ik3dspvu16qvkvapcbgmzzgsxagsyzgsyzgmoysolqrnpxn_6uequm3kfhmxrzqkzi6w2fqm_b6rdczy0x9gdj17vn8lnwp24epk8fammz_qwptaduw2jqzlsz_bfptfe1o78tilwqgj_8hu7n97wjvy8ocknhcclpxpdr1_ja119eo9r6clj7k9bwj_xhuwwkqckx_vtb_e2gqfrwdhcd1iaiqcqwjio_vfl0fbg2_1laufb_x2wymbpdbkjlxy_ul4y8tpmrhy5m3lyrwlchu5u9wmk46xqe0vo6mhnxwywvtfuz98jjt4_b0dz9d6trg_wqylwgqt1dscs60l9tmz_9xmenulpgygr_jq_b3wjt_7uq6bxosvlf7btalnsmf282k1vbj9_nkvmvxmz_7_4jheknf7uq2hepyd7_7j6htmwyeqqtiy1a6m6eqe90ivf4vwsncqyqmpowywqlushhw4clugm1fsuyuvnh6nbwumhunqltt7ogjxqe7kmygtn8gapmluxqnn50_hkgrmywpzmneyzm2ragbk7gyq7kekqt6ssyj8vkvey0vpgqlacrjcvbbopi0c5t_lkvmok3zttv5ezk_dscahk7labvs2vqhikhrufkpgqysgvnryaqja_gclctmdvu9zfcbspbxulncmelmqiginnnpe2_sid1hpt_bgvwvhgurvb9ubrz1wggq6jeqwo8xzuuedvsp5y8vqx6ztegla8r1kk1zkxlygxzqrdnpmpoftkunkiswgfv4ya15k2pdcuke7_pyaucyllebvtjcobkmwz_vellyrhk07boyl7gyrbf5j_rk71fkfmnnzu2erutoqstmopxni2jrinxriwxnmvzqqblpcrykqkqyub_1chuqzittxl_9wvfwdrdbvnbbp53pt4etf37fo92jdb27mgwbf6d6p_8fm5_nslre0qqeki09yc1mc1ftgy99xqmucluzloymkxvjs_jtcjuqu49dh_ymsoxda93dlknygocqu4f_ipt_t0yihk4qqltaokmnedwbp4ebzslqdyqehrqtb8itg1rwwimmo_z_g_0_xph1envpvj32frapw9qikafqvmwvchul1wzsmc1qydquhcsnzfvk5maqkkzc52jbdovffhm1p7oui2fywptedummalfmuzdd_gzlcdubbl7orevkcdjf3c_tf043lyhyh7s8lkcqqqmphsbf6vswfhjxyxiidukfuzd_tb1o2uoyorohknbwcnhdul3key1zgyqwa1ntgo2fjkxhoelje39rsxljzu_gzlwpm4vxvk8jgdqusnbfnhhvdqfkblz_gdqpd6yfasftl_n5uqazmxbctlcquigwxkwurgrmx1ktbad2wz92oafjwhb5hiqmildxciruskgt_bu5i1gjvsn2jbhjstxrb6pvkzw2c4v7_ms1jdup6zqncavqshd1io_j1infk1h7duyljomcexkqdlejsx7jvalltnat4rbulslkt2_jgirvhwhclq1lxwqmwwqupvmlc75ypt_pbcozazwwjla9resv6dkkopztimns3ppn0hq1dlwmc9obpmvearuczydvvfarb_98vgj1wiwclohmwzupc0jvecyyub_caqoldl1fx2mksu_gcr2cqiudcihlf63ocs1japtver1x5g62iwetpjt3l6bqw_hkklaakbyc7j370hl6p31hd_nxphkfn9swg0iuwf3ezgvln9eghx_0oe4o7gfie7b_1j7v_icqqfujdr6qm739rigffb_7wsmkm1fzpoodcfaafw597v2l5czcvpognzg9ddjmqdbkkb6ejmp_b2kzftxgejq1bstjvukpiqy_qxa_oozqa3ha0j3tdcru9pnjxmwtb8zgutnwnykqg5l0dpwmosqlkgeu1d62u9vprba_oxxzwtt72pzx_6jhcczuy_h8y2a6i6dqc2jlkkkpj66aqrxxnvthluxgqm7a6zudq0vtn25mhwra_ioqejehqmazcpugqlvx7mkn0wuccalg1ndwbrqgriydb4yzafk3myyh8vygjglfezn_gk289dizf8aee2pkdh_cfdhx8jyjcbyoabstgz3gzmmz7p9_oovhdhwmppdw5hosvpxuxyks6icggruer57yba_fjz_r0yltmi_ioemeqguanoi5ao2bs0gsvol_74eqby1qg1zrgxfakuar6r0jaluq5hf2ojyulvyxjvbr_gc9fkim7_aqvx5xvbuksuham5gnn_hta3lzetughmz_fc447bii1kosgrqdmnkycny2zpfu0tnmalrbmrs0cvswsalv065u1o6g_m8spnbmnqsjeuqsivuyxklyxklo1ktw1mcqspzsj2qyoqjg6nxwpwrx_8i1xvm3wuw9cgzqqrtp8xysbywmnr63e2kp5pg6meyiop_mfuwtzxb1nsetpcpbahtzffue0xdixvrtclunet62jefqbj4qgmmrkvud9fzgygpo9cnx8fq6_37mdh0fj8gn4wpg11bgnny8rtimbwxsqbtzkyydewkkoge2rcm6t5rbwemukxac4nv5jbvwvvbzkevv5fynxatgazvj5o1vvx89mdqvdmwgxsuuk1r0xc4gisbaakmg_qzfexvmpxllqcshvnckdpsqbvfabquuh1gadtr3ovutmfqzpovfkktbvqjmahaukdv8rjwaqqtw9tm_33uu3g7kqdiyqkhflaxue209scpykqcqqqm_lww1fo8dqgogqm7b6y_aa0vtn35mpvba_ioqeiehkljwrstmoprnelqwhqzyzkt_vdhchu6iymcicmcisnnwoxgzujk4xyxx3axx3kwuos81jklhakd8zuzjm_r9xpfadckqmfzqjyan62jkz2tfqp_tkgfvjnupl_f8dgt76jkam_rm4pigehzd1fgmattw9jnbwuetve4podggsasirvgisxaxkqfr0ipgr1pgcpjz_s_nhvpxhls6x9ggy_hiukiiwpljysctpvgdi91_yfl6uyaoksut7qkkwba2mgveyxwwyqfkpcxgf_swyeqvyljqxl36uhycpd3alc9wikytzugfdnxucqukdmrcgywyvgjqlsv8wasvlajtjwpsyxah_x5goh5mbyuh3mlzzmfh3micxu3cg0xherggh5kd2kbp6ajqkznwfjpgthxchts6a0_yvm1og0itfl839omlvzkrqbvzvr_klspu5mmbrnvtcv5umnlakrrbvbmptyphxtkpl6v7n1_wdyk_furjb_2_fm7aa5e9vgcqjubgbt10ubvqrrn54ncqjwn4cp_hzdznt7_2tvpgpoupkydbn_euynpgwm7tjbbivxg92ap1rzebscj59rpd_ikr3n2l9gmpwpg59rnxtg6mbhcqyqmlotmlqgz25_vomnf2tzs263y_mnxemtw_ee23hut_zflrb_m7dun9n8tzufbglzp_kstn3w3gpx3wmwndoqmkpg6sohqzungqm7b6bebw0vtn0dmpv_a_ioqeiehklnnn_nxmsornc_hl_aakqikc1hm7_lnv_i6j_lqtr5lp9aktqyl3p4f_r1oo43sx4rivvfhqwfr_ko8tlwqq8a7gjc_gluay8iqd2hspymsvnfwbpphcdkchlz00dmcrhphhjefste1qxye71qpdaglq3jqzhq9amzbrs9kn58iq5khcgmz3dvj5t8zxketx8awaxfhxgwcfrqywb164mlkcm1jeqmkmzzpzzublv6i0xqpcputvybreavclyibp5baxuuudj82iegwospzpubatmrs4utadq6cn4ubycuqrqdzqfrdafwfjeggaoon7jcznjmnzj9uqcaivymsvuvvaisl3wsv7yoikrsyansntn7f0oc_1bizaruyk5ivx0qocil6ptmkco1h_wmturjjwg5c_mzsvqp5eymzcwgqqkm7g1l6nzhwvqfuxvmvtb198fukll0qud1s4opsegcbvmvtfuwvcfubvmvtfuw9subqdsdbvn3hkzd7iiyuvng6nbnuypqpqttj_i2ri3m8fobp_h8cyfx3imx8dkrp8cjl1_bcydewgsvncqrp96uugyusibmgfszl1q0svj28chmj1eofxo4vqrw3wjwrwcfxabql4cfxqb_tgrghvhocljtkj7oxj_8h_8tv8ftynobsnyv2cvhpnkctdwnivzimj46mighl_nbvqj_dogcfpsmkvn9vm82hddqsy7i6umjmavqqarlnd50dqdtnzrdgqtnnjmj5z5skdo1np9ajsaqwklz5uxuyeevnqqy1qxflqriv61la79qpkb7jah8kowpzav6vgbukp8sylxkvzuuqqwxlklk86_llfkq6wrntk1yli0vuowskri2f09ziis1gqkptvsnkx7n3xpyrrhicpt_2sebf5f_b0uh80uvgu5fau_tqpwqeuid5o1e3skezsu81pgshbgsls3_ktj179j85dr1poof3i8gvs8gvcfscfivtfuwvcfubvp3yu1lvazu8jgfuxvmvtb1j8du2_jk5m18qmcqgqkkpj4smory8vbgie8rmlpjygo0ycv_ufb1j0du3xlg2yxzothagb0uecnpx_bykqncc3b4og8jh_hobg5je4oooh0vn8egwo703m48cjszhy_chmnjtt_h7mcpeqdb7oykhkyqnkysoziyudv47z7_xdxh73f8al_n_es_d_dzcgfg2x3nomlwyeq_5f4ibd38vf87_93dmj6cl_w3_r_7_hgohuvufkhcmyvebuknkxjh4do4tnrnesvdjarsxmevvzhwv3c9w4mysijwqmiu4jvhrjeewero1mzohfuufyzpq5w6vnyx_sntuk5d_tsw19fjawzhf2n7p3hkowqjrxbntv8g_zyrgrwg1hekuewgmgdi6gyomoyks5y9wpkvaar5zyig6jxluvubaekglodluip7brybhjbvcfk75ozus0waqlmgiwvigwelgvbczayayqfyqt_shwpuxcrphzkdfllpiltsx4wcqxmjwxrzuicm1ogodqpwzjko5jmo6sg5hkqszyf8azjmnvimgpgwkptkxhom5srqmcqgqkkpiqyqmdq3rgpmkpgqokpcqyqmkpgqokpcqyqmkpgqokpcqbulphknv_h8qu8d_l7mgab9msesy1zvdjx913mcahvxjht_kuh8ywx8jk5hghk4tqwl_5tcziaacaasurbvpfhzp2f4m8_uoypphrgr5_cwecf38bhn9zaz352hr99pivgt0_in_zbb7f92fi5q_i3_rp8x1yryyzhxzq4n48mwboc5m1zwc3jh0es9eq0jbgsfth4yx6vshuxuupfjkkt19mqzt6yi5i_jegxn4c4ulqd4yxaeju0smuxuobkswwiseo0dhzihyukmzagwrmzwqkjasbvsrtrz_ovsnlkt1kq0k6lrcfzdy1wcbvxnelas1ggfdqlshtquilc5m9aseut06imzzl7h1fnwql0_v5h6rklvzqmzxr7icoikqatnemm3_kcnhuhisqdu8svqxszwararyqvhyknpzgk_7ucjpi9_g7plnp5azoq27mnjctozibvr5zkzvhiqbyfh5lmhljstthzpgnrd5k5iqykqcqqqmkpgauymyqmcqgqkkpiqyqmcqgqkkpiqyqmcqgqkkpu4mmdqwttcrsza4no8xxnofhyr1vp3_kn65poel18bx7vujjkak6ov7lqzynkaxduxmyxhpvtcrkwfgmzgzkmchybnmtu5gdm4_1pegcabaowaurhpzau4a54c77_o5jx5h2z9j4mmp_kf86z_s_xkpmxt8gs43qi8fepsaxmbwurzlzmpbw6cw4_spm788fnrzuq0v8pmw_dioarnsjkansjm_0zza3zvqy6dymt_hyunrh6qkfbdodin7p1wdzukpsjvhqvs9a_ucnzqvumdaoqnvhzxmnxadyn7p01dgtsyx2dvkmemenxaitxur8yw_5caqhovt8whatam4qmchxdpvxupk9speqyaizznhyumj2ujqjlzukmz6mopqrmpcyufs2ufc0upcywc62tzdzbbsfmzylc14gbkczgvszgpozjslexqnqmjobdxqfjhcizgmyzgslympnibvfbhwfq1atsouangjro1atsouangjro1j352fewdz5hf_vlwnn44_tzonu3hf_f3_j7_i_d_ilv_cp8hd_6e_ivakktrz0fvybwsgpm_cx_oee3hm6hjpvxmbvyxm8duo0xpc1ljuclbq9vd92hobxjwbsul12anfvvom7ean3p34dd403sny4hbvow7j52bfxq_tf4bf_73_bh19_xrvdaers6vi2fvwpypplqaibwzvli7pnlbocss7tcmpogqlancxzcknbp6vomywe5fbypmpqr1mnwbpzywqspgbcxt_e1snykkz1kwk1wboalzx2d7pedwiwf1zqur2_oa8j_z9bfalbpvjdgoo_lfuasgroubuoqmqateqd8imocrlp_qeveblbmhyfmtznykvdcxkzfsgqmsvl5axgiltf0sekzq58mguscvumwxk2z3wxuzpdqz1g1oarevtmo2jvimjlj8b0xxsnqqgkjntyey_kjuxkle2f6vmvcpupuxvylsltn3gvfkmkmwquqyqzapspiplqlkmkmwquqyqzapspu7j2yew1cj43shq2ak_9ylmm7bmnjctgs2tchgzm5ab_9xzoiutprpfgiyzzdcanmvmkgruhhe_akwkt_e5_ttwj33afqdty8d7mxg08taeblova0ygfz5n_wjuvb_f3j66w_g2vgyat47rjazpxnmyfz_bokixmlhfazhlvacezxbf71iwvlyed_vo_w1yucsbp5vrla_qsicevug35czpmbqafkvcpu_uy0pt_m2_3huahb7fbcbmllxg2gdsrccuossldi_amlyc_krmc7esqgkxhbooykgkkaqq1jnyk3nm0znsnu_y4yxzsqdvc6fwjz8wt6vzji6xovtiywxqsrnfjht_qwhtmvvktv9pwowjnwbm1mj5bnmttcetzdgnv_xrm02f4kon9kgvkcqm7_cqqqmkpiqykqcqqqmkpiqykqcqqqmkpiqykqcqqqmkpiqykqcqy8epo5mlixllfx4baenxnovk3myxk9pnqz1mindxbpppoczzcjkzpizmdo6hdmii_mcjqwgakslcwuvafeuv4bc_wuo68_blf0bguwdclydcjihefgh4u3_mbzf_wgr9u9x6k_d_zev_3_mlayriyhx86mlvlcrdhjc6qstkryjc2poucg0j1qk9vd2ocl3hhpwancorpxgkyfuayxpvvyswoiscrhav2quqwvv0r7vruhi6heszuzs_tbha9qktebsuxwot6nqdrkweefz5f9bkp_jez_awem8ucqenvsp3ijle6qolwxqluwg6mk8m2abflj6lqqoiqkqarmtzlxmoojkabky7eskdk16mzyu10qjyvsdkz3_xdceh5kdzapfln5zubnwzsxqtmyekrujimxnmxqvfe_jcqotprnkpiqykqcqqqmkpi6n24kpiqyqmcqgqkkpiqyqmcqgqkkpiqyqmcqgqm7caaozan0z2hshr1he3hqzaw8_ubb_mfpmlnnzupu6fp49re_jrlnlam5soikmjidlbafwthdfnhgdhoyr77_u_jwd34dz_zlr_mv_y38jd_rvr9ju_gupf_nx8zeh_bqf_p_cv_t3f4qb04visru_a1ertariw1xk7ycvlvxkgriwbikholvbmy3_nyaolvz_tvntfsxwhzrqyws9qdrvvksalgcrgtzyzboks9qaftzgvnk_np8aic0vv1e0qepmrrlapqxvusbgfn_drf1gqfmqau6wphrvjz9kp0pepmatigiuvqfkeiqnbt2pnwwl5oxs16xyvmoeu1nmshz_mwkpk0aapekwnvn2odfvw3ktmput_kvxzqbofjzmf1zos3uxrdhvzvojneq0zmfsczcpwvkdoq7r75bs_lq8nzq1mjozy8pugzntlc1fwvqfuxvmvtb1z9wutfuwvcfubvmvtfuwvcfubvmvtfuwvcfubvn3e0wdz1myynu4svjc_9vrno0fwpmlqzh7cqhnlw7itp8q3h54h_3xrjhnfv85bmwnszdb_qvuk_uyl1lb_4_hdlzx9oc4de46fnd2kl4_dxu_ohmnpzx3dt84_xp88cxt37wwilchrmbrq5bikkuryoivmlmdtvmhbfedsrvr3gzfdjtt_gkolqu1vsy2_xplkeqrfypzuuvsfi8gqrd4cyu_fyotkvutcvubuw4qz6kkzapqrzrhqos2zraarqbwuxiqgdukh0uavdgntrzuwkvaz4vq9hkl_nklthufj1souk0xcjobqvifjkbcvilwwuafnkkkwzm6ugmpkcqmtk2wpqlukxups2va6yueouydl0a_j7jnn3jthuxpdqzznqy0b1oahyopfhvq5djqn7uwmjexni3kp26kaxa7zf_gwypbhgvtfuxvmfxbvavtw84pmkpgqokpcqyqmkpgqokpdxwmxr9_fdujyorogqlfza0vtn1zmpwlrogjbqf7fkysnbrxhjlfoamrdxs6r_vt3mxouiyuh3mff3mfb_mldwtfb_nlf0vc8l3xsvh0svtifvhkgjuyzw4uv3ykzrarho_uednlhb0_aweksruz_nlksc_h7oq6i8qngkz6vba6v1hw6tlmx_lqkhtvgqpcosolqbrn1nqhugvwaooskmhzd_qytmqkdwwknijlanwviatqsk5kvwoudcdlvnxtoyqliixsprphpe6nw1q6jnvqwastsi7lpgplarx0sihtczare2oq1kzn378zihplte0bivzmhyuvkdtvrf_y7gox4hnmbvkmepgruwbqxnhdro5irmhlvequhkfusvltbmsezmncqfoznohurekk1yyfg2kdi1na3kgbgm_zux6mbuemykqcqqqmkpiqyoog5xrmvtbvwvqfuxvmvtbvwdshdlm9z9vykji6m2hqdtdqwdsdb1o3u4apgotuszg6livl6ljexljewatd1ymcicm8iunnjkcqw1w_rxmycwxqqsmv_zkljvitjsse5osofoo2fksuloooloookiuxy2uxyyuxyyupk2upk2uhqyphoamsmsw4vs6hcpqgoobemkedkqaqufuuhfal_qrsfwrukh9z_isspebwtbyixfqcmqyrrixdn0bqq4jvk2iwdz8vqlfpuqygvm_2fcpcrcuckwkpdqapqzadlsekxxtj8ovxud7q5t8muqteduwxs7kkug2g0hk7ifspdhuzk6dvmu39gstayvcr5vkpfypzunmezt9z9rbu8wjnbuwtuxkemnvoklntsvvrdv2w8slmhy_gcjdgvv_rbhwizepwxsrw2sbydvcru7dzuzbvwdsdb1p7ss_riyu_sdbvp4aoxh4mphci5thx0ye_fbfb1cf0j7ox9cvfdus3bvmvtfuwdyfc1cx62tpxnpwoyeoa9iw68k6cqqqmkpi6k2dqhqsxkmvlfezdxtc1dq0vtn19mlv1dr81cn2tmhu8x6ravcnb1sdzdqy0c5oars3suoszccueuhuxxyjgoi_lpzzk0ayqyngpwrbwmom408ckw8dtrocvsocuizspnfitkzspziivlvjtycbqy1t7keghspgxxikqzz9kqkjaqs5vnzv4linb_a2hsa0amiiaz5quwghwjqslcqlgbfjzxm_gmzt_dvvmpapgsoruelrojbnzrwyrrwaetrjs5qiqj95z2wtie3_rjagqodhbzbrdiwq5dlcafxfzoysrpeqtcpxciiunahykdfyomwgwkwgszq_lzv5hw0oy4pi6trtlpi7w72gh5gkh6gjoj7s_zabamclemfuquxmojucc_g3anjlqyzrrythryetcvnofyrgyz_3uzntda1pr_fo78lwhvpjq4y_voynvzacqqge_poanlxrmpxrwdqkvtoeqcirm653dhdmzfeivamxms8dpuzwrkplu_m_8iuru7cduzx0tb6fbd1398puza6n43jlz_7o0zeaqupotisqshrjsmfubvmvtp05ygoops3_twjryt4emjrf0tbxml24qjspxzfmvyhvjbl4xjutmhuf336sdd9eujbvwdsha1nhrkzw8obbppheewqm7lkyuteakpi6u2dqrmv4qehonowpy8lez0brms_ai7mtz9jml8qnmjjts7rdllpy5pzmhbkphripgkczrszofpanaemdofyrzt9t_k1lshgfatyiklm85cwpedthzvarm_3msiwvjgjnqarfzknmpxijfcpisrd4c_ung02rpsruouyqavmjwsverxnuaioy8m9g87dk_rrpeg2nggmefghzr0fvya_hlp1k8a_4dvbzcuvts_gw_c5cbqlozopvh8jh1l1zmzlk0dpu7xdgnvxhiiojwhlzz5s_w_3llpildwvlgpjsiy7b_em1pf8qjwvr8ds07mbkdwmg5gmmtuydtoqttostqhwqz2msyxfezzoytltupjuxmzi1fex9addvw198fq2_vvmmhrt5tuk2ofe_70w9ypvx_9tmpxrwtq2fccbqvlf6urgsd5lbvpxczjw0y5jwqrmvdydqhtf7hhc1fz4oojuraidx7u9dfm7cfyphyfqpyhmodrujut3eia6_t5xuzbvwvqfu78atg1ht1oouwmudl56wmruaxqqmpovw9qvfoexnjz2wdnmxtjcxjbbwvqfux8otk1uknjiisdw8obbxlhwqchuxqhtn1tdbvn3d0zdba0fnqjdkzb1lguxopxs_hm5h9spgqltp3wxlkl6zncwfu45bqrc3i0s34tlylfdkns4984ark3my9nwsvryscykxxsruinfzbdlefohsmxdz5pcnmrzn5pbhwbxkdm86j4ooqrj7ncsx0ebvztfr4zsqbz_kzcqqcrz6vmvylpxgxkkvsjvupvwye5v8r4aqgttp3ipk2bzn4xvxxrqcdmujfnxoxs1aejlf0uc3fj8gn_qslfsc_5rwgvabo8xjvqflxs6ukn2f92tq7njct6ykjvnhcizvqmss2zztxk_r0mys_khwdgjvnrkhcfqysoiyqpukzs6z7_d_aklwd3fbnghbyguzdmff9o6jamchsmr0avzmnq4aokb6mjgxfjowmjgwndwxejwxi20pwz_dxgmvvpn4gtdyquuqbsdpn408dgsxe8stm0eqvtcoxrsmuhqrtye2id9xc33szh6ubnfqslgagphw1rpnvceto1hz6itnfvj10wzse2jp0wh2dl4g5_dztsf3z_a23cz6g15bneggkkd6ep0oas7uq_9l7tlmlo2ub_j7isbqlb3dzfmhdrp54tnp3_pont_0cywve9drxmcfrbmfubvnnfvea3uorhm1y_ji67yljssoexxbr6vg0mbqek7je0k_nndvdg1vshtqzavetbd3_acq1v5uzbvwvqfu39omlqg_s4wmjrubf7vqk92y5iaose19ws_oexdaxmto5kmk_zs3vezb_dzvjf8facwt5fxumnn_cikrykmwqgqkpc6zeuhabywrshr_44os4epagdh8_rdjtdwlm3eoakpi6c2hqvtfwuypqpqltrzmmxrmwxjubezkbe3myxk9qdqz0b1mfc1m6gbbzwudfezhcmcqzwhrlw_tc0cfi2cfw7aqmmyukwd2ynkmcqsbbolfaltkpbclrc4wqj6wziqmxmll4dmnz72bk5m2mz5_hqxodbfvdf5rtqrmd6i6dghs2fvavev8opeu8rcrs9jwghrliseuikll1v3d6mxm4nyoyuypr_mqumroku38eu82qigurklwutqlvaowzwim7dtwy9gdcmcrqvaapzs7vkvkejgu_idaoxgqoqqxkpvzzphiqh8q8cnyos74iqaaxznqgwh8gqcsvnybq2ueyqmrupbkhxrhaf8ru_slz_fz6j9becbeqfnttellqoujqu5li3_ojmcfttgwmtgsm7iekspmhc2oaqqveqzefxknv_kyb_2ncqbudziaxoh2bb4f_aqf3xkxjyf24r2ptf3g4fy2hm4jmjravsustm0dqvtih95du4lp1vqxl9ggi7ktkfnzpwhldkjfwlscq6rkvytordt68hsou_o9ae904djwlkn82aejuwmu3llfwx3tgnotxbi8jzhkahx_4ay2f_0y2hp7cuuqu69g_2azqxpfle81blobzm9vmco4ttub7qenlkl6hzos3rjeou4flnfqyec0_z5au_04outzyvyvh9503xe5brwmdqe70yhjgiiaqh9hr8dx6oux_8xjfuxvmfxb1j8tpl6mv8npavmvozprhx6ptm3s41mtmdxvi7zef_p_lmuqqdf_qtbn4ehbo46scgcawl5_vm_fxu9ik0y92ive50cktl3yhx0xf3fh6slhnjx2eav_5gcqqqmplyyevxqvwkjtiat0lz88odbjrcjyorohanbwumfu3cmtn3ogj5qelonyepylqzvcag1qtmyytuy1mxm6tamcwtdzqr92_pgdgapryzqbpvfrphylfhylhnof_86ruzxsgxqezxzxymxm2vgvv_mrxbzrb0gw_ruzmhc9hwpwrah_fyfqte7yrip4xvf_gu8_8i56e4ves6ikjqhtlil7nsix8sbh07iwifovvdbtvrqk0emqsylqmigjkcmm8_cw_kvusc1grp_s_u_zivqunqumwpuvyv4fvsrbmcoluf7b87htcqwm8rq2ioarwhl_woatzz_ayhleqqw8aowz3jg_sxoth26w0peoazzwefp4yelld2bnavimwwcanle309ebeni62tsljsmveu0hksvjznxkdlh_2fvtz_jutp73v4d8izovcovunel9_11vutasv3x1zc1utfjjt0uvxx7xq4aeksgtjlxltopryosygzxdfdaeivrhiqaosgswgi4gcqaeilxwb4v3q30cno7w5_tf2hg0lajlvjef8_zo_d0a6basiib6tesr_f02bobpwvjh32xrxh_cxbmcpyxyhb_gfhdyzywpvge5rnc_wxiqmt2klyclqbsqveuoplt_kmpth0imhxwdilfr_ofvbkmbleywq8_fo5ijfspv3y1qetpdl4nlkkxfzt_haebckb_crufkdb_jw3_a2tvq_0hzwp_yobf3xbbji5wp0ybz3siti22rjn2skizesw3_adxhihpzjjtm7rsqwzqtk3hnr4cuwfxhlshu7vb_w2pzvnfb6yotje8fspundvdato1claa65wthqkbgdmgr50adonjnp2zypmoirca7w4mvax43tucqgqltjuwvclul5izggknv7qlt_sbf7eyu6a_bfmpt9j5x9tmv8freualyhppq9dkmduulk0tupr1t_lfaefkz78ptivmltd1scjuvvvx4mabh9w02ooltn36mpvr7qgeqvstpj7kpxzaipszhkljarnjsgljiomxnfmuj7imfqwlduwpfpdqmaxmjygqynlssju4l9bzfmyvhfm5e4m3rze8n8ri0cjcoytfgowehurxekwnavxdq1p3szhp4_bif4wq7sdhhy_gww_v4smpt_mxv3gd8_n_hl_4i3_awff_j9698te4dmmvhsb2ildaqmgqimt7bifp42xnh87gwz0ah8a_jijec2r1qnujmko5nb8gsnekonfj4fns84qdfwwgv4xmrfh5qxqdmtxgrfwtlje1yrc2yudxoyyuqb7n36txhehnl6qqoohc1dibvbuknfxa2519edtwoqiqk48znsextzdpqtqbuyalftizsmrulf5gxlha97f5_2e_phcbezogcfkpgvtnrvxzaioio9vgvfhv8yeqbmn_tv4qfwcoa5e_q5ozuaevz_wok7qcy5gysxkytrjqhu5t8dqqq9xby5sdkjntvzqy_r6fivo_v3ncktb1w8hubpv_3y8dmnp6cypm1meeqqmtixhad1a3gqktuqfsw3dzv6fsf3cvc1ojrqxphukvaepjwdqgmz8rue9f2wj4unof91cjnq4luwfbqvd0ar4gggkthahq3o42tv8_okynop2bkyhudgz6hc_yt8ycx_dyb4b61_i3hidni8dutt02o0wlsfpfqlu2iiasisds3i0sxdgqmfxcvalth0uzsmc1rocqn5seg2emrhbpaswxqf_xafnbrmyqmbpjmopnpl7glgfjv6bk1cattef_ob6is5gqyeotsfmrqoru7m4f5irtxrkmbn2y_ij3umlurqlth_uepm0q_kzc1neuw6wzbsyyva40rphk8c_ymmdiikhqjk84tajlaqge_twbtvmcjuwgbbgijvtti5hvdmrvbno_otvfqg3s5cu6s6dpkcnlljezv4nl5t_gj7_cgw2fgeedh_ddguv24_c_v41a7q1ukydqqbwbr3ieh9_5hg4d3olrq_pi2x5ydhkfh2fqgvng48py1zmc2zdyu1saxr6qonpft4tcnfukm_8ywfl1pre67tuyqu0ti_xnvamytfxrs78p_bx79pcfwhudmc6bnhnrufzczjx2xhcivck3hqsv5t2dmpgrqhgvpexrvrobxlbwfrsomzlzerurnhxygiyjq_zugvzk4_3onvx1ollxvocmaq7le2ru1i6nocofbcxriv8vi_ul_4gobqifr0kcgruf1w6t4tfm5spbrvzijm1t98lau5hmz_l7u5lluxkteylswtufs4_swc2_7gkizgugaguhugujugk7pdqdsv1qux9igvuupn6tmluuxexmxlbzqsbti0d3fh5ytt0ieyitocsgkkmuh2y2tyf2pzr4gojta3z_kmtilrddmz_dex9mordu4apbvccm78pv79kmno_enj8w3b1pzjahjl818hvcgzqfg2rcnohv0ab1wa7in6g6kopraobfzj3lfsdgyptg_frhvx9gjbvhbfktb1sxweccknvyhhbad38xmjucvmltn2ezt_cmsqebzb16xbtvtj16s4_frkhvc98_ld9ldeci4_dkyubxz9svlh0nifqnt4oazhuqbgd_lxbpoph2zcjopjryvmrr_ptjuw9ekvul355ptrbmuspm4pmlrzeyhh6tafqzu9h08bhd6tmjwuqzyxyssjzk2dzjqyyppuhmtqqje_mpnt_mt1hl_k4ftzxrz2_ht45butophgt3d8xcm8_tojvh7idbz51jkkdbejotogsnwrmlykztkspofppvhmzn4hga4gcuamga94rgeyatbm88khqoumor73b3hq7z8ib1wgmc7ydqpnfxdxxfkefp0qtkur7osyxdw3woptuqoew6pc8wroeeu3bthroyk5mtv9l_m89z2y9bseadse5ruyzru9_0_i2c0qqclooohrxg2arzd1uled5hvwrvmkxr7fitxeml_xklref4_t_cxycpz1dmpaqfhlvhlhzmpmfwvq1iojz_vwpvmkxrxrgwj5ueyhvu3dw_mumqahtfemag14sl0_qd_bfbcxbhcmrrzk2i7pbmfjrzulqcgvvdj8f4qksl3i25jllwiq5hm654o81omsyqpni5wpjonug_il0gznpblfp21gokljjg1gkcuyuw0mlutl6toeqr80kle_9rfumei9_apgfr_jlospwwymri2gikr24clnkvpv3uh8aegb09zsz_pvdxvmrdpagpspjevuqv5q_xmtgtl1wwe4lpyxrl3scoyxrkxdvy_buplspl1ty2uqhic6zrfrysqpvtsjeusau6csc1mbvuwncbunr9uekfobnqvuarxdh4yornotrw6mnn42uylvcf2fp0p7ibvpitcrbqicbeuykmgqhklfuidkl5xqubjuavvg6w8oogkggtlxbimhwtqudu0irwyqif2vgcrskiu6ezs_z44jih9dbf6fa1pxrqig_qaaiabjrefukfefo4g5cvmltp0kykpt2_schalttw9m_bx7kghq1oepn3cpnzyifuzhqkh26rsjcywg1njgxgtwyes2zavoc_nudnbebd6wcpmaksdaqshgjykfvpjimdyywsqh4zmynv_g8gwcnycxcxnihgcphcl7ojdruzo8i2xdoaxukwqrjupdmj7_noa47t17daurb2f19trwh5zg6uppppj0j3ig_wt3pj6fb_ozrn4_hb_8y3_nm_9crm6mhvucu8dzzj6ci1drcciv9fyixjmkvwi3ovxqt55jt2pq3slo7q9bwlb1a_ua9ebvqdjv9gp0avaxvqb7vejuiqtrq9dkgtjv90izei5boayqu4ixo6k45tag3oqi49vyofknd2ovd1pj3h_kpq7ntn3bl_ciqjkuugvkkcfkvi_vquib7chfpv_j_cdmn2dindbcvqak8ikhms4y80uoilxavbcwkc9hvsaw_2wjm3mrmupqvaidpzkcmzopuwaqwhz_yfmp5auopwxfkxqbfapjaalmfviwtv6rgpqf68h_uj4y1udh56y_upn6ngbqmovc1lufbgdzfxa1wnlc8sew_qezpocqbtba_d_9h8duugiqhqjh_wyjaqrq3bxjw9r7ult6f_fwlabqnhqyer9xefpmj6k5uquz9qqo1v2z2rc2njj1m3_g_zvmc1frsoi2fzsc0pb2ngyxmfxcvalth3t8mbrotp1upf_p5h_oud_9do22zdn8p_nt_xc_qy_vhn3a5v_588ndtz_lqd6omemnsduyblwpt4hapqrvkzkmprvwtsnrslu7qnth3ypjuzdhjd1yffwaypqzxsmul7laiag6gqxue0ong3jaskphfm0z3imznimz6famcuu6kqobkzf8orxkwtdvbvf3tmgh_f1i14gi39390t1jffk8fd8mjo2sku6gr_bzmy3aszj_r03apqcqz0093n5yq8eggexwu0fym_gu_lg3jrpxeqs8qkta3b_osyu9nmnydfp7d9uzyqzzdqxlbarzb7pvqkopt0aqt79o9gzlubua75uamgj5sprfj1qw1q1pa6xwjeksnv8wrmrfl7gsfm6h3u7rzbjfndguuorbfvzlemlpgzk8iwccrnsxuozgwkvubgzofmzy_emi8jrzpfp70who6ehfkcmrqgqarm9zdqhvkoqpyxwnqpl1w1esvywfadzbeoggq_seb1novjrbyeao9tcitsfvkotorvmyiyeea1bbdnx19r809pge5qz4qy9vfhwlqjuyvmfuowvtmkjlb1teu3c1ilth2kh4speqzkmcphqospeqzkmlptyoqjjospww_mpupimlr1yoqjztmgoc8otcul6ijdlghxj6bqyeoxmc25l1pzkp_xkmzcc1w4nc82_xstc3j9xclmlhfx7ug0_kxtb_gvx_hedggku8sfdhe9hfjrxkyqimwcjnlfx1xgq6jywnymgktmigv6miopy2bmz4fvhqmrvqb6alqe4omewozbg5wzwdv7gqen8n3_9a281xcrebumbmn1qepzefdevlw56nv9fabapzdl0ik3ui6qxigztxmes_w1makdhqxqq8puw6tblwfkvh_dq4auqruuwqj97zluupxeqw3k184rzlhv5o0k8lafbp5obxmlglgw_wetknjwbvmraqvuruadgfrrhjthyvcqnhbq3acs7xrfwbluykn1fit_gm3_bfpd6lsblalbcducfx9m8ixm5ixmcwmv_o6ievb1msnq6iyj8yyb0btbmjvt_ikdwymn7p0cqc5vf2wqp9uslqo5xs9hqzrd8jqzlkivmfxc1g0buwmi3tnomnw3_d_hg1uju7_sh4speqzkmcphqospeqzkmlotykrfzzczpfc6hklbbqyg4zwsp3wktn06mdvr2famhox8jkihxz1t6pm1gamjkqzygynt_ibgm1w_5stt2eqvuinqbj5s3lo5ul3x0elbxvwxozzt_rneunavv_hp_jn_4a_9i_zjx_91_jn_hu4nzva8ddpymr_gwf7zup60aquv3ct7_qpygh6eafp9gi2lamcqgtz_ferwl37j7gkhqzeoyfv1xo01m9h9cnzug_jqded1btu_ju976b073nuxaquewpezsvqxyfrbekol1lcfld0selqupwoxps_xdpv87pdv7xpfkp6qhrvbr0mtn_dw8fusfkvg8fust5qd4klvej4z2hfg0usol9kdjwpk_6uqrfp4rizsg6oocxzdb_gh0mqvrpsrc1jkxdhmkrsluplqmqmp6fl5owcqqmkp2i0qmk7mjje8pub0uah7juikzsxmpctal4siyfxz_buvgeziwuqegicfi4lzcpefcd4bkxitsmibgugwsmmlalkeq5qbextw1fqcvhqospeqzkmcphaughyaqeqrkmspgqyaqeqrkmspgqyaqeqrkmspi6nwcqr0xlleceb_wnaiqaeqy4_9jxpezkvhjxlm9jiw9hvmdj5lqmx145jlirbp07_uvv49cxe4gxhcwqgo4e6cas7hkw41lmu3_alcpngz6t8vhmlbqan2vx7_m3gds_xwqxf6uvxqyqvvhd6cwq0yt73jk8mojdavnhapvp_wpv9v1a3q4ga3ri2zucqnafwwstdqaqbotxprrnexb_qg89wybu96rqyyu0xiayqodt_u5kafbdzld1vwie_hcvztw8iv88glpvag4nqkvlvifqnir3gawlefp0ylrezvf8ydkvkbbb_btgqliqi1oigiwuxkbklfphl15gynsr1euzgm2sxvz_3aecklak0tjgrohgoehgsvapvbth6kzo4sxusvpp5sxmzsnep85qakfmhcuyggwyosqzqump3vemugmvlpwpeqzkmcphqospeqzkmcphqospeqzkmcphqospeqzkmcphqospeqy_jziaczx_zaxmkiavgjzmgjhsckro5uqcmsps3cxmiaz3yfcvwlgxuyjxf_qmfgoe3f5_4zten1xexhurk9p46avxknbcxiolh9glihawnbdjzuxacjeyypim30ym_yfar4aax7worpwyupcmuh4twh0tcn8e8cagnqks08ddh_f_pp_hopptiyg4zwstadywnsrb_amoelsthrshgvjuz0wq5kpukituvxic1mcuca4avg6uydjpylq_xivlqn_ncqbwdaatg1a3wlc3btwpqvmqofdyrdejygqodio_v8errvsmuxshqknpfvvqqywm59kmda9p0wsyu7kijdjshsyrhukqg5hui1f0es_6pfatuogvhcyonhykzpffzku_ihuyzzuwmzuxkw8ru0t_cdweymbskweiy2a8i5akjh5lgxhjgvvanwlgkknh9rjgmdxzzdjt5ciri0eohdly5miri0eohdly5dz92viwdtrtycxlyfwpscxfxhjwxkrswltwqlf5z00qfcqx3t8xffajqhzjkoyjh47gbn9fnon5gs4pvo93lg7gbn95no07jx_83q8oi1nzffwqmkswnxsefpqlzcy8hpox_x579_8r9nt_ifbs_sb27p8m9uwjlf_2m3h_7x_ghwf_a_7g3_8utve_g7xdhvjykbcqkdo8dpws_k5qnqu6nv_vkkcmhlallhl6mhj1bf7lakilwg2uqwvwprj6vfninsralifvuq5qtmdtj3t_jemgkoh1n23_by4nkhdplacqbv_vwkxokinvl5gzsj0qmlmvsyhtpwrmsvilzcrwkdq9jhuvdb88xzgc0eizmlcdzns46lajvunmktn8bcznbvamum4qkvpp_zkv4zzetimpdgwmtiomxtogr1ivenw3_qdiksrs_rexnyxkzapupkplqlsmsmxquv8yss0fupkqlalsmsqvqvkzkpwpupkqlalsmsqvqvkzkpwp20qzmq63wo8rbiayqplqyipryiplzujtcpdp5u3mzeuy8a3dtl9cnj1wmxhzdbcgruh8lxdxcfa6lg5cx_kr7_hs4hw8e3ombp5cdctukakkjk2y_6c433n8crkhul_hozd_handr_ghxa_hgjju13cw_zgodh_h4zepo_vvu5hoplikyupoygdpsm2fywqrs55uof4uqnwpsc2_fihigaiaxmd317waz6xyss7ul44vstyvamly760esqhucr_har3v3634itmiw2wgwvobsa9u7qorb4pcqxbmql9avsjvqgcqayn_rhmzjjrokma_m9uq9n4py7qhrgnuatfftkxykbl5w1ji23uwda5gytzvk8u_b2emk743fbmxms0rrm1qyzmw9wtl6mjaxghsd_wlughvmgemughvk1gmspgqyaqeqrkmspj6bb4spkqykmgqhkkspkqykmgqhkkspkqykmgqhknbcaaopghgjsluajtbkgtcmqimkiym2ejpmamkup3jmwtnztuyy9uy5_khxakdedx1bf4xotcxuphgougiptmiaw6xhdly1rx6vwp4zdjshow04sbjujqlf4rpcwt9gdlsgtm2t_dtsv5fwaki79dzgocodmdz9_39bg3fbpu_ypmpkitidvap6m5ixcrfvgimb6xo7q_xqxmr7kpopfra3grb_rnmcrsa6hdyfe_zkdjebfpcqltf3igasjb_cviw5axmwjmatspqrdiydfadzarlbvsb3b9emerukvoxnbcjnrwqnjdkqlqhi2pqqcxs_slm72em5kt_xu501vtzugvinvriqsqa_mjawgjawajb_4dtooatnfrcpwfiflbjmcphqospeqzkmcphqospeqzkmcphqospeqzkmcphqospeqzkmpr0ykrun6mpc3blonuvjxudu1kgqtkt09kajs3ms5gvde5s818oko2bwgojc3klo4szzkslwcxawfrlsbrttvltc3zyxi7uqekjufcmdbdjzujks_1jaw4ymo2ubioto1b0gxndgwk6dfarnc9kallgmls1az60ldps7fcalaiikgqldpz6qtqybtd43s_jyiwq7q34tn8bvbvyyocxcnw3_jubxv9zv6a5nrs9cqtmss1bdku_eruophcrvckztyq8xuaem1mvhzazutwqslxfrur3kdhy5i8yu3vsoiynat0j1cosukvqdlv9xb9ulkbarfb1smd3nnjzqzrslmhqbc4euzl3v5rptws4hcpt8hxryxkc_iopyiyese1pfgnvaeqxmfxcvaltjuyvmpvzeuiykmgqhkkspkqykmgqhkkspkqykmgqhkkspm4nmdqwnjdguzutio4xavof1t9rcnmqya3sjt8pc7za4gyes6gwgayufb3m500sfm283xsb10enenmclbyshqhk81_2gaqdpm7w1kwfoadmckgsyadnlggy5lihmrflnb9art6qhobqmcrb5cnkx2fowkorlaecrkoh5slz8nm_l_cpakzejbjsq_uf5d_pts1x_siqtcbvx4m6ulecrwpzutjqfvku56y6frrzausxbqf1tvrnrapy4mdtqibrvhoyuz2kdfkmpk0c1skg1kf_rdeql_osufwdwoavomtz54zuxaitqfildfi5bil4znbuqmjhii1s_gym06aflzroktxrjoeljlmdyld19jkvui1t88zu3bt3p_jimcphqospeqzkmnqwtcjucvmltjuwvcjucvmlth2impxgjruppbkmbi2y_jj3umlurqvth_cepm0q_kzcvn_m7ytthc2flakkkvnf7qxivpxhbeicfw7n54xn28ac6mihtzbwqeu85hqdcs1s83f9pe6cea6ructs8sebf9rwkni8phqlgcngxnsglbykdadkkbc0e1qli3_efzw5brgvirxulqdy1z4o5zegoavvfzs25wveciltwawqisxut0yrakfsqnp7pwfxtahaxxg9iczale754nql4gdebmqrvalfu_zdvqfwgziqaqn5ujn4wzqqoczumjimwfwzhlgvs_kxbp4pgxtclf9l6wk1velfidvedbdjvnrywehykycgoonvuqgknwqogcpxipu_uvklpyyuouzlmimmszmpkqmjkr0jqab4ikz9jmz_u3fv_ly2eh5imcphqospeqzkmlrongltjuyvmfxcvaltjuyvmpwjw1tbtjc9eqzutzj6qpdqwtstb1mf9r4_brd6tmlusbtb6tqsxjimz6akteu2_3ne6rqstvmtcngbasobnqvznkm5kdexuldre_ekbkzmiaa6wfqtxfuhcd1bqnoxraqq6rlnnagfusbfpo75kzffqzihpvrbwrd9c3vokinvetwtogtzzzsio7xkwanbcpwp6knmkzdkylcdl6rlolqsagjnjwhwlache78pu90vei6gq2_3j3cqu8l6xwsgrl_iva2bohouaklu1s_hyoduqukpmitv_pkpbilvqsypuzomh7th_qrutoehbdlppkm7fa9ezipdbs1dqnmru20kii7irzss_kw2_bdzivywmv8icnmjplk27mzoqi_fyvl3kko5vonpuqioz3tkta1z_ipcviolqfqmlevphdl1ur4spkqyuvvgaj92rvpwscluhj9rtexaeg1y_3jgahttkxymbnmyosjv8xeeeqzkmcph6hafqskc3tgeq0tpg6zewa5iky5kmcphqosp2wkmnj9_hul0wslubqxtg_hhknbd6y23sondukfszgqlkmkstuxktewqzgyzxqstjuxls1homdhii3_olholpstuscaqm_zpzkq2zmjtcxzibcdujbqnhiqw_w5l1uoipogsxmehoek7icle4hlcxhf_clgzy9gepodjm3_dgfegutwrcbjlpc1ssgyfrilgznl5vimboxogxkunskfalj9gbl2ewe8pvkokjrpru9nh84lamtuqzpxpdipr0rfuwxcxqj7v_6fi6pe6vtnb6qqx0u3hqlxafefmtuhyfpgpw3brhag9jntk0fmaomec2t_xrf8i_ceq1ngmdw_bkqthrgxxp3nf0knnwpcftz_gqmlrfbdlbjefzmpc6hyqdlcypmxquaplcuem8lmb2iyy2aiy4qkqhsmjqmiisqnnn_m_6wuug0fmfrfnzybfzrycfmdvpcte9itqiepp34bidsjuyc9cqltnw5mjeghtrfeiqfpvbc9ygrmcjqajyd5pcpuni421_9smrrsm4op2anobu5cztpk1c8bpj5mmzpfd8pniksa0z19pf81x9ljy4apddfzienaz9zclv0hpg6iprjbjnkoqqltjuz9wsluna43_dnhx_hue4cpkrzaiv6zfzekmvurhqmx8j1ibn_50ahte_jbczvwg0ujuyvmftiwdxh4glt378bzzz8vyeo2hanr3umju7cxtf3vhj5teppmwlrrpjwmupnphgjiikuqwcmmgumfvivtdmomsxamrclqwcj8lsjkjjwqgwxvwxyuhmwig_53b2bonogyahoy02iwdq8jzqmvubhceyrjtflglgdgau4wpo8wmpn_jmy2hzq2e9_5zv_g7tf6kdhj1i4s_zmhurvzlwrlcbbzjdo6gnn5zpwhatjwh_slan4zvre9nx3osayqzd9dqbp2_zmpfm6qakium6qvvwislsn5qtec6_hdz1ivushs9arqhfbietu60cvez5evqxm7xuvtbftztgu5o4_3gz5jxyul_s9fkvuw0dsx7ds2jztnpgolcgp_chs6tqlrmrd5e0iohmegujxdjpnsy0uxi0ubi2qodewm2_xn81rq5pdpie9n1ijfaoauqzmcjzgenvzc1lgujtguizeuw9okjqeugdwhpi6hzyqz9veetwem2njhw_fwm9_qh6kfnlgxgqvhmfrdn33ri9wuytr3p0xkwx_jlosptwmm7sapu4eq9ujrbm8diuuyuprg0eymhfxq4wpb9fmaqy3wlcbi8xmnqk8spoy_m8pv9mjdcdf2rnohmdjo_yrmltd1awltm3b4wshtca62xh5sytqrajew9sugqqn88lkdeo65epg6f2ahw2wjuyvmftiwvvvvpp_889i9ezfonz8vyeo2hkkb3umju7cptn3ohj5teppmwttrlm5albirqvmd7f0za5nzyroumcziwixhjm_tmrvis7_ekf_crgjgpmdh8nyoruaxszc3sjariazafh6nmgwdij5qsqznd7f8cjeh_ytudt8_ngbh354br9_ebq_mubmj_i_zfx_wddh7wp_hub3_dazf2yhh8l3klbetscvjwmuuncjjb2yezmcpnlcshsa8jivecegvowkwqowzz9wro2d_hnqwgocrirv0jfu_fyqdejic34o_m1erwg9xuoyjlvazhe3ppgakwiwrckpvqwqfmzdt5no3sw9uxcrj2bvml4orevhyyvplaaucwjkruqlnmeiqoufgywp6oxuzzdxjd14mcklesflcdxpvamrrn8qlf1sivsur6ytt5aqttcxzmwme8y5b_kyw_r1nzi1wpdfmzhp_vo5y2mjbi8qk02_xfczuaq8s6rlo6hklfmuw99x3gtwffcnpk1hqb_wr_tmlulqntp7qye5hwiwrtuwexi6xqohpnkhojoyo7sku1fp8pu6_2ncgfbuxdwqeg1vplgicp_wijtkcllxznzqapyzjcocxsix6gxz1i1m9vu4lphirxpohy1qiaqvfqgmlfa3tybzrajey9j6vtdtbvoyqmruuqghst7ve8qazdzc3o6m7j7w2irmpzbwu9r_zuhweqwfajpjctfx5td3_wznrlv_fwm_96mbugecm2r1vytoejz7ybzwgvp38xvnz3o_9rx_bdr0xws719vwtt8phsycocybo6zt_gufxcvaltjuy9h_6wbpi6fkt_nwuhu_vd1cu6bsfh1opd1etdax1k1ln5d7vsve_y_c_2hh_nofg_osnu3_2kycqweplqosptwqmnj9_hrfyzh9_phx7n69gwcohjczqdsepm72hkqyunvh6mbv4dmgoc8ktb1lk6v6nfwcy2notwvl9lq2ljnkmjwkqitn3_ickozrrrslrrulktnab04uydar_1bxhbyugww2coczuxmqgh4myzexvpzh_osxm7dtm_c88_c8s3ddfvz857drq72bauuekpu34fwo4om738ohwztxbxgcebumrfvgwshqedbomdi_gn2di5gnft1psypyf1j17vtpgyujiji3vw_nllagevxo4rjxyqq6btzvnsib1bkknv192nczvmars1hjonyxigsewdpzjce9u0crlbhfm9f6twnnmkzdkttkwxxk7cokdhk5k4_3o_vwdow_c7zuqfzgfb2vleapledfjiiijafs9bh4imz_ybkh7okywbujh58wta1kwbh8ipxecdwm8uuoonzb5vihgo35fanz_rjm83boe1lcdjzuzzm5kweqwfpxxcqkz6aocv6qn5uanjccjph6o0k2fwfxptl1q4wp75_4h_9hi3sh48pu2_6b4il6xim_wgkkxhgikyoevt_dr3yvygdmfc74yny4dtttwic1gags7rriynx0qoyk7cphehxxyrx_7ijtwml0jzwr6mhzewtdvw1scq6rkvyywsbmoz9zrpmaoocnsisubuabysvd8mepw9e7qpdxvjqip0oqrm4kpa2innogoimdqanoibrjwlal8fhy9zwogxc0crg6umrpb26bqpkbrhmlgv_zzyopgoyltwz7vwxa0dz4utgwyuj5mnnunzh9snqpjw9djclrurta6vug16_zt8phsycqdyyv0xlybzc3dyk427jcwvclurzvmvuq_h5cftl2klkgr_n1laoqox2qaquthscpsiv4vpewlknrvq02tolijcqctaphgskuf9yxo9s41wtrlryi0xamuqzdasevs1xemzh_ygecojpdzjyrmltd1yclu999_37crx2ix31a8e_fuorajyerwhampcg8ltn2ampvr7uhtbqhpkexle7vqpbjqcmjxp5ps8td9u_ysw7nn8hbmcwzrcpslobauw_mzvtj_ht45butophgt3d8xbt49butep1hb_anb_uebvq_ugwbv_4hzbpimr6ml0yxo_sdadqakicbad7guqzgbmawzscfajuz6pjev8ubz3prckrigb7ydqhb5k_qvm0jukotkvl1gpdlqa4aqiey9dxsdfqtqxqwhnw9fqarg7hwjku_zgc1z2kfhqeiz_9jhlvfbvv87hwvct1dzjhahe4v_di2_y_n0hvxqlat4n1rbmohpox9ncoyyyu_b_o3ysjbbyapfetscrjwdm93nsslnyrilg5hb0ddbmcxesqhmieqetx0kbiw9zptl5u6pnbnppln30asaggxqbb1srjy_oc5p3e2ygm2x_k_l1okiwmoizjklkjxngglf8b0fdfcmtqa5lzunoellusytmkhm78pyepxbvmh7ydy_apfqpvymjut_jdladwwyux97kimvklxdjwos2l2xg2uqrd9m38cb5sioh5ytqwr1v6nbf4da1wr_sflan_i5t_ffsgollanrhvpewhmjbauofzksjl6xbf5p3gegennz6a24wq4gcratu7pp21wi5hkchszbvtr9giauzmph6nzllaiiv0cnh4jmhwwvegzmarcsz2snt3g2htd66fgtufrp4yngvdx_fyy2vd6ysc7cms7m4mc1vug21x_xmjucvo_pjc1_ndnf7iaqr_xdys7bfpdmpvwk533rw3_g7wwavqcppc2bk0mu_nc2dqcs193m_ffkr29vvgvmjucvofjexvvruhdhycy5jxaaagaeleqvtwwu2jrvjc1k0pux_lhkqyujvh6qpcw6cnqp9jmdqamjcmllhvnzwpsgmtwrotioejhcqnciyzrdi0wxvokzk1yggusjmpnyyx8oklx3bzcghxx2yxor_m4dkebk0t4ubepa4eoiqljezjsyo1xwtfalivi216sjxkmfwaxvt0twhece_ea1hdfqurq6ex_ua0vldp48gnp8ed_se49_eppfdpypxekfzlx_5rnhnniiltsx4kdtjmv4ixo_pwlhgy9t8araenilf11gp0t4hzpoglnanuvcnqfyu67nnhbq3akbf9eac9vakn1ajxvro0j9fdgjrxxbnoppxlvkc7vajeil7ugmq1twb1vhqdr8aofmqtohgfxr7oeuzbbigpckqcvf1ffp3m1l29bsqdig1hb_cwxk2pc6hyekvzjlqve7h6bo377_gq6lrsqmy1bwnnquj1es_6vsv_gqeqlu85wot1uyjfqlvgysbpvv_cgkolgvoksd_tjimjtaktobzu8tsvoy2kdiykaoaqlp63l7masiptvzky_r6fivo_v3nc2rrmvfmjez5iluiyukwuqwiyprze3caz9tfh6kblcj7wa9snygplviduflz21an0h9zrwtrok8ntovblgppymfuouwms1hvqrdsqar_yzgbq48hu9shpt_kh2wtuffyyggkrg_0h4lnovg2vp_tc_2hxehsykh5fwjlkylw_ggq9uq4iir5sdxmjyaqeqc8gtbvkvakrdqvu_at03dgznyjisyu5dpq_bjjacmwdznrnwlq_m_uydgky_zvvpgazqa3_a_vaxmjucvofim1fvvv0d3f7icdsk5ywdevd1ee5hxkmbk2y_ij38gmd0gcspjaqusdzmtihldcrjfa1ls1homdsk7uw_mcpd5mggittczzutmxw6vgtwcxawcza_pbonvz4p5ciygkourte8pvia6s_ksjtoab5icqizma_dwaz9_9aaaxwo2huc_ld3vwwdil1wovuh4d3_0v38bbfrdiovlyuyckbf42q0lwoqpujrsg_4cx61zr9eixqjuuy6p7bykds1wgp33osvshuyvqlykuyn4l5awk8vrwthkmqhfzialqpl53q1bdgq7n4lx_5cxwsnhvcvkiijicqnyelam1bpbarvom5rmas7hkyjovkfyozzr78nycwvtfzogtfsfrfz0zuw2pcqemlnv8hv8pljspcd0hzwqrm1mlpe5dknq_gnmh6as5qeuut00xkj_ijntjdmhucuvavcp_hgqyopoymjiysjkq8lktgtn8m1kz_tuxud26mvxhlwcrf2qcmsph6paeqxcvymckgp1xa5gao7rj85wp6upyewnbjqftgad6mlwtp7d518hvrpgasvlhwxbpuxzy_bmy_jdvh6cmu9uubdz_h65_ezgqbp7hznqbsuzha4ia7moklkk_kh0cmnpo86csvghlf0pupbsz7ymbulw6m9hcredrywpdavujmk0dog3wfjcqc0nl6ude60ndvibs_khm1gj7oua0vfilyaqeqv9lmcps_uhmvpe8gkllh5vqlalld_hpp1fqgoqdt_ivyvccprhmhupsoutzt_clv4aosypnt2smjv_ki9nm3_8ybn2hex_lwfq_uhlqospt6_a6s0331xjk5ywdxva1m3eqwltty5m3ew9fnog9nmeqclmnzyyqpywrpgyv0hjokwumjmzckgqbmkilth6fmhyidp8wcaniqw8fuiujpmfvds6g3_r_fv46_93ijo0haluad1dlyfwtdgxkmi_z2ahq2mhqyfrtdcxkskpopyzookzmt8hvhmmrvyc6khreocpewczbw9wzmlv7auenmj3_9m38fbvbesdmhqzpeynv6a6nrtscqtro3jpiwu_lhiuyz7typwq5hby8s9wvwsk7h_bfhlltdzqr4ew_tmktvbplvywytqqdg8rxzqiqwzqjx2nelvfwspa77vxg1sjncoycrmkwhuunapd1xy9zb9uqbzujmvqqulq1drvao6gtvlgmimvkqhmvafse1pjzmo4n9vgta0g6mkdzd_m7wipuylrv_smktp5ki1gpsmfx9mgxhwdysrz_eesomwmpntos9uwlfqxtkxlm_9thkkfncpxv_urbvzcqchxex5zhuxrn70nyerwgqlrc6gikv248hnk1ht3ed8ausc0tdtz_ptdbvortpygzwqddxqgyeutp681uky_ayxxt6gqfcajv3iylqqoloncqeeirwhgcosacmaavodyqhwadvdywqjbx4vq3jgq9kg0kp9hzt_okrunmxzb1qnrqwyg_fik35nh1i2ffafchr9glrxtb4kmnr42doxue4bfrt_do2dqbxbiyb9xciqcvmlth32ygqockrlyrofviglv6gaiofqzmcrjb4ku1m4tcmcgucadl0cqkhdlurmbf48o44g_nw1_x8otf2jxh3uioyktjuw9suaqbztrwtwjezdpjd18_6hhklbh6z_3j182id0myspo2ythhet6qkailwdk0oju1nbz7ykeqqsd8xm8xbm8zbm8ixmfyy8pzahs70_w08udoa3_tk_xz_8tx_ef_zrv45_8k9_azdn4jj_kmmzidxtu88rg9n4sp7n_fo_wcgphdx_kwvzpn5pewpk4krte9_g6ti4n79k1hfd1bvnmpq6jla6uew_ue53lffxgovb6v2kxz3e9_a6d4lkdbmzttvff1wpto8bgvfp_yvnwcfktvpnqfy3wcpe1wcom6nvkgeqvjax0_zyvs9kpiidepk3tanr6ejuafxbkf3g2xnm_nkbvqoruu6njtcajmrdknxubwqibnvafyzsgmpc9afwrmdxntpbxuw2oiyupu3coyjrjrwzdv8rxfokbsuswqulh0sfcwuhcmoopcwcjs3qbvbsttz7meiqc8iulwqlljmennpo6lgxkqszsjkzsoozrgwwvuq0knq8u6tpk_qzhar0gnzc915d_cuibkklofjkwnzl2yevetdwz_aqigs5o7_gq2_2dwffdvzvqb_6f3a5hav0dfedu8n21uqbwau2j8mhopd1fv4t66bvsnixspwbjuwjz_3med1ta4_bw_qw1rqmsarg3ud_y_holjpuzd5o_hwtsg7eftjdtx1zlnk9buwlqju59dmbqmd1pdmamfiufr2fwdfeqnn67dtjmb_2e_rf_op5_hl3fubmdz_z5pm7mzwvux_fm1aaygizdytq7be0_kspucvo_wpi60uiyun1g6spuoysp2wompuwepm0q_mzc1bs1o48pjsyybibtbfdhs9syppvlvwqozozvhjm5c7mfgmbzbvkrzhcs3jyo4dgrx7hi8g3hv_xthdp2agnnwayi4eirbh_wlwset8c7bpbmwoy_grvf3eil8fkw9z5_a7jzu6wwe7fa6cwq2ovvlv6sgr24553dg4k_rjz_jlb_k_wvt9f5o0kljklvf1fwalw9igpu4tu1s_gehbtdwvq3aobvbckny8h_lkcruxwvqbr3svakkcpakl6mbyz5ru6hkdzv_g6plit8novmlcjwknh4xrcea2u2fquw4fq11b0q8g7zestknkospqxfcvqzioja5vznvohez9p2ncr0j1kdf43y0jqllkgs0cv4xyom7w_gcqm2oipnhy1uqckq78aqclmp5e3wj3kvv_8hems6stupxqqokiocfqojqugylb1nelqdtjn1v6ugeguhtvlgm4v6xhn6dsepj7qsjgqyaqeqrkmspjase3cvaltjuyvmfxcvaltjux94jd1uufc1k0hux91jezdejd1uedpg9bneqaopsgrdzqzlccyrbpurgeqlvh5mdvhylsycbmilw3_cwubn6diep1hb1lle9hbyydp44pjrcrvgnivvfqkekuh8akfhopgsxowpnqkitrskqayxuzfbiot_xpgv0pal14hvn4m3hstkl8jrl4jug8cebpqtghwaeduj_a_nv9dvp3obrqsgogfp4iiqzilthufuxpsfaqiwkxri4iqutwoqpnkofv3v3hzg_guqcvxylikudvc8dsyql1qlgs_kcxlpytc3zqvdlxdkns34r_2kmfyy6ec_ik4luczaov81apyaqswpch2gtmrqrmpptkrumnsbo1yf7mpscmnkvm9jdqhy5qhuoyipnjwqspqtwgjvrcxqdqum8r3fy5pyh3ov6aw_jnk0oi8vjhlo54xmmaq6ng0gdgutpmpazgzslb_4aso28s6hpy1jkw2tzlvn2ows9ucr_ewvm1hez1zf6rkmcph6raaqqrr70iykmhqwx4spkqykmgqhkkspkqykmhqtocpfj_fzjtc6xkmbhmygozxsp7wktb168durgfdmrgy8jgkhhz3tkhn1wemisxuuuclmjjmlik2dcxwlanc5j_bz5iaszfbkgguels735qk4cihizjbdxfnet_b5ch38c7fazzto4_zvefxg7_7gd8sv6s6viqvlkmklkwzhhauzcwsvisfxf577n3_r9jt_yfys_eb2lp_m9izj7t822_i_b1_gb8e_a_4g3_uzjd_w4ru8nmx3cqldfqv8ne71r9yokruz22_yfs9rqesvu7wqrp6ligqxp5rtjvl1ehl0l5aotwdw8lspg7gspwfbecdtz_er_c9erugkrw663_ntn6s1yzoctdzvli2l_isqrqfrz_gqfotzplgqig44nux5mqcqgvgprqlao2fgtoudxvdilm1ajlpoockvquwjjjwphwsj06qqigsrbe2px9q3_kwcjb_ietokbsljk6tewq1dvpqgaqhkkspkqykmgqhkmhh4speqzkmcphqospeqzkmcphqospeqzkmcph6nacqanpg4cqymi8bwbcmrh4garmzzqyypuwlbuwrqilf31m6pxqpuyttkdvdn4aw_mr1_czk_iwub1xby4jvnx3sol6hum3hxfxhfy5h_oizenqcljqlwmto5hbdgfhxw9jkmvnccb7tdwoptvhog6jgndr_hz4zjyfrxhxj6o7ldpysqersehpwbervoktqh09mcjckk1nww1q9bzjuoatepqva8gg4gogkpgobd56_ejqvf1awtlreh1v_jabs2pe_chqled6lwgomjbdr2yska1b1erd4qitykcxua_0ejvlum2_0cnmugfbcomslp9_6dtfulolkfu3ugiyoruokplu0uhiyrb_9nml_7_vf9ajvtmfmemmqrozzg_rj3mgjjikdp1xdh9aqqxpimrtighloaxun1o6ri9rgeouf0zuyvmltbvwlqjuyvmdt0ktjuwvcjucvmltjuwvcjucvmltjuwvcjucvo3e0wdy5gyv0oyvuq_qnbckrhsypiylwz_fqauumdxfzc1qopu0eo_xytv4mkr1ioxb65jbdgfwjghngyjobly0j0s6y6vgewahlk6h7rzrrrkiwmwkdqtphuhgdofuvkgldxklq_zkodsyen8unpguafl3_aetyts82drvfob6tzqdijs1kjdalabuysow_9kervt_ktznwfzb_cao8pl1afkjws_vrufrrphwif3ipfekv6tvaewfpw_zqbv1nfzqjskt_qx6r6pvphzfsy_vp5veynwj00xr9g0z1gm7_qiaftadwsxgvunjtkmjxyuhelfualqv7qfehy_ymsqulsctnzaqmtoqutwuqvldcrqc9lhq1lpgpr_3ayrezvmzzu6fgjuyvmltbvwlqju5_nh4speqzkmcphqospeqzkmcphqospeqzkmcph6racqb7nnydqenreekze0iszu6eyqfgukj8sm1eg3nsfgk3wb9vlsfbcqshe6eikm5kifoswyousyqqfuerkvakpzc8xuz0p0trfkvv5qsnnrlk1kfqtpdqhkc1cwnoq0w2kdyfxhwrnhxwprn4u8nfpzb6thvsq9vmlwvavowrbfrupq00nv4bkzkm2klm5g7vcc2ib_jzufyom4hir1atbcyqkrg0vywmwk6ijvjduqsrhfottetutlu9vkbwqyjuqyjuqueoev7o_opvt_jpb_u1warseugxrk7qlzd0j1bboqhvjj5uq5augdv9y0czcwaorn5rpw5jpwzgv2jszkr4r_l2zypywksvlksvimh4zlchohutxvmrawehkw1bsw1dkwhcs15npzuyvr44coxlkyjejr44coxlkyjej5_nplokpo6kaiq3_exndz7ocvaxmzs3osg2a6kyuhflwps6xgleuupm270ijiwubb_eex_xrkcrvf4vfkg9re5pojncczapjswh7qcipzpz0f0qpjkxvqabk8tpnrisuqgxklvjsbgrvkopoxyetgeozreqtmcqu0jslorwvqoxa_q_xv2dwdr94kgrtg_3_btv7ds_ixxxfu6r4rs_iqhb8cuxgpwp4axuyokt_peguvkfykpvra5urrzuzzdq_zmpgbomjihrcbdqmcwwnv9ekdm1eqko_hq4o7viaj1kp0qyl9hupsxqvahcp3muetgvtxxip6ge1kkzg2b_wg9gakrhcfrhuerhujis_0osuh2vbvrsmsqvqvkzkpwp6_7lxlz8sgwqvkzkzapupkplqlsmsmwqvkzkzapupkplqlsmbidl6mikm1m5u1kua00ojqkicyvmkvrana2ummolqrns958rbecvygoavbeldsyw05hjqygli7_kfn_n8cuosjkqlodlzvimclntuo2mwulgtpwjcpyokzrnkcw_yfwrcyrisyk14nr4gs6gclspaqj6bvqil1xy8b2an30qlgzvm7yaxzov2pxrbpovrrnnruitszlvexmsvwhojxnaq34zlg9uxyoqwgvxfwrcinygj_z9vgwkgc5ljsctlmjmnzbkavdvpb8abnnge6igjvtc4h8vooirnjfknv_fgsp32yalf8hcbeeulamyamkgiyimsxamshbnpxljgwf1jqunfzmankiakqvjjgx4ejxs_pqeqrkmspgqyaqeqrkmspgqyaqeqrkmspgqyaqeqrkmspgqyaqeqrkmpi2ysou_44qbiyxoucvdwakza1nkcvm5ou61qupuhmymu0vmqmh4n8_bibudxbp4h0ptcbaj24hrqu4qksa93_yvvjkigclteejrlmwpsko1bzyjfaqgyvawv6jw_1wimpr2fpdhqk3rpertakkim1uosblo6i7buynufhvwnk5vptb8kiqtxpxjaaiqioctxzzfwfb1blitoii2_cruwt1nkdivknwf7f6ogkmbwlfxvan1uakcpor18m99mw3_v3rxcr1kqgkqs5inju6qpi9zov_qj7itj1jwd6tfzb_ib5impwpzo9nq79i_jmpyxktyykdo6kapoqph6m6hkkspkqy_lrhaj92rvpwscjupeaubze2rnesb2wyooj2sdsgv7tjvudjs4gpwxq3n6nb2ea4cvm3avojaiu0iyphqospeqzkmcphqospeqzkmcphqospw2y2jewdsxsyy4ugfvcrynaqqyvukzkl01mrli91omtzzipbtiwitw3ubyzturiwizbeg5qgairrbq_rlomblxxzz6bqoj44tzzikzrsyphojod2xn_h_tabxlv997h_64fimhuopgwlzdfytzar2cjzzrsscoohfscvuvwgolwaummtx_zkkb1ey7wq7hvxbn8fzi0fgak_kc0hvv_1ytsq1d_rqsuvbmvtvujvvgy19dyssq2hqewnynmprlblvnqcf1cj3nqsxx3ksmvkbvltipiejmmzqahx82l1z78fvelliae6wnzy_pg_xrw5s_dukwf4tkx1hakdxbwd2pzzoqkqxamzozoyuhwhtjuxktu4m1uae1ankqkaysriiuz9i2mdc1lfumwbv4speqzkmloxti3hh00rrckhab2wvwbq5giamo8g_axd1ktojbtiah1mhubbpa1xvxrl6sngqoku5ob70h6vmbuiftqgotnq9mw3mimrrnohg23hc_xrbfeyml37vyg0oysjyaqeqrkmspgqyaqeqrkmspgqyaqeqrkmblmyopy2alugl1bnkcvmkivmirkglnv8syvm58jit8pum5sp_rkpu_m2tbtzcvvmtxftebqj8qzirexnakr2xm_mnzi4x1mut_kexuagmlfyiu9_erlu5wxuaj9czeu1vpv_xyfnvabyfeqsd3mrjlxdrs6uig8rqm07ezztpimojmbevhuuuplkvjegpbd3kzq1ihodfehzqows_it_lqrm1kj2_zbidwz_hlcl8mqlu5oxw7eovqa7as2trknqjwu_5tv8czyk3ns8xauia5fx7tjyn6j1n7gjcxgtvovvqr6ud2h_9_seunozgaomljhd6yaftcexuuczqrpymr2nf47nia46ibczehnfw_evz1e_bjgdu3sb9r00s6ru6nx67r0n0bh3jt7luonueizyu3tf7mhrywzghc0_bdqpu28v6wrulzwkapawvcjucvmfaln34iepqjv6otwc547ejux96jc1gv3zqjkaby_guvurmhujmkp0ozksaqti2pa5_vbtdfmfpbuzipzibm1diospeqzkmcphqospeqzkmcphqospeqzkmlovyepoyscouvlb1phfdmtw2_xzbpppltctm7mayszcoutk1dzb_auob_vfldo4f_uabs3ekfddkm3fw2vz18lunjyfwhuxsxanc8v_h_dzgecteadyaxd3juano1o9g3cufgmx_8dll3_d_i_8k3chppjloxhulcrbfjtas529ufsnhnhe8py2xhfe04tye_1aladkn4sgaketwvmfvb9kjr3hzspyllegeggvknc8i_yvmuhvfrryuukifslclufutwt1sttxvlsrslltalkq_bukisny2_nmcatcmfhvhb9jyqoyeu1perfoykxx4mio3miy4ahtf5g2sjh9l5enj4vi2w4sbpz_gtfsew5l8uyq1t7j51e13wx1agkqvrn6d4vqgpo7tujf86msvhqcgpvl05nw1xalcbjvsfx_bftrgk2wkfaqt_lj_h9m0k_l3dyqmdwhrw_bmi0rwm0reru4atitkxyqdvlom4vawrcjuyvmfxc1e3d1i_u7esk9slb1nrb7aip4hycjtnivysdkv3y1vq_z4epv1sa1hmcpi7huimstmvawnr_tera0niwvuyyg9rlhg5q5lvep8ovhitrt7ddwwcpkjjscgxrvmduk2intkk1pdjx1jv6tjiaxtgg12mlbja12t6ghsw_is1_luxdhwwp1knzlljg8gsqlybme3t4xzaaquk56u8ifjbsa_ypzqmkhwyv_8ztwy7qcvl0n_xsgumetm_991_3wa_mzhmkzhugqblbz2qeqxxcc1ew9zw8vyhdn9vvtkrxeeadba_oa1sntkcfdf3_mgrt1_nmxdlhgkkcqdajk7o6rnq1prqcqzmgnwld2acp_dvxje5vo6ip1iqk26l1mlut9pdr81flxxcaodqmsfu0bttawwrnrxxcv6_gampvhlybau_p75hwa9a5dfptxwiq_z63yudcvaltjuyvmfxcvaltjuyvmfxcvalttxpmhcuygfmyomzkgc0_w8jkzqss1bwvb00pfhdqleokqozdbutzequzio7jptymuwxcnolhbdgn6eu8ptn5lotmnsdvt_kbdqlsdrtj08xt6usws_ua1rxgvah84h3a6gm_7gpsmwawamwbq_paawxlib_a3zz_2jsiye8vwvlah_oxsgsr8ahsa9zglnucgqujwbfsdw576cfyjr1yozpmhuf_jif91qcvken572jmlqtomd_h_btd_8rkprvi_fyxycuetvobghnotcer9mtvwi3bteotacdgqgcpobtcvixastvmkjn2uw6lfllcqh7o4cwucrhtgcv3logdwrayof0zx9oz3ti6r4puq8noopypjy0dwltdl37hnbbcxer2ogxbux1ess4wfbtzl83gi6xz7fqzodu3l68ms1s_hzmbq_i46uzgu9zytydnlij73dcwu8zpm_1n0ybgfeseh0vkvph0gbb1ltbmfx3ysotnyxltaltjuyvmhxtmdwga00r7lzyct66exe7i7twwvemxnggaqcopavmjwdxvvampg9ir2qxlt67g0_u9wnxzacopjehte0fxo5ic_p9mepwlvspl9esaclhzdrk1mwrnevacxkzylq_9oopuwmu3l29h7vkutqxmf0fpjzaqgnyrktmzr5fu6qna7ip_4ntilrhaxxqybvabr8itcwo1t64ilve0r5pr2d6f8ckmerhmf1dmx9lodkk5kydn42q0rdqm7qvdc3989y5rvgr7ubzpvaj9_q8xph6mcditwhqah30whfwza1_brrku4v3u_dtz5vzb4gtsnvi66nqa3to2ugggf4ve3dvcdafkf7db1laoavx9bvqenragpgrecqarvcwjga4e_td1mzrj5yxyn0an_aiait0oyund9pd6ep0o6b9dsodfv4nqya9z3gfc04mhbkvpr7scjucvmltjuwvcjucvmltjuwvcjucvo3hewdtrkysxnahfet_ibz_dmgjrmmpnilzisyl2dzxc6ul2g2wjmzxei1nlemf7texcuvvy6xj72gv4_fwcuvvo5jx47j1emncorqfxubqq6wnrfluonlnsz_scmnrivh5mg3juf_gnvcd_zs83bi_wuu9r_gzo2hq_1djfydvpuj_kv2dpjvo0io_uf81v_gwxpzsozjuyaacaasurbvngc32jzj_jaoc81myx9hyo4xlz71vvxrrmp55aqpuzssdsg3xpex_4rzlgklmdqik57pd41pbu9_vqs7qcwyuiz_9jhltfalscrgxqvuuc6xjedzdibhr2n8tltxjslvf7catqe6f1p4zcbbj7okcwbvnekuxbllgwyeqfiw1jbwi87u3nqylvklmqmojtw97ehjssh_hexuzpyvfeqknk1lfmqirqwsdlatd1il1yujaapeeysoguyprnnv9e_hjwqaxoy7gywal9j3hkxrslqpk6xtcdlamhb0t_ydlullsph6kkuj3mgjhqteykduwoy3h9bw_oj5sytzsytyyt_kzqpuuxug1vzeru3bsfesrmltd1i2smpnckrqruk7vwaykr7lwakfmv_jb_oa42eud95goliq39g9v8b9aqvvtdytt_km2_vy2chv2sto02nvcqmbptxxpslzay9ypv80_jshmtjiqpafoptq0brqmgsnrmz0ni9rfhav3p3vefnihda3vnoewddegguhm0yra9ybjthi0bxnod49rrkehg_zrhrxvnzex7gnrdd6bsue1chrqgqq_7takmdrxtazfa_kprvd_ftzezejwssmvyus55pkzdyj9qpgbwligp8gvg6nqvte52ovwng9ugm_9611rx5q_gqyketndrpwrlatrxptikhvj7ggmhzwoaxtm42sqadaankdzoyoyvyaqeqrkmspgqyepwg6k3btx45jewdwvb1me5hxkmbi2y_jj38gmd0gcspo5ltiymdyxndeykds6fmura1iezpg_fzliropozmjejwikqhyl7943jrbx6_cqwi1rqra3wduvuqg66ul7i_fqliaklrnhgsmazqtx2c1nnlkdx_bvygjoe_jg5p_gxs1v48atb_vld258czdgvomppvh_8nfpr3dx0h6klb_cf_tv_xdgzhxk7qokvs2_ctwj4ewoppynk8vf82pqb0bx5nl2cbbawln9iqjrrxbz1qq024mbnlcco6yip5paquzwobulreatqndjonyrxfvqjmc5bowlam4ml3decc2rqr01ii5xy4hnnxw1mw4xa1nc7k_fu3mblp5zq4ysvcdbnsfx4gdlkku8zjtmonym4krjmlvh356eljecufhut_y8xfuhcc1bxfxwzka_cfbbyt7gylfzk5n6_bftmm2lff0t0xo38p29n_felkc9_i5rvaqruydkrew1yobpmhu4qwm4qee2q1o3uzj19_7d6_4s2oghyaqeqv_y5n_34wcmtl7cidp1mwhqqesintyd1i1gaktugnqwxpbvqvfqshfmjbyypbukvqaoxzzmjbyrppuzu2nfqf1mkinriphif1smhv6e7f5r_nwbmnq_udrpy8duwfz6elrzfy8mu4n9g_1s4w_d1har1zrm1agi7e2_ktq_lhocrchyufz5w3y_l_qrueoqnlrvtwhflwnt_ropvopx8jntxt5_h6w8xzuzug5m9a8l4cod1meaqarobueulwn1idwsug3vlzbvwlqjuyvmltb1u8nu27y3prkmbk2y_qj3umlurqdth_uepm0q_mzc1dsrutmgl6kqaelhtmusiamchwmfaopmzisbf94mm3_e7p0lbrslbrs3jxdx7jxxsvbwskjzibdsgqeag1jbqterfzk31q0puz0sgx5shou0ss3ze7fbujtv8y9ngmasghhoysdhaqc38ef_93p4nd_7fassf4y_qt_g6gpfju0czt_naqmivfh7oui4hqxo2kjyfuv_kvuvapvg_asxb8nusvlakcfzi1zpurscpbth8gsj3jrw7mpfn4slvnpbo2_7tz8mhrnw4hmmkzlgiucvyo45tzqtjasddateuzlxnqzt4qcspg7vesscgo3o9jbl0ouxdz_iwdqix_uqxjqlquoptiyzhlpw8xaszpofr_mpjndw529egveq1l3skq5sbp0lxkzt7hn2dwshmequn2qzd_bysfgjge53xe2_u9zwchymmvbbn7znmbyfqazkfxo70kcgjqxpzqwwabe5kaop0mz_vo4wdsxpelzqsknw2gbf4pt_mkjuyvmltd1swdq3yvygylg59uapsao7vh8zwr6ehzewnbjwfqgqd5mbespbp51clurpozs_tewrnoubzz_bqy_tpxhkcputiubzd_hq18btg0fcgz_g22_mjxd3ys2akbhzxq3o7k78_xaver9k79v9o9u_nxlaqnl_mh2egdz7ua1kltr5l_3_chqnqxqh7bvc8buauh9hwr4mwlvqfhmdzmpdcdf2_tzudfavqk3itu07rj2wcdshwaoox2rdfu_oextkkbiyorb_ovg6qbvzrcwvelq3lizgm2nrnnguppymjuuqsjbtu6v2hztukluaqyky7_aqekuitmqmpupwtqudu9owqglpw1tr2bxpbuxjuyvmfxc1g0bu8_fp490oi1h6jagqy33umlu7qdtg_h0wahzyhmntcmlnjmzwpvuukvntcvk2fs4ezukdlvb6knmpx98tmcoftt9a28j9_5vd_h7_2rb_b3f_38dv_x_j2_nlepx4cyzhffzsuhq3x_fw3u1rxh73awzpjdb3_jlmm0usgw4shqlgprtqkh3gkt7d3buv4f69u7h_xtupzif_9op_mo_jgfujaqw_zuafiucv_7x8pf_u1_xo2jzesc_szuihc5fw9g0ses9g4vaqi_7sjg9wiaoomagxqh_k4tvvrs2vpi5s_wf7plymsqjjd1bw2_vpugo5rjuu5higdekcvcrguvdqgko0cxrrdstscwnov5o1fvnsgkn3bm0pwqldx1acefvgvysiyhtlvuy5qyi_gouivkv27plky7ulf13upcc1bqnmrlzqifrwy_c_yibvslbydkhsrwd5mptvfijwgu5gsrp3prcfem3gvk7j3s_53bpzqlfrp2t1neamsth1kghhazqjkbvrj27yaavva1cr_tan408fgmorghw_dw55epuz98qtapcmyp3txwtstb1pxflbfirtw4fouqffuih50r3bow0udzb8_vcyt_f_ze9pnoo4zz7pe7f8yy3wmamteboybjynyjy6y3gnhhii5y8ckju6dds_ublotw9bhbsvdjgeedluwwmjlvtqw5rypgiab2rylasbuoabufaoqk_vm_6oqijjiudy_j5fplzbyaekbeh9uvgo8zkzdozxza_h693w3k1fb7cfffkc_19xk9ktl1zg2cf8cyog63nftqlkl3b_nivgsqrzdspoy2f56ukyjs2oa_fuzdwecvcdnu7wftqtax_kxdm8dvbvjv287bviaqao702_rt89gxgani_eqea9utvln7arxnlia6tqf4d4vpt2woajqjmzxpqfe3e80hg6ntnn0bv4xkfcg0ppu_l1kmbljafslpn7f5t7_wgyttw3nv4zmpfzd5j_vc1nt3ojyi3c_dxrkmfikwvcfgw_rlx2b_f2bqhgmd4j17ce4qux8ytd2hbyys_obzdpiawt8_3of_xjewvclu3ygpexmt6o_vx7pppith6ggfqztdqwltdxzm3ewa7juifurhqoljybdwjfcnoqnysvdrxfzrxnyjsi4jplqyl5lqmfl2sfs2kkzawkk4eh96ca_y88wszzh6v_g9747rn8y1tn8mzb72auv8gpfvqtljcmtk3ksjcvyifbxtyqiuwsgzmvhfyrdnkgg7weyglu98hm_wqagjt3fgngdib3aomd4jn3aocdyo3xwjvl_n_9ckceuj_wokt38ah01m2v0fwmyspbj3mtcw7p_wlagkuise_gfks6n6dlkzee4bfhoatqq_wypi8jo3mn6h7twgbvyye8go_wetm7d05osbvoobxufvefmstvbebmldh7cprcka6dvscoip2a2u3zvw3g2tzd7h4klsqekqv6ts84fm6qm7wozi0xtuos3zvw8lj_sizms_0jqvt2uqhli1b6magzsvv4qqtuoqxrrpjtkcqkrbljtonpltlcwvbbqvcibl8bikmic_iclcvickrp0ter0tuxgjls6vqbscux0899qtppzuk0y99nothqxtmnxd8899ig_fmjxzgr7rvi6fs5i6bza1mk1h6s2rw9j8busn1jtr4uq2_2g2ffc1zeab_xbeuxtkabiibqfg1svumxmppgqpt7czbs3cwvtaqr2uy1bdfhfumuqw4c2_3_ayepaptuavo3_ipwn3fv_90wjzsvo30ed3f0n8w_wfq_wut_to1vz0ld6jxaz7vpxhnt49nsqlxfvvzp2x_n7fggmnq23vy2jwbqswfv23l37malm7_ytszuzeb2fvvum_hc1a3fu5vohz7y41ux_bfurjb_c71idj6eimhqlwbtozgyfcpugqvd53dlmuorlhkmpkyymseph_a44_3wtslo_l_bjuwvclu3ygptvonzz77lpr7_3hmzbkjuw8gtn3qgkqyenbg6lbxck9b6cmjuy_ndezlduwjm79qyabi67gilafqqdgsuh7musvbsklzqctlgx_npfdkp_8lvioim9vbukpw_4zu4dspf0jad5hvfgrqvd5fpvm_8iyvude4yosoprh8em79rdz1_ocbn_wed_txceft12l99xxczl_cw8o7ye79x_jo8_8zjhz5h5hetqpisnktbffvt46qy2vpxpo3m6h5dbl3_2sprwmq6q1r2zrfdyeqnbcgxubsbqkcpozw1emjmta4a9xwm9ddjopzndr8es2a10cv4woeecsbirpec0x5fk0jphjildketksmuouoye_th6pu1ais2rzoclu9ip3epeoldaphuak1j7nsxasrpduhqrpl4k7u6pquvckyulsykaw4vfbwstjib4uzp9qylzdsmfj4wz2qeesduii_dzjpm5hxmafogm8bgmvqmmgtul2ck8ruhw1t3_gucghurlentg2x_b93hymnpsnheqzkmcph6koeqakwazncqio07dvmvtnaqn14tmlu_6lsi_xqf4epbzxouvd2suvfwtqvf6bewlb3g0znhm9xlhqm5jehqat0xsdg_sfhaqbtvqzylvb_i91bhxm2_3e74_djj46lv9ow9z3dbfhfwiptjuzdlzh65swzpfkp8pgrr76k_v5_hd16vgamhhcyut1rkghq_owp272gew1chyzmvxllyhealwbtduzmqxhqwjeozzkwlzpbtejl6nxmmbpyskil4lkf7p7lfqcfzqvw6usp8iflcxgzm8r7h83gvbez_gf8fr8fn8brfzxkozxvh8uofkxqdniggtzfdjdxfer0f3ntx1xqcl_7t_i117rwguv_qe8_vrjep3049h69on49bx_gf_96jf85ztfr2_v_4up5aobrwaqvzekncpoi1r8cluqqvezrlrnufva85rqry4qg1nxti_puen5qxqotf2lnseyu9cy0jyi1aqfqht9bk18dk9a39bpw3eaqdontvmtqpvaaocsw0pui9soraso1axdtsolf8ekokoypgpgamxwktmjzaulf47baozzbto6h5rgqdylksj1pejgpeag0q6hspxviywwecqcqaslm7t3r_vmznjftfheyerlni4jrshtebi63bmspj40mpr_a7fwtdccfd9_ajj63nvsrj71gt6umakspjjexzcwdxeuqqd12wuyeo_rmhx786uruxmkspj6zcpuc5rdnruw9qk6ez0ycpwpetp_tq2mrh5hr6ihq19imupqdchum_zwrkmtxzicmczwziipzej9zrxd1hm9shqpr8rucz04cu6rc1oxjnbg8amzxpluwlqju3cxpr7_vuhjtivsow24v7_hawi2hq_owpo7mgeqbut5i6k2u41yd0kyspk3mds6g4l1uxmvowgkqsajstoarklua27cwyjcwkg6wshwugqssvb9pzmn57zgg_8vv8mbp_xvv8rzxi3_fz371a_z2zhlknr9pzwgq6lmjleejzwsslayggagynrekged87_dw4sc_w9etp3f08pvojvoceb0_hdink_0z_jjp7_gfaus2vyrbp2uqu5k9y_dsgewq5s_7xmqvfob0l0gdkfu9dzgegsrun3e5k9q1zjvp_za4v2ekpuibshegn6bpiod1whbatutclugxaxu6xvwwzkaogg1qnt_0ss4kkaqtrbtp_rimvt_fs8di8hnudvdi6ltaw5wag5srdheqtqksgzv8llzrjkwqbtytlbqitspc8vyhetbckhqdmhalepfafeblr4wue3kdyxlnyxlnyxnnykteqy_hjg6uo7edxthadudk1olzv_cvaltjuzd7ijhqospeqbuymzqdjx_fhpxh3ramns533ooblmhqfrv6iva_ld4lwkobezpbqlagaamhbk1g_e_6jb_s91ihb4kwameqrkm7izmrdvqohr0aahu2m3feqbuf5i6k2soyer_hkk7uyz7duifszg6pzcln3jtluwxsc04o1oeu4qytwhhvhjpwbsxwhaqlftixgqoltnev8ywlv0hgjeqoujrlji1ujtgwm5jq7_pvekwf8xwktdjoamyhlqraoef24dqrrz21sj1ztmowglfqapibrgspjqrugvmjvsficimzzks7crlvxbeokpp_4yggsps9wcjmpvuqnf5ms_qvhexif7t4xgaaxp9sjvkuluzaua4sbwgmlydfk1imuotqlxifv9yarx_vqqa9pa3a1ajujgbv48mx59mzyts_luxqaqllrqvqy6wwjw6jmrihco1lkkkfkqzjquzff9rjq_bgcviklq5zz8uqqbgczrdvjmz_jbh6vthjmrrppaauzoyesxh80_dwgureqbut5j6lg4njudsfwhqorxjdopdh2lzz2kwqxodbqltjuxf_ku17kfbfgltjuyvmpulkfmjrlyuua2r0nprznqeet096a4b6xeeqd3dw2smbhomhpmp53fewnivqdi1ykrtnceppivmltb1v2z_tvonp06dckfo3fysyer_h6k7uyyspu5pmlqta7jxipsrhkmtevyecgnqtifkqgykjuyueznfe_mlk7rpzxfj5r9qtjas2vis2eiwlbl5v10slyzourwxvdkxxlzitvq2uaxerlpzka35icbb1xxwprln3_cqz5wqyvri6y5ygmwo5nqhiu5a0v0ohkojuyiyllttqcfwuxlqqdhbapgvubgyfcpuknosbvcihgotgqouqvbdeboqtbwkuynosjk12zqzkmbq0ctvkj_3reuanemfro6t8xydmtde1adigijftygq0yra7deodkt5vbbmppbz4l9y2opvnlc06yhykspv5kyqbphpm8doxdsoim4hu6pc1lqekvntnvakthrqrbmpyyuc62tzt7fqtigeilslcl5qldn1wpsffcjip5wn2inlbo_fyhuqqduaxrm6jvmspj78aqodklmzn_kx55psmbovygokp_xs_x9xhtia32_zqfsfpl5eb6ixfzbavaun2lrwu04wnogmi_jlfmcrcvmfbjewvcjucvn32eyfz0wvjyoyujry2apmxb2j69ehw4dq_vwbgopoeby9f0xdjez6zpnpohsogqjpgc4dkvptx_h8tvmnj3wi41jukwltw0cquyvm3bscqjfffhodrvjc1imbu7d7dsvm3b8wdbvxck9b6cmju6cua9okgukgqtsubmfwntbxmeizwrixxzrzmwrflkmcmvqmiqqvmdj1peowecmql6m6sgs0oubikfij4vlh_vtozocnbygyaqqmb8xwwgfzh2pro70owspacbdiongum0tl3fsgkpsfsgc15gqlf8z2z4_dxfohjvvfizxirn3a4i_aqh7ezg8azp_3gzg7f4nfoyrcqsakqkpuk8eqz6v6dzsf4jysn2qestvi22_yuzxqowagdkyfaph_89yckh_rgpeear6vifu8yk1lklpszqvyzok_vkj7ivlysfi0wkfk98ycsgvmljtqyjbvz3tpxsz_oc3fcg3_pezvwszukuxa_pckpl5qv64_9sk_ugkgcsxd80_f1ay38hxgzqbuhuztwa_zcvxqwrxojpd48bseqtucqz04oqpdqoktxqn0jrbb1nfejppgmnlxfkzc1g0veqzkmcph6q4wuiwfu93dmxzqrzb_tgiqbqqjjupi3bom5jhqey8miec6wqfvoi0xdfs2f56o40h_vw3_94gpg5srjx9dusjucvmfakx1hgdtgcnh6sgbqfe7hhkm7n_yer9runcg9jgeqzn5g0awfwfnc8p6tjeuhhnfe7mlc3oce0nwbzpk2uaywlo2ktu16mk55mgl4ijvczgqemtx53vg8xjsuzyxylz_wyoiqlo7vld55w1svk6ovwqrdgghiyix1kyge7k3x63_dqymxcpa2dumjq9jyjzwg_prgjxonenie5y24zm4cr2dpyhnauza9_lytesotm1tpk4pbqbynmlip6eqskxcvb1jwbl6y8zu3yopryru2fzruf74xjz_gglt9wtm_qyf3nwxh1mh2mrzp4fdism43bnrud6r3ttmf66nve16tfnh_u1vdlqpybsvtslu7t74a2c3h6mf4_hmjnb5mofp7_qw2kyk7rkrmhuypyke9mres_nkfhdg6u1ngomdab9dvqlth2crmfxcvalthyjmjsaeqfhm1ovi8wy2_0ifev36xn3bs_nfcg3969dv4nr6zs1s_vefqy02fy6g_ipnprbb1ggdv6auezt9vcptjux9udb1q5ew9eda1htdqwltdwzmvdc13gsq_mjc1fzupe5gi2eqa6851cjcc0y1wizmxbkfzivkija4hgq55nfekuvqpmoouqleshpdlm5imcrzqqzb1da7lfm9cxob1hfoxcdl_wwovh0f0ymro9vay3y9hkhcpvlygayyqd364wf4_mgtl14m8l3yvhgxwn_p1nhsw88wom7wtqwmru85ldyoe2amcu7uxnhgbilkqgylqp1qylqhnf4bvcfzbi4zql0cwvw1tvk_gjb1pynhqospxxymxsxzngqod28guxm4feeous_hckidx5q2mhqhg4meouizerebry5uokxvbthbalscqqrxr9_hnffsxaywhhez6ih57dsphaoozprg_eqpgq4ehm3xbghdlmvojfrhzpfgeotnkrx10kuqrt_lieqdtejeyvmfxcvaltjuyvmfxc1amdu3c6eqbup5i605ewdf_b1j3oxopqrxkmtikmplqlu6kaisfwqcbkzep80czccfmzqaqbf4vuqusvgqhlnrflreql8ilh9feq4rkqrlcsc4n8apm3a4apzefpai4kpo_z5sxw1cokfhcuxzspjbuosh0qrhuaxdrvwadd0yhxdtzzbzx0_3ovt_8mjwfezudp32twt29n8mzbgtzzdg6hbj_cc8mojk9cx_dytrz16hefim9dad46t_dwc7dnsuwafl6l3n1z1al7ssvr_6xkgb1tisefvaymfr1teroxfqkoe3kd43kjbkotuynfqbvoo4jvrom3s1htljddzdyfqrkmspj6pcluizgbs_ef7rhq1bhmvqaibuv2m_f7ram1jhmjdv8s2q3lcrg6slujbldg0dq5yptrc9xmnqd4ddmn8fxrk4cvzebqeojdibp78qj9ytkpvzipk2aqncqc12ncls8ljb124ueqrkmspgqyaqeqrkmsph6igcqzy_3m1z8w8lufqnto_hbtu89eqbuh5hanbyobkngpkfvo_p2gnp_dwcqyktuluyrjqyvczmfcznfezoqwcpuyrqc55zu_sivdc2wbsqrtghul9ozuytcnuqtqxmtualaa4t8zvtc3ns8sevtuaolxfaw8v6hmf3jhfmfruvavg6xz8aaz0sdglugy2nxmti_jv63q_jhhzwctq7h1esa08kgxp1v4jxzjv55pkdpt6fxjzn_wlfp6dg_cq2d4wkoxg_bahyzgt9bmdqfl_81t_qc2_ru4xupcvuqwfxnzhh_lgfvi9tpcqmhcaiapeznrvb_8azeyvmfz_mykkiykmgqhkkpzvmxapx_mpxihy02f8pmhyoalc_um0gv8lqvon4fpiaq6o0m9epio0gv8dqouhciu780zsqb1dycqgjotkurjbijjeklqosp214ktjuwvcjucvmltjuwvcjucvmltjuwvcjucvmpekydzoshyjrmairktlvc9ebclpdskfmxsxaszqkqsxwhrp1s_seyskn5qarmftb_jozyzqoxgvtdr9zwktm9keaanoehbwtiszl10sqmfjiffk16cfnvouovinurrvsnmdl1kgbgrqh_txw8nfrgy9n1fp_igvdmptz_robjh_j4h_cu_odn3sl_tyv8wcvjel4xdumjh22aaagopecoan4aq9h6soye8hu_333l3rgsgdwbfhmcfojwriiplliwbuwoxk4n1zntkswjgsmjhwy_e_mtuzmdexkuxhkwp2zgibzuospeqzkmpqfcqjubvm3t_mnt3tgyiwogcp9ogmdjzieu3uhipt_c1zdhjk18dk_v3o_faio9cdroxzz_fvg6l7avghzj2wmjvbgwgkrykvzjezd9ijhqospeqzkmcphqospeqzkmcphqospeqzkmhqqyorlnihjpinutltpq0yiveakfmzlnuzyzrgcmoaoiyxks01wbayebvquviru_e42f7l7p6su0rql1zqhvd1dpkylvdndy6s_lvajdapiuot8wfqwm66odqaaiabjrefupruezl5ibvqmwvpvdqh0yg5qsgnut6_j4lcwkhvqxcxa_dr_5u0k_v5icaetdzxobjiddpd9iyzojxv4_sukun86jv_1b3_jjwy_wodeogy_utpi898afgpqma4zxajn7g0jow_vefqvzy9niqka9zppkeajo63tcz8itn3su_o_lmlzvizzxdnzatfaonvkqb104pjfn_2_v_og7is6lismjyxqmeib2aiblmv5w52zqqeqrkmpnyy2q6ypokpt29e3qkmtp5_mk1jqvuoc2fp3maabb5d8xkoehpuloy_jk_v8mt0v3hkb1za_dbxrpnistt23_vxlzcpidqjnosxykeen0jm5zrhzc1b0tc1j0seqzkmcphqospeqzkmcphqospeqzkmcphqospbwmmkjlvxbq3q88ojmykrexvcxhrziopdck7lrspixubyzknzcxktv2uogtxr0br0oaveuhpdtkai6zmszrvd3nt8wxsfz2zu40aiu6iypk4d_h3mfpmqbuckkahohwq1z8bqocppeqttyhtb8fx0f_bcv7hvtj_mt3ac_d0vdrn4_gtxzvviexhwyctgl_37_o4v88dgnhj9zxlfsmrja1vry0cuh9aqsagw6poxvmbun5ow2_7dx2mlrpee2vvxki3szm3fk7nwa_mykabnxbqfln2eo_vzqxxxz_gqmktp0wufuhe_9ujqdqhmiqluuoxrjk_5fkvaltjuy9f0ynpj0znykpv_hztz5nbp5itbmezrvbktk1jtp1hnp99ufhopw70xwezo0nc6nlbsbw0dwu88afvkrevbvbmcoi9w4mpt7dbj5u_ufc1g0veqzkmcphqospeqzkmcphqospeqzkmcphqospbwumkijwmhwp0yfmzbhanenv6nzrxhzrwmkotivv6llfxhkd1kuqlu_t1fys8dpdc5cuekjrliludrerulcnunzqjpwoiukxspwh6ahyuoec6wmxqyjtmqdadfhjmakwadsk2_c8vfknhhtbx8dytrcmvjrsxunfnfx40svriz5emfpx8rshl2ccne5_hr94fsycqr9tbfpfkffarv7krqdooixsazhbef78feiatr2mbnreocif7beeqvt_901gq_ieczeap1e0ccwxdmwwtll4cwhvteoxe5ofckiknntlczca0zgepemspkqykmgqhkkspj4ii4speqzkmcphqospeqzkmcphqospeqzkmcph6ogcqyqjqbzjmak8qsgqqso0_pndm5wpjqcljruljyckqcowkhuhkxwxslorte7xdqrqismqtqwmhivubppxszmam30ozocc4sonusiyhn539jwuzy_tzv_ouu1ooszuoiqcmzowto5jy1cxmh4n_b_t4gejzfxkuo6_gzbw0kutl41y_mgohe_d1_htmu_wrtfhgaze21szumvu6hyhjcpte1rm7we3dwxt21_s4cpg757o7a9zfmp48bc0cyc3zdzryubqkvavawcs2mf7rcqqozntoz0svqleqqcakoaxriajhvzqcvhqospxx5mvdyyeqzkmlrri4speqzkmcphqospeqzkmcphqospeqzkmcph6kgcqvokwqvublnmciyxujlhruwcspehlm2hbp5lg8ky2_y5ggq54lbmqrd5s8u_xxwrqxlia1re1qptxqapaeelssxfijsps0oz2aqfdlggvoeipdagmj4yzqpzqovs1usuakixpkywdzrmhwnj65yzei1upr6eboinuy5_ouvh5rmah086oj28iv_rgymfnqpmbptlbya1balushmhz9pqm3tpu9bycqdzdy77d4wtx156t7fxydtltdiwcrydywieb7kyk5ot8rikckaip5uwcbunpwnbsb1ih9lpk4pu6nmlsnhjhw5cutiksnhjhw5cutikbp3s69g6qriyjkvy1qjlp6zrcqxfjmpc0ul86ovuxpyzmrzqbjsyaniyllim0j1sfwvmnvgqszatupadvx3wgkqvc0plal5w_pskt8eqorhi6c5kjg_fnf2pgzxsvjfr97c4qqkn_y15hfzeot353fh1nzeo_sgn4dhsf0movf_fptpipvlqc6hsgymvwfjut4ccja9y_a_meokvp_bljhk7of4q_e3bqmphltntn6kicyu_pkvaezrrtzbrozbso4mylepwektgwyqhi4hejug0bqzqdmvklmlcpuquyvylsptn30pyyo5ckvqvkzkpwpupkqlalsmsqvqvkzkpwpupkqlalsmxqqlkmtovamkphff0a1gkoamfmtglyxilihsvnbwkxyywbqutkmi3_fxqod1xtvrrrqif3zkkrfyqd0uqpmdcplzek_soahvmnzqaxkzzsevcva7eook2ovbcth0qpqssjar9obf1brhqrisy05dqymrznqxcffvf3b9y_wcdoz4pwki9njdz_zdvbpkw5otzh4ffft_pc3kdn1coiajn10tsuz9ado_cqjdgumzpdsaqlfhqhs85_h8rmzvqdokiymcwyuc2zqhkaozxwmreoym1xcvaltjuyvmfxcvaltjuyvmfxcvaltjuyvmfxcvaltjuyvmfxc1d20_rdmtbwsegrnfilynve0qggmclpjvm1jga3_y2w293mjlbd4r1rcbqkozazqljkah6zg5vmaqvozdfjzjqttotm1vkzaaube_wjtk1kutbcfm0drdkbaphtthwr6kfkbipapsh2gzpthzqpqpv7n22x8ynta6erneh3xu5xofoabsx_j6b8_xj_mnnf68rb_n1_m4ymbd3b84hogqphkqfx316d7trjegvsat_016eetrkbr3y_o6x4tmt_eedba47xurcc0vwnna6lqnvhzg9d8bjsvqy_9bqqumdpqxhnvt46kg1drlhtlxjadbkomlvw7hivoqkm1a6h2haovqde85hufbconbcnhzvcr1uujgk0znbo2gc2jjfseimxwkkq6folqc7fcdbhmjwtjsonkxeacmprfso2fkhltpzjevqmqhjm9bsumnjjmg5ji6zhqovkpixyumbpbnn8juyvmltbvwlqju3dhktbvwlqjuyvmltbvwlqjuyvmltbvwlqjuyvmpvawtwcgm61amffmzbqsgl1hzipz_6mcklknejwjzepyhtjtl6oo2_xdpgkzqzlqpexdzwuqgvquogjval73yfifwlqxquxj0sqmfjifkqay_bb0qmhtgvxjarbytgm74tyxmhynx8auyxb8hd9918b_ek_vsf8ztpn8d_bth_nnfd_o_n15_nexrvef_pn_loxrnf8yj0sodorwlsgp34trhyk_mswgtbrggzb1aab3w9a99eg_bsteq1o3lq0zrc1jocq10dvaza8brbudrqomfgt26s8ltsn_s6tytyixufjiniq2ggkjghwghmgybjmvxsgqsypgnogj5xb2bvz3q_zbdn6dkzwpqbjfnewxhwwjkbqxcgsym4t20hwhiao4l5hmkramctzmwbpcujpgokp1wkbv46pninloqpjioajnigxlfv8c5sbolwqnn8juyvmltbvwtrhzpewvcjucvmltjuwvcjucvmltjuwvcjucvmltd1imhuylkbiocpuqqurlkoak1qyk1myu00slcwsljk3terebvsssl2qufip2fhh1sjz_rnias5bolamrtzimzozyoqvgafymat_3idwvza9xj5frjjfgmofkjhk9rdatwstqpo2i9xmwng6jo1dw8d4oo5_8cn_6uczdl_6gmm_nan5jzruvxdw_ju5phngw_gjdqyor6ru4xpxswxkqlldb5dcngclkunuuqvgktvikbogzwug6lahstw9bmqsttu8aqc1v4mas8cjqbjurbgnvbyakm_xgscx7cbuqzaciatmfinaynwipfrfcfawaglxps_qva9zxaw9zgouvnufac1fsndiqvql3ntu1uwqquru5ardsq4olkocpfpyldussrvccl9qsljlhcmfz1wlmlpvqabtsug81jjnpyqi0jce0zb5wjwp_f39ox4juyvmltbvwlqju9v2szgqyaqeqrkmspgqyaqeqbskuz_44imdj4sp_wumpsg1ldb1f8hub7mgew1ch0myoqwymcyy1kiugbhkypv_rgphrsq2_7jfv2hxzqrtaloxyw6wqzqcuqvfavxfds3kq2wtj2wqj2xypowzkpvzuzuxbdpd0mxfy2oxhyivogb4pms06ihaacoozavgqjhg4_a4qdhbiwjdckrxcty2ptgrndm610n7vu43oqen0mjpj2mwndww8jrt_94anlhtr0hz1tjw34xuqt4dvy_2c2vqxsw1qrd8v7w6wf1txgugajfi6m_5dfbjnvowcuitojwcqopjmbrz3weygln_i7s_kvhtfse0_gvv8uqv4x0qdufmelyn_ynsmm_pbpuv2zhtlcwwjpaei4u_gslfx5tcmdvv4rjc8hqip2e8b7dnx8d4vqn79odd1j0seqzkmcphqospeqzusk_cvaltjuyvmfxcvaltjuzddzjqom62r8lu_qltd3onjuzdfzb1p9dwr0hoowlt82yxvg3mcjhameolp9n8hciwsm4vch7mylmuulfksepiqejiueyivbuzvhli1tyknajyq_pgm3_os1lzehadqqseljg_fldvrfzmqgydqs3kvkuboh2qtd9uxbsapnocgcel_8d4nqxmxcpb_0ef4dhhvzewdhxhxmgdzkdxmth2lqzarzncvc6kumhtb0il4nmpmzdqrwpvouw1xhaoqiv1a81rooy2wv0hrpuaqlnnmce16jspwmurc26qgmz1vuegotk36jbil_z9g2eqfxsjam25qbrp18bjmz_vhku1f2mdcm4psofiggio2nytnddqnyzbwko4sjysljysljrtzbfnuj06v_lykafmlriclupadbpgyippmamtevknkhpvzkdqgm_qeqzkmcph6pcou8_hcoiizj4qtb1cd6ibq_efqef5palthw5mhuvfog_jo_rbzz8seqzkmcph6j6fqxkmdnriyhwvyeowjir68k6eqrkmsph6igdqmtnnocikhkkhgka2x0mjuw8etg2_hnsnqh9jmdoplkmxmwhgnvuwmfm0mbsdyqkhfbfkkcwfy4dczwo1svev1bwsv9jqxymwj0qovnvspky2fw95i2cogkaxa8ponahw6re_o4ux2quuldqvcsgsyainw_0rluwkdoxdc4hq4pg6bseesvvam2l1wqtadrpvkuwcmiz1n8ltekp6a5h9n7nrq0urf1cjnfrh5q_zu71mapovmvytohxu3cbnpbiorrldn_jtsy1acgiq33k4eeoou8mhkf1gxs_9vn74m9n18nnmz8ph3quvgwwlcgzu1ugk1ceiegyjz5nvqa2zqzyxwrqwu2rix7awqxqykviykhistm2fqzhnx_smelsdldb1l2bqa4c6guoj7tdvxxnp3clzma1g6hqe7asefe_c1l2bqwdxoheyz3znmbpdmpqgytqcjnclkejepne4dayooyerqclrg_ewmkrgrptze504ow4fu_n8vostmfu51yle1wkudgomfk_ik9h2mftgntdchw9tt3q9ik61_azdp4pbpd_bxhy_k4speqzkmpoqyaqcwc7wf2c7bvo7afpzgogq79mdc1kz_pbh6jl8m5han8_2w9qm_vhxdvzjiospeqbudkydmjhaf38_nn32wqltdyhm3ewasph6sgdqztdwr0hoowlt8wyxchapaxvqvie7v8f5qaj8km7znwmocvkqgtsbvipsav8jc6hi1zjhpm50whquqvnfvmqoaz9iuot8xvdqmd2kijxkqnasrt7kbqws1abllp4s9vebsxumjk2zonutu3_7evzaljz_jwgowbvc5h9tp4ockrl_n1shqlc2elxe5ubqvfktnldz6iferxlrzmrfjqurzabww7xihhugucxwmvs7avqrgqofvvgwtphbblb0hzkzuqakwdwohcrl_bzrarvfs1ybl4scqnjupjusk2o5dllfvtov2pgrmlrvzvafpc15vzmxmhpzmxa5rycvlp4mu7mawvyjux8ythxw3fo38nhtrtd10mu3kogeep1bwvqpz_pzjeyvmpxlg6mdof6ilkndvql0nsxhmhwkb4m_yqz3jdaz0g5t4_d0fm7dvycerakdj5utlkkx0zvoxamvyap6ap2jxlzcfwxqcposxthzjo8tuhm_wdqurpyu4gpf_4mjfuj0jwk0b5nj7yueqrkmspj6kgfqjwazqplkclx7_g4pu4frlwhqq4apgfzw8q48_ngrtf062seww8jucvn3b6bwaju8_yz6o_vx5kzzyrmpyawdatrkghqwygpw13dvqahjzbmpfifyk2llvxzisouohxmpc6ptf4s21jkznrkjazmlzotf6nmybniilwzwdxoeuzvpfamko08e8tmjwuqgds8qzbpsxzkdrek4epm0avcnltgkcgggisicena1littd1xndqqdilvvcpb0qqk6ausppormf3oywyph_mlhbyyckqga82ro_l4rbyvjvfryrqvt63fwopamjmqtrrqct6qt9zynuavhypuzrov0ydmr5eilw3_8ekpmkdk1krt4kzuosp2i2b153idmcpvqoyi_0zcqrpa_xurosb_cw9z3uxoijcaqde1ydrcxnseugsu0jvspa7u3fhekq_5jgyhtjm6c2wc7wkmzhwtkd6iyld6me6zacwmcqjyjln88xrgc0zo9z_icwgvhkkphaa_8v3g0khyb1_z_rpnckkktysp_wmmpng0tz10ehgzmz9th_mjqzhozlyju1cx0pye3rc3s_ntdndvdf7nydy2yeqnkz5qnxqt4wrpiicqf_4duwvqjwc6qc1_pbejrhnqqerv3thbua0fj9sumb2japeoodfri96_ufptjwdqbrvph0a2uqv2nytashfhpwf1gyo0apuep_v67qcy3e6yxziktyfpui_h6j0xcvmltjuwdrdh6i0mdbfb1oxxdlqrvzedqat0xsdg_sfhaqbtvqzylvb_i91bhxm2_3e7438pdujy_qsnu985tbbvrkuyvclu3ykpz86cqsqvch_uqr6o_vx9gjr2vm6ggbqdu9hhkm7l_yut1runcg9jgeqwebfcotqbjvn9wps6xojzhqhhzukzkaklmzqphnn3i105qdvm1dukjfrqj4alx3sfojbwto8ja1_dajvted5m2aloga2fxnv7jyuaurvz9hyryihum2wmkmsuwj6jyw_v5hohv2bzw_2umvvcwzp_ds6oviwrkd9gzpqmnn3uruwslkpmn1f1a9q8aqcgw089vjhlemlm32sbf6yeyl_dwsvtutee4x2cf5_8jretjvdzwvoi7ddah5zoewctursv6jzqdtg7lb_xspzh1allk6c8vabmqu1dnesxkbq3_fv8_3pqqpu_kkkklklirafvskdvio3lqomlouytujydye1d5ezd_zknxbkw_ztk9s_w1b9a99a0akv5qyqjybyoqvyrzz_s_qrszwbqw4ep7792c197zuhx453b1a9fv4xhxvdqusjh6v6eqw3k1pwxddba3qhtezhygzwpyga6et1490guqcogovjyrpiaqpciq1ilg_hm9od8tmbqhse7cj7euhmtnwvh0dl1hpm7n3gtielx9x4w9ryu9cxqm7j1zurfvgq6uzrj8r9zzmrxjlosvrgjywomrhzpoivrfx5rvzuoog8rmiq7ggkdsq0wtu2zwjyfrhb4kq0_5jytxx5k2s5mhuvfohwuongkxv2nunzqepsiyaqeqrkm7ijmvyduhhh8e9evx0b3ogddoti1t_evtshu1eposprg6aspuwmkdovq0xyodxtiweya0wsodpgxdl3fuxayeq4hie7hsjl6rgdhzn11yers0q48fjsdk59kmcph6u7c1pfffz_0eadsqdbw3n_f3wj2jezdvzb1j9dqwtt9cvn3cg33goq_ojdvwkriylo1mboz_5m6lwz_sywyz8_hde02qvllfhblzo0oi4hexipnpqzq3azf9zcuomghealthtlvru4xnn9ssxa4kcqnosiypkbe_wizkzku7uizkvjsyerecpnsctaytlujpp4buqslmi67qmd1sgakwp9cxbx1ij6_kcopf3qc3_v_3_d3h06g5gaoughlphpn6p4nepfjsl2z5hvdayfinwiwfwfurrsahoepxookqbwgtndkv4aa30cnc1tj4s_hxcqjqronvl2yzd_9dic6b_p5xuzo848mck3_yv5qxjnkmamkskuhglqgbz9xg9_ecvtaaoav3ytpt37_xnnxsfzzcjqxbsyvhviol0i5hkptyzb_uaivlprnfcwqogpt_nqfrspuavofopws_mnzjc6rmpxhwntrdss_2wglqlynu9_7jsrzzbcasslufqpth4_05ydubvop4n3q5p_bsc4ohfpwcu0zicmkan8gmhqxu_09tokp3rgklf5zdhz1yrcwvcxuyfg_cecm8ic70xkyhxzqicdffkas3b8xf_mfvco9bd8tdlpf9h3cqqenu7pwsnghd0z7kegbizn77w1tnwermzv_af_bz4jd1dj83kggjq6diilltwkd281m3xho8vrxiyq2_fggrcjucvmltn3fznqyop38jq4p9bt9nckugqeytb3soed9uzv_fu9fajwa6bktqsvd1lrqtnbj3ffd5n_2g4ndqye4ltbvwttdhkm1wg1hjx4nwu27rvjc1p0pu3dydsvm3z8wdsfxck9b6cmju8pmvnxetgkeeakzqkkkwplfilu1m3wrodlihwapymo5qm3uaqimbfctogrun7h6e7rzktnexqqhnml2f9nhxvoggb4uxz7bwmobqk25n0vbdeneq96qtux81irto_i28o7ijayk_ohpplwqxjrctfuuxicmonuyykyex9e_mf48z_u_zlt_4amt9ayxrjpeo1oakgurqgw2tct17hn3texc_9jcpuw2_ptrxpjfjwa2ervrmaxwaijfrsptzqfdmpluwovtwgygx5oxidbknksvixrhqktjubknr1edzt2odibcjrdkpnh3ld2pyb_m6h2_j2tifvmhfm267qhl59mubpiuh4ss3bt58gek9cxxc11ekflflyklmitwhhvmhjtjuxx7ixwzixv_qycbw18gy6yhbuqogphoelkjpdvco0_i9ldwnzf4gw9f0we7v1hnvnvsdm_fd1lz73ui9h6n6bqcnhcj6gmanvhgb12zd1fsrui90hpcv1antsi8hunpt_opmn5vsjbbjdx6hc1_bfgwubzqzuavnhe2pwtb2gphyykmz_i30j9i0kkerwko7egecoyoq2lu0ouwmstolsjqvvde2eunwtrcjucvmltn0lzsqb1zycqifsem6dmzpaoruh3ardxwjm7r7eijn1mza1zew9jymcxn5flalrjmrrph40lwgqhkm7yvov1wo4depuchlitmiju_c_tn3jnzqwdx_c1j1cw70goy8ktbxlp8let3dlyubleagr2lgoms1adbfsixmb5bitwr_xky6wa2t1t1w5cb7gzfa1fxld2pw9tpd7wnujpiqmh2ankkyarfdqmh1cnl9cml9cwwjvqsxw0i4kmejlqhnbwwgqbgndi5ewmpwdabvadnerxdlsdaavyavl_ngpfod_47_zzzz3rdq8_somz40tuohqdrjpvh60nx8yzpxmr40gkq2ysxdx5_einkfvpojtkaji4g_twktyed95ypz_jotz3vslu9q8_qoup_ghsdv47gyivaxn36mildh2f0mhzpv4e23jrlzmz4_dbuphyqd9_lhkiryqxm3wghxoxx8wfbimakbq1obreynyhgymofvmwv4909cw4wqs8pivqyr1qaefui2nr7sxljt_x4ic6hsldbmfqrvovxkpjk0v0gjpawyzv_rq2xqej4kqmjmr2mss3b_6yk0_t_8aqodklnbript9y1m7xk3svklupplw9teocjmh4ordwwmjvqg0xuc_ts3q2xqzbskxwa8aahvpwbqx4rl77ta1xva1daoijaluhvmhe1doq_9skyaio8ti2yfq3sdu8v5sxib0b5nwokwjvviktbvwlqju3fz5h_ptbwpi5i6otjzqkxdvynr14dbgor69zsy6k4qhl0xtf2n7ppk80_geyicqombzh0pu9ph_hy2_aepdaljwo4rcvnbryptjuzduwkqn998c4otwmlugwftt3snjuzdvzb1u9dwr0hoiwltp1slbp6kgwnvwhtbijue0cyvllzsc6gaqvoxyg6xudlyqbgtnv_lmot0xuwm6iklkdoxptliay5wdz_uqtpnpuqul5o3fer0j6cq6soveyiyhs5d_d2mflnqrqck4vh5lb0wua1cnwoiut0gpbz8vjw63r14cznv9_hxlqimjyexfj2d_fkzzm5oywp6cgdwzpkfo_bz0lz6yiblhdrrchyypo_iv9ynqorrdfivylfiszu4bo8_oqdvjhcc2hq95jr0izviphkdyyz4pva6g38wq_z7f8kxnjynl5inqb5v_dck8ct5_turrw4jsc6b_dnbgmvh2dqzxycqc8dag4n1amma34dx_u8gtesotq52j7neanq3dv87da6_ibifawpotnato_dvll5z_h6zd75himnrybdjuqoujwcpy8_dxz9hrflsdzcpypdmjwlyuysx3u1aaagaeleqvqfrc3sfurw_1j5vgjzz1wqoppfp6fhmlo1mdd1iqfrpsth6p7a1evtytwnpsuheqbuq5jarlq5jlm3r_jsrfqq0xpky1em3r6oovipvkk3_6equ8piqrayeitwreufuq2_rryu7szmh88ztft1bk_zijtqt3xffjpdw8nuqbtkrhkctyro3mjlz_h7ymru9s_sh9hnxlfebvsnblpgrs93jyiqcvmltjuwdvclqmlcqe7htquoikt_wweva9vex3fk7glt8xjoiecgecddriaq0zalun2bp0_hcas_qjb_8dudcrvx48hkwgqhkkpaay6jrmpwjew9eda1ptdqwlt9z9mvd813gsq_kjc1gluuj9imzvbrsjqp1s0mvfkznqsz2cwlcwwyc6dreqqbzkt38s1kizaqzesnvvjmkp5snuipmy1aosxytqsl0_jdvm8gcrgqo_fripmwacckgaorzeravko2qeqrlcnnlbyukzj9lfxgjh38qmsr_wrd_wuw8s49advvy7nsgvt1l45lml3iwlf37979h_7e9a9xsomw5q_hp0v_se3mf16tv8o5ns_7qw_f_4uanf_rvd7xmrn_bztvlrfhpa8obpe2q4izphytqxfildvqdun7t1vj3p8gtndbzpnlcyp8zzh27j_fkgz6bsew9ydrtp3udimu_c7ntc7dv87da1_f4pqgvwzvcrntzkjfab_yrn2qanr_lfp3evi1wpvakol4vv8fqtt_d0zbff5k_kzsqgwihzwcibwcironwuagoujaqolmwu4gvukc1_mmfgmueltuqntdbefubvkln3d6a2kljjc0vh_eotlalijezdc5gazt0lqg7y3lrwmldja5r1cdahqzsut8xm_u3pw3u4d6l5pjwbg_zgy2xm82eq2g5t74ocqo1zqa1zl5jkcdwemrovolrvn7ttw0j92ote10mom8luzw3_wxzqpsqlhkkspkqy_hbhajqhti1npl4xjzez_ucq1ovxn_7bns3_rmjrx79_a9fwb25h87_xg2x_xmb1vc5m7unpkbrudj1nadpp1kzkmhqw4wpw42eqqchpt7rgkqyejbg6r2u4v6d0ecspk4p1kq_kaz_cpcdqds2loqn5llvom8qvvj9l8oolsowlsse2zarqp3knv_aspptvmpo89cii3_oedz_lypgmn1qmtcdkiap3509j8tzs1yordb_omiwtwo2_jfamlmblqvu6cz7_pikgvmfaswvz2jlzq6p9bxmzifx2wcmfvhlh6d_mwehbxwutbeaydwn2_ydwgyqw_wj2_8adm5l1ykneqeet3lbzk8_er3jdfhrfopvshgvapmyvn2rejjhasvlmboqu2_jutn6luowwdr_sqoos_v42qf1vm_zqqrtszman6lm1jzubbt5s9u_xwvgmscqqlptnrepcmempn0fs_vyzmrzxlljqviuudfqffeq80u7kqhirnqzvuemc3pyhjavnzcpgkeyldspzpn_vaqodjospkqykmhqqywphta1ae8o8liltg1zt_tmfxcvaltjuyvmfxcvaltdx2m7nqktn1_mhwni2hq_oopo529bqgpjeydzjmikaqoosxu0bo_wzqxwyq16jxb_oeldqsohsyvbcylzfqun1quofjhpvdujyunqqrkjzdqi6o7wnx8mm3fq06pq1n9kgxfvwwfyxwj2aqfdemdyrhykdrqmd2slnxkqhayvrpziomc4wk1rkfkbarqtqjuncbojvzc8sofcqclrh28gk_vpvhjzzt1zhj34egnn3_a_me_g5pfr8n0opsnah6jfab6vbild98ku38qt_rhfaasxvvimnvn8nojjj68jrf4hmrses8kg9d8k6eyteo2uxe_w1odn_ezt4fyi83_cp4_dbvpl5aqt2h_giptvsva6wfalk_hrjfmdvp_a4kp7srzg3hvo2igv55uo_b0ltartqwm8nqxbge_ze0led9xtdbxomkzgdwibp4qk6mvnzspeyos_gxrx3m6xsv2vjvwbvthnipybzr4u4tvrgnztwztkcphqospeqyeejjapkynbumyyoueqrkmspgqyaqeqrkmsph6igcqzy_3m1z8w8lufqnto_hbtu89eqbuh5hanbyobkngpkfvo_p2gnp_pwdqzj7uqtmfg5wqfmakbtmxsybmilyixoifvitcolrussoqwnwphkom1kkeujuxmqrzxnoas23xqv2o_cjqlnigqyrnkqfsdb_ktspu1flxu7ndmf3j4re_egslqwx87je_xnwmj7f_7sw_njrhe_p4d3heuwvpfcrf30b6wkv2u65gorcxq_qzryprjop6ekplc3nip2eqzo9j_n5svy9aunnv_gb_r_9hwh_hsxlg_41sj0ankf7drgegvsns1g1ya0gq1fb1j5np_ja9xprjabb_gsegvpsotl_mtdalr_xvcbb_xuktpuaqdonvllyq_xsnehfaabkn0i1bsmpqxxlxfydqh1qxqovopdudsqoxcmfdwhzpwkqnogfs6p5ynriyltnzuwxe_amrlrtrfri8jzvgwtfxmjjwfscqpnfb_oqjtkumisru2dvc9okiakcq6pzdp9n5gxcvnrmkdrb_41ydqqeqrkmspgqyaqeqrkmbrjfwlqjuyvmltbvwlqjuyvmltbvwlqjuyvmfsrn38hukyuzuxud06pj_zwqrypu1cccamguzjnnw6xm1ew2ccdjksrklcdausxbslclcrt_jvrg0zuxad0lwmdt8vm29_d0j4cqesbvefc4zt6vuqhv7eook2ovqkvzquw7jplyduoocwlvya2jyjdqeuvuto_kw8fqycukl34piic7wagqxtqvjbprstjelo7csfhgz76p_meerc2vo2wjm_8a2_wbdepjwalihyopnm3oox6t1a1k_adthricnibnnfd1m9dcclrw3saqbp3vqej7eusnig3qivatoy0ou9b6gn891ko0pr0qfqns2pzui2u4yoousrppijwbd5pzb9nvkhjl1xykazzlp9bcmdkv4h6wymtzxxsqvhhvfok_mlmtzbymzkicy1swqpysygeqb2iyr5mynbt5u26qyesdz_myug52zqqeqrkmspgqyaqeqbffwlqjuyvmltbvwlqjuyvmltbvwlqjuyvmltd1imfuoqac4szugc6ynfutzhhj_mzrxnzjxnzrdhmwf8swkhwhyoyqvqrorthhxmq64ibddzdskdm1vxvc1wngi5v_agyo5jnduzffzqqpxnvbwfqx8v6hmfnjqjv9qgaagsfqs8ohavuun2ofknkbspapsstw0qpqceoygv0j0plpac5u37ubokhualdvkjkziu7excdv3nozf_vcc9cdbsqwh5q3bt1ja79qqpprmpwmz6ngslqjieb3m9c9nwhbe4zhjvaidepn1anurtfibvbgql8p1ag1r96ithuk1ypbd79x2y0yygvifzczyrkcqfydbcth0a6jyayomaspbajotdj86bpq5ikpjoyiw_oj0rcqh3tn4qiqj5ana2op4mk5etn8cbatzx_xbgghzgjottfxndfxppiigvantnnml5vpedi_nncxori4nnmxruiyyokyz_oyz6i6w8puoxlkyjejr44coxlkyjejr44coxs_w6mthyok5xgclwdbfkphx2_zgfopczuhbiaqg4wkxasdfkjaiocbqmqqwvunbb4v0ublruz_vneajygu8pmvd1atvoggb4utcxgivoaagvqdakejycaatguoywkqgwgjw4dfbubkumj6jtw4equfvjdarw_3ivdh3vxzf_wg76_pvzfx_shr68h3_rw_8b_k_c_7yw38nzwugbdqstg1ac0qrfqprujxkvv4gsvqbwvoya6d7evglkevluprfcfwpmogs8osetv0mai6vvuaosq26dvsdifaufyqqvqkqacp2ayu7ggolm39ahv08iufrfiizqdhjfn8bvaxg9kpynweiltspqtc_wcfkzcfynzabwrgrzmgubp5xzeq8aofzqclmp1mwmvwwmf2g3nrjxcrkji3_ecpkdquozgaqvkzkzapupkplkgsuptjvklolmluqu6uyvsptptjvklolmluqu6uyvsptptj1d5wpnfupmlbvqxrqrprqxrrzf0owfks25os2kixkyvyq2fikqbwvmouvctn8uzwhlf8omqxitesevnufqzu3blmfrpwgmb5yzsalvb4kpo_l88ti5kukruum0kjnstsifdn8bwwmt_0afbeoqs3cz3_9fk6_aogf_qybn_8ex7apvnyqxj88ct478nxaf4tvtcgaoojibplnxr_gnsp1kyqw8euqqarwfw4rd_vo_bxktfvw0mtvko2skhqr0pu_gyul0pqvybvwloeqqrsswkgovr7cku_l3ccamukjc2b_ocsdakt1c1dxmrmvpzkap6vhbcpnzlgqttk3zk86_yyqzeymjz57xu1czswcksyjz_vtci4jnm5qzf0oaf0zcenwik5jqjuyvmltbvwlqju8n9j8giyaqeqrkmspgqyaqeqrkmspgqyaqeqrkmsph64gaq26yncgzmfwpanyks5jphzapqpy6eq9bsqwwjgvonlsfuqekqzawsqtvbrveq1tyssuoxgz6ogf7e9je3vddmn9dcqjapcxd_j6nffbuqgr7dwnoivets8q_zrn0gkzgbqhp1vjw6am6t_jklk0i9stnrmygplpa61yclvkfk1fcvgstefeptw4_rviuatrgep8xabpge_dqa36ssve9y_huouclmtwbv5kvwxafgjrvuyy7bvdtayfy5l7ur2vzjqfuxalambqecwnj8xaxqlrkaj7rgmjys_rsdrpdiedlu9a_ywc47sjyssvulvnsyrvoykhu3kdjtwfvcmdbbsdcjcvguymjkmxfzwnsczrmposaylj_6mzz_cvmltjuwvcjucvn3yzewvcjucvmltjuwvcjucvmltjuwvcjucvmltd1imhvkmtgpwprdqzpupsxrgdwg7nsijbmsfwamhlmyfqjos2wcastvf0s1dysvbys1m63_rgzkvnhh78_wojwre8jlgr4ruqpkuccpoadqdb8f08pcqop0yydkgabrnmgdjaeosrda26zadoqooa1uhqkpvbebsuwjbil_exz_l9ol_bapsuwj6gyh1bqluafd31_dfoemqzs61w_1_rs_5awsxkxx070mdfcovipbv1ck1rh4suslkjk1isp_n4ptd8u1kk4q5azaqasylx8f1yxs_gvtle_xth4gz_puqkx5oto1u6mcqlwd4xk485zs_naundpi8yewvltm_acuozqp2_ylnmzve3mfg8qnvbptislwfxotbznaawjzf8vteqyaspmfvbkmspgqyaqeqrkmspgqyaqeqrkmspgqyaqeqrkmspgqyaqeqrkm7hfmdvwpljc6vtcjzfs2_8_gqmwkifq0q2vqshxz_epk1ftvwxlfxurnirrh2tke1inlewjz18l_tuviafjmwbz0kqd67e_exdjmioqc_vkmbf4cpjbciqaye1nxoltejczypphsuc5pcdijxgpfaqgedseq2_b9sjuabbmynzafgipwxxawfloyskjvjbub2xcohja1svpxxqggcaawrsfvizkviapvh2ohgzjt4zz_xats2zwoo9ijez9lpnri8jolfmyaxc9u1cykx_uvmc_vm1p5vqdikcpnfsb1rmhhpmdqfvwwmf2wwpzesb73pjgzdzklqmbzwgyqmkwthgyy2t_fv_ormfxcvaltjuyvmlvtn4speqzkmcphqospeqzkmlqrmpwddz7y8uiyur9g6oncqwlt9xdmfzbruncg9ngfqaqjkcxctgqq9volq39yqfwysjmqwi1zmatlhxrckw6peiuroluuuqvqblheldzdujxqphpcrxmhkjwuts2bphttr94mknm9fcwfk8ua8lwb2ulzeala1grf5lzqkl0pywpjaads1hmiss3fa6aawsogqm6ti56o9knq1wnalagqaksbk0n9ttal_xr0igbz5zzvsmvkln_tbargqtfq1i8aqt8ip5vmt8lusuy7caaqmlnfcvfrdhik1lgwajtaqtdi88_32fxzbuxwznufmroxuelewdyvrjlujfzzkkrzwk7awk5wpipizs3bzpmxwd0gveduc7nfup9mc6kaymslp2f2kgamodn1qjfwoa9hilslmldnphowdselhkkspkqykmgqhkmb7jmwvcjucvmltjuwvcjucvn3hay6jrptktb1f8lunv5dcvp3h0zd6txcaxd6amjuhezvqp06o8suqqwdifijviulrsqeehburs6gslbtshxquepiqeqf6tq0lxwlax5smoo0xuvtwtqcn9vd5ayym_czooaw_5olxfbw5twfxj5fhspn9kkaqugqsa0lqoya8ljtho9ugkrtggo4wfotygyph5mllgaxat2zlmncko_s4alqnvf2amhui8o3jqfuzv_d7jvhedh7fragg2fqzo9nvaph6tuizioyq3qy2vpjlavmcm5qqfcn1kmkrcwwwmzixhbrmsuuaduyq3sjaqp6zn7vhdtc_asyxgishto4vazrhjkah7toiuj4zepvwxlnwurfxvlvxzkie6hqcvvszoqwlcyuzfcvols0ar0qny0uokkiiamcgyopuv6qspmpzwkous1fwlqjuyvmltbvwttyimgqhkkspj5kmkpgslmtg9ndhqnd6e70yghfwnqsjnv04lhawlqjuyvmltbvwtt7xbczz85aurqjuw8wtg2_hnsnqh9jmdqpcio6ahhukks5qbmfgwgyjxk1kqbaldlykflykpg9o1mxkkw6wgf16nlnxurfraosu6vyg3xad9lc7ox5qvmrn8o2_5weigey3v9zkdd9zk5kks5prlj0szuq7oxcqkwltafkii_vc1irbh0j73_is2ffxvnzv8boe2_h_pnf4oliwxgz_q1grs_g2edexmt8ejsvgapdd5wknqfmqxjablhugyi7nzafssfwgmh_ghefvi0xkw1o3hovwwv1eu22iqyaxw_lp0ivkpspdfs9oipuk2mmipaqihkjv3v4u1h1fm36xgiqiydlry5uqvf2bxg9nfioi2igvjukqfjvd6mqixvrqfvxsbwwkdlyklmrzb9oyqhuavofvq0g9aronslymffiht1zmdglglic03fz0xe5b2bcizv_wjys_unzigcqmhu3ygodhzqbq6mrrh3ju0ciu8wtpj_rmhx_wdquftizqcirm56zdflfxefe27feaocvxmnnt87rsc5jsiug9ryojlrx7q11xl2vwbh21010yedzdkiooturqclrjaewmjrfyptr9j5vg6nd_nwedn_5grt3htgzywdojbjidb1h_s5n3azp6cfwc0y9qpu7tkajaeof9cr6cgedtl2i3i3f5wqukdjz1bq_61rhe4g6wq_th5ewmdqcvkqcia6tuenqook_rb9gxopisxs1v3ffkintfn7l5zqfiky37k8k0dckaewc2vczizv6_2fjmoq_rb9gn_zf7nujzxt7dqltjuyvmhubmfxz8pdn56cycza1j4gotgyuxvathkdhiofe97ceqfsgpp7dnxmjfposhkkspkqykmhqf4opexmt6o_vx7pppith6ggfqztdw70goy8mtm0bxelfylq1uqak3ns5kom5oomfoocpzpnplkxpenu8y8rufc7txkkjmeoqldspqpxqhg3yod3jznrinaroaxkac8xwmflhdzg7kqogetmpy6ekvocse0tn9k6dvklsjs_baspuhedgpobsgmddvob6wqafrh_u4tp6ez_fyohhpzqb733_b_d7jyzqcwpu3hqua_p_ghefjemk4kklmagau6bgrf_kap0elz55by8mm2z_b1d5fktsdzcbqt_e5tvrjdn8rsybsphxpc5ntt_doc7beg6eclndvapdr9h2yfbpqlw9gcqve1an1b_makpnfofqbxx7rgbvsvtntaaeeal1uyeevokvqo2v6hv8vbp12l87fwcxbhnrmdvi858r2pgpsok5qbb_azvyvkclrosydvixsjmqxjwpgsaygh2xmpuhw1qhzz11c489fyeptrx66lncesru0xuknvouh0iyug9hagd_mi9uqwd7enj8ejph6hgc3vszeg6he0dwpcebjhpplwbqb44pcwuqqdooe6utmpvinxk9qxjqtad7yjtm7crgivkmnu9nopnknokpiz1i9a7jfg8cpsptytrh9cr6mnyutb3pqajvgmn9cfsmtmpuhvt0jdb5urkpti2rui_in9gliy3kvaunu7pwsiigaqenuxlohw2dqao9spsnykqvohbb1d709sxqdurg1dhmhuffogsni3fvanqcvd26qzm6fdwechb2iwkabdz7nj95m8u9yoo23mu0d4m_uyz2xy5jmcphqosp24speravclx7_c7d1nxj6eh0ymbvklp3d0zn4iepd_dxxyvmltbvwlqju78ytk3vanj22wfr39_pm2fosjh6aghqvtdwr0hoiwltpxqtu6rfbvq0mypnwhbylh3ltbulvitlbwsvc8ms0wptwxiqkipkvvmvwnwqivn9syfmjzt_vqfczrzjunx0udad5dupquxj0uuzzkcvyge1sywpokgykyrwzbebiti266jypipoa_cuxsjk6o_45fmfyaupxftpyxxialotg8zqexz963_gp_zp8vffuuvofknlcyxlplee5oxa6j_a3ryov6k8wz_kaz_qtnspayxdwrqhb4izwpm1rptpepxzarxqfuut3lcmdpeja5qdeuooegbmluocwmu5qlsvgh3f6rugrd26whn0noevnupwb2j7zxxg9_edpgp_wz5d7gqn_hme7fxzjshvm3bsq2op58a_t2p6liuxshxoz_hyxwrm0ozugslc4tfg_o8pv_mzly1cajyptajrvddwecvn1izgrf6gyfultb_hw9t3_gucghurley_rncltb1_8put4cpi9hz7rzg6rvkmxqkjuddbchudvahtipucaikqhr_njd185fuvqcstd3fm0d3sarvtwnth3st6bkrupxcbph6qt2bzhcgflkw9u4lmn2wb7qpib6rdtb1phgsxs0albelj9hvolptt_l_gtavrrdzgzbtwttn3yvcx1avgispeqzkmppampuwzne3wdtscxruqlxtg6lzupz2doz3blmzpa62g1shvoxpgmxvdlohelqutuegbcgdxpfed450x15jiidzby8jpvk5r2lhjuuimhquu_u9zm0bu9od9bscyx54mproyykoyi1hqospeqzkmlpdmhrmzbmkuqnw8auvvor_n4cpxpuzqyeeji63wu41yd0kysppai0mvvgm79cygu2ygkuijspntu0zrzl6mkz1knjcq2xwxkqafi1bokvcfamrgrvdbdqrwqxaiqdcqhyjpdqcdn8wfaxmbeezl4e1q5qmeqjvcbqzjjn34mgatmolkldi5ewmpwdabvadnerxdlszp_p3ps9x3we577rzznbllwlnc5ste9yts_slbmtvfk1tqjeunv8ck4vlevwmeq2kybfsdpw7mijjfvetmxhhecqgcxrkkusm9gnobs9rz7wphy3obmeqei5f_7rbw6azceli76oprsa7obat2ikl9_z_maujhofio33vgr_vkv_hzpv_qktkcfmuut6azabjfewmszaqf6egxf2rmcm1fn6jlmzaq_lta0v_wzswxobuxt0ohvmh_3w6vr13o68bynf3ormtec7l_cqztv4emeefv0v11c3wuh7l5bx2ov77ln1l0lelnvfp7uix_31fvlqdb0vodxo63svmv4wmt8zutu32jjhyszumtqa5ttcab_yjzs4swgi4upb7cdyjc15sagctvmoeogda7qxdf_tlafrj1kapxjlsl_wkw9j8zuymyliuvstl2_mpx022t46m0xlqt3hqmfvb0g5ew2jpk_8jb1exttcnan3evmnydq0chovreymocnt1zwvbqfpan9yevx_xrel20fu_py36ugf5rj_uudspueqj7j_gnkcgfkd4gp_jzi_k2gpykcultg6voatkz26lcfu0exr_meq7czija7pt8buxm4kp3agfmfhuxg5avwtcluzal8d4v5jwhngaavtuc5_y97hambfk_kyft2hkal_mspkqykmhql4cpj9gvdn8ewilnbdte9fxb9cgdgn6umtocg9tozlqgpthtal7veezqaqbm6pn7csjmhcfujyv9oxe9avdzbgc7bw_gwartczksmcpfj3sdv7p8pbicoj6ip5eeqdn96fh6cfqjmfmze3vwzn4cll6wmfxcvaltjuzdhkw9ffp0favfxfymoufdq0mdce7c1ecxpm7nnxzyipsjhaktzy75l6jdkjptbuxxbeypjqz5rgiwyeqc6mxk5fzmjyzuyeytu1jg3tsfhknavfexajcdumrqf2def1yqadwikcanff6cd1dufztmamdpfysj84uo2e0utr_qq_f_efwvuu3uvrzf_gvu9zqo2qeafgvhtn2k3njpxlhyxvj4ok6v5da7o4xp6qlmte4aad488iagxvgh9kcjquurspwxn4n538t7wxi8qpvzwbdsn_f_1jca26hgojpvohktckny3sfd9enutfysu1k1_yje23klr6bb0lxlehunshoejds563g6typfuivdq94aacaasurbvc3unmvymvrfu24lnfccxukd_obz0j29jqdsq3jhbqiyq9f_k2p_6sw1plxjgj62eibkafwlyv4v9n3cc5mblrqas9xjm9nbeghhltw_7nj3agvp7qc_ahlzupmmx_x7owkgkkevgci49nedjnew5nlaqwtzyb6jqmtbqvnigbofhwclqigkjptzcz_vslusetqxmpfa1rbwtsp4oi_hkmpikztbgvphfhmdkbexuxdu4yrkz26fziao9jteftfophcz8glltttkejpmdv_kixuoujkqrb49p1gavfqcqldxwiastzuhqlrkz36p8du5j99t9sjggx_d_cmeltxo9vdmhu9slo7olmt_8rg9u_n_sf_zfs9tjz8ckkzdsvoeq_dqrsfuznc29gjgt2wmfxcvaltv0rnahkcruhgiyen_08vrrhmkspu_qnqlaembzvmt9_vv1_yramyorzf9x3ugqnda1d6rzpi_sf7btal2_t49u5ttfv2syszejwr8z_2mwztq8choow_0rhvp7zb2kkmu_f1q9kmpd6ompvop5rdwxe4ltbvwlqjuyvm3q5m1tqne_fujebbdzrcwtrhh6zu5zv82cd0iyspeyxqtj2ixqfygqyqlsow2geqbmnmkw53yrqyyzm1u3cs8f74ldzcmhmtzqrmiccjveujaaq8eabgmvdlls_sgajkbchbpuawvgqrjvwaspvacztqhvqtj_l_bhn1yaa6tdsdejrxxvftn2j_4rosr9fqbm1j7fysrq3kcphsii5dywadhv795_moedfjjhqe9rtgrsh_qk46l_f36zu47v0oip15m1o_1p0qo60yphjehst7wvb1w9dp7g65fmabka_er4jzwuh4v3bztqq3voasznqnvf1yex9ebzfvanufexireidm63u5y9hmx915jqe6rugp4grko78f0yfznqdt_dcjbndesnatverntz2pn7jjrywgl4i5s8wveygu7orrjqrvsym1dnu3avhs8slmfpzsp0ogrgzwhb9qsbbqqbo5a1myagq_wztt7_9tul78um3vqikfvr2gohucwzqeqy_ojc1k_z_88r2yoranrwbunbzcn89xvz7mxxrbddvleh1dsnvcptufixtffoptgh7ezd5bu8bflaequuc2oi5pw6ygtmpb78cm5x6ujshqmobbqquahcqc6yylo09fghlmjqeqonjfwpmfvcuyof9hac60_faofavjwhjmcphqosp2zrtcax2dfcdgidsf_ionakklp4b9csk_k98_c7u4f5kjj9hascq1radqfczpu4_fumeykoczxc_diskdh1_gfqzm_ppid7mb1zcvmltjuwvclue4r5a5qgw4cprzaugq2xmpxrh6nbeq0fngh9imgqmfmnsiab1jiddvpolu2k_vdczhbue67qcotbytvvjyeoekb1qcbuzcoi5ipb8hh4ko6rd8bu0_dxjb8fo0djipbamgia6vdhtudstayvj4rqjtpb2vctjnpsax4nm9w8fqp2iibbwvhrt5hnncafiyxmzk1ifn4acwszwmzoygp6hfeuwpjl_z_c0asvqgszpvruc6qhbdyjohlmp3wto1pbfphfuykzoi81amexyb7vkztqusjy5yg_m6panepf3amaf5fhagua10jdwfs3irpff9dtouyytj0jgsotah3hcrmexsdpm8bpefoanuq7jo8ntlkfmwogyjseu384hsbv_fjsaibqqsvmn214wndcxaavw9teeydno1mi6h_zqrux01wna6jgux8zivmfi04c84_onfmf0adv5mbqoy8byktt7kyvmpvjhqku8vegbgea6lq_lcjiv8jdqxm8nqihqjvc1nebkfhen87q7qio9iohqk1gkj_neptmzkbexc_xczbcvir4k2h11ct8e52py3ugrbf_0zrkghvwbcnmxy9i_wxtuwo1c6v_xqnuvanwydptu77x2ccb0w3puta4cgltjuyvmpvlxfytnandt9eq35_qnfpzny8tmhw4x4hsp3jva1qrrezv6e5ffsyqwdtc_trgm7u75h_d_lnh6h1i_tn9idvjztqt2luzuh3mygrnkwaqhkkspkqy_uuhqn59990n0xajux8pmhqvr_hdbqfpjexndlbnlmu4enmpyobqpujgvnwiep9sxy5a6lznwfm6zv2phhbqljinj_ps6w4dvr_zhh_f_zf0adndw5ieyimj_guzbnvdefsyfsbdrgcpysfb1ve2fwqrgsqwj1znrfg3kw_ykdqsqkahxe1h1qmimh_da_iym6m3ucxyhqvcvprfpst0mu001uhjnxd_hkhnkezfsqimmkeytr8cjujpizc57s_9qenozlqldquvzzbjaapmk_5btsgk_xtdnakew1sc87_fv9mtgp9yhzlknak7u6t4x22h5l7ek3238mpsikrbrmw5zdcvemxfeb7lmuy7ho8nqliowiekfnxvkpnabstewm_eanw4x_231ig70ng65p_uothftxg_amm2mua1u3ewluao1hh8akilmeox_0tepxqeivtsz_r1oud1sgbq7nlxe5vo30cspj5empxunakeu68he7cnc6z2p3el4akomhojgqk6e0ynhqc6yooqadm9i5vc1gh4qgomriwgqlph6hpkh1jfeuzljlrfgti4usky1xomwqdhn4gp61ap98ywfeomzmsvdlueol0ttl3xzlteuf4vtvq3_36dglvl99py_eomuumykmgqhknbhqckbqeekdo1qbvxaxqnun0gakqkdmbp2za1ef0xrmrxajusdah2dvb1pa57goreywrn30g7j6_ga1q8lhxxasogqkrpfixkmcphqospeqz_zwgq67qbqjgjux8fmhq31_bhg9ane6awy5g6wbapw1k1mvwjddwzyc6kztrztg7tuw8qju_nm1cd13ws1mlmzwpexwbvtvc3ifhtz2rjovg5gduqjstexndrmn38_ugwzhykep9xh2buscv77_8fzc4v8dv_oorpj2bx0ekvcgxkfjpplh71698hq9apo9uj0fbaoh6kznrwu4jjyqlkmtpizmeqzc5idnycv686eo_xp6lo1ja7u30goaxqjcg65eshg6hiheqyqwgbphc9l7_o36irkr8nw2td99vqgxbdh9drpljtgz51pta8nupuew2vhtpxfzs4d7bqnpk_mnorboikhffivuwmvdz4y1aa8rebupqu42og1gwtoaozik8hkjgmunkylmfdtlmd7ojfnyfq3cvi3cocxpuo_nrp16hdd67mchwe6eylzt3pqoup1crmkwgmlkyyulu7hqaqmdhbmnc2shge6ou8qr2_eqy_eji6oss1mualzdrhfabgzynmpxnluzm1hqjiks716fwtp6sz9u5n5dan6di6tzel_a9uoksd52bimjfadxstmloubqhiilr52qqmjibqbfnv4fz6z0fqnf9z77omegp87d7_qfq_k7qwhqlpwec3ce3ej677juyvmpvrc1pxcgp11hyx_ns7k9hldml_zjyurgy8b_oz2nv9nyr1x19z7yj5b_dc3slmt_dg4vluz0pe_wmaqfglhkkspkqykmhq9mhqnv5dcvmfd5h6p9fwyypqjxkmxjf_6kudlbfunvyjds2onqyrdmarnuz4rgiuamooy93pqdfvxuldxxzdyzov4ucldq_zbl9qcziaipkxti75s4kqznssgacg_yhbpqyxclhqg6g4icpwypf_jvs7icx7o5h_kwepmqg5pupuc8ojnykd_qoaam5jauawyxftac2n4frtuh3bwtvv_qugnn8rwtbehwp_ht_kyagaqqxxtxezlsmmeka1ogp43knqt6h7zlvqifelegrsnqapit6v_y00_dzh_ek0ulag4bzrd1uoeyhqbisa2qo6tdscfioodchw7rzxiszj5b6krbik_zc5i9yme_ntqud37rkpg2ungqe5btc0ac4wgz69tg0x8w0eg6vha2tpetyxer7m8hvgwmzvxgxbqdnlk8zusowpmtvltjttqg5ivgjfuf8sm6l5mublpbex_0ecvmltjuwvcjucvo77pmwvcjucvmltjuwvcjucvmfoezd7pew9dgdqds9eqy_ejb1u_dhg9aneqbsajxja1qmjkv3ajra5xbfqhwzhnmvg_fztm3uhktrdji1gmmzhsudqs4wgw4wnbqe03zkda_zanxi9kcgybsb8maaghed1rjdv4lmomwhgp3kc0zol0hl2h_z9khaicqwz_2pasq2j5pnalxqtbgznudnbwf47dsyuukahm6to1ihi3pdg6o2kmtvsl5_hb_54c08_krmmmwapyfg6kbx_t9slb1fxk6g1m9aaygojn1ma1ufnzqiqgatnnuiiap2apt6h4tetce5tptht_c5rcp3s92kkx9yvitetsyvfd4dmphm9vuouikm7uj1q6g2k2odhidsh2gaaqom9xpa9eafdnbxmymmuzogmwuaz4wg6l_lgzkdnc6ipep8t5i12ycr9jcl0oanuoibmyobfinkyb18qo8flaymb7bvbpnsmskuurfdkbqhpn_vgfqdfovllwqfl2kpvyv_u3opibvwlqjuyvmltd1sfmqmfxcvaltjuy9z5i6iqvxv3fnwlqjuyvmfsgw1ehb93ls5hujux8zmbqfoov6ny_eqy8otk2yllstism_rjxixz1s6pm1ganjryjykyuralttibx1gdxbtfua1xhysmcytbigemvudrclmo_5ugcqhpfvsjxkuhvjf6vxzkyurwzqikjfk_mlk0bb81cyanx6bgpz2tjuj6rlejumrqiqbhm1jzfc5tzja9mkufna_gx8hd_8evytwspdu3ag_zwemdg7i7_9_eioda_je9_4rf_zn_x3_8l3_b7rfrs3y2bqlq9qi2vegvrt7b2_i_hsmu0utgc4ej57nj79odfa1ruscqgo_2agevunu3czqxsg_o7btq1sdebwxiv5vnnblvpohmwnqk4wui0zigmpimqkb2cmawcrztoqzgvwllty9zdfcckbgziob1tqd97maxtf_qoayqvqyrlb1xgrfdkzyzl9scweqgymcruzquae4f9hefwudx_tpjbcf75i_hkkspkqykmgqhkmjdwltjuyvmfxcvaltjuyvmfxcvaltjuyvmfxc1mcjppkvanfnkkx9p0tiimqkahbfwuzvxpzqylbi4nznrprhqni1b_m6jxtdiajw8ddpufb5judbokbdm4vcmzo1yhzm6xwpn3zkry_nfuqr_6ivomj4kfsbzs3oi12scp_nd9woi_7jmh_dbalqttjcfpe1unzs_olxh_dgt36k_w_bafefav73_gjxx_jlrx866c48mzb_ojzm5evqoueu4_t1kbfydwmo1rnhqkdux8_effnk1x3wwxrlyooqgsznwhdcwiciri_xn2qsz3ajppt626iukcqusomvbfjmf8wwapoe6rdrdkcqt7kvoiszb9bk8anshb1ptlredbmjwm4q3nigh5ydz_hxdxk6y4wgi71pda5m7xhyb7uil13mv_zka65bnyrxalreb27nmbkfmbk1j0aw1slo_4wdaywuto1qonsodtmnaszkmgqhkkspkqykmgqhkkspkqykmgqhkkspkqykmgqhkkspkqykmhqwzjtcu5nqcamstrdovwmcdbf_k0ihm1wxkiqtentnqezqo1mnqeiooa_0kdxqxnnzupvp95nzuxo4jejg8zhjd1dgceqcqapgkur80vtqd8pqh1i_nqfmhf_kcxu00ffpih7hcfh1w2xmurx_ppdelxhn9hwkejf95rqpafiwxhipagodhsz1_xwap42nwxrmcey9lczk9xg68jmnqmywk0xomxdqwro4x5w0znk33_zbvqcp3ogbqgisnzdjvh78c9ji1r0u2qzleqgqngthqakijovtsjmtrhgg1sxkdd5egqtmd9139llguziuxoxupeq0xzmnzyykmsomtyver5my46hp2zvb7nv6k2dvk1ml0weookyf8neheowf6jk4lzbwdhfninqofmwcsbpqdvvylxosjgqyaqeqrkmspj6phximcphqospeqzkmcphqospeqzkmcphqospeqy_xjdvxesrrdsyickyaa4p1yqaagxt7ag39xznixpt0_v4zx2_7mje4_h3g46i_ytl_lwej09f8xizjpwxrrafg6gfqrbwbklfrmaizd2gfzvhosmgmmsipdmptqr4bhbmvmyh9c_whfdh646hmkpxg16to_3tgikg7si6r4ei_7rf4jshquhojzgaj1mljx62e9ubpealggoewturmzocobk9qxvpmkitrkub_q4qiurpq1sqhais9axgpbqevemuer9z6k31ejf_l4r7l2oustyvusijygun2ernmeif58qhurq9r2b5vtlda2yzfqvtfvejywoqtgnnfpm3mvgycjty8ntzohgdmwwdy_76axugkkceeesrrx555jfhhnnkkuceeesr5_gfrwumlkxmfnkmlbfupqg2g1tvisad4s5uhqo16snm1mlojwp_1km5qcwo7mhrcnl6djazkpivggrb9fe04ph_1j_quyhbax77_6p4ymqolevtz3goov7nqc81nju54s_gse42o_i_6ckniszbzrii8mguj0ejod6b1wuypsnshqzdzqopoloj7trwfpnxfdgfyt_bzvrta0htxz2pyesmueuegmz0knat_lkdup5atcmom1xavbhzl1o_q9ved23ctm11dayu6h4zqq03fq0ted1tc5cuuy_u_rr3pnjnkvwl0vtommh9vdmg_dq8rth_ehzkpkh_0cszaohum3myvqwzks1uaazkm1waqu_ihzrtpzkqzvrppkozvzqp0kyvzqo0u6wzks1uaay_dmzqsxsm2gxtcxxnqsynblvtgqfscyydr1myq9o4z8vt6bqddcmb1tsfzvqan1rupdibxrcv4vpm3_dzuiuzshhbvngoqwgekbo_5st1fdwb4sdf2vunhlqi0avwnd6vbkrunyrazcvqiqwouo72by1ofhibtrhpjyaqr_fj05qhquhjtzqpivmo9pje8_z4unxpnf8m4npdwfwvhvmpmhd3whzyqv4tvadfvwp_suis9zmqzwk_bm4lrshj3yjggwk_rpupigqjr4iy_rudzvvvlgzvxoxyfuoc3uxmvpifirrh9i16ks9z2nlmxv6v8xwhbkdywlw0_vesqbvi6gqgcx8zzjy_sjvcsz_wzmpeqzkmcphqospeqy_ga8juyvmltbvwlqjuyvmltbvwlqjuyvmltbvwtthcazoleymsye4vbywubixqdoeuziopv21mvuxejh_rns_5ub8nwzehtotvm9zdhyxtknueutvodloefjofir7ouoevikqjstewxbrsgj8epwkzs3oo2xt7l9i08bsmukfjl0lofp3qwu0bdrilkmyyuqxlvnc9hwbu_k8pjj5zc0wubu8ah4tntfk3ltrc5oaq_fyhpvn0w1sztc2uvwqhqv7bwghfy2_bt1ompxtdriymjbuuddv8ztbcarthaowqhmxjrubuz1dqtfq9an4vzhfw0fborj_kifecwarotndszrbqzphmf_ge41qzte4e5et1eznxnyno_5vb3nvf3nvslhnkg5mklwhubiwu6ju3ikg_bmlqpsyl5oyl5g41xhxtw5q6xkassjucvmltjuwvcjucvmltjuwvcjucvmltjuwvcjucvmltjuwvcluh2mmmmymmpgu40blgqki4j9xjwp_foemyjauoxt1z0nxvgomegmbmr4zemzqljfatwqiozveyslivzqdfhqxqh1iaigpbvxj_k_chgkeku4pjdaolu5rbgt1j0tdbwls9b9x9ojvcolerzh20qc4cei3odx6auzhf4prssn46exxchy2w6npzqhwgmglyv9jq1re_ewxahjbqxtamemeqwov4bwdt_bamuxwqwxgczdqxtudwtbka5a_h_bfbm3djafqjxth69holvgdhkikyl8dqrwb0e9ldfcjqh_roj7aokvmal73utaznmpb1gkbg1trnepgsefgvu5hxvm7y_51gqas42tiptkr8vhuxaibqria9rymvqutjrotzrpjwkwtcf9qsxslutz_i7ygl_lgy2_mdg0nbftimcphqospeqzkmnp1n4speqzkmcphqospeqzkmppayepnn3227snh6qmfu7_mayhh6qmfu7_ma_iwqegtcvmnucd1vexadapmmduyu3mrnwcqw_f_o4pxrzc17hbuaxbkw6h7peavr_1zrsjmnwjkkgmmfrrnvcneqxnqtgomfvi5pucluj0qztogglvlex_ousdqsyma10lda6fibwh4lqypfy5s_qzwuyfn5wgucf2gimvxk7ixwscbbxzep_3l9_hr52eh_fqxtdsnglzcazsbjrwfz0fuepmxfat_c0zwea_tvi3x0hz595ej_gdrxsrgqs6du_fpr8ntoqka7nqr2jm6hvdmkycz7ftvcvb1qhrnsps82bxd1lizmrbodh6zaqpt1_dnfkd84bjywocc3silo27h_qmpiaqhbc1dvnexobfmxwh4bkqmo1mp4i8uzys25io2ziooznh0aroselpjtp0sm5hulr6himp_zkbqofmwyuot6dhtmgio6jghqdv5kdbvwlqjuyvmltb1k_sktjuwvcjucvmltjuwvclubw5txde95ynh6qmju7f7gkqy_ujb1o2_hg8bhd6rmhw8agfcttghmpjkip9kxca0amngnemy6mc2gsf8kd5pl6ijkylfxwaqofo8yitm1cwjc3yk_jojohzm6vuksopbtun8em4ks7ksmzywm6l8qhfmdkmbqqpdqlvmh6i7lrw_9rkwfj_bpcslpdmtuhz9ewfonowu5zbboofvf_sv8hd_9z_wd_3p0ilwqjzhpmpfhu6l_xsjvbnvvct1e28lwzusbooxunubeibeg58nyki_9ynqnxbqn67a6o23arijua1yiovqdjzqjfkdqba1csr7ftvdimzlsl_poogwar56av45o5reoeht_dcpi8lvy3nd9zc81nx1_2iaomnefp3oxgqtm1bum4ju3czpdqyqzmyq1qyrtqy5ugzay76t5f5urxiql9qesgtelavfalxzj9gqmyltjuwvcluhwxth7fb6cdxcvo3b1mrh9crkfcuxhyqpikwdqydyidgtvu0o8lurq8pyaqeqrkmpkcywst_nhrex3rymhueu5ubhjmwvcjucvmltjuw9yha1cnhjqbukkmy_hjd1o7x8ggd0cctpnlep_5n5v5llwpzfqjgs1hmnycqiptnamymiggqhstmqoufho9sg2fc3cdiwywqgvvxbpgzwjb8fa0yuwtwemhukklg5bmzdnklagdmrtrxcfvnx2ozxrx3yew9pvopzqc_bqackgadewqyuwbupdof4o03_hf_8q_hm_9aq0oimaffaqvqsgw9r_srdh_ssw0iv41s4vngez1qixywzw8k2eufqtn16cgbahhxcjpmawqr4gzy_74rucqonu513kmp8lvlrzfp5oglfp_9sfjvlfqv9qfe95lvsdc3il7xae7ks87q0luqwceny1w6hv_q7hy2gmwgekbkbmp67hmzuuyuzokpqfxmks3iyzdzja_oi5nlf5fopnfjj1dwvjv_gnhbfwjrsgpfbwk1qioe90wrx_9tvq3j2pohjj_4npds1jqhzg_t6_f_8xulovb1niga_yisrkp1h6umf89_ox8odqs30pyc_sriivvns8rvawyu5bpjq45vn1_bktsluhwdtf_hjlajfszybo48xtc0fqkr3aapfkuw9iqgl6_citu9blo47tfvxqlcxhypflzmq4nbv188xug2m_xa_kofr23syfxh7k4oplc1_j_cdpqr0m6h_ekyln210a0yt4fdxz9f7qlijtb3dokjauqyxkmgqhklbnhl2d_03owd_8qha1cje7xhfcwdhpzl6n2hqcxxxufddozfm_xbx8nxvwb8usjgqyaqeqrkm3h2mnj17fkndq3jxxrclth1myepmr_hdbqfpjeyd4l5kyqvosj04kcxb0znkuw2cqbtxj2bqzuam7mcbzdqmm6nzoje14vn3qu4hp3viit5ojyzugunx_fsioukn1uzdfdupqh1g_nqfmhf_eaotomt4batdnlptmlizay6zqnw3hybbrm0oupeaoh7qu_swtupcxtlgx8dxfswh2dkpte9pygjyagdw4ze3mft8d6ghtdqsn4riu1q_czfu4v2arfttbznijvovov6xonrf4ooanlnhvqhsxmexpghlpffwdgovvxarfwaor6bb0pylehun8owidag2zvnjoebfl1rfe24tnxczr_qbfcmhqk6aysx1pjvaxttoe_o0xf8pmyzu8vr1pnv3hx8wgary1l9g_chmx8m3_65hvg_j_r038o_gmfm95cav4pupg_iprpbxyqojh_xyw3pnxmyfu4pvpg7gly76p6s25thcnqvymdt7bf_to1dwvlux_svkn_5gg9fjyrq03uvbgbspwj_gex8x_9zwv8uoirqkic8_8ib_bm3njsb6ged5jq4uvn1_d0s0my2kbfs5fxqtbtx65defyypmoq_vnp1xkqvcluhwtte_djymylhh1q8myb7nccpnad1qgcfkbm6iibs68s5q_icg8vdlfivyvgbhx0ju94ljcyiwaaiabjrefuvd_uk0zl3wl_bmyqqotjb1n7cagswcjb1chrlpg6oghlzxhg9yjymyphqospd4kpkezpczov4gr_iqdlpo6gx8lu_wxtc_jxmz145pkktb3gd5_zh7qwu4_uhvlmpqqltjuwvcjucvpv8bpqmoyxx3wrq0ndohlkiispjyfm3eo1fngg9imeqemlk4gqfr1hpk6pjmbkbffnuwao0lhcn2l_mtovu3np6kldxuldjfpsf3wpbqi0jth_jbztow5pk0dbjqba1h2uzabzsypyvsmavridvfw7mrhhaqlmhbtvd6hnvaxqhr_9fpmln2b9vyzmax5rt5dwbswhi5cwcelkbuvw8o8_2d8_kxoydnvdnmr3de9zehb1fxbere9jnsf_jmp_0pelvptmegl_bpozshlh3nzegjwzxvpa09uehg9tz3pxpxsdmcqart33wbqdox8hlflbw8f6lqhqg49ln_dejujq9cef4yvngxonmnt_vdw8dwijivomgwti3m1gsymwishbmbb755cc_vomh_7sintf_c3_7qi5j6nss4xrwjztt_f2ux37nco5wbbw5tib_dijggtn_n5vnhbrqevzfxmbviibofu2c6yj56zgjzdqhalpfeqnogxoxw8x8ca5_js3urx6mxh7zbwxggmhu4j70ja2lg1kgqcexs9mn3qodn4tg6sn_lqntwnqlvn5lpfwfejb1gp1kp_r3jl9mnkfqhvu77lv_0vxcuf3ovh_pcfzvf3cg67edowkmjmbagcdaypy51khinmfqcqd7uzh4aa9_jt04tv7cwa7vuwdu4nfr7fh2ye_ie_yelkfwdhqw_tyyutvu6z0efcnyv_gakgnutlgpd_lnbjf2dzavy4oxnvo53pw1xqmj4a0odn5ubhczx97p6zc47pgzjshn5t_hntdtjm40sgfhxi_6xde5r5ikuf6drpoflfo1dt4e63rndqv09bon0cfryl37_sgx_wxtgde9g2gquo_26ccupamspkqyeo8wdq3d_v0wnx_g878l_4ubw9qlelzp_ukxh6m5ru_1eqejyr_7f_vpizj_sf7kv5cp7mt_vwhqh7sioorlzwp_xwmuspgqyaqeqrkmjl7di0eoyhfxmbr9s5_9dendq9i7d6_sth1myoq9voypg4q_mtc1sdb1omxhsmrhiqp_k2rsthuww7exq9qyzziapomag_lavoo_r3keuhtu3lopczo1c6tq3jdqcts_y5os6i5kvodfhz2bszmzqe5i8xvbje_riaaarknmnbefuttczqnr8jo4duptzhonceficbnzk5ifn8bcwgwwszoymh7hlsswfvn_jzd0wovqgyaqtpsyh7oym6zhg2a600q1mxt7pxu0ezsqdcpnztsob7xf8pqwxsu0yfgtaokvpl1zbwcc_j4nnztu_qrmtxnnagkm1hmmvum1uxmv4uw_w3hltgxqmuy1m2sp9l3hae5llc9cx1n91_ahyf0kkgr4czjqi88r_2_kmp_4vxxjx1wcyjc_0hcxwhewohni8odo1f1kqjbs_3udyvcvylbc7w82u49uhmz8js1uvqb7e1o_xyey1kybqpivmam_lqoztbmz9uzeoe5vcvpvg0w9_fyannrbrexcnwhqz2_vqxm5lwp_jzxmxctelijdi1dx_eyx7fj242hkpmaxn9wdvsubuxxspslmamkfeptdolz2hvfxhrfb6cg_0j2yqax96fh6mrzbvikrzkweql_swv7yjmzq_qbsygbo3iuzyo8diwaqwdwb62u4qr5eshnayw3dvaxk4kmtzdtkqfqqezaawvqfe8yyn1yoxz8b2wnlcdq2u8f2yhbsmznv3f7vbkgvcv2bmji6dtovgcsx1o7u0grkbexdo0yahqwdtzub6ozfhwfor7van0zd4uvezuwvj13f5ouoic_dfaby72qud4apexdlz40o8no6acl_79ehbqaoyvdpxafyaqaw_fvfbm7fhsmehr4vyaqeqxehqsfp7_g8gkkn0a8mydgyu4v0_kuumlp0ad3kaib_jdovoohwzjswsk8nhx05auwv7b7mz_xo_x3vhqnhb6d0j8rm6veb7d7_9ywpmb09egzvdhcv3xmmpvf2qnl1xmb8juyvmfxc1og1ph36dbqfx1xcjklhq0ndhxbowtrhf6zu5zv82cd0iyspeyule2veui9tzj_mqsvqtj2putr_tujgruimrqjcrmyftnqmx_vngx4wnjfhivxoecrhcf_8hmbj96ibqoiz8kufxf1lzoii7qfsb8iu68g3bcxugihzhrkqjpizykluonbwsfq3ka9bkjs_lmogak4qjvi1vbaonsiz9taqwl6wgmtxs7h0hu6znqbg4513f4qhnlnrtscwtc2dqbfjrg04yj9ymzjnjvcmuiuns9gtmhygsnsk7lzbf5t0piopivnrwqw8uvmwxjnfgua1o2j_l7ww6i6b1xfdjuoedaa_pmnmqs2g1qlrtvp45_ku67pvoj6oghwiohgamxixfx9lwodc0rtqugrtfzuxi_nxozptldqanhvnml_aqtuhmu06u5xvxmhrqo2zioxdsqt1abmtaod_d5ph_7zejuq5oo6zrzmi_gudzwogqvcju_8ptb27duwlvjratsvm_sio_euy_ijc1e6b7pkdi2sljuzetdn018nytd0wxfyz2jcighr1zd_ugegty_6nnlqrwwkzdtgr8x_eo6dnenupo93puwnmhr3y8nirhjk6esx8szjqm8jb9uuyqwpxzh9st9f3tmjucf02bqmc9ahejmztwejzm8b8xwy3fs0gx7rb6p1galevpicrw35tasetgpqot_4dsobzdhnznrnqexmmhw0_3slywoy5s9fr41_ffhx2mrwjsp_d4cp6uhonrvr_lwvb_lnuieyqian3l4curclu7u_z9calxqon_prvx0bkb_qre8hvcjucvpvotm1au5v3mtkcpffrzwuge7a1p0d9lw_nea_xfcigera9piwojvhalayrf04_nwp_r_th7jroaknw8juefgxa1qspkqykmfqaqzqmoa9e_dg8k07gi5h6qmpu7fzgj5seppkwtsyixhusp0sm5gq8_bu2camamfgttftdtbtttbtjyen5qq02j6uu0jxoeyv4v5spi40hajxdq_zho_csfnfzf_zeytkq8h0kdzveogr8skyllq7xo_pnsd0qh6_nuhmfsq4xfv_xqzusj_19h8cejwxx0_gscgxndrhor_fxv0wu0kddo3x7uksdvnncabtaruxotictmuy2o4nsdhazs_o4etxbe7_8exwmbi3ubj9i_ifbpmyaggensenhmvej8gavj1f1xjj4ttzp8fswghbzp34brtcefrtr8ex8x1ynx9q9avnbqhkt1n02gbdee7vevygoo6g6zagcowi3ovohylya1q5qorokzcc1fmljxsjmfsbb1c0s6t6bb50gefb3knvcgqkqewzie924pekwrtuyr5opfl5i43ynapymamouamg2qu_tkdxednmmsbmyvuxmlcxmfa1mclz_bnhe2ykbs6w4m_vmqsoywpzm6v2cqaffxkn3nyosap5_24ta6qdvrxfivwcgjmhqiwptu2l_n6_emhxg2badqv8spp7qt8dttoc6fuzthxugtr8nijuv_g_utwhq6addu2gomkc9nzb1da8o7i8au08laoodycqsvqacpm4buwdjl7xzn3ufqd0wkz_scf_nn9wetn3y63yfmhv0mafpe8_9ujc1k_a_rax_421xxxznf3_u0cg2tcdpb2amkqxcouc1sx5a1eeujuyvmpwoziqb1y4bqmeypbfutfwg9a9qymd4k4cp_snbdkbei0ynolnpyleasv9tmzwzt2dtop3m3mweu9n7e2kqkmgqhkkspkqy2hxz1zqnhw8fjmbcmhouyeqjd1o38xo_bbd6rmlu8rkdrlknsyaquxub06qfmyqf6yqd6aqd2ypfmf_kjbmqoa7o1x2cqtxgnv93ms96u_t0mdv4gkrbvakm7etun_zuohpemkmaotidfe0fztve9eibc2qji_avok1unvzxbyrb05rbrj0hqbpee8ojnygd_qoaam5jauawyxftac2n4frtuh3bwtvv_qugxvghgn6imuvddwlqiti_7pofqkdglscpyddudiw5kil_9dndx4bue1q1gczqqrua1_iagry0vwxdb0nlgfano_8nly7rhv1cdy8gtqpue3uvavsdzlr5onpnvjxlvnsxhgkr_a_tqcr9jn0uzzdmvjnej4lpi294wnidza0ednn8zbsusmwazxsufhpudfprljkj98d5avi9qu_z2qrb_gnvpr7uik1jz2xqtz0ow1q3utixxjbxrkrx_nnfa2elbpuphpoxzuodgkda3ex95yvaeannnakspj52mpxmmexsfow6gcpuxym9dzdts6_jr_nhcqftgabgmhxpcbzz74cr3ta1efmf7yey50qc82dggshucj4ytn0zesf8i7h6n2gqip1dwkp3h6nlw70c_ycftxy4l_tun4v5cxoveerh3m2aqvva1o5opidk4d7tm6l3_dp_ikxnfi4zswfyil0fmdxxvatarrzqjwl94nu9hyrrnyscpam42hh5fyax_0rn6uggfi74czp1nknxmuqlyaqeqxeo_sc7u8xtgkyu7u91mqlln7gymtibvk_v3mrwv0jw9e4wdsmo61pmx0h_caxrs6_ntmwmzvfx4znmn92xqs_wtcspnaejwbqh7suklugutnvwlqjuyvmltb16wgqd999d0m0xmluxwom3utr_lbb6bmju0vfqjhtzzni_hwlggpkptqyvr2k_osrqpqldi0i_n1l6bag4ao5hse9au2eisq4slx8koof94iknool7ug_llzsi1yx2rjcfhuxjrmh6offi7pxxw8pmt6uo2arcsmklyi1qpqc0nuryatzhazqv4tw2ofijubbodh1rqddbio1zwoago5xaxr69fxmw_ewvmvvrkzqvrqyiovrdjggxra5mnarmrqaagawtl0udyonipak93h0nrfhu4zroxovc1oqys6uwmqrjdva6hunvh3gri7tbjtex2xfpmx3akhqsjotuou7td6frungtvjgj03pd5uvybgalajnttf3wmg7mjbiyhqfj2gewsncofu_rq_v2oevgeqnqyz0toxmvk2ma3ambi1eywl_ldfkzmbdqzoyagqhwntc5fx9cbwat9hbfi_3mx1frsffxrwtrhdkzuhkbsln04ejczde06sgctbsye_o6y_3biyerz099lpnzfr0_ffamdzxuizdtbqzghpscqdatrsffdtf2_hvpjualbpfdmpnansthy1gadqrshqjsoq_vphanymbylbak573j7y6_zj8bujaafgkj2deandt4hm5ug6abfq_36gxspo8lpgd3kzyuaavjn_piwtdsqg8tojgnu62x_m_4ztyxrjwhqosfehqksmfxc1dsnuewdu_0jmw5qxzh_rgeqbqpkzwhk7ghti3i9j1kzqib0sweqpasx9d5j_nx6did7dy353wmmlryozzaxvr97rmjucvmltjuwdfpxcdmij2hq4wnt7_yapmwq_ktc1pgigfgsmyj5i6v1mghnkhzftuvnaju_6bql81wbbqgimbph_beiasqygsuavu4xzmpa41og12mmwihf_m0abc1hyftx6bkpzc2pbaatgaeo4mh7js3vmtukhqhqhg9qus18nj6oh_4dezatqe7du3bd_naayhb_h3fz_iwcebfo97_4g_7p_jn_43j9cd9qowr6dzhymf5ni_sezpmsgdgjvu8t9o6l99bzdj_scyextraaq5juzplaj79fw2xfijwl_fhmnjwzvmtfiga2qf_b491blc7dinxmmhthvrgwfkfk_sgbzqyuo6h8bwlhmn1_joobvsznqyahhy7foudxtclhar7_wu8_x_t0iygqf7nqzlc60ei_xmvrntjbofrgbvbztbuw9w9txrz7oengqmpubwdqnxamjaarnzvqt9ytwdksz_jbganw2hak3r24r8xcqnb6kcz06ccw_phsgqdroxpj_yq0ypnymudfetz7vrqaoeuemobfmxcpn9ztyu_maltgcpsaxww5q4rzurydj_hf7z73rmkcoczh6t_9sbvpx7_c3xmp20fmjdd6prvu7ielwx2mtmppltjcg3ey_l2_mjm7f3uwkygpxz2ryvgimmgsvmfxc1k1obfotnakr4vzmmf_yql1z2xjfvcx8v6ny_wvvvy7fnolmp_dz9womd8puh2do1o7ygp8uxgaspqpeqzkmcph6t1g6p1eqwlthw_yeqfx8ggd0ccuppifofm24pi_kvosyzn1vruskw3qwzzpfmjnxj_hpxoufuoefjqpwd1ftkbvth5zhtcr8xdr_ykfkhmixanjztvaudl5zipvlk2qqwqiih2i4jzrtwl8qea2uhuo_l51wqi7tdq9gqaqatbe_uhopitn2l_m29f58cbp8gbn9_cobf_dfvffasffx4grtbcw2ny_fsbacn3mrpbg2bcui1ogpekmgxv9eixbwjiocn_vv8yqc0o5k_dqrt_17wwgl47gqgnt012qtteptjtw1huv2pzx6pdvx_1a6tsofdz_i6tudm1l2cqtq9b3giwjoxhw8di4vvb1fxk6x5dvbaqe69_uuzgjs3u81unes_mqdamvrszsvivxl29ygbtvgriomhf8x7qt9xztnvxjq_te_yxh6nbprkmspgqyaqeqrkmdt0nyaqeqrkmspgqyaqeqrkmpncyut0jyeqjb1o3eyrmffrg6nbpwwahtyrmpb7uzpj_dmxcznnclgphpujqt2olbqnctbudvjloyd3bqt1frvmxz8cnabz1pmy1l4kos7rfefppg9tbkwl_yicpzhgomqgon_odjs4vqrvdlcyf7csafzcmvdebsnaxrm3hwsagjw2_hybfhoa1uks00vkaxe35_hgxqeft1f_ypumiqidi_mbyouyv3q6wow5varkig5w_h_hifufzkd6vcydqtykywvcsgnjl3lsnsy_vtjlaz_2yhpevgsgbvyfkhk9xf4maaifhpi4lzvsnt8ol_lijplou8revf52qh87xqed3rupehbuzfrszfscxqmvmqmphqmtxcfxcmtpemnguqecvolnnjvnrzk8_xja1oq0kllpvvl7fuquk_cznu5aqyaqeqy8ftcwiel3cvalt7_qhyaqeqrkmspgqyaqeqrkmphyw1ehb93ls5hujux8zmbqfoov6ny_eqy8otk2yllstism_rjxixz1s6pm1ganjrtmcqpmidl22mavamoybkgfu4_epb3nvf_m6g3q1tlpnexaqu_cwr3mrwbioevhmrmzzxcauslkthdvpkz1amhyurqdnl1tkaiydqo6ymzysjul_dqaqiu5f92iwqeg1ulmd_pfrcehfmdtazef_qr0fnsta3y0hoiqpqkc2adydmjxmr_q_7kmnhqmc5hpfifxclsq_j5awvdwpb6i8gkak3lrhpnbc2mktualqobn9boszkuxumtxfl0hcuwukuoxo1ywn_9sbyn2pao5hmlxhsoxsucs_7iddo2rrz2oeumm7dvq1mfnikkpamcyrgs16u88vdzwrmthxnmlglzgdnampu5kqyaqeqrkmspgqywriq8jucvmltjuwvcjucvmltjuwvcjucvmltjuw9fgcqttom6haeuydum0aokqymknymk64dfstbex14ph_3uggr4he1h_bx6cwgkhm_uqg1fatmx_yioujds8i96ywndjtf_v7o_jj1bybqtpgoltyr6exjepjjahy95qosq0qggsdy_pc_qsrp1zhtf4atioigaormlqn2zbdutrdmk71hivq8n1guewmk49odqlyvnsfglraqlbu5_gphtek4cpb1dzdybzt_batovkpuk1u7bz3ytjetymeukxfkchqmlj_kdrvy0n34t5ulubo97bkmfrt_mg2xgqbdnfiup2d6mqdr5ghnk7zmkujxl0bs1wymmcqbodnkgzqyzbbqwkaysk4amo8zofcyctzkolzrqnniga_ybs4k8dqe9czkmgqhkkspkqykmfq4kpcvaltjuyvmfxcvaltjuyvmfxcvaltjuyvmpxxgqlmiupvusxfttfvmwl1ne3u2sqzhaivda5qi121cb7uilozkalzxl8em4sldfuxnakroc1hxidil9edxagvrfwllo_c4angbdeavcnwubz8lkgnfboox_tdwqt3mlcdjvemekcmb6jeufmtdbznytrlgl3fhuy34_sea9ugyaaglrhbi6ztonvho_pidcoxqhxdz5e6vxynvomevgghgn4luhfdw_qztkb74s_wmfjdjvknbfrhpladehwpfmyr8a_y8qiv6stju6odogqekjohclyyjvevtakps9yzumt4wnisziph_kmywug27hiob3jr4nh8nu3lrf_q_ard0bm7xbuwrtqylpkruj1syyielfsy56j_uohmleg4w2qjtwa_mz2peqzkmcphqospeqympirmltbvwlqjuyvmltbvwlqjuyvmltbvwlqjux8vmeor6pmibq2sntqt8ilbmknamk3esw1hps4lbqjma_h41hzdxbxgwe3ew7oah6zhiaexlcpgak4lgoirtc12jvavda9lk8chx0_i3mw8vlujkul1xpwrhg9pwpp1r4mqr5d1rwnvdjfzuje5v4sptb5t83qmm3nm5yqomc40v4m6g8tx_kthqtbuty7pgzw2jxpsbvqv3aiij1wmvxfobsxs1fbuksr6wtvhynkhazq_jcxaavk9fupokyfq3jlajqbzgafvyawwtb9li_1uk4bqsps2oqqmglei_i_qlhy1p9gz6rgz6ildrzd1prqyr1jf6vmag_nrx6otr_0rdo1qqqrsp8omjrkrnepmlvrr8btb1ict85dhhnnkkuceeesrrx555jfhhnnkkefhn0ckpkbjuxzznyzbhl22mv02mv2jyvgmvgoomq4nyv71gkhszn_piphnderejho5o8ejgnlf00eroz0lfsg_ou6jzaayms9jsakhbpfsvuowsoqgeussusgdxly8rmwhapgtjh7yoy4e_r1onpg1xj76acdo_aanrj_a6ohvmdp2bc_brozwvg_g003cybt9gvgragir7usjwaqo0oq9vmwqohdvqzwsw8tvm2xksnolidzhoblygrbhob2aki8i86xbsuj2kxvi1_vq_v6ixtewr2qfzatukunsdrmuq_23ii4l_0kozfmd0uti8mvc1h1ucow8ndtvm45k9adugj4akfrynndtzc9886snfsaijsfnwornqyplqyrtrumvoisd_nex_cqfw_ldfilrk4wzbwphidvakrolucsdnvmqnstmwvzkgzvzqpt8chnfolmsrnvgmmsjnvmqnstjvmqjrtpzkqzvrppj5wzmrjsst8qs91uklm4ixqybpik5lattcjehw7x0v0pdzezd8r_264bnwapeklevjuxeqso0zlmo_87inveneavukmuexwziii7kg1fzz6_hnmzeepa9qko17qzg_qakg1t0vwqttc1qnq8fo4pvozsuuzwecdnp8humb1gyquxa_gxmobb75xep_0l9_hh_54fprfrmmn6s_iybl6ebgv7gsuvhyeprlh_7tj_obpnapbg2zwea_tvixx0ilm3yjrla1uizju29ccdqkgqbip7wh4qihi_c4v7ezdwitzcdxf_oxvj4tqbgtsjsxuefunobqiziurvc6yazb0nl7ycqsvthlyyjm1lwcq2q9vqekbf_2hs0nudq8lwsgw1cw8goo1h2sgglrz8nrs1eb_xte8jsl_dpfvc_pctc3efalncibofnqeotljtc1jmcphqospeqzkmprefeiykmgqhkkspkqykmgqhkkspkqykmgqhkkspj5ompvckwltk6ozrappixh_2elhiaczfzvswoszmq67of91kk46mk87hwbqfipx3xsufho_xfx1d7lokz6aqoj4r0cvb5gkzoisqtc1bax49owu5njlqe5aa1r2ikplolbqbxztj0ut1u4pdl_zfdtdjo6f_hqli5_g0uus0pkjxlu_idnnz0lxcsgtncc3v_0x_lu_x_4h_9i_sgiartkzkatdvsutnvw0iv4fupm3g_ampshqaklmh6dgh9fgy_c6ymjha0yxbxqsbgqhy0e0cv_l7rfjmcqnvp1bhqlywnuffxm3fnkl_ginwpqaqzmfp59x3dvgelm_jm1_2nzwf_dwnkduu4hs_rvonem_twmnz5zjqx3eree_lms0xfyfqtj1raxrk1edmqqrrp1tq652iolnnnc0a0sezvccxey1j_nkassjucvmltjuw9yn5kdbvwlqjuyvmltbvwlqjuyvmltbvwlqjuyvmfzxgqgbyezwcredvjodqtmpmquokyts2dqwjo7vqy14svhpcf0hzsfaxex8fwy0sx0wnjeek_ov1_ibhqo_ieajo_rtzn2kwqwz5odc7j3sxiopnvixzl002vimom7xuhqi6nnhud3zuvsagrz_f_fthafqabawjj0xmcockdoztvphg_8jf_twf4_mxxkujakfu_da8go8y_urup2cyunmfzwq8dzdhplfwrys5_q2fxwizvtyxdfrdpo6hvynan77e8bynf3ormteghlymlrquaaagaeleqvtcqztv4emdyc9dyib6btttq3jxbalmxsarfbfwdf_8ukd_skzdqxyt5eorhuatsum6puykhzirrjh_vnhgd_tu4yvjgqk53udoje9nxsu3d1zfka2f53bcwg_ghsw0xmw36pzz5yjenz57bd9iacr3l8rvebubm6qdusqb_a0xf1wafbqggi_ymcox_3mlhweljr7igwrtc8zjh_mfghra9pewvcjucvmltjuwtes_cvmltjuwvcjucvmltjuw9yhc1m8_2zbr8lurwumfpnxumlurwumfpnx8ggd0cctppy4yl22mce6lfwcqnnq0kqli7psz9dogipi_htx7uxmdthfcjgtu8hqbfgzpesv02miigzieevedckvzabfk4xi_murwpcpp2b8bhevp4ms6uo1exf_n0tvpt7uutdelwmncmfq8vofird0ghculje_po7rkznmzk5henoce5mtaiapj7yjord_cd1oowomzft_el7ripnfxpvj0akmm6rrfqkgjq_3oy_chljzbwded2p6bu_nvvhlyes9hnd23skr6ry0_xje3qnspmhju3p02pe8jmruvexmrei9t4mqcxgv7at6hpvuitt3hu_lvvgohukdoev_aydq7qcl6wt4qu8apry45m_q77lgeewvzuqshicnevhiqhryf6_hg282sah5opxggr7xrgvzdq_zwovm1lmu5v_rbpqdv3cckydmqg7om1cnznskg5mkhsnvxhszlnwpsklwakmyqcyma1sxnxqmygdimy_5dw0n3rksdh1imcphqospeqzkmlrjfrkmspgqyaqeqrkmspgqyeodh6mu697zktd10ysp230njux99gdqdl_dhw1cn0iyol5kikwsltpvjvssp1skzm9ea1rwbfpfeqnu8zuajeocohk5l5vw4lmnefunmlqkxwvybcnnuoft8jqpwkqpshxgff5frmpghaavuxmzqrwbxpdqbgtv7kwvmfiqhaluucx_fuetrk_x0gzny_32eq6t5hdx0iiuxclghr7_ef_zdc1iarlqq9a0inl6mglokrvx8xfpvi6ipefvnlpf4pe1rfrerbd2f8gly73t6gnrg7xvbyahpmpr54xvalxgkcsmdqxwsw7tgs19wje7rufv2zfx_ol9kvw8y7trox4kpqxlscdvnpx8ftfdfwh6qt1o6h_3mgrtj30kefo1kzuiwe08ymd3x_gg_i3hodmo4xnvhpf91bn6rqgcqky_0zfxrtqykbmnbxrzj_qjyqzpve0ca5o4lzjxlkiojqjasqqpzawvcjucvmfnewdxm6lh8cfgewdwyaygjhbq1jtup4vwlt1iflkhpy6k0wt4wbvcoducvpvy4eeqrkmspj6cmhuivanuti_dl9g6gj6lqec3wqa5g6gz4vpd8luppb1plavk2gqhkkspkqykmhqvw1tjxw5glkpjghqywxtu1_dhw1cn1iysp2pnizkfqzlnsev7utm30myqrzdmu7frdli12maal7bef_6g0xnw3zdwylmrrh_rm5mahtzjwsyb_jimz7yrhh3pvlifeh3udj9_p7oczydsxcyqru7rmwliap40z67ut0m6i5vantdfo6d_htz3glcufjc7nwk5uensbawg8xsdkamx3hliovfvv8jfp_5f6ehtdrsf5pp0dpzmwoenz2pkzm6cwvnqgfyuvs1fbubt8hshvmfwia2mlmju7uf3v_g7rw5n5vharqnutucfshujupuhpovc8z_ldkwawb3mvryrq3mejz9hmenytpxyuw12pq1ahqnjvmbaqyg9loypg1qhbkb5qcxiyi_qln46xpatz90mv9vkpk67mh_9ytqumv4_jkyuyoywnf4gmrbdivs5xnvxlsz3nntbkdojvps485uhwclbs7k6fozvi5h6oocqs30pyc_sriivvnseqqv4zvcn0z18cqza3gltxlmdfhq367h1suju_8vtf3ej1mkfcv5erc3ed_n1gh0k_0y7gcp4r6vwky9e0wt4kbv1887opivm6lfnuwdxaayinen4ftfoa6fpfdwzroyoozbrygidgjsw3_bpkifeqzkmcph6lcmu0vy3_xfgdt_0godqbn9qc6_k_th7h2m3rozkmfq5zmo7yokvns0hqkf7ur83wp_daebpmbxr8_04f_njuyvmfxcvalt43p27fkmdq3hxrdfldd1mywpm72gdxueppewdaku7eynzvqxqdvvtikioqmsvbuq9xyd7dsamfrdlnq9zddclggevrfyts3qphz1f1kgqbtvdximesibafjifilbatkmuddjtm2ualhq2fisaiizhhzvdwurwflnqlfhid8wuwhykbselmo6kjz3qnobgl4rmlnvo4rlcwu4fdwls1fonntprmpho_ceppvwgtakjquwq8frhzv8udvmt0_8hnjvu3oyflmdodnalkimp_yb5vv8ugflb2rualt0t9k8_jmh9sprbr8jpoclt_f16imktm6nujztsxzwvmps_9yzdrtkp85wtdvmnfnxxihbtvn32udlosgg28simb_tc_ap7mii_s5kzvdysf3ody3eusnjr4pnemztddzm5dpc7u71yluh_vxizd1lmqsfnff68zdfrsbypxtzqsjppw1lmigtnf6k4lq1xg_b8cthxx8rnreprzjexto_zy_humklj16e8exmfmuj9_odrccjacvp_mpichkkpaqb24mffhju6sgtkah8wnliymsibntztrwyvpa6vhloy2otdlu64ojjwrfjgbqemjmjsumhgk0btjuyvmfxc1psau1pyn_eq_0n7j9mhe5xopqcqc5hpg73e1cvmpv_wdqcfvxmd555jglth_hdz_yhlczuo7uhplmpaqal6r_3xjbvwlqjuyvmltcvj6zpephffze0niqjr45impoywtstxsohdukfsjg6xisinvmiiacjcrywps3dqrtzf1bvwic2qvsodtpwfmx7mxz1p5i_g4m4zanhiz02u5mx_4lrffg3ahr0f6ov4pdht2bmoyhf_uodnf9s8yv3f425prj_uj_hxibh_d_glhrsywkc7iv7_lrbvbupuczunjvlnc6frahcxotmbtgya2ewmstlzzm6o4_pvg_98kcyev6h0miwaryhi2jfdqrpmdqgo1up2jasjqorlsmm2zcczeghpcb0l6phgyhbqh4lwkbfr_dbdf_qhua3_lai9fol34lmt1d3rh1bm6owqlkt1dyuolcbqlii8icm6g9exl9sbsgfw4xsdw0fmwkzlqf2weqhmdoibqhejupueau5ydzclparlq7z_ppnopi_6ns1o5g_vx8ire6pjqyqboqnovedysdvwrmsgxml0zsad6yko3w8kghq_yap77we9i2jy61i_grxp5nm6mmbu585kguznyu9xcbsrpmjmfrah54oq7ufx_4a878btf3ayen1j8yw9cse5ods2f_etsx_i0y9otoazfakbq6xcldl9bwyzza6osd3izj_xsfugdscplyoovdr0hu4fj9h6jpgbzfc1dfx39gglcebpkqykmgqhkn3gaau4ur_f0znh_z4u75nf3fzmlp0ad3i83edqusu0r_eepmfww4lhdexypi6uz_xvv8vedadfn8vj2br7kdnn3nfyxoymt1pf859_a8dtp1wf0fucbl5zp84wvvppkqykmgqhkmj1_diksnyxfymbv_szz_d0naq9u7dkztthxoyeq_v4cmgou8kti2gf_hmlwxmlw1mviicpvoxmvplw2bqxm3fxmvbumoju3c3je8jqbpzqq3qtm0zpvjagcxdq04pkdci4tealc8qlsgfxfak7kg1aswsfrcgnqa6ojm15i5qjvbzafxnbtj4bbjmtum0vbagrz9fovmhaaxcxgkaljyvptfatsp1p3h7ton33vsxdl3wirqwpm5upwk8l2h4bzihakktmeebekj3if5ui1ymx_iylekvu3yfn2_4bwgbx_qdvgrptaaj3seoqkwdvhs74bxq8amkivqcmkmgte6xkwqhqlrnaiir4jsh2st4us9pmq7ip8wajthuxcc6micovlfgd0dvno5txf_3ke5fp_qghbrlen3fvbghq9li11zmve3eajv4h8vr_8kkgfop8d4rwzgoglhu_1zjxnkswalfdmt8dxqmhkn3daaefnsnt73tonlhzjd1s7fxolzcljh_rxkmdsf8fewa2slmx9qhhmu3jq5dw5w149it9gbvsvipx7h7nmhqxu_pbgwmlvejr_nh8o0budhad2xpidhihr1a_ifalnlonbl0hsdmaoereozwmnovlmy2kozndgn2gftk4fqq_zb6amxu0cxqndtio5vdqg39zburipi_r04xnnwxymp3oeeqrkmsph6n2hqsfqr8e2vgwq0hymztrg9vgomjudopzmpwwnsog7std3er6b_wmbubbuhhxfkohvflnlbwntk9vvcvvyggjrrgqnza_hr_nhsa2imzvb24jm9ovy8fgeymt7ba2xxcrnzlzbvwlqju6px8ptp01eufhfxmyqgdw0ndca5cvmfxzi6ndfwyypqjxemlsgmnotony1peeiavi3mckr7tsjwjegzipen605kjwbqluybptmldqclmpswg4wz6kwglm8wxdmcfatgm0mulij_bc1f2qowevqpmfriqzudlgwfzsoaaouo2z4qvhmvk4rqbag5bfnj3gyi5gtqvdagxz5bnjcjwmotdqfrcfgva1dvbnk5ctbxr_m3h7yfh7z0csyghf_fvtt7juu_8gr_4sqmyjuizh_myh_mhkbiiasdxxrb_m0ezfddodfuh3ripa0e0pd3wvyzymipjrqqzbigqqsw2vbkkuwvogyyxyxagrcqtlgbfuotccxm_vd780f4g6sapgdh9_vd7dmgibeborjxnhuicy8iox4xpeck9msl1vqs1b_slod4iy5kvovx1yrs145osrj2guuncu3hvqu1kcigakcv222mkpo111uzqlvnjo1andq5mnuvcuwtya8ycyzsdsqgnrqmlv3iotiovcfga2ctfzbsrhzd6yi2bvs5micx0c1uoij1si7dijhpmctx7mfy8pugslgpc9npvke6krwd8xmhzdvjmmau_cmzutlnzzwmctmpizvxe0jrfv5i3_jt_ktpm4bpg7egfrszv1ats6mfuy1_bom7kvmdsvt78_jrmqd1zsx2kloyth1qhukjvo_nv_tyopd2vwvtjdc64o7ujvproqnkfq_1gkqxpmpkz6unzpvtabkbujpxuyndyyeg8lunk5id4nunlplz29ft_abzeynigbapzm129vqm6mk9_q_phgmeqyspm7zznqo9psxupwh_13khqp9pkzt7odks5k_wkwntvmfb_elu_2a2tf8fbb1_td1jhuf557env_z7zco9rlwui6mihb_hgvuhkmeqysptzkmlkolndhxwsw3cgs4yerex9sthmpdhtdhelohul4ycermc1nhzi1txbejwqx_arud1cm8jqmcizm8jhk_l9uftzkn2ykj_akb_sld1hhrzey1wnpretntg6cafnnt1qoyqonk2uzatfhzlvfmlcgcubmkynovobpku6rvqot73utoqfdqnov4ymgyr7_bo4e7ctro5149j93ibqn4vvfjyia7cbzz_0f_vrp_z1_8nxfqhhqyokwfn52xxygyuejkpulfs4gvfenu91uqnhsjefrhy8fsdmkonwurtq_zjkoygraokfamhk61wlt_gwrxtkpztx3uasupllerkjwvnmbv80qvar_xbhm3_eiyrkp4utjm2nlinx0l4fnl7w2f1ezednr8y_ymm7pmmqx2bosmcpnp_ju6mhgw1iglzjlagxmakbdsizh6tw0iqspfvffrnsu6ltcvcyqzuzdnkz99o2v0nxcvgfetlxi_eztfqapxynie6bue0y9ibltlazvf6cn4ak7m_u8jm43pl5sd1oqbgzqp7svmdn1we23frnk6grur91nmbrrcohpbxssh6mxtg9p11axunyrnqfmlsbfo9epsegc3imzqqxwgwuozpsgl21jeqtwxuxrtivmjuwltn3gzcqd1cacqv4oso0xnpizkkfq70c7jkg9bwuyuou2_zcmbpoqpkzly6uaz0yvilv1oe2s0hb_ycpumrmttbh54im4i6ntj1o8scvmjuwltcvmdbx5l0ol9pb2uhjnbw0ntn37mlqvy7jbeppyyupwrswwrpm2f9vlpcoqxnkydtxnycixbnwpvihjgohpheuktvta_wekrm1_vmhirmrhvmqjubiwr5hilgwskkzvf7hsjsktqo2uwhbvtpmn1qpshfovtsxgopvzz4dkukhgvvjijb5wyq2ar92_ikxzx_u_r1o_zn6h7zlxt_5gfofvnn7pkbb6h3rz_j1jtv4emvlqnsm6wso3uxvbl6bmegipsqwlop7rkjyjdf1egoajnydeekogxqiyk16lqdbf4cuuuqtwbw_wuoqckba1aqn2pui79ipypkqzzhvfa9svsvjzraqvj1avnsfxwvvt9rtl1ens_z4yqsqhmle3nfazn5i_0o5htm8jm6bps_v8zsqtpv89d9v2e6c6ksja1gkkximm_xv8kxuf1evl02_wwlu7d_avxzzoq7lwhss3u_m5uwdf9g6lkcfa3_a22qos55bf4x2rxkqq_l_5y7p_urywpnv9fmh2t3k6mlprg0x7wfvis9eur6ko8ou6mxvdb_blwnywr0otfm78fvwmzu2czb9vg1_ftmpg5gibx2iau4yvqgi97wfb6iijcvmjuwdqfa_p0zuwf4dq9tf7ojwwtqwn0slw_4ocoq1vsm9agwud2szd_d1lu37yf_mhjmpsbv4dzt_rjztxambqsxmfrruqns0t4_m5uwltcvmjuwdf0fvo_9915dazhh6v7a1m0ew92g0mctu9p_bvqawwzew7dhs6pvazwbizxighqyzjmyyutbsm0b7txunjpvxnyrz0zlc41eq_9c2czcywv1tyq2uwwpptpiatw1wbaq0rz0xfwew1pzyoovpfslps6niptkdeelmlxk_cxrlujkc5skvg0ls46sxuxj8py9eed8pipvsxdp1pdckbzkqga1wlr41vcbv4bu1x3uuuh1ltzlu2y5luii1nlc1t8zteytoukfpcstqbkahfddum4afr_ivphrhvycujoae1g_lvydjbxhpqaszz_lh_mcuup8gm67bf6wt4dk3_afnzcty78pu3kdu1n_aio2kmisxxlpyotekifukqyb3tuu9rf4k7isvnelyealxlos49jimf3oeqbupkymbubak9tqoy8zph7xtijveuqmvusy_mx4vmdu4hjh6q7ntd3b4buvo81lpq7crvy0l_ksaxk0mlq6jd7_kqnodi_z6rb5i5tlksxuuc1_huxdw8gfqo_1ox3rj1pxvnex8njoudlvt4ckg6ru2op1v1a9dfpdxyikwjmfvgvzxjy2ibrzfk_bj6ny_4uocfmjuwltt30b1v2xceokukmlqcspa33nflbxujvatmfhe5h6z_keet2r4l9vpf3qywqttv07ztc1cqgvjhxgxlmfvlf70szjkfq6esdmxbw5n3cwswr12tmmsqdfd6vaw8upcfmjuwltnyhmnu2zkcirpu4fth3ymdxtch0smvxmqbzoec3_o7kosyykmb6aaiwrzqbqxot_lrvyz4h5qqju3uvujko3el9ajbyzluwkfaulzyelvmu2u_goqdpuyjln2_xtkopayquzibykjfbhy5uclkrlg_y9vnfeau9b1lswwjozrzv8l4ld_oizdvvlpvvssu6gyfvqtj1azbdkf0jxkvta_rv_ipxptpwf_5_n2lzt3z8_1a67rf1lh8fp2figlavtvwkj1jr7eqsmn5oqv5a3hhcpv1b32vwfrmy0j9dmn1ztpbswte2qlm_kahu_soblpsalfube3fseohybnupqdmhabn5kyds8wuzczl02_7gsjrgsilfzxwigpz9hzq9sr2qnq2knv1mklqfkhqgmfzzk5cnuizqzumoy2jar1beaqnkyvuxhmuzwmjnkqnsdkqnbi6le3qjuoguookkkuuu7v3whdvlkdcrx7udwyh3cftwaqevxcrmfva_88tr87zxuvudd9537mzxxwnnmxdmo5noitj5gutkcqrvvrmj3jlu8wntme_9mmhurf_d_r18la5i630_eqysphkmpgfobl9vml1r6m7b588uhlv5ntfm7adtgmakept53rzetxcm0tjxcvml9wtb_u7h9r7t2i0tqk51m9c4bf1a1t6y2t6qsphkmeqy_mzi60tektn0fmlrrmdxtch0smzw1vvn0kgfvsyzuplphshrgc2wj1ytmeqptetet08bmns3mnc7omc6ymcuyvm2ftygzzcplnlkt8hxuqslmci4qnsc83ubpe5mphs2gwuqlqh73_3p4cnqssl5fwru5fnqjth_rf8goicfnihb5vngcwuxb9q67cvclywajl4aqoxwurcqfx7rez5zwoyzwodgcqitsavu5neytehdqgqlth_odwkusnxjqknllvhb_gl9avwmj2kcbfx1fmyfqzqihynwrm2riwxxkeht_zqgga7i2f9hul_m0qpiz6rx5s_866c5m5ahd9ubxjstcscjbqjvxthavsbsxo86bg_qm_f0omjjoge7vxwsfstsh6xjpsbtzqmxsqwmiksrzeb0y_11mqqxru2x2konu0eb_ecyg2morphkm7gymxneykgpt46nuxwxt5dnugryjxscumhuxt4sphkmeqyspvgrqmklkmeqyspi61zb1q0wyuvcwdatfmlr3mhwrtdsq_lhi6lbkzadkmxu0482yhjnzm_ybwmvu4aqz2ckpxbfonu2z9kobaevawd3n8fzkisrfhj8s7xipszvg4sqb_xxnealekqxieso5rmllbz0yfrfxbkufxntzqpyoodus8xorfo5qvxf8qzqefjtbprlt6w_6s4ydrdohdr9fd7mr_awf4wjquplo7ojvv9ykn_rvwumhhp5zbgasrt4iyqy1cacqkayvszb0tn3ijs_snuryphsqcfkqomk_66tfgztuvxmpbqpvlf4ii8qa9bmp_e2_vn5qrzbj3majvn8rerww4s_zv_weekvz0vl6drhnpqesvfwf38qncna_ids_xtt3aplsvdl8cs5lnrywgxstsgvmjuwdsesqsu3xuh9rddvlq9rcvn38usysphkmeqyuokitcvmjuzdfuw1_pxnlo6_tji6zzdvkyd0eemitn07mjpvtcgqr0b_gfnxhrfb6pneyorvpikhliyrwedzuxmkjmy0jgvvjmsaxuxq8qmcjsmsjqm8izmcjum8jhnf7mxzjm3zbyu1_bfzaqp4mdvc2cacwmamiuvtssu0l1vzkfeqsjytzdqbh52_gksts5b1bojznssueso1b_althwpe5udkgc1clm1mlmgy2r2eamzsyznlmb0jomr2uvmjlliatabr2pueep0yuur8tmmcm_fv_0at6lwaqlufzpvdywbypnv_tbb8o8rsl0fvb6k1lg0qijydv_cxxvrtscstpziqop0lvs_skyvoq7n3liecjj8fikoff9axb5zi7f4h5zpkfy4fqwqwpgvwjgrmy3zugsmpvo61_kf8_b9isuwulefvbrgmux8vobzejosxx84rebqssfwsmop1ftztawkmalxkwphkmeqysphkmhq43iitcvmjuwltcvmjuwltcvmjuwltcvmjuzdt5g6lfiwnnz8yvtdtaa6bf58vuq4rgost_lp5axm5vgscbraz6cwtmwudde5om_ljvnnn5gaklozqe7ykdvgiicjxdzucdj1bg4r8vwzgd1bvhfpsy_l6rb48_vmbb6yqwbuuljqih36jc6e_sf09_8ggx_fv39_4ilsd8ifvthxabp4njxv3flfaylp46iwwvzuzmesmkxlqpdvs_purrumlwp1ff2rupvw6t4dzqpc_atucrzdbymy6mjyjdhucunrhu_zvv8lw9cqv6gqll12_7fqio3rcvhimi6e0imzrqkh6ha4drpfvvuf8qsvx9rcrav25hxtn7qzya1xriql1iylvksfewd1emcf_munzevpvinnn9x1jeq5vhyuakjaqujssatqqpppbjwfy_vqrrp1keuysphkmeqysph6mnzikwltcvmjuwltcvmjuwltcvmjuwltcvm3veykmam8rmvro1ad1uxbaykdjvimvgvmdpv8jzpzeqntnhktpkxlbdt50sm5riiipmpjtfqrzhiqtzsmo204mtbl5niabxepv0sy3njfwazpigznaq_nn_w_p63wfk1yllezsgs4fzgz0hnlmmnbvj2ioam7tyvcftofnfvjfhmt07jr_hj_djf1dqsisowhwulb4yyr6ovw8hn5gfgahxpbvt_nx3ospuol8_dr2vhn6av6exvnvtjzrtdrs2b14rn5pqyao3n9vnpzo15m2bobxzxcttyulw1u2oslrqxw3xzzzzppvwgm3_kdxgollhc0_v4ovrfnzkalor_phtoq3uz1_jc8zmzp7hbvc_793cebfn38dk75chrya_52bcdlgyytsghsh4wvxz8lu1w3zv5jmlf5x_bkqs4skrqtkujxu9v0cksjuwltcvmjuwltfitcvmjuwltcvmjuwltcvmjuwltcvmjuwdt9hqval7l0aacaasurbvjhtozzrmzjr_sxlnkrnqbjn81lhcwymzippsuvylmdt3dmfazpfyjs_a_xnbf6_fv_eapev21good7mvevgn4ou5ivtk6ofwa_gs6ujmeikkdwryggsbznl6dscuuwep1xzznqaw1sljvolvg3nl36gufl_wfubauzpdop2nxlcvnif5viciyv_fpe7_zf_03_6p_gd5_4czbuknga5y6cypq7i1wkopdplecpyhx9woki2afvxk0sswvormmptrry3n1usohlzutkckpfqrxvjvkvqznwv6vs2zocnnsgzalqrhjlrrlvf1r35qwme_s2oblkxa_mxm1mzpr44xna7urkjgwr48dor_pewa_h5uhxppw186ydvza3dwreevou_sycqyoct55fx05yxyh7zr8cf_wgz0vdu4ioetb1ls_vto7kguq6pymbquerd1zscqykdmhzt_mu3ptqc0xyeu6moqkioqkioqkioqkioqkiodr_2fqakezwyjugm6rx5z3smu8luaxm5hrn8dupknm1qny4ymmmjfn8oqi6kmpgvmyixoaagqhwx3lieis1mftm8ky6uzjqhv8znmj3oqdzy63rwyfcymytu23_et7rnraqxujudfhkydwr6nwhiajjywyjmzkybyjie_qw_cn_h_wz_8h_ur4k2zpk2a7rf1_tfwcoptpztx1ebmxhd8cqpllpovlad718_t8hiafymvsurfaevemw3w1hxzegz9f463_1_dk4vuc8cvid_zdnd7ifxohi_fwnlff3vwklx9axyfd3uo_dzxbhaqvkw2714woxrodv5zoluqwv39yvqroddvqtnmhtirl7efvpn_umvsqvdv4vuru3hlze0tmjjhvxutorotv27it753e2fkcrq_t4ifxugt_hm_2czd0h4ko2ekwxehpvumjvky9spppv5okbi8ygamxl5u2gmomurjveqm4h8uuzkvkqmpwymsqzrmpwqqjvmpmurjveqmujkvkqmutkvkkivt91mydsjfz1vmvixkdlfvf0z2ajzluqktfjhqzfykva3m5nmcvlgaalzku6nuuakfoq6p8wutisjdunijtzev_dbhjxwblz4sivsngypfqnv38rmmt8_7cusbqljobrcj1qcovpe3kijavzy_bksc5_iq2szda0n4c5yahmtoxgbg8bwydaa4kmzb_jhp34rzaekng6xtkgt5p76w93v40o_veqp1dmksqqqw1vvtqrqt7uo3id0ebmxrfp0ehlpre7ha7ugou3nv31luoasfq2vhgbjbipwdywpozgquydfmzuubkaanesma3j5mhcojy_dgr_db0fu4v2janmmxf4v_87k8tv49qe7_eqrcwabqrabth1h1dsmccx2kqldyglvfx_1npddjyzmfq0oqt53863ecop2nihzvsv4k94kjriazvas4e96km57_6iss_omzuf16rzfn89mtfozqytl1t7pw_wvlbkfaysphkmeqysphkmpyykwltcvmjuwltcvmjuwltcvmjuwltcvmhv_ysppbgacm1nhszyvkusyy7je6kswzcgcyrhr0zkgqwwblyk5nkqdkvmyk9hsyvhzwnzjdrfbu1bxzsuofhwrtpwaj22ar_afvoz2quuzizzqladi7etic33eeglub3zq0aoizzgowdwcv_g5zuf_bwtrevrrs1h5sidbywlcuz6p6zdnsaylv3znb9d1wjeotgvzzebj0iwona94mvu2jkrw8eomxzzvwyj64x4w_snmql4qm1m9hp3a3_o_ck_p8w4p1fc2rumvdqsfq4qiyqd112yvbfmmdkxu4t3ts6a_pmm_g5xxe09h7ufdvyrs_xuqfnzdw0a1dhvf5snulfzbuuplvhqhsbuwmjm6whzykrhua5iz_q2f1danzqywtabqeqpthqq6nga_83sdu_kkur4x_mzl6ju1jkuzqi7xcrijarxdsoahtmaxtykcu1u_n7wmk8kyli2wcwlrwxckkqmeqysphkmeqy_nitcvmjuwltcvmjuwltcvmjuwltcvmjuwdt9h6khaxuhaxrbpp46kwzzznsdudyzzrcpr8zcwmeflhfigpsw8zkkjod7qpcsxulnt_rxs5xw2jgprczdgs44cmkqjnv8kw5skvzasm8hodv5wth9xxmcggxxigpsnkvpfuzndqc7wladivtbryolv1uyf_wzxxkf46loae5mjmj0dw9zcoobj4xgdg8lnmxo_pbv0fxcmzqrbgzq2alzmgww_er0ekujtvmkqlohwqmzgaqhl3gl4i2kyguo_cnvopsb_5aiq3hlmi2ekk8v48dhzvyy6yg7vzq4tlilvbxtpzimijsqvupb9c7nzwscu2vigrvkzrsupsotlin6l3zgrb9t3wsq4icp2fgo1_hiovw8mgjjosqwuflikcyz_lddjub5yia5oskwuh10f9_6sqwzbyu3_vfwo_8b3_m9yrzp_wjj_v0zlzw8_spgp_xozetvmcjb_kczkoyzkobsgoztpldlc6guj1mb_uka_mfotz_wltcvmjuwtt1cxk_nqhtcvmjuwltcvmjuwltcvmjuwltcvmju_ctpg6lvjb0y7b2_1fzxyjb4q_yuak6xn3t_zm5hvn5e5m5htn5lk6clhiylrhui7_y9i5adb5seguofovhkpuzmny3zhnqvr2kvruz6qksrqpz2rlsqow4xezgc5dik0iwdcwwnsslgmtvrijfrl7nuko7kfpvn5n6adksftwhg7fiuh6tvbu_jtxyepe9v0xxcy_ivkkir5tsxmrfn_d0pu4iqxlhpm_35wunqjntpqhr8_eeyxopu_xxh5dxyw31dz7vlslvzuor0zuufa39v7aq7uv3zrpyxld4_faqjk_wzcpprb5rvjdvk_jvj0ppuf8y1u0bqw6fmrpokt7fz8s_tc3zbalvwcbcycjs4rq_gwmnviuyypv46y_ap_u9homcsdvrmpgnbqyjcndr2uiazu0dtqm8xv_bufrdlzsks4tlxen5flatsjea_xltu7q6tlyeqysphkmeqyspodsiuwltcvmjuwltcvmju3cuuz_pmtf2hq3slur3mmcvp3fqz_nwo42xd6wglqcjonamu2l3wez7ecdeel6qzdp6djqmyjvbfgacrpuhvgjfslvnw_ygkuzgk2ygc_ynko8zkfrnfgqrfc6vsbb5mxc1mrsgs2khpr9v8ssmtqb373bwxpxfhbp_wwuwsy3v_wn5hipphbp5zff8pj_pjtszg3empi9dz_4tf_hhimiajv8y9anzy_yjkptxokiypdmjkzqzw_jnh8ahmtq7h1s8evp_djvkegngzxoouiwmgiwq7uovq4svikqija1zdmltt1qjuayukyu4nis0sqogevxyni11byaijanzsdoopuorwoglvdyapzugwwmjcrkfj_0qbspgdwktuqbaqcl1mv8hkqoxepyypp_yo2f9vlcc8onhbldhiks6cmyjyszz4ulopkqshb_nmxfjvdyl8huwu2t5fn19uxzuftit_lsywo9jvh5vuyzb9km1adsqlektvnqkqpxqkqrq6uh9qc_0sysphkmeqyspja5dbcvmjuwltcvmjuwltc1b3hvnm0n12eqxstu7d6dalt9x6mbvuy7jaepqaykhzqar6mymxeqguqos0_q2myj4qb2xtewhrez4bamderflevwtu4h1pjrdbq76ztfty3lsvulsqvb2mtgprmu8nulgk7ijjrhk_nx68ga1aq0xkiigvubbfnn6fjtq_gynbrn_gzpmc_azdea8wbigpp2jrqs9mw7te8egdg3v_d5zmdari6sbkzhkbm2ol9fycytfcxvokapp3yarqlpe2f9bql85vu46yvysszzottp2jkkdau46su2oiajhelvp1fmw6ihzfqmxw3m_hljnizrlv5piyraxe8yhqv3jpudbp_vcaw9ouofcdjbunkbiolkaqwuiubcsk3tzboe8ezxznzbqsdtwljvtdyjmyzlo5upm8ltou65jigrjlgritdyylpuwd5b9zdpvv1uaf5g3_lqygk6nd6f29giowltb1f2jqh9qkdpzfmuwdqifugyeh93avcplrymoap1sjoc3vuuzn9qbviil2ueznore1fb3zjf8tyfa2ovvhd3qkp0fepsggh_awxxpt2xcqi0wltn03mjpcdysc7oxtwtqbtesdol8emizoowwd_4oyuoitlrgcjbomeqysphkmeqy_akw9c_ym0uk0yeo_xttwmdxtch0smxuortgcem3_gq9rwzu_ztr8c6xle9khzjm5azmfnjn1ns9b_asmzoowzksw5gsw5tw2f9bip182evcslch80vfdm7_hfalnp6m5scs2w6kksnnzsziwirmpfwr1bzm9ipzuig8xwm3pljnap_gp4okrabzw1wwajgqfems5ieqii7w1o_jh376fhx9_buqlhrxmu4uibhyky2imquosezdkevx1jvbf_qxloa7a3jxvf1m51rqqatdq4suqtcpbtcptqtufgleqm9i81jxzyyluk4fqvmmlukqync3b_tnkbunnqvqz2wxfxqli8gjp4cuysw4nyryh4w6bv4flljvqmutnmdpvyknliazjf1dywnk8q7pfq4yym6phrkrs05qbkmat_ml5fktliwoulaq4tmhgabcm7gsm1naoahwa9bd13zf8ol_clxnhtlxx8pevvjwiyur7x4ppe2wbmhx7mhuer0cksjk_wnaitz3j1d60s_3oc0cquo1rjfm3wtqutrwgp28ep_w9gqkz9itfxzt2ijopm8huegxme9eqhd_xq9lzi6ftxnqsehuoeyt65sbp3rfmhurukibjuqzusuynovokityaqxld72drj9weu2po5j8vrpi6dza1je7qfwci3ekdw9redyt4d7n9ypoyuulkkmfqsm7jwuncs2c9tp3oapd_b7w2f8buof472ilxzgltcvmjuwltvbpy5qq6urpw7ngxwtr9iqnnjufuq_jjiam8pxpy1tnsyrsoeq6oyxkv41mdl44jnkidzjm_zkqjmbyogzfm5za6585mfelum22hd81nxxqhj4gqwnskytr8m1ofgy2lu7ngfrnnqdaoiqtxiosskckwvsq2q8hbhbqtgviga4n_4uowxn_9drw92omjrzvx7h_uqdqaxfe_h0u02ohnnvsl_omf_nv84ln_cswuiatbuhglfrncwvxzqqoaq9gkv0lj1iovmvpzqrki0qg13_gapgla4pdqcec1wejvpffzqz_d1ijvq8gq8m9xq8gsumnuvmfa_gwe0m267f0s0zvrbpzd8srvumnq7azt1y2tqfesm387x7qwl1r8ixbmcobx6p_xmz03mjk3mzxzlprn5jsmywbgzr2jwzwdqurntoulqerc9spv8rffkqkmvb_xmalboe0oppo4fmqfb474mbwoq0du4dortb28a_nidxzoifwld1z8yorh1cucfuymvhtj1e_wit1ze5ciu7cru1vwesqxsh04cilyenoplazgcer2jvnjhzbatyo1zzc1ft1zl5kai0po7zv3flmhoz4shurucj9_k_c5pdn2y6rvm6wb4kdz2pvdeuynse83fpuqje03tg1ftzqiq52xejzejelqjchwkahzimhq_sducloxg7ja3r_9mnrxlkfqoywel5na185altb1uza1gdcptudgqt_m9uhzgycxlzkpz9sghtyjaq6l06_3emhkmeqysphkmmqrvcrh2lfj6orqwpkzzwht9ygmrncmdxtch1tmhu5rgoaofuym8srpmmgavjz_bqmizt_qtnvtiwxu4yxtl2w0krct_xxj_elzm9ezuvhcpnacklln6vtzb4syzlkxocnhkuy96ojq3qwib4g2_aokzhwzso73f_nb9lz1c3s_ra63_wzun_ym375lfs89qt0v_kwpv7imhsnjojzcqhvhvs7zlr8m6vtnvclv0iicjxvhnhsx3pb_kuqtetuefs_t6e6yvsvxv8kuwtwixqzvgovoapgvgudwxpwyn9trmnlvess1_2otqpspbesjseib_lfkdfqjzct35gghunzrysvodixmxeqyn4ppvm81cm_qgzcnyjcpjzhzbxjpau9llexmlexlpnxe2nw4n8lvxzrvcxnvbryxuxfmmhqdmdquy8bhwbf_xpt_gxxp99emjxy5r_ei4spo46pb0_feti1jhohxnlrcz5mtz9esydt145zd23zfximljskpnpjhqb2dwztpd2zrbt5n8fuse_aj1mvoepqwauxup3xq5gqn0zekhdpswn1ly3tocrez0xaaqyduic6o740x29m05i6nhjl6dtgvgb0kd9ummpve23_ckms0wushmcrp079lf2dud_js71obe3f_vyarld_dxy5gvjswqygrmodx7qnudq2tcf9aozz9hjfgftensrucfavcdxg9go0xh6x7wlluoyd08eofw9nuq8csnfdvbdroao2x9rs4_gobr8x7fr_hzjinchvz_sxdy2baqhtxutlqeqyut8wdqx97sfmxtwd_le_ptvvhfmxtqff3p8wtf1glfp9dw3_a2itinhjwcputnbfz34jycc0r4pf5spwxkng_zyzbi6p8w72pk8upngy_tfrhqjivhmb_3mgq5rmjuwltcvm9r3dm2foyh5_3r3_i1_8al1dxthx4gtntn0nmlrzy7jbeppyyuqw2ksecs_f0jga0tdoz6aouznteat_lohzvmhetn7etmepqwyejltaxfopjrtxvnwqoviik6f0qmrxnn_hluzsgm3_olvd5u3roaokle_lznl7u0ijfowks6vabkzowfjgurtrs_iwqymft2vfclrx6ihxwgpuzest20vumqraaioxu9mc1hkl7l22_ciq3_xvbqo1ke7vxvm2n7woksxuz23_vzqslk4t8fmwbavginxywv1fqpwhcgvzoxzyqmxsqq4ykm_11xyknadj1qm0_bnjegjvvnjkxujvtn3kszizosnnps7mgkiy3xg2ggoi61tajwtszqqsc0j1fv_gxozulabvbvds3rxu1upfppmp24ypn769gm_bsl71cay_vnbk5co1zfv5u_h1evvrea6vkrt_jva5i_h6ma6bf7pk2ir2nb25tzurpxhm9sce2mrsj2ptk1jaupplnzlpma60sk1o_bxdyntupq7pcsqbeotme2iqmnp7sjtri1tjvpiyj14uj6ydtsabrknyi5mcqhc5ddabbhd9_dmjw1_bto6v_jm5hk_sqyxdvlpvlhdvrxmsuampwghuq0hkfn8dp3_a0xnqszddfxewwgeet7ztwecjrjpnjippopcfe0gmu8htj_b2f0bbjpq7u1yi3ff1spu2wg07lb7t_khnktydsm97rscrxxh4j7jerja77rako3e1nj6jra0zpxqwm6b62rhmtcdn_emlufyspf9auedex7zlq7hotqsn38qfm9ehoppkpfr08gdo4m_v8u4t2pogpetr6rokuqevjhp_6wft_5xu4dtvjadurwtt4kbri7tj3bcztz0604ocjbk7d2bhtp0_0qdp6ntr8cvmjuwlt3wp46aefuq3g8_pzbmt4v1dxaociu_cupm7lgo42hd6wmdquur0fvbxtrzi6wy5zxzjaskzwmc91mm9ihs_kncrwxvph5vmfhm_zjctt8xct5iukjqrpqc4qnlkat10_ldr89yo3j1ukuvwqt2jjemunkl4qvsxp4knoos3a5hoaw_4ygg77c2byyovinna5afbclkho6wej0ivvczsost1t5q_0_pm2f9bux_ctrkrxzcofhyaw12kqkxzqlw0bqxuu7cqkzs1r8zc9va18xp5kltmi5jikznthw1tdqca_giov_mljvigp7hgkfivptwvzuv1t_nnfc3mfns5htmi5ieszgomzhgv1z_lunkqvdyxnwcj5novnsx2tvyzioobtkkyyfafvwsfwsspvlirlqxigmsowufeydrsxdfaopjdq7gkqdth1y6_ff0uygmjxj0zdswtq_xmcihigevncwwgfoazeaipucd7x5r8vth1im_f9kzofxaxdzpdipakuv_xwkdvjjm6lslpvgaqm8lunk5iyuhdw8xqygfopfsx1y_nakw3nzm10olvjlbfbycptr4bwnteaddfyu8pwzzlwwowfbprmrx5fq97le9_9mabfbz_2pz_nvd8u_lzwjqrml3xh_x7wnlsvr_kpw_tppnryepmn8dcxvwfz2mqeu8rvs4f0nf9bwg6w2ymvenfbmefv2zqb7hcctnng5f62l53eueqxsvu_3htqp9_gvu_r1n_619_swtbsdki9l_mgxndjmf77dl071a2pf8_fz1ufd1jpsfz57etv8z7zdotrnwum6mcpa_bswubgmeqyspj7jmfoqlxdixakx38kt4yspex9tt3imdxtch1tmhcnwnv_0hlfzx4jmnq2pzzwm5js_jv20a7mzmfm5hzmfe9m5hdmfazn5pi_1alh5qrzd5ots7uz80cz8kbx5l5y8tbpj1ktqik06scsc_iqs1v8tmmpnfup8yrjvyc8zhqr6fzivlagovexerlsjvdfcx3jnlbllzyu13lnkat3xpr_ktfnzhgnz8dbu8ugq6uiqf26fp1ndrf3y5qy6s_znwxuvlwqzzkq_zb9g1va0vet5g89n5z8zz9sq16t8avwnnfmerz_vkotkqsksqei7t6r_bveynibz0wvjebfsusxhzmizvkphntfuiepvi6pvmnxxcokskbmdn7mz36_2lxu3f39c5dqnu2m8lpumjqmtn0utp307rxfoiivdrxtuzd62dsrdfk_updfaqz_c5kcfiju3cou29i7lqla_ufagn46s5mpy_j242pf9vdlcqbmdrp7gvmtb1w061bt6agmfu_0j0rrhrsm8bucvk0ex2shm6yd1jjpmdfklzx0qeow8xuujt_afkb42kdpg4kkbuzu2m_qbrjzmgoceqdyq2xu7gtnwpgeze1oojgdnegmanfbfp5z1yd9501uy9wpxr7zhuet1xqpuxtbn2xjamsskr6mzw_rpds9d33ttd1ksvtgawgf1dj6gmsdjfcpcph6t7fvjfezbaawedv3wgp_cigm1mlso0dajcktpdtavo30oyfxtrgutwhqxx5vfozqrkktg60srlazj95mdpzoqupnh88excxdfpeiwephkmeqysphkmhnv9sqyte3l4x4_yt4yspex9tt3imdxtch0tmhu5rowsqxhcdsxtqqkxilkthpgtgqmyzuxmwsfshgdsrtpzj6vr3_vtj8uamhpkpdpdybvmkartt_uk_1zot_dv8etlvqedw_exqvyacwejl1hwt7zxkzbrbel8qocpmkvocuuxlv1nhkuomamnx7jqhockb6tq4olkkqcrb_iplpxi0qr5eq2ivethr_alouznlutbv8pey9n2xg4wqputovo3mvrlkv02s1yw6oxv9dczomzunpowfecokoqdrd_s2owyzvopfhilc4mi7bx4l9i81lmiizmszrzrcvcdzhuycbt5g3zgro7jriajlmpu0yy3hgqyp1rhmipv89cwlfjxjangspotn7q0qpgsqttmvzmlqjonu999czbeqvozqzvh1pepa9lxjt4zltb15zh1li6kvv_bnkgd57w2_wttxjlv1_j_y52f_ogwtbpfa_optbvj1mwecnpj3gkqxz4iij3jb4ipa_iq_mnuce7lhfnjlmxuodp1imvdj_kwnxrra_mf7pwgydqnmduaw2zwffyxbpv_od_f6offjm340vbwnbcmyr0xhka_qaz8rg_cqee2f_4_funrb5zmds2gep_zczl6u6zuvfb_4_jz1kii2ocpsaghp_7tdfhzy34iuzt981t9ulonmfw0_ftmpl6mnoftbqzhrvseqxsvu0wbv39m6gc_7mhqqnckmexdui_l5qexvawiesukhtucqoe1_xvqeuv2pcrprolj1pg93lrnh3f_ycluydumuz86kke62sdnphkmeqysphkmrr_a6r333mtodsdm3r_yutljunsq_lhi6khgxuhaxzcss8szhsoyjrgmxlqzszrgzqmtozmldlpelnawsuwzmnl7_2zeyg3_jzzmjrdtnje1ylbcz5dndqosnsqwhi2qbiznwuft6o4ckm9xukzzpcb04zclmpmcga3w2p8zgtwwoaywrcqdsbvqtdrbai5rkph0avnmvxxqkfewgkckpvg_oahkojnqb_n3gsuglqorw9kviupnsrxzuusbrk15kordypfzxgf0erk1f1izohjqnbx0qguqio20xpdqkwwjvvkpuldtn5maeoludqnzzctt9xdjzbducyam86lnnyhqrnbaukyxy7kxth3nqbjlqbireti6rfjimmrsqwoaucx5siasqbucqykbonaktxroywapx7wtsrueuykvr2soltxs_rwjnxcm7tbm1lmdvvs62rxk6sptxe_7ki6rlkedqavl6pmvmeps95kpbpu_spsdwukw2_w3mpm6gnrpxlsv2rh_aiooqllraatxvnhrn1duiny_mqq1hal_izo_sluraxmnirhnmkqb5vsay96o_gkqnh8_dslplezva3r_kytymqznn73hwqwudxg8emxtclncd2n6xe27hxvr5o9rxmmuounmifrdlchzt8w_hsq3efkavj7iilwzmc5vwaaiabjrefuzahvg0wpoy6dmw_xvhjhvjnfvispexltv3bxljwsidtqaipj6kbfswvuhfslllny2asm3lm_h0r3jpi7xtolhqy2adu_0wxtgxdqsvihzjvbqhw7h22sbkmlg3hcvfybewmhm6rwnz3doht69vcqnbycijcvmjuw9yncvnm0myicyer_wdshhcpdhtdhelopqpz7aysp24wpdbnsfquomidtvrsuaw41w0bfydttxlsvbgrqnqvuhfff3fkd37rqbinybuird3br5q5ui2ra1pvrudkcqgdeew3_9xrqxqdu_879mmprldjmv7lmyer6jrdvow_ufwevvvfgzy_ld_uzfrruhfm3_jptyyuneji_agsbyvzv1nhmvydpdw3_vtsrut1_w_j2tsbpcx91oflptw1w4fmozw4lv_d2b6h7h4qupwhddpsa0ebtxw9tw4nuuk2uc9swijb1l2fq83lb_evlf9m2f3451nk_qtz_n43aodpvw9t77vwmltiflpztide5l9jmfxe374jwfpfifbktqd554wkq5snu5oluwltcvmlujxntnzqghkn7a1m3ooa7dageqvrue7ca_yepwy3cvmlunchuoe4guq1tpjvkmlqjmjrtcrobrnv862lqpjntfqbkvwgvavbcvmjuwttdxvrfajwyvcvmjuwltn1rmlrvikzde5i61sjm3xuyutxabqgltkwi2omf7c9mdauwxuitxy_nsfdlybfjnyvuwltc1j1ipq7cdigvmhuxkqkuoxkmnr3tesrth1aeqysphkk7nezdoahtcvmju3cfuw1_ftol_y8tpu4ztpxkcv3euaht9w6mzlutssqrkt9gvrzh7tz6eqzsue2taghtcvmjuwltcvp37ykwltcvmjuwltcvmjuwltcvmjuwltcvmjuwlypq5wogtcvmjuwltcvm3bcnwltcvmjuwltcvmjuwltcvmjuwltcvmjuwlqqqp0ryhswlyqkioqkioqkioqkioqkiopq92tpyer33ylsue272glmpwqqjvmpmurjveqm7scjkqmutkvkkivtkzlkyvrkpliylzkpleylzcolu_dtmnw3uyyk6usuysphkmeqysph6mnyikwltcvmjuwltcvmjuwltcvmjuwltcvmjuylotreikwltcvmjuwlth1mtosphkmeqysphkmeqysphkmeqysphkmeqy8jpv7x95lo_nawp_xgfl0fzuih7xr2hdsontwitcvmjuwltcvmfuxohkmeqysphkmeqysphkmeqysphkmeqyspjxom_vmvzhz_nsigp54d8me4dv2papwrfvjb7k6dgtwtw_szu7u6urzchkmeqysphkmeqahbcfmjuwltcvmjuwltcvn3ffm_zzlrdh6t7c1k9zdalt9xamfp1junsq_kri6v_zqyy_04r_rm_xp3vfw279m9w8_a_wl_v0oyeu4ahabqqlu7bxvrqwua7uptc7upik9q7xdm3cqjmjuwltcvmjuwtclthkmeqysphkmeqysphkk7jqmmaw66cfp3jqzu9rgspu49tn3qmdxtch2impxpfyxjz38l47_9ege_ecehz_aoavifafwrgd9g1wczoecy_prak0_2tagtmjwqsrgmeqyspu53to1hu9so_odiahknwim4lxlumhobhvihlux3tb2mqpja0zvd0j8n3_a0ikgkitq4ds9nmeqyspi6hza1he5ibn0l24wpa2ixonb_ptrnnellovchmxurj1siobkntcvmjuwltcvmfdsyeubmgattaclufyyp4wo42xd6rgfqulr7fo8_jp4t_uhl1_c7ob_fc_mq48rmhobh4rblt8wnw6vfv04i0ylalkeqtubqtucigchbj1effclqiqiwshlitcm2nj5yapetgqx9f3j_ucbrz4htn0_tj3h6xejkusvfpxi7ram9qndkibj7ejbe5i6utl1ijqltlwmygoap1sjoj3ds5g6iggaurpobq0f8_wglagojeux2hb7_lyselv9r9psmvs9nxmnnqbrjz_htsfr3e8_1vf_cvmjuwlt16k0ukp_hyh0p3cmuxpdkec_r_0dm8futsdtcvoddr7pshkepeth6kdhg_8_4lw5mkbg8drbfrw2s5hkmeqyspjq1zurv9dv1yvjx44rpu5ttg12dhcbqp8yth3u3sq_nv1v6bvrwr_e_ztonj_d_f3n2wdu114bbkxi_j_o1ukqh_ciruh53unxowib6bx7rnz9m0xnhux9bb3uj64fs1_f52ftch7cf_zgns_pxe5_bohkmeqy8zppo4fmqfb474mbwoq0du4dortb28a_nidxzoifwld1z8yorhvaevhl_jl0uydeemdksw8t5h6jziagtet_ltqwdxvjjw8fr85zh1yjukzj70dupov0iy_igwndvbcika8_0reuzpqkbpa1hub6oqoomyjiztppvbvcdb29r4mls6byspjuachuqqu2o_9x8lv4bvsysphklppkzg0l0yxnx2_u3h1l52cvllksr8yds_dgaqhknbhakjvh6wbqcp_jg1d88epilpkuw92wbp4elmcyidfr3fq1bcvmjuwltcvf6lugnhjh1dv1cxzpw5q5i6dzf1vwo42xd6xgdqdz_ybfdhyc39_xn_p3qchw2_im21_qcxvyamw9rmj2cokr7ngwcxijsb1osqke7jpzpwgjwvk15vs_de033yoc10gtrmnx3izb1ezh13zeaq4pifl02f4arn28imrpo8_9kgdizn3gjmhuhmfumbtw_h6m8oxpzjy4todts0qscuc_jqnsgtg7vvpbtcy6pczwmpa_94sayyhbvogr_pga6wi_bmwdtm2cqksseolj4d6dfe6f0owdmq9tb6l_yi4lt_szf9hmbpdp9sjtt_rtvzmeatdz4tkhhtzmtwgqbtl19nlaob5cuh15huwvebi6bfgzpgknczy4seqr9xgyx_oqcj2orw1f1_fuzelqb73utbktljo_romeqyspm6aqsvobw9h6ujptpj_7wzptjxh1ivtabh3pwxtf1ilfl9dm_8a2qqi3ljwmlwt3fez30gymo0t_x3wywvivpb9nkw2x9r4n3ufjxefoez96chdvhhevm3_pmnvsqysphkmeqb6jugzm2cwpz_vxv_fl36brq4undhxgmam7hnm3ewx3g0ifwiw9s_fn8xn2_8kdu3f4p7qv8ahx7ygd7947selqdzkpgp4bdzxvdzxmbynjfn5k39ttbvt_j70bmdtaihu8d6aja4ivxzh6u4xyer2yeqnb6_g22_byh61maz_vykpop1tbx5f6_rkh6yzjkrlqqspu4spt7c2q4jrweajfptj9eitegsi6ks2i7wzgr6dbri7tjxljnk7_tbd1pt3wijdcphtvth0j1ugqmzbkskclozipu6ghypglozekzmtieidwbgvwsqfjrdv3yfk7eosnelxgo11ogo2kpavamdgzxzmu1ba8n1bqgpx1qgomtywxp_ned1kgjnmvw8zmywfceeagbcw9c6suz9xq3_m8vu3_sth9x_tdc758wltcvmhudtl3a_v1dfjjkqlpptaam3mchmnwho5tkpvz18arq48zu8_0s2vsepkpo6xojuwatjxp_6wjt_zfv4dbtjapuraht46fyf6eewgtqzikwhdyrwlubg2pq9ikwsefpu5s_ysphkmgqeww_frttxv8fn7ebq3v6uok4bxh6t7f1k0cw92g0ccgu1ky9y9w7tplof7j5b_bp17_gwb_zg_7i_zwg01gqpizymeyijkhrkj_tfyguqvmdbz_bsnudd_hbphkyds9u4sp24spg3cgvvrzf1cti6kfey3_m8zuavpfw5g60baasenh1dacc9v8ezgzachjnifuc_2h562pqyntlwg5veguofo4huhl6cvgti21q_occlt493dk6ij5mlwna1iiuu89ui_7ousrjdbvpo0iv35h0wuonpdmjbkn_btdf3gynea28m90_dfharhfp3j9ewbqthetm5rzupmzqb6zqgu_9_ubo5rt8b1_wltcvmludwamdqdfv4cqp_zvju8i6pdhajf7n1ektb8tpgbb_m_3_9kpfkdta_4_2_p8mhqsvc9zt2kb_9l2sef7xdhdf1nfi3_daircvmjuwtqngvnlprjondjh4lu4nzwwde9j6lao4w5d6bodqt94p4cud2fxww9m0fxhlj57n43n3k0hbvvbo4v1mdv4crtth1voaytb_l0tr9nnykr_1arbg97lbu_j_vkrjrk1vispjw_mfvr2smbrlkgdb1suph729gqd1k8u5l8opl6v4jvnvvdkamhqzrf5t_hs_vu4eagn4ak7m5ub6kmx9ui7jkkd592zqx1oxxdtf_bgwyiscvkkgwtbxlqjumchoiqjhtefpsy8yguzuxmudgrmpl5ah28ewnyxld_g_yipfrhstqrkghriqm5mkdvojfpzew0uohri_ydmjuwltf0nmcpgnbcaqr8duvufdwamspdao9auswjv2wkmbqhnp4ypwasqd1p58qrmm1mlsg0dajmktj1_8jb15krlu2w_ecluyur0irypugltcvmjuwltq23_pvijvb29lsb5w8mju_c_pm7lgo42hd4xmepftdelmhw7f1a1t6a_xigvvtnm1m3iakln3hg_bilu_fsaqolbza6znlt_gjxn4ophx1em_f9vwtqrfbgzyu3nwtqcuri2wjsuwhbf6zu4g0a_n_mbae1vghpm4br81f4orafar7ihxpwav7ioj0pb_cqwmcbpuq6um7mjruiubqpy3018luvvrkoayorie9ekzd7mzu0akqwagptv3pe8lvdpih5grdc3zszuogh4xa7xfvfy38hn9jcfmjuwltn2jz989mhedxpuxd6i4ek6kl97g8poccqkbub5nuo1pa9ba2fw9ab92_h_jjsdczgr_hw7f5484_wzgarmzk6kdhjuhh_jmvmjuwltcvmlu9rdqvffeew2t4ysp_wntn3smdxtccvopqpzieabuaqymbubak9tqoy8zph7xtijveuqmvryuoxjdwsvp_j8juqmeqduhqegkcls8dem_q5srroxfvb_jbxpj1ju7oo9_xmf7uslud_fuafpveouowguo_gkphy6g4qaqtz5c8sf9dht63k_0w0umum3_isf4gumhtvmljkr_u2op1nuty_oamr2tvvcwfutj1dwgnifv9s1sm_sscwqfaouoggagwu1ddw_pctj6kfwzret_excw_dia6gdjmirxdyj3t5hkmeqyuuecqrti4zripiywuelsb_qaladiocq1nmlcjjd1zvi9jlojwb_jpf3qywqttv07ztc1cqgvjhxgxlmfvlf70szjkfq6esdmxbw5n3cwswr12tmmsqdfd6vaw8upcfmjuwltnyhmnu2zkcirpu4fth3ymdxtccvmpalai0wyujoy2jar1beaqnkyvuxhmuzw8zz_fxgmpnpm9so8m9wpqyefvl665ttndcethgvuq3eal57yvqomroofvkzuunwvoe4f6r7vfj0fvly1_36gzx_jaoapvolvhkt4spyam_zfrokons7tlk_jzjaudxqp07ftmv_nvmyqv23i3r7genxew3cvmlujxptm5fb5i9a_pu2_fplozb_tbx5u2nuxpmphqbed683rcqptlscqrzjfce2_7u4fue09ote6podtpxogxdqnu_mnk_keqysphkmppmyutexjezdh5i60thcbqgltkwi2io13zf1q0wysphkmeqy6tfctchobkuetupka7t_1cfcvmjuwltcvf8cnzhujuwltcvm3wuyutuitn17mlrvikzde5i61dptccvmpalai7wfmdwtwhyltry_nmnclyffjtuuugltcvmju59stg2qx318ikwltcvmjuzdrbgmeqyspu4_phr8_mzk918mtn0zmoqve7q8crgm7h1mzaomzjuji3_mrhip2230fgiwdtitsspogjy1jkzvjmoarmqdo7kgsayg8ayoizyoiayoyzwoa1n5a9mfhtmfa7n5e7mfe3mffl4ymv80es_aijcsxisw4iulibknbcxgqtngytngoujgubgqvg2kviev5ictosiofarvb7luqnyrkpukskylcdlnvjdtk8ibfetngnjgfxmrhrxzq8gqomdvudtrkfhvfk0aslydjbukkl1dya6j7nrqduooo3v2m1oh4trr5vcpnrtpcepqntquyhjuzwlqzyld5qxw21shxrapk1ewodh1km4sex1bvdb_2tarospfjy3eh3s_rytvwayiyfxz5_kflcc_b86oimfymqqq_w3_7yqjoe55wnwq0ipi8u86ptpykdtyvgxedhbk7bglfn_xk7pjole0mff0jvvmwcrswcb0wcr03sbm3sbuzsbutsde1udffo_gshrgza1jgvbjgq0jgq0jgrxdaq3dkrvdkq1xuwqupmq4klrwoaxgsllf5asck0kfw2mvmjuwltcvmjuw9xe5eaysphkmeqysphkmeqysphkmeqysphkm7jdmhrgymte5bgky5fa1lmsyy_myydeqm8wzvhrm5q1mfqxmfwzmfawp14owzosw5kow5ssm4hilg_nle_esx7qs3qb4kcvbwq0gqvwquitia42yyhc1ys71krjmlygquuxe5gxvkleqkfgvfewokfynrzudkodud1nrkdnsdggrdfbrddedjsi2d0sdogdvhqsesnah2esmxr12mcesf4y95hs99h4yrvohlb2fosxew8muo2dwudqzdaskzls15i0ar2t_uq3xnxb09moqaiojocjofaqvg2n_hac0b0nv4ahti6ladfflnhjlc4ukg0tzrrxoil4ymv8ymvdgmdpbndftsdcbnzcdz78h03kgqln57_dkmqdjxgyyp5rvmcqrge_rgjvvjhhah5e1dgc0dkvuxhvlwevkgzdtkkpvzbmxf8ueqysphkmeqysphkmeqysphkmeqysphkmeqysphkmeqysphkm7g6ldkzxsqzro3vfp1khuzmaqfruvfruvfruvfruvfruvfdxu157c1og0rulusqfuq3tqcfqjzcoluymzsslusqy_lidkpliylzkpleylzcoluymzsslusqzsmpwsqzrm3u_j1og05qvtmxpgmjpgmipgmhrgzb3jwq1jhfuncjomzjy0nmobmmyydop0wecaami2bzbilvmyk5iyl1mily2eugwxeyxbsz2wba54dfotqo2uwtkssz2lj1mimoiplqgahqrmdqalbaucglvdzhcg6gfqgac8baqytk266dqit6awoxaqdg2k46gn6oiqt6bwwpi0kfj1fhdqlehhgfowivxbw9oyx1sxun2ok8qftc3adfxzzgu5s4qcyt5zzqgip1eqm3ls16ha1hk4ywzpo_jkalpnydq0t_2mnaelqoouytpchlytzyubty_zol_ixsfvgkpip84udewjtoxp5cm8wthvymlukupns4tqcaf84yykiy77q0nvrdurkyxpsy3j0qjcmeqysphkmeqysphkmeqysphkmeqysphkmeqysphkmeqyspi6m23_gj763e_wk4efjmgartiarjmarmuox1knn104jxn_gfunzd8dvyfqc0ut80wdnzdye7_a1utzrlxhsjcoe4cxvg0knqdpdqnhdq3ixtgetludlqjuhgs0oo4fwswxcqeyxka1a7i2_5xrq97xcu_mus3vvgjv3fz5n53qt6zana_tx6ruz5bx1oflxbbt_xweoq3wlcqh1livqvr2jqqoixz_cbvtpvlfaigysko6kvv2vxhlwd5d1yxvvflxovi0_eenkvs_okxmjsqywtvlpuovzhyqmtiqsck2b_e3sahyvl3fswsvlg3efytvyebh0wcp46jip1qszz_nu2ckbmzybqayoqbyithmuqnjwqpjso4xwcdorsn4hp0pz1s3zx8opwi4pefqwsgvlmjbtewmu3eqzz8wltcvmjuwltb1b06eqysphkmeqysphkmeqysphkmeqysphkn7cvpzvfqnj_sv_df_vhldgcypi79_k38l_rm_hprso4ron3lxyd9n2pmj7v3pb_izybqfxx_e4ekpz1o6_4zfqlswul8qjlpc4xbzzqvswslb0kfbsljqclvju8qyhzqut4kwnqwqkgo1ug6zbsqo2mvsdlh1bx0gthqqocrckaseq2vbesgvjglc8wrbpbtb9q_uasctas2lwubq6mhfmvpwzl2oeplqdweql1ov76cpdzhxlygljhjyk7t3ekch8fuqnum3gmakgv3urguory_33_vdpkym6rxfebknvpljvaq8fmifowk4hzsdmoyuw7qsarxidwkqiy5qf0smhzafmqa_fpqq6s7rgfmx2tsoo4ymfemdnc1kkfeim3_ot5qsulmwulc3mets7pbov_vm7f5s_szwnzgywdzw9e6qisyjiteg3_arxdsq1dkqwx02v3vurlfdunbvseqysphkmeqysphkmeqysphkmeqysphkmeqysphkmeqyspu4apqymvy_ol3m6tyfsxb0cs3kd3uq_wnb88g7_jmdoh64e5mfp5a_huzbk_kxh8czgjt34esm9fy_nfgox5iqt40cj8mchcqpkhaqlsumnulmoxiil1vhhofcfghgsuydjv1llq9avxhy9a4m3tymaoyrzrexnsqy6kilsnmivkuqgimcpr1fitiolztj1mxwkpvnvxyu9cx18fxsvfz7buqjqzjkci9_eht6oqhfm_cjagordxhkopn5d1cr_8cbx58t6kw8u4fgrxz23_drr5kpxntk3yvn9v6zsyl5rnqcxmpjkidi6heslusdwryrdrjxmbp5ufavoztjbizzysjpdmzjxfstr8bf4wg9s8gzm8jpm8iwne7j_zzaaqkqljwq2jwrxjgr1jgrwjsu4tn5i1dgu0dkcub25qwrt4k7zdv7zvmbwrq2vlrzhkmeqysphkmbq6jtcvmjuwltcvmjuwltb1rzh1888_33irpu4ttp06x5awdw9h6tc5hrsnoy8tpg6nvzz8dsfuqc_x5s8gcfyxjyfjj9h9y5oq_vd3cmrfva0twz5mzrqyyn2f70sw8bo87mlqblgg559exfnxtcwxq_irp4pjzf94xkjcsbfyruofwh2rehhms6z_5b337d_wucguisxdowssc_c8bzq9d0l3hd4oiqswupr_gqvhbkkh_t5_np6dg4cxsvteuck3mmhtg3lgedrsiexcbnipvyvr8xavy5xdz_aqzmcv8viaj5mvsu3edl1fp7xqspbtlvhaxozbw4v47j9da8cxsur094yqka6vcxl5uunbkyk9n4xqzxh07o5vogqw5oqalizplzyasyrktkprm3fdlv9eyuliywwibyzb_fkfuzljuz5knwuwcb1js9nns0ymc6ywwrq1sc4bgayp2e80oqvyjsjysstykrmc3rfvnsraqvdvox_skrblvszlaj6tdb1kyfcvmjuwltcvmlujrcrphkmeqysphkmeqyspu44ppqmuekitn2bmlrvy0iyuvcwdavhclch9dhfvc2aqcoxd_bvpzpo_uubzte12zyz_lbbwgze5o39nt56hvjurzzfwpiwfyvgb_nbt9_cxbkf2e9x8e_erhklqfqbkc1gsqvjxupa9846sgsvpmfu4nuru_h7twdqko6pv3ky9sscpwqc6qsgo34hbyl38gtlpfrv4lbkfa9m1xwzr_msky6yx9p1lkexcsbyh_9bnzsdkkrtpf3k56gg2vydoprkdwv34dr1vbpawpzkvsu8rz_nuauiil14g2wnxuan8jmpl36_iqd_fh0lp84vx2ot_lbdxuzljwrrfpzrfqwr7qzv824ytyqsztr9s3ofwy0tn_knujm6b_mxm1m1m81p5d_qtlyz6yulnlm2zifesswumwljujf011cnvuwmfswmjnnvwptfoguu4aqx_b9iqthimtgpguwbvr8li9lprjigkrhalrl81jze79yqsxa_pf3aircvmjuwts7wh7qj3aphf0pxdqktrvgccrzqdd1ajqkdlz4wpgaq6fuidhexntbkcspfb3zlf3z8g1og4hkeqkdj_clcfmjuwlt9xcmptadiab7ybswdqdtugfor4emivnowef_ikyu4mrlbcfjhkmeqysphkmeqy8au8_coyn0ok2yuo8xnxwmdxtch0tmzquobkz_izhjl_ctnw3i7bedep2tqzz7yhcv_olnl_ox0dfuoat7sxux5t_0fksqcmw5osg_u75ujl06dui8cvtv_wr3_0_vs6sklqdl6bykniqycg38htkhn6loy6mhht3_dzqct59atjuv0wu7x6kf27wtv4qcmynv34bonzpmpl9f9gqnr3eyfwpw8u4znvqywp3ib14c2whzucti_srs_7yktdd6lzhq26b_y08e3mav56um0y161ccwzgseybxp_v48exw12viqtjxqhdlkrhv26elwvydby7aryubasgqogdukldqvm2fjxnz_dthiootnxjzu9oazdr8ntyvna2xobvjnkgvibpyqfw23hmp8ywlzustmph3f1axuj3js9_bqbyo6zybybybqsydvw8bfw_1l1upvdmkdmc0f_evplrctsk8largcp_xejmp7psfvpshu2s4faeodxqi_u5l_t_vfbyccgoqjzeprodlxhqyusrgxxxcmlq1jtayaaagaeleqvr9mdqp1ymsjmlfltir2i1m7ue7jegs2tg3jzb1o2rqgqdbizgt_xbvpo2ijegkxtzdmdqiaabss_htdf8oraetdeulkyqgi2br2xp6tryxrzieyrxuquqbnrfve3_nbkxt_aytvdkmmop7_4sphkmeqbzs6a79dydsnd4xte10r4l_rqpbb5tn51mjuwn1nk8k0l49qyhqr8ddf7_gnfmwpgax2shw_dalgeqysphkmgqv1euxefxvxeohttgmlppmbxzmdxtch0smdw_gop_mloh9pav1ftqlv0gt6lk2i_9ieq8ut6l8yhx_e13mbp0nv0eb_vt6bmfp3z7ozqxnfc_mf3yx0_duv3th0c_oy_piwcxozxd39o_b751zkflrfagvaem_ge9f7uhvnruyzhdqjfh0pxkdhykrod5rrx6sjvpfm6t8mdmnhi6s4uwpggr99yc9enodmsqsqzec4ouanoplvp6zqtzflmxxotgimfqay_qsnzpvqun1bkay62whgeptp7_ofl0jtbupva6_r_rr7oksoouobpeuw0rvdwfbirmped7inzcqljlqso8npc_vpzm1zdv7026rv4bu3vjfdpaoey3_4hjol9jyqxm_yewkkmfybqylbmykbltclduxmtcwmduxljn8h5d1jgv1jgc1jmqsxtiarmqvwxmvz_dvcdwlyigdbfwgqdtmvzoyaul4krucoolh1doohbmbz0qydfaopcm38dmh1c_ewfehaznmrecvz1zw4bnc1o3h1ba8nvknus_iqcth4kn4zmpqxxzinx3o65tqfngfywr2ncjsbkezezuzmu1t9qgngmgwnjj0ba2l6mauunqqg9fwyjt0gtletdyb2wxva_nrbum0eabyn7cmrkuixvjd4vh_9x_zvqzhkmhqe4_pexqvbng1vx_7mbwvxylucgojxzk1r52bkmhqdmfqaq8fbmhbg35m7cozb09iwirtz7zbongs0xxkp19v8zcvmjuwltcvmjvxqvtcswph0nxvhtnnzhcm7knmxe8y7jaeppayosqxup28479dkv7lq_v_qwxtgup1a_wnugoxfn8nz5cndfxrdxmtbxj1nhpv4o3h7qnj1ubsvuku9lsqox2a09h7ulvnqeyxsex0mzuq30v5mwam5sanpnax1kqresaxg6nqa8v45jo8_fj1ljdq8mp4_lfrty89rjipfyypcqvoprkcagvulmceug_2_6vvg7jmcbckj4w4mvbbphugfh2xzf3qkbvhwvhtpzxutjzu3_erpilvhwzlsvsqtvvizvrrvznsdwsvkxgeihqi6oxpvribmpke4u_bn_mviaqc2ubcyubaqjsm1atmpgvgpgvmjgrwpgpwpjlg74fvaxuj3m6pnzolpkpe1kdy7komvlzk6kiltoi62wbff_dvcra_1mkribluljywuvkmf3oeqzuk6a_xjwafccr9fmz3d1800mu98_dhz_hj0tpu40pt7ejfvncjqnvg_uxhhi_2fvtz7jos81z7opjqhdva_q4vamiu6ioiwqqkgsoql_gb6bk1dzal0xmuw4q7vivvdkegdj3nsuca7gls3jkmxzsiuiwtfxhecqgf0hs_iaepoqghkezjzkam6ecij8evg_33fossriqhijdl8qvpvdoxlyogno_uff87xn1tkeswkinsyerqtdpeg2tmnldfox0n_0vo5zd4apbfefvd2znuwd7okfd3glmjo9iosmitgqxp17arxtshd7hkoyotqx3zbasdzdyv4rmjpjkjrbhppvjry3_xiwkwkzaa3v38c9dmfeszsg8vdxh8po0_owlmfp_h7zc47nw8fuhowpaqhy0mywiosodcvbhmmlkeq7hud7_3f8d5z6qdavitafjoyu73_y37_cqqqmkpjaaqbexznujpi6cgxtkb_dbufsrwhq8lg0ie0pg6nlfnef3btzh0kxlsdh5rcmdnvhxvtwiodpopj3qas2lh2nv8_vguyunie3mf_ygshu7_yqxbvxleo_z8mukrmvavtfuxvmdvydk_coifkminv_y3v8hevxtx6nah1zn6jmdurz2how1cn0_ymjbkekrloruxmws1xvn8nbmwkafbqrtxzlbwtox1tnhfbnhgxnhbqtnjqd9fwgmjcfaercynd4sc2fxiheyzhljmobapzqosmhyzlfkrcc1l7glnuzuuomiedmji4ogio7wokknalfphayi5hocpcfastcsikm_7dbjhedculk3tbvrqq97xqw2yavupctf_yv_y8uswqqt0bi86wfwgdt2ruvdqqk8rblcvpdgzsozqcflp85xebdgd6tsp_obxs5kqvsusvaxevjni_mldgmketfixdq9j3cwyqvh_pij5v1wslb3mv8tqktrh8yuxc9ydoln0zf_qmfkpm9xfzmehkzvluhu8z_fy1stllfnso00w9wjaj6i6onpm31aw9thc1c8_vouxpnarv_jgmprvx3ehhww8usz_m0_uytcnvqlvfuzdczh6eyd7nowzamgmzvrrpnxhpispgrrospmaoyw2rrunwpmpvg1wk5iaoyk2xbesybh_akcylwbq9ggswgjhssjkhuk3lsdrbbnmzr5fquvb0fzmau4ybb_jrvdpdd6zoyw6napeoyfeayor4zutz2pgnphgjjmb9auaeodyopil7q_gujv4f5ih_pghgjtr_r4oqxo_tmbywqrqp1wmbvxazugqltvbbtj_mgdqoqwr7_dy6pcvh5_od58h0au8v7vt9gurhvmvtd1hyepz_nv74qaqqq0b6wzmpb7x2bqbi4_kpk62mmg6ubo1npdgrohbuzv0duojfmcrf1l0fscpkzv38hnwykcqetnmhxxkp176gu0u_cotegvq0u4ev3bmhx2ubu0padvzf_bvavtfuyv5_dll7_uufbkmimj4xv37o3boqvtn16yup1zunmg9lmeqwmzk_ev24fzmra_kweqmrwp37jg8rahhqgmywaknmbzsprgrerirujjvurxr6ahzcuyyej3ckqanobidnrgwf6auzwzzhuzo8pwzsc7p0upqacpbr7gfiwqjbegolfjou11es3gpb7wtd9a2a_rccifqkfoujmgrrgjksaqw6zmlw5hqarb12swrob9qlwgr0gddvwyufugnfpjtiwiqnnnqocp0ufunicqkodoltz63oj7ydlspbaaqvnxnzpv6k01fkstklkggd5fw8cwdqld4nwtlrmoiofi5yizyuec7fqbc0uxs0wxfycu_2ystbdstoyctbqi1o9nluzklfyownrrjvpfyli4mdfwmcugnwwqmp_tgkkjt6edqmsbvfvc1d_hef_hwts_ree7ucp7uxvmfupg6lbxu6dmfkz24zsm_s_hp9gg_gyd1lpdtc_bgqyuhwtd27evoybq_vgcbcdwnspu4w5ovuoxip_zxg09wxgyotadrqmk3rm3jvumo1utmfv0nupw_igdqdi41q5by_s0ctzzkafuwqy0t2mg_xcymh_grlgtj03v1izq7h7soc2u74ebqc0r_fh90vnah76_fvua4rg3hqmiy_whna2p0pnkrxgbppmbypsv9wfc_jawvqfu19imbr_u3gmoodqtppftu4enina1cp0n1dypj8sti3h_e93r_zukeadbp0_uwyjmlwf3uepfzhmf7ib2p5bcu63hkki4r9pajwcqqqmkpj6ispusqwcq4cosfjwha1xmpxph6nboyc7dukfs5g6mrakmtqwttcwszcemckwbdjtp3iq0hrbldiqz0s25kqo7m4uyg2h4nlfpi_nwyvi_liydbtp6eyzfmimcousuz1zdhcbqnxy7yjtrcguouhwq6aamthlxh1ll_lyzy8golx8ghuoanbybykbqoaaneedhh8ondizkgob1yicvggobqtca0c3dyaqbhuuhi_olaatrtlh_nvfvd8bvbkguzvpoqojtedgqaqi_ef4seh3jexeyaimrsrzwbz958t6igp_k2yqlus_lozi_dppvc4i81ha1jkl_zkd2zklwy77zxqczldntmusa6iimf9jjvolm3uslxpt2upnudt_igpv0bslyopjgqlffnw3xm_ba9fhngspf_34lohukwakjwbtv_lki2n_uluw9ynh_ltwcv0mbpztingqo1mjod4upp7thqz147tstb1e95ywdrmhnw3c0qaljmb52zbvg9bbgx5nq89wbkyoh4cvolmjla7folppoidsafdimf_7gzjxpyexkpn_mfv2pg7zsctt4waq_gck9pzvb1oj_7yauqvbk6zq_bgjwwlvj2gm0nund6b6yptxmfxb1bcepgotlcbqbadvmr5o3wcf0jmqqevuqbemoxtwgzb1gzh_zpgan1ujmjwhv7xutnwgdfwgs9pqdfrfg6lzh9pawuzxdi1kmdp7qc0eqqqmkpiqykqcqu0x_0qlguphj0syf42gk5j69mpu7zzdnqahzyvmlrf_avoznomtc_mmvizzfiyknqykbmtc_lanmakdmvi4eejcnrh1r3hi8jt4pyqppo5ikap9yxv_e8blg2ropjiglml_uzganu6ft2su92cbuwxlknkfammrkqhkhanlhuikqgoiuylyl_l_yhkidh_syqftivgne1jdwnqa4a_gex9fwki8d5uvddx6d4bsta2nvgnnit5ut45yrc_vp6ntz4jmn9sr3wld5yhmzbs3a1ermxwyu80q0hynoiko7snlkqg6vpgxphtymqluthwxwhf5abxb1pmyi7msh_kidz2altmylrjqdap_nlupboph8xbgcyymm2w9m8c_ncm7wkt8azgneiftelrvzuotgkdv2kz99acghwhwz_qjwdrwajuyu5_aavrnu6d1napj_gkupgpm7rkmy_7nurc2u891ezjd_faaqwsbkzqezfghmf_susraxfzvdcwb6naptn6hmoyv4or9dwqgegxpawugekgmzlyfuzdapmrieoyryaq4fq_3rvqg8b654_3ohqkhuowot6p9ei7hqehp5wg_w9tc8xygrgro8_ycztd1utttmwzqjfrfwgn0eejyzceiam3yu55uzyq9f9mzotz0_u9data_kcixfexvmpwfh6ki5h_ttb3i_yfmxt6sijupy_tywxusqfva1hcy1a81gophmf8qtn68dqel_ym4mbp4bzdv8x6nxyyygl_bzdqv9mjq9gxyz6qcqqqmkpiqyorwa6h_vfb4qgk5j6bmdurz2how1cn0uyopqmfkphpl7o2hy5tjdxpz7as_7mfyx317en3mlznqcmyyzpkv9ukaajqcqi_miqyc14smj7xqpd2vn6lilhhc0vpez4inuvf_g_fm22znkvmzhqgsqtghs8zabxzjx5ei7akohqbvrfwfscabwpj1aft2pddgnvw4jckgnkyeqg6irql_0vimioa1wi9ubbkz6iawvux8juinqv6yomvr2caow3soklvw_0gaq6o8tugzqolxkrmzfyruvzdsmtwzqhq3ftbvqxyizqvwwaizphghvijlknal0pue5e3e_hnqpcywho3tjsp0uojguojlip5mpdj_kcmyfaf5y1srohgdqpzqgukuo8n9_xadfrikptx6mll3hrhagacefcar_3wyg7r6bbxrm3sgy2myq0ocp6_u0btylyl_c3tp1agbq3ds4hx1eb_ewzqocpbwdqd_gg6iab1dxykmhdqbiokq1h0xq3jqgeipvp68nnfnlzf8yi8eqeasyfxsmrql_fecealpvixu8pfje_lre_mv7guco0wqu6tmby_7hc_ity_4uz988pkr5n7df4knmixxe1qri8nejt2yuctj_jtrv45h_zqoozg1a30h8gbuqatbwg6gutfuw9ywhqxfxrrg4jyzupgfumtadwvydqbioam1hsfwimpx22h0shune_zpndmkiu1ve9m_3gqmbb1bpwg9otrpadesmujqnwtsrlcqyiqslh_fkc2v1zycilm6_22s1ng_nujbvwvqfu18omoq6bksip2dqswnth3yodxqeprcwvqz9uzwt4v97_z0k_rf_b9qr_4zxjw5d034otfs5_uurn_j_plak_ydavuc1bz76vlbmomoqblhnyfdg5s7ulokjjto9rqb2dwxg30q1mjqp4n7uk9jfsyede9yb6llmx0y0dwcy1vv0ptzkff7aqvezlqdsrugnxm1an1vdy51rumd3dy77y25u2amapm5g95fdqw2yfmilimobxdio0line1ir3jsqohdzyxuvqxehmobl9siktlkr7e3n2lvkiya1he1mncxwqxjcf1n3ewcyh0xuue1whb4wjuxuj2l_bkfolrzmfrzm5glagrnn9nuzznmwqomcjfgshcksxy9fb1cltyyllvzkgliynhio6tjmvtd1ychutv2pkqfurc1ue6wrllytznrkbcmy_spd1ha1d6zgywpsafvk3yxc07ot16ybvbu3ww_eiqxnmhvddkci9a1cdzato7g1hrneygavr_vxyzh_b61mmnq00dya6h4e_z_7tbdcm_x_tv6b_l_hispuzcojnttl_0b8_rl_aphh0fr4mytd6hgkpiqy_kld1nzlxvxfpl9lzj9vn0x6hynml23uzz2piuxdl_dbrqwjags7isuw2_ix_29x67ai9gsj9cu2u8przqoowpupry1ubvmvtfuw9cweqq86hwqmphsw9uhnckdb6hmju8cyfq8i_vsbb_avgj5qr_4zln_ul2gqpv0c_6rjfp6at2s8f0rc1ct4tdlye_0qfioe5ksefktkpsblphmqhodlpccs4wo5emczo_qpixw6lwayun_8iqxvrc725rcqnl2kax0bodjf8navalemi_8lr07dmdw6sl6dhnmjgdlssyqaztmvqfcbcmiuzlaqeazcmgwykgfqgw3ubszqnbztgf_8u8_spjswsgywiohqbqsc36_jmrro_w8jsntaxb_kt5uop715g63ug_hs7p58_yr3p15hr_n5eongolqraqttbvxrpk2k_kfnaclzt0ddqfb0aiugh6thum9q2cnihap_oi_14mgu5ggbb5dnfwwz8z8prgp_zdzp5h1mrozuysxf_scyrhjzz5gys1kytru4knflv_qfnf2pzz79ztttlgvtfuxvmfxb1k1hksgofajalwp335ukqsfubvmvtfuwnwagxk1vbvmvtfuw9wmdqdtdcqy_ftb1u0vb1kcppm537tqifs5hqoz5n_sefxsbp9qrx8tmvfq_xieldqwhc6boyq64ilcta3ifzdt5oop3x2egwqij8mkyx8r1anplokhujt2qzmra5ifirocuuyr9dfojzionuaphak4mobkdos4nogp7umsspaqru_sikouqzfsgql5kqbt3nrp_iwjtrsdqtcf1gn7zeq_ngtq3h9uds8n1vehbqh6tbygia6fauap_4dd_9ahda7hpl8xgqkbehtwxpyv4e1oynchv1hybqajcqef8_cttn_gro7b_mqtoehcr0fidj6ndkb_9g1ae_n6baivmfpfck8ud6jkccyf_ln97rt1saitwbxycbggi3pprgl_hohuooo5oo25ootzjvtp5wmocjn1im9hpg9immtjimtipgehw6dyfkazfsbsrtibmherf4pj_s_mspxpy_leofvf7bcl2clxwojuhvmvtbvwvqfu5_xi4kpcqyqmkpg6imsbvmvtfuwdedhqsp3h2xz0dskpj41mdvcqdptby8fu58emjo3xermhoy8t84i99tp6pncwnqx7qj87f_1nw5ox_1njdezqzr2f_pvf2dhks9map7sqzjtizc17gg_0sdrr93fl0zdjcsnvpfa3jj8tyd9rog_lvug3oxt28d_ispsvgp7ozbwuke47avfr7jhequho5rnzetyafxpzj24jtpyr9mrodzc_nw9veclqkeyu4axozfwcglqenfwh6aoyyh_he3e_anhr7jtglzdo5338m4cxfznchil2d8prkqusuvvcajq7upcw_ngkt4r8droqjcwtrhg_qfvqnt3a2ubu7m6odb1g7vevmedqrttuwbmebugrl2kgx0bodbzlucaulkryfhkpkyzpflm35dr_6wkh5ukgcsi83zb95csueiylbpqipc6wl2p8yuhsyu3bqbmhuzmhewxlezgov4mxrmwlmdmxm5rt6_os72umtdkkf_laqmx0zonokrpz7yzqmcqgqkkpiqyqmbq5kjgqokpcqyqmkpgqokpcqyqmkpgqokpcqyqmposwdtrnags_ld_3grtv8dlfbz_ot_fmxemcobcniyutmnoniwxtwbqffw4syb3iwtufio_5soepngd_i9fhh2pyyphyg7sjn702k0mgwgg39vaj37vijhn_khbptjwgls5in0dwe9oefjlttzcs4k7_j1dry4bizmpnrscvrzsadpo1wguju7g98ju9w6gm7gbt2de5ygpmflrqmwqzlzg11gzxcouxb38iairqtq7hpctd_b5ujfgu3smgtu6ddlwqggjeg2_jehadfyxuhpg_znkhwlzveh_hrc_3mcud69c9xs4l2_xuqmu4e3odbwzk2ojcalvhmqg5g2o_wtv3qdp6jbmdavi21xklro_9bs3gndom0y1oeyvolmtn2ov_ptf1j3zmbqsu6ftinfeigfui2uxi2vxdqgal3mylzmykzqy5_ft0wu7hebvipa_lbcwlxco6p_lmh9optiiggrhusbkvlsk94shvbdsbkbtcqyqmkpgqokpcqy_nxcfuxvmvtbvwvqfuxvmvtbvwvqfuxvmvtbvwdrncaaozc3wzqr2d_g_p5rg0pv9_ffrx_t_i8qjahhebvjjipzy9xha_toffjdpillx88hotahztfoz5_nrhv4h2ff6j3lrrvq6gyhpvzk1ree3avicqaa5o1pb3qsg7at59e_gyrkm4eafamzdqcmsocmz_szeb3wcion7_jjbzpuedbshtzjwc9_suwx9ah7bvlozjywfu1ubclg0amijozp8wfprywc_nvqkegidp0e1v7lftoojv7lnveusec_1rmwzaxr9co85u7yy6e3fwmvddyamj6nxx1_c3sov9vrsc0eznovxk7fqsxzznv5gxfir5w1x_nqmnnsvgqocosqfukzh_sujrx2rzrblsyyhj_jlmx3ixu7axw3awxxqwkyewssonae3kqsdvalugqwnzs5rsl6srkpypyepy9sne_nvssy211fjllbxuuksttdrssy211nr59vtb1msmsezpfoi_0x6_caj_xrnq_dc_g8iot2mfllcue6bezirh_bfknuxmtzzdjl_4ftrrv6xdudr_cz967rzgdngdsuauzqb45a3gjyefmuqrf4qlx8nriw_xoztazmfaofmlbld7bjosg3hruobinjupppgeoky38nzmdeuhaq2vjjp1vn8gm1xe_p26hksi1i_v_wrebrw1q1gyugqzukox_8q6_ihga2solegvwvbxq1jrn6b7to3zn8k_rxjxooyfmrrlr46sx0pzuyfhapht20_fbha9fyweqdyxmrfjshwdqwhmx0t9afhujhl1p3mruorfd7ckhxf_yagmkzr8kskdxuzliuydzun1tuiezmrexmso4ptkzsze3szk3sj4jtzexsllncnb_mjawqw0idgmiusroeowvsedvzmpykxvzir_wvlpioz9tm4kdnvmanktfvmqjjtlzmqzfrlpiozvzmpykxvzuozzaakavtzen73x97av2gjvgdw9opd_nf_62echrfrbepons6qmfrj5ug5g9sfsteym1v77ragdr8j723eh_4ht_bftxmtajmasa9ophjdqzwarcvs7kztxowrjdsu4k3mrtwizh_l8xtgadnhq83wuwrolazqlbja6jo_irms_sy7i_gvek8gmoivvh5pgknuhhi5ddrgbodbd9n2zkqyv4lr4ak20djq6poxm8r87_oglnh0b2bjuztb9xa1heq1efvsip7u9owgpwv7uwlqlqs_1g0ckau6t4b1bklzjls44wyh7myh4wiexlarub1umbjjgldp_i2pvm2pviojni2jnkwnfoflxpzdkdkmhia1cw0gqtpa5dsoi6uvkgzvq2gujbvwvqfuxvm3rpopmsxbvmvtfuwvcfubvmvtfuwvcfubvmvtfuwvchuzwqmzky5lufy_pyx_y_7b_mwnt_zs_j4n_xl_znse1gzqvbxk9u3qxw7qxv3swigp_hhy4dr5qfhpgpyqmgx4wbbcrkamzmj2kzhagupohjgusmiizvian0ue4cztv1lcwq8g7nro_5drqdos0hmqpoejvuxtrkdk1lnwa94_wuhljtnwdbspehxrapmrqcg9z3f8mmtkdbkwxeiqj_ibfngmgqhlxwklyfycwvosevv0gdk9o_axbhbpxqyvo0h2_gqqvskfvuriqjfgzppp8jxgbp3frqsnv1_ss3xmbqek7zfpv6k01keafnoqh7ekrdvh3knrdlbsu9u_kmh_fpxh_xzvw6kkzdnu5nlnnio7ssxvgknwmupgsogslzgmqjucsxm6aujw1yzjugqkx0zpb1rwdyv4zbvmvtfuwvcfubvofm4ucqqqmkpiqykqcqqqmkpiqykqcqqqmkpiqyoqzbfnh0wbdk7ydsybgl1zw9si0bs_p4mslm_otcxypewkiypbspmhjlq1ecdzkluyqpuzlhhtobaqaacaasurbvpdqekhw_daqrnseug0accq7oingl81dnhmzioxrzasyqn4jawhequmqwnajkeahasmtocjwlmzuoonjgpn6wnd_a2w_bj2ouwtfp23iwvaecrdklqlzpdtrkcrmvd0gs1xg_6smx4o6nfr1brrctnx9uosobftreqyswbxvvyasv2v4wkpjo88tvoccg7qtygpwfkdmlxptdr9pq4quiyzp_rt3nwh0i_o1vgagyudqwmdzzq8lfm7jtruxv3qxw3t5d_jikk8gdbpgyzlnykjgyzxpxaktotjsbuwd5aj_pyyfixkdf1mmulomjpmppg0fuxvmvtbvwvqfu5_xi4kpcqyqmkpgqokpcqyqmkpgqokpcqyqmkpg6rmfu02mpsn2g8tzujwxmz41ctlnyyjryjjncceljakcdv9o5ck8ncnyngsibw_jqdfzqb4cupqu0_arpmwoalpdvlq_yqb6pgk_qmaoittkpmyt6gmtumjqrtjmrmseuwmlulwupbjssy51kfyyvfb8yg0bt_0gkhgtvdxu_gykiph_nrrz3wxtdyauzsadqceqdh9vdqjqab8ow1tpxqzkyfa8og_qipu27ndrdtleduufbb0fn_kzntrythu5p4yc96bmrbpytibbqjrudy75r2zgfj8pivz7wkoq7bydqjbkpsf8fsywydqwa8c44k9dqkhldzpvy7roxmohjvmojvi2r_zpnzyeifklm_wstfopk1uyqudxdprnpsmwde_evdtecqyqmkpgqokpcqy2pazgqokpcqyqmkpgqokpcqy_uzj61vdfbxspmpp0wdtvcg4vth26yop3oyc7dukfs5gajfmpzs2m5symz0ykxudsghcutyrmfwbqna8xmik6mc3zmcs5mc_gzup8ycvcxexhrb4cpix6nyvijqw8spl_cpdejj0hjexsigkkvmo3c04vbbukolsn7drihl7k1vf2qxu07nvr8rqo_dujvmkwzcdjcx9dgknbxcjpgd1nsbqfpwkgmgkgck_qyvbv2k26gkl8tdjgazwdesrkrunqk4zuklutkx4r7y_4csu14nlthd8w_a5imnumyegvnrazyfkpzgfqcsf_l3ufs0bk_ol0xhdejyoa6cux8yuhsyuxswxvzwoe3mlodjdfv6ojvbxrtj3k3lqr86cex4uht_m4mkle1itspz7rmf_9e_c_lc1elwqmkpiqykqcqqqmtnhmwvqfuxvmvtbvwvqfuxvmfeiw1xxdr14kpj6dmhw751db1kcppm73ho40ch0uyepomvtsbuzn2gy2liwz_jrmwzgo2jgqobzxfl2ynhmqjz7ixnjcucz6uysekjqbukwkj6tuypf7upcr_iaalzyohp7itk_rmrqfqslin7or1a3q1utwqzizynh4elcallw6yj4d1wiknntlk0hypsqwitpmg1uyfgsibqirvviqq_f9fzxss_vfpj_3ksbqkgx_d4yyqbwj98skagasjbeoslvb1jladoomkywdkr4ths5rmmpvcvm7iozhu8zfjam4zqymtx2ktdkhyuz1sgiepidkxwlfpc7uksdmqou5epmpszx8arziqdxstbu54k8wfjxvytxnyjldfrim8c_nyfavfamxpjmq40lajkia0p8lm3u7fwvtfux9_mdqilq0bpxwmhv7mdu_ghzng6a1yyd_pmluefrpfrjz7tmecfobjvncw9rh9gp9gfywvchujwjt0zjslsdh5z2gqupo0npwssfubvmvtfuwvchujwjtt5w4guwmo2dqmwxtm8_htopq5xkmjmuscvspm9xm_kolezkbk3mk_u_kltjtc7am_u_nyu6dlfe097jlce_yh_kkdwkmuxotdfxu36ye0_kxkmhmnwzr_biznwwtpulgzrymsqdqhca1b4v4o0fghqfuq4aqelpdih8delctdmpzdkjiwgn4drhbcd1ncvtzqi30pkplnyiauxhz9xvclboqtvc90psqqwoe6oovnvmp7l9d0a2i4nzk5l_g0dcugsumrlnftnsmomyjspmasclmzbd1m7yc6qs1i_21roal3spghtftaqavnc_5siubqrbt50oodytjgoicg_mii_tsj_n2akvmudovaf5y1sroxilznbufqnuhrf2p51cm_s0qmpoeygodhqmgyyseqj8ealsewhfx1liiuz872lxnwdsdgaljvjvqogmr1xpy2ykp2anitb9f6gefqwfrozv9l2k1h0pmscpuhaba2zgq_6hm1byotzd9jr5ty8yduespo739opli_g8gu_otv5phavnz9bly3wum0mcbfq7nvik_5zbb1byonf2dshzltocpw_jvnghal84qmpodywogr5q_67yj6scau9m43czeswenlzn6mghqafxm0_czkyfm_wjp9ly34b8tkjiqykqcqqqmphymxrx4exv37sx_fsvth1gywqrc7jtips5hkkeui188ac_4z_glmkyuiaga43nghzllfz17gkc_uejlwl_ivavui36uh265s5uavaxdb_lxuybvcntr8okkdfxsb9ja_sm2e41w87prnxawy4n7j8kkln4cjvlmx_rmrpotw_hath8ktqzyla1aqz69td2lyzvutw83lmgcyl_x2xrndposg6lch83o_viwvunmh5opypqav3yqnjsdydovxgilydczy9tvabfiuzf5ifceqareaegvbuoocravwqjidudhubl_lgxpi73h7bwsu5j0fbo8ucqzmuh67jsyd7uuzir7ds5koo5goozvi2zojcabdmzopmzmzgzmz61mjm1utpvldh_0bsjsbsfsxnqsiwgqisz9yncvbchd9_frt1rmnpax_7r_kswu0duq9t9hv9dnvg62kdn7uv4wpipf16dtvsgvlewdydgahvetydw6skeda8cxxzbywozwo3b2sdqpg4topvbyv45hg9vx_f8_ldipe9de_sbp_xywgeqfye8barpq_taxshupxkmtunyrpipwrxlaog92wrtz_zc6xng2r4npwcvtp3umdwbiyvctcw42n3mszmpq_hwmpuxw9qlvptkg155jqptb_gzv_oxk8zuk13qxunhrikpcqyqmkpg6gpoyavswf79_7f3716cohfcwdrnekzudq53goq_lzd1uooavv_f_xx_8y3gmvylpxp3so_zv38kushcmcjt_9ur_aj7_aje9lnyk6mco4mclewaujqjegap94htttpcyxpcywyepnln0yva0py3qajcphcixamkfju4bosl3fpoapgymgtuvshxntr9zq4edhbg5mvsu4zlscinzk5l3k1wnsvvthywvqy24euez6sqxqlps1gjavsuanoa5jngjtjubtsif6ez9t_vz7bvfwqgb04bre6dy8xzf26sr0m_vqesduirpefvyqipdl71koofijopbcaqwbtsbqoc9dufkiboerexjwckxtbvxrps1adv5kybofn86jhmdr8ja0xopnlxtyrhdux_slvjzmltwsfnloltgy4j9timb8ywywa6hyyv_qem7ewmyiy_4ze2mpc6npaxcyuuxkvzcm60spbvmfn0z99adqmskut4r5e1z9qmxmfxwdcqy_ntd1_taead2nckam_9ewnzsoltjipy09whe6eulbjew9291kdaqyuozdtdzt9zkbuwfrrxwjuzd6zbugqss40mqrdg_fwbf3uvhhe4dw514kr5v27rkwmhuipvopevoihttaepswnynj7qkcg_jly_ti3p0mjjw9zu_wwkpd6nv60rt5zfbjwqlph_uizymbnfzy_wbyimb_xtfydfdzyj3ex9v6mpiimbujfagdmj_edgyxiwg8vr74tpg_vvs_6dgmlmpvmqo_w78opa_zhn1slpanii_6xxeeeaziml_t_ze5ncyvz_sdm6o5_h4a83vaxi43_x438gpdfo3en1nmx96fm_kp1_tazmgqbrf87z79_4jo9aorxc4bk6he8x23kbx7j33jgdqpzzr3qxtz_vo6d17d3czqiqy_kpa1lsy7g6cqsth4_9eojjudvoxab_2i_nvdloxml7rccow5e_q3nqbipmf6o7_rhpox3yxyeoxewiiiuvwmf_tbfcvtfuwvcfubvmj5_deirnijppy_m9_8xvs3bsxhw4dup2pzwhmfdrzunmg9lmeqanpmo5ompv82jf60wfo2mecofuhvppft_adhqltotvwgzltviofj9bw65ldq4hcvp_pgpb6vbixsx6szvqlzq9jncdcsk4qdukppjmannkgkthavo4n7j8ikdxizmrojmv1wgtag5y41i46q10arbx2pnyksbvwp_hfjqtvmkkmvb3igcjuow1h6ipzqx4kyh_cwk8t6_hjlaxus7qkp_4twhqvrnan73tewzuzyjavwdwxp7zgr7mkp_wddu9bh9a5hvnnex_k_tdqziuvolnrhpuph06jvtqiq2xrmuogoj6espipyrhxigdrptjmt_2ppnfa_ljuysxerlhy0mw5dcixf49aathbxnhgxnhflmf9p_meviwzopg3mj43mzm1mze1mz6zw_ftoqujwqtj_ju8ldzxksmi_gbh_xx6zsqy_thg6pcf38vlh7vix3kwtp3q47vqdjzadqz_cldaadxvcz_qycpsrxkangzdbpx109hj9afk9jmxcshrbsozqrm1db1ls3utd_atc6cunsbn_8ooktrq3_meczuzbg0ad0yldcv4cpzqwfqrsvwjnvctm0erulrwzlhmvn53yejuwmurt_i_xcmss0hpzdnkzvopwd29pmzr9du9alyqltnfsomd7nd4tbrnqh9q2hzupil_pgwpmp4v79oedni9satl7hbzipbcsjptz3l0ygi0bqj2blbjbg78ebaovjmacnvqs0w9qtjvswm1xse7_fcxkrbq_fqfyddopbmfucv9423mfpaqkk_nrdt9pmzflrtospgnqh2uzndvb_aqzq6b1mmzwy7d69yfrq7rjimkynbwsyuzo87bhdvhppxzirmjozqcixgmzde7h7dxg9gu2vyor3haln6e_wiocpz9gt9wbqmqlp2n_5cayuh0wb1opb72wmehqdllzpcv1tcfqvcwcqowuqty3r651uhqmne6b1d4vm6ukedj1_cwhq3ke2vhjocvevpximzh5qg7bntir5k5iqykqcqficfvnllziknkwmztr87969mtinyortc1o3cw53goq_lzb1len9qf2vmkyd_qrv_xoej3_td03rx5gp_qh9_09wvmjuc1n5nlpzdmykv_bqyg2_ltosps6x63j9tq28fslfslzdl16lm5n_8yshjcphit7am7ftg9g3ezqpl3we2176vyob4cooddsznm9edwdqdd6jbescqqhi1lh2rudtjko08wzbn7o3satzay8nac1xb38i6tch4sfrotdworpaq0ygolbvytfdvema1eaa3uncwdtzdzhvvj1lonuigtch1qhtuwndb6ayu4zdnwu44f_f250behs2heyvs1nfxyopnrjgvct7rydqwakhz4a5b9eqzvnvgfscqvvafhmpaqapfpp3zdr_qejhpuigsei8xda9jcsukmyllpqipc5wb_p8ycfsyy2bqxkhkzkh0wulk7gov4nxrixlgroxc9ttk_psl2umjhlk_2lawmw0toooujrto2dq44gpi7ehhajlavrbwtq_hxh_ttcvi_5fqwfut01n6ithk2sldnw17azdczy0u0_jmp8i_hmeug_e7ybwm7h1zp_czmt1mgkmdkzi_oo9gtog2e4dbn7ea2dqcm_mfycizuqqjplnclq9gwo572cm5ppi_io9ta8zhani9j3cq1b2od6ttmmf3n4y5j_s1_jc9i00g9uhwdt4c6u1uuwxbzymatih3h_gcfkbzdgwzmplenskpg43v1yupkzj_nycnpwqwmo0mfzdip8dygruudxni01f9f0w7_urygouavs2yyc3tzja6nw3mfohzcyffzfz_5h9rmw_3cbsvggqdvdqad_wcyfqq9dubvaza7hpeczzftpte3guaqbv5lg796gsbbx3fuz9vp2pexd67trwbpv_ttlqhoza1cm99lzvg_pf4ruiobiwpb0lagwyuijm1m6cftfj_ie7oe0zlob0s5gqiv5qajwcqqqmkpgagamvsgwhdh2s8k05gq5g6tmpu7dzdncahd6xmfumnxiwdwz4e_yt1o8jhx1udvpzrc3u90so5osux_t9vp868omv2gkshiollszv4t_8dhpnda_dv9raj96rhwootb9py0faambfb_ctkweyvhwzidt4kfetfmsjmlqbg5m1nlov4gah0dfyrx7ynnyl7uazt1iqn9cr2mdbm_vi5ygpmwki_y3fgd67hl2jdxzu1aehnvrm1_byyh1_5b7vwmw_amco1qflehptwlrhphpsp_4eipupnljqkt7pbhypuu_q_q838pkh11ajgnz7kkx9vqzxatqirm2du19rkhknad_s4s5um_l_ebukvexdp6jwatbmml_otlv86k_l739z92rn6rjonbal3hkrblatll0sll05hgq_5gg_5gcusl_bwr44jqdqfqi8t_uttoudivpnkeyfmqm0ckbaujqxus_v4v1icnwflke6ux8jtp3y47vx_xgb166ppqls_rxxqkpvwwum2dq15_clsc1pgdqu2kmisuwtefufp2p3xgmnuuownm4qn0kpnypc5dajtpstqx_wt0spg73mdwvhiod1mcju4d7cfdiztrzeyd6ajikabwagi9bwns_0eun_oomluzzvilgvffvhf7mhxl4_yamhw4lwjpi8_9tjc1kea_rax_833xwbirf_9rwnqmefj5om1u8bqy_zsepj8utl0nt_p1rhsk8vm27upermt7yzntcazgb1bthlclaro0aaoqmprdzfqcq7ebvinkem7dmapb6_6hlmhgdwbtu4e26ex9rjgqo1ppoeva2bfutj071nystr9yafhc1nldbsfivtbvwvqfuxvmbyr5vyovhd9_xmk4adrcwdsnh6zu5xzunah9tmgqeygp3_dy9nf4p1_p4otxi3j3_rgc_noe7372nu6fiw6gistwwnamrml_zs80u8c8jmsopny9cc68dgvdphjqo19ehn_jgpmsvomhuaviw1vkjet4lxehv7mdcvp3twbcb1rfp28chym1fabvqhvzosf6ayi4dxz2jtb5hoy4fb4pm2zt8wxwx_5cwwwo1qtzva_oh1ux26urcviusfonydnmnynr_gxnpbwz25cx_ujrvvzhnvt8bgz_6uy_1cqdfo43dcnygigxbc57bfrlxg0lp46iv_eyp5m5bf5ockkgw6deb2rg8inmb1wpn9aintoug6kcosyguevi_smkr32pzrfjsocfjvvlmh_jxuzbxmzbwxtrwuyewconn6i1kaeevalugasozs2mzchovssnvlhmcexvmf_hp4cqtzn66qfao9dgztq4tp3sikadbhbnqokptyvmxt_fpzqgpwddmjo81vzwmzvzgg1an04lmmoavclu3sew5h_dq80wnrlzh_6g1nsmjpkzmjuwvcjthqm9q2hmx8lvxwxtrewfwlj9oeznhm_n_d_5qnnj7dyn2irml0xurqjh27dppm4bu5uj8qdyx9u3b6y_8djfe6zgt0vj9gabsy8dpkaefwg4_yf2gesh328fymv3jqfpbk7giv_pa6b2joqxfwk4f0iyskaq7fknwltrp7pxh_fo9w1tpv7gmf9iz_rzpglonyqqpsfv33kqlykpkzh_tdnv3a9h6vkrrnxmxv7h2tpqdkjexlvhyldgcprbmhu5jottzf9d92aiurcpj7zlpi728_4c81_st6ctp_vcwtt42mymfrfhg7znkdttfuxvmfxbvavttx5a9fvf_35tnfzb1gcdpj7qodxpeppcwlqbspr_uf4d_5le6fn8kzb6yxeh4kg_enceb8fk0l0zhzcqb_m2lzzj_gqoj5v18mo1m_ej06uxfkhpjffavt9atknfy8li7exi8ypq7oojuvwn3hbwa_orugbtz4ajwipf_htxj38fvlr87mavqtbf_619gr2mdbqrqk02sm_t6t8wcm6_hmboctmtpkz_5a23dddqykm_v8el8dg6digfw0m9vfpefsfgng0gymrky6u2_cdarmpzi_hldfqugv0qaraw29huxw_xwfsptmqw7ikkuisoonabbvtxbbit7uikf8i06vzfshvp_mvtroz2qgh09lilf_ohcbrf71aet6gpexhmqyqsonkjxgbl4uwtrznlrni05opuzttoyivk_mbezkbuzmlyznae1klfzomrjlkiu9mrzwkw1ingpiugsoekzvauivgqlphqyuxceuftzqx59nllby1vkxbvoflpi6eqcvpnxh5mpm1lu3sxgsysd0dsdi_ooritdab3etmdouht0x9qxgn9ctmqn37ucm2myqdahp38dupt7fwlnoukk_3kczu5ugstgwqvadqzshugmyq_x7wlrsghylbqk5h3j_y_n8d5ikymanhqixavb9fy_btcvi2vi1ck2fsf048vyc4rbvswdu6gf47jc12sojodoc_733pqyztakrdwmzzbwv_f3n1obp2itzlqzqbwqgkna0ad3dcvdurgymfs9bvaqmygfucubu91dlavrhpl9pabudva3tkjyecfptonwwrqwgqnpqajxw1iv66df_xm1hsfiixvwfbfmxduovftbqz04omkpgqokpcqa2poetijycqc8oth3yodxpepp8wtsmidg0iq97_gga9vohrr_7kdrtyvk9glebicrrv9lcdlfqrm_qtbvm6vcvnukpd9zcn00fkvoyqtsukmtdx2ujb_fbk0dobmb_u2dqx2avbbdovannnamdzkmwvat4q9kc7vzderhzzznv9_uoba1c_gbj074xahpmzvqjpbrvbozqlfy0_fpvuyxj_kavldw5ve5ypedwggynnhosw64y8g6tm_qny_4lr4ak2_dhu1w_5mfunrbs6_fakqegve2mat6qiesiiooja9fqktgbmrbe4k9ozypb1wxdx6jbahvj9wmoll0kyw6sjrclzq9zzq8lrscygiqa6ntbxkweuk_lbuznbuzlhuzkbezklgmmciv1shhaxb9jyadesbu4lnjxcawiolofmezd1juagudvbkzgb1apm3unywq4wslu9ztbxpwfra2vad2wk4z5h2vtakry2hzzx9siywpsabvd1oi6s9uaqshaf0vc1ltyv7_ouw8cqcwwgknh9zydqlcbe_ejmf6h_xo_6zzaqbgy_kj_bavt7z_gr8yzdol_tpjjahq8gzjudywwmpw7rgza2uqx726mru4_aabv02p3mva7j2hqfxktbt_tmpx_phxtty3c1ngaqm2s1jc1eqkznxl_butxsgeqakkb3wwckpjackmygu1mxrp3w8x8qwt1bw3zy48w878jy_231_7g1u31lwl_d183yzf_hkd1inemnshu8hrzacplpiqyqmcqgqkpg6kpoockpj4bmpvb53cnqehzcvnfzh8sy_jyzsbljixlorvjeb7owzji0_agimszkcva8nqm6gk2agou6gch7hhu38mcx8exymicveerccpdogb2ftihu6ahlbkorerzgksmrqzl1gpcy5k7qpnudqwosiedmagqlhxhp9zrcgiouv9odswx4_wb9zestcsikm_7dqknpghkdxpsmjagvxvyvl5twaxck9xkul8r2t_2_dqmkpuphnwy6kedulejrtsaxlcmocp7ojovdnuqpnlnk4nbsje1tvuhvjrnvpfdzq0q9aaafpnpg8iq9qsvuqh7sooulg2k_idfzl_iury_4kordafmhuocm6kzruf2pqojltptxuwwhljsswrvx3mwlmdnxm6agmtygg2cqrftokhvff25iflvdymyqmcqgqkkpiqy2vsygqnfhazmb9curuxvbvmvtfuwvcfubvmvth1emlrdpwdq0wdtt7suth36yop2106d0ocuppomr9goznke9yk8g9sstf2wbyuhcdfezug2u7qxy1aibgslf3mvh_mlj3s1psqrfhgv1z0cqqynojidnrgwl_yuz4xzrcaosluzyo5p0qmqqgqbhzffowrjrahi8jqgunxlmcdhfpy9mkplfg16ujcrfj2hph7upu0qwwqvlfozsrejinxgaz1okjkq_lwrdf_dujrudqa6wkwlo5ugqs6dqqkmrgdr0qcqqhw6vfloc4vvieewldocpmbfd2pwqtfv8jg2qkgzyvgudqnbngh0i_o1vgagkgaklsnmkp9zslntzbvdzbzd_p24mmotsj0u2jjmozgoekwfz1qyyjgrkmdqkef9l2usxmwyujhikjoyzcz_wr9ajvc9j_v6gw8xsfwvykxfaglsfuxvmpwzgkkeuw8rmkpg6omucqbuijm6czwqmkpgqokpcqyqmkpg6kngqsp3h2xz0dskpj41mdvcqdptby8fu58emjo3xermhoy8t84i99tp6pniwnsmgdqpoquxmybgs2sptmrntoys7ri0mvwg7suppjmhmwwbhgxf_ljdo9wxq4pkx2qfhxlfykoaqsntj5ippk_ad5axqsg2malzi_pac64wvhn4ekfdi27esnwrkhtkpvlcpzrckxjbwfo_gurejbwpgz4bqslmx12v161gqshq1qy4i1x0rqz8ribfh_gttgidyr0skgaaiabjrefummqrhofwydow_trklpuobhj3l7irz_zuefhutfam5qwack4gqao0va2o_uds4bsfd4r8_1iqeowwa6iwyj7h_h0slsg6fhbypef8aqivq7a9b2o66mzqisbzdibynkf86tc2hon5czp1krrtqstvgkrnvwz6zsqyqmcqgqkkpiqy_nxcfexvmfxbvavtfuxvmfxbvavtfuxvmfxbvavtnywykil_yxmthlhllixntipen8x8p3gq_3rblakpsyubcyuh88xqtj0vuvioudy8ia3hcti_kufqzobryvrducci6twokwcheso1grtdckoo2fuu3wpop0bi8cwvjrjl3anlr46kr8odbfdvxecpochj_oywroo6hj8yus_qnappbua1buanvuv_ejxsstuftovjkgflq8wdqbov3p_wu9msdwsy0i_i_qu3bqwkztqcpxb9rmiw1qzisbu2sblgwq9kz_okx_6xdr9lrut86xref0sng4dojrfzjqezjrezdfvncgtcywh2mmw_o4m8fetmnetevbhzh0ulivqc8u9rb_pftlof9c5ubvmvtfuwvcfubvmjfwvtfuxvmfxbvavtfuxvmfxbvavtfuxvmfxb1gcjpo6mus9vwnsszwdlwjidr8mchymcjamcw3ft0yvpk6fa4inujseea6i3teihqroiw6r4sooufrkndbnibwj4ayni6cnu9bsdqvgykil_obtk3abujycqu4ubqryhl3efqmmro_wzui1g6rm3tbkexapigaldnfif4ueaacc6uowluhre91fdvlrfrpp5h2mirslg92diavrhvf9weighvg4dzbe2qto16nqzigs7vxwndj2jmjwrerj2frndp5i_sqzwygwyavtimwqok5nqycuieacvi8wks52pjy_nvbdzjtjtz3n41gyrggrym2pzxj9g_hjewnjoxgsgkyqy4f_okaeq_livstnvx4w0svbvxfwvtfuwvcfubvmvtfuwvcfubvmvtfuwvcfubvmvtfuwvcfubvmvtn3rztr0akzeztrcx2lhimdjmk8x_4m8rwzqzpyx_k82amzjz7mxnyp7l32mf_hls0kd26socr9m5vwwvxsjyz50yaqx3ampmyyj8mojmnucvsdektmbrf_5wi8i4bqcfbfb2oy8w9ad2rsti2lqvqmoa2_dimioacpgsobqjhevgmpbhfwkml_foo7ulel6aphelmlsi1axbgizirf_wsouluu3jqm_bccgszvcnnudariic5uh21unlmznpmpgbz_01zafbvmpl_wclckews8i2yqdaci8zlfdivqfxbqxmnhgwrca1fwmf10zf_qzn4ordqmd6yywb_lmhjnwgsepujdqc6kqd_1_irxxgcqwmqppzzaaqmlllpqqawwwmqppzzao7_ekpg6lqgeyi_9cf809aydqpk0hcg8rydr7yfv549jup_plffzd8eqgkquv_qq9fcmsra6pluy9hypiaqzfpiwqey5ir2d2xg3wtbqwby_zm1gjjysyh9uwfyfg_hcinmlzptw_n2itwnh09fo1mzqkbnvk8exv6fptq3hpc713bbxp_rbj1gb03jovth42z0hzm4qghtd61uus2gcxtvwqrh0kkkd6esuljssy3kofje_is8kcvpydxv1jc3wifuwbukbaskpqmdqewfk4bh8f7qfl7wfswahi0esjwsogqdlz3zmzpxcqwdoldymfdwmjo3mvmurrmto1mnczymcjbgsxymszz3ppoy5j_anjgwtnapq12pbfr1aaaozsxlpiozvzmpykxvzurzclfmqjjtlzmqzfrlpiozvzmpykxvzqoyu5wzqszuz8lmftc1_9_jr994xumzxnk_mfv4d_8zxv4vdbczm7gn97cd_3hx2csp7lpfb1mfrzmfk_g1qsgrdc_xuhova_zjq_ljbjsk2wfdfxdw7ieymnwsvwjsmxr8pqhuljxsy9hasaggvm520fg9jg1gjjqsyeduwwlnsryrgcinrl5l3l1mntv1lhygvsygwgukv5sattlfo0gtewsusoow5inwfqjubtson7et5s_75bpjyqat24hnc6n2_xpx26cv3morqeshuiblgffqti_dj7lvtx8xzh07hevcfj_wwgynkeypuxnqhodb97ywmhjkiontaojzztbnlwv0rwlfh0tvqai4ahpofsb2rzw2kfo_6il7xiya7kyahidnlblhh_mui05k9m84qyqjul_1lhcybgmkyy88_ygetzge0bujdrzvfqhbtotfuwvcfubvmvtfuw9bm5kjiqykqcqqqmkpiqykqcqqqmkpiqykqcqqqmpkswvct8caae57i1hfgpdkptdupiqt_g1f96ah8wtj3k2beezjnivfw4syzflxwequti_x8etnevkr1y8pas01ose0jqboawdykos3ogzds0yqorjab2dwxg_0sarbe3u3m2washjgmetmsxdtez6tigqrantszbqra6rs8qwajctgwo6kugrhhfaqhtv8lk9snr_uawfppyxx_rzkwa1vx8cz8apqswgmt4p_me3pkvg6kirr784tv_zvx8yr_we986tm41ng_k_fpmv4gyv0pzu4q3ojfw1nsno_5xclad2px_fdmxwmsoldpts6fumhjdwihjcphuxqzk4v4phksv4pg_9af63gnry1ens3ix4mjbf_fsict8pqkprqdzrrtzrrezhpefzhnqfwbqrn7cen7eznbgrnbeem4oh0_llixmlyyljba3nsmi_gbh_vvnqokpcqyqmkpgqokplr5xmfxbvavtfuxvmfxbvavtfuxvmfxbvavtn8v19mhudpwl9r_kmhxmk7z36xgc_e0_nk0frz7qh_bvp8frcvmttoxztm07mclcwaujnfy6aeuyol_u4_xxnvd6jrfjcg2_ec1uu_7hex6wdb8regnvxrztyn9eaka_flewx_pvg_pqqziwyc68hg6ggrwt29y5vepfrapsxchbtyzo5xm2p2dvy1fnbl5oafridv4q1kepxy_jda7hqjw0vo1adkdewm6gqyyaqse1vno5gxfmgjcrfhuwqksrnkaprupbdxog30bldg27otdwwb_ktzs38pzsoiwqzqe6ntjtozfw1lryxvayvmn2kghlatu6br5elbwrydurocdgtcw6uqviwgskcjuvyv6_jpovvtysvmggfp23c7qhzmvfkq3uhrkb1axutz0vozgtuxezne9gmudgumbhmhb1nzgetxa5y_jyjnp6rv_qpyybuy78x0wbujjwarbvssdo5tmgqxv37t32ujbvwvqfuxvmvtc16tefuxvmvtbvwvqfuxvmvtd1iclur776attlwdsnc6z_l3ooyortbvo_yzncard6fmludbymjg1_gr_v_nhko8otywq_tzn6fsnbfnhlel_p918hfvwfw4yvchdr0vgt_ifxbukc7mh4vxv40xv1cacv6snt_uhbdezrah5ymkdgqiizcrsvjb7fby0buzdwcllgzirzmr2dveqnb2nx4g4_84slegmdiq28pvopdi7ykcmgmn_4deiza9ivwmfnxh16uenldg0vj9bxr_5rjcx8gwamah26hkc3juwvzqrbduruobizsoorrukdtmd3epwknv9way9_ea2vomg3r1lun6p_aur_49vr8a_hrc4nvd1tq8lroorewvsdqmdge0tuui0v7sryfg2fet_z_okawztj_qiz1fkpp5w_2xdk52pyzp12i5y560yqlvydrfyduuqqvmsh_msg7ki_qzmeecuhebvipa_lbcwlxcwmxdoabx38pkzsosaqovlgzp7uinel4zqxug9uqfujxombueiykqcqqqmkpiqygqlxxrmvtbvwvqfuxvmvtbvwdqndlnd133kpwdq0wltt3sofux9_mdqds_htopqfwcmfopl01_jn349gpnfj_dd90dw6usrvpvz1zh9ljqaiizdadmzgon5l73qtb3zkcw7_od1jpp0tvsy5sfth_0i8vgb18iutbo8gcpa2qoia1zha4k7_j0dhgbwmua_0co_fzoailma1znwx0pbreozn4homwrtp9_htbbpeqarl3eu4qlh6ou5qgfuj6ql7dvvoxxk2klgsbmmmse1_llzht6zbchyf_r1x_7wgip_a4z_dxofauiopvebhmr5dzs8bpup8f13fxcvkw7izc3wd0iqtszt3omdfpppwd7f_c3qs81y1fobyinvqntyacrdk32pyyphfallf0k5giqa6lyrfgmzrruzbqftrqczeqkr4qaqjvrnzbcomkgdy1rc4csr_7tbvqqbi9yxqmcqgqkkpiqyuvmwdri9wi_gfuz9ys4kpiqyqmdquwrt0zissodi8uocqupo1npweitounqubvtsj8puffs3jdc_qgcqgqkkpiqyqmdqdw1tt5w4guwmo2dqmwxtm8_htopq5xim0gcqf_efz_l0_smc_wyag_enmhh_gmfot9g6mi0zf2fwp5m2x_wjqoqy_vfsdp1g9epm3wh7ch5xbfqxr8a2o2jn_ejhqkruuhojxd38rvat04fsjsnhkaliunx8zpehfzw8pgzeqdvba9ycq_ji7gbg1m1fkfjtp29w0prq6poxkdnygnvzdrronmh2r4bsjnvmknng_jtgdwvw6iinan_kg2x8hswgmyzdtxsmxotzibgksx89yd6vg1_lqzdcwjrnwsh6_f7gn1ngnjaljbpy14djf8kvwhuzbds0a3jvticq72pbe5lzdvvsdvcnoyvvlek92dk1f_avi786wgw9ddil85hskldp5i8yewyyxnfb7mlb3mlh4zq5w1mfx1m521m5gi_t_zstorttoytjodotwqsxm6zgmss2b9nw7iunjgaiqnvgqnpfmfqswnt6_hiab0jiut99eau5t_fw0shtp3sypo2ekz_fjd_pwls_oucqy8ppibxbkkdpkvxgw6lnzrmxcbh5vfre_y5gak7zayoo0_rw4h8tfzyon4e_67bj_db_duzqz_mqenjpduxbvmvtfuw9qegqrkcafr7mzisewiwdeliiv63v3vo0whqi5upcqbg12n8tnpws5mhtp1it_z_d_hvcyeo3brtxsfubvmvtfuwldbfixexd_9e7n_x8huzxsmtjqhow1cn1uyopo28whpp0dtfv7q9xcfhwyqwapx8grznpvxr7k56gkhxn_umsrm1offbcqf77ifp5s_uqywu2kovda6jtcs3_k3vocc3cd_ps7ujseqcm6delobo1mhyvkl4u2tzfso_bozqvt1viiglnywswnfc8jirrjinaongnvb_gnz5993s8b9jspbqnor3lfkz60edro8nssgxthkhrlqtwe9ol7uklddxw3qz_ggoezdteooesjkruuwwnbqyntkquzpnxw_vnedwasqe1ptlhj85uc6uwmqlus_fg0cqeu6t0c17cjzdpasuvgoe5gre1goopebvarupws2zilqxzipu3khezkbezllmqncsr2cs2kavcaua6gupg1csbu4lnjxcawiyootg6kudu6_i127ozc1gy7d1_fxyaao3ia2_zq_umqidlwbzt3x8buwu_8bm33dxxzzul5woc3d97an8jmxb6bxyk1fk5g6moeqw14nx21uk9ij6bhlaoltximtufijjrtb3s1tb1butd1scdudot8lobqxzmxhemd1jeckb4w23byomcqgqkkpj4gmjrakzu4xo0_8_hh6mc3bq3tkjyizupgnwfvbvmff0xdwruvtogvv6iwdra_e6ufs8jmpdkf7zv_zf67hsvxtvm2bqcnotsutfuwvchufxmmviov7n_h3v37swjeycuth0gyepw53cnqehzc1pheajv5zynyxmcwun5vs5zmmjt4cckazmok9ryeqboyrzoy67oykhscdsfiuc0xar4jyljhodfaewqzekmta8pmxyiloybsrmldmqsfbblwuwou0dzbg0fu4q8i6zmgoouqcwsi_zuokooadwk30dzq6hkcpw_akds1rlaeksvt_062am8aeopgmyanqbxg_k_xm3adeir1es4vxhzp7b8oowqm6kedblqqr26v6ou1ibevwygknv0howhwhkfyappvxk3_xmxntrvh_cs35ldlvzq1gqqtarum2pszd9tcepyk1bqou4hqbtynijqnxqx_4qlhbkd_yoyokxnel7kyo67u2ekjuxlfuyqdaa6mcw4zkvmcaqo5yxczpq4ncvlerqjpl5m6wrvv3qv839cmpxta0dhiljekuzpcpwrljh_vxrkmnou8_lgrsf3sb5bvofiey9gevrp7chddubdxdxqmla2nnwqntt2kn1oasn3nz2bilh6hl6m57xfe7ryerauw6yu_99i7xsebrframbfenu_i_a3b3xbxfursm1kidwoxsdquo9ghidaykpuwnixi6zked0bf_0fsdwlhcxd_fq4_wi3mspp5dl9_fuj_bssbbs3e4vcw_i4hm_uyeqqx9_ikv3x48_wrgklocu_kyq9wn5qjgqokpcqy_zph6f2e6m2dqyrhy3_c2i_nwmhx5knre9ofb1gwk6a9uivkpoutl4pbycfo7uiovfthfwhswhx_lwnalo_h32z9qdvmx6d8pbf0rlxxm_wipqvrx3trmzwc1zcy_xtyfuxvmvtd1hycpj06cqdkzlpd_85vfyo_evth06jdqth1gyoqjnsodbqhpjuy9ldiyxredmkuj6xn5bqlzm_otcxypewkiypbspmhjlq1ecdzkluyqpuzlhvdqekhwioomdi9aqkedjmrhzwtspbnlm2nwktgqyjg_slaavbmcwrxtkycvou71gfqtutuuvrpknhhavwcwwzfmz9kjm7ts16ahdrnb1xlq6kfd2qqsrfbjmjwrddskug2_jon1nexxrtj8dersunuz6aozlexugqg6d6ykmepgvbz3gkpeleepfb5c5hviowyltocpwfgdmlxqttv8pk0quoyypkxdwjynat3ifc2vgaikgwllijnk55zsvbtzrrezrzd_jy7_zixmf2xm5hxmfajwj2cttoqsxi7a1fgo_l_kwliymxaxxsa1zcqy_6wuowdqy4spx358fy997cj_5cew9aup70i72gjzmfr1j3ehhvynd6b_zy3saalsfux9sjd1jk72angz1mjmzfsjtevcsqltnxsdztm1cxhtwjdottjtedvgi8huftkjzn2ltxtn0k11y1baqss40p7akayaqrq6h9lizr5fquvb0l113lk3hb4tganzhqmrbev3h9cj9wbimqkzhg1nadrca63vbgikdvegz_hhmlxjtm0fq7seqa_otm0p8h4cpmroy7h6p7lt8cluefrpcbik_hg0tx9hfqvto3lrmfxbvavthznmpytulby_9i0bzufppqbl_jgygogjj2smdvawgbq5m_v0t4buqqftnxqncuouqgv_uvs_gknr23dw81akaopse0xdper_nnobzds5q2145dasrl5_meydpdqgbc_plp2ps_22kzgqokpcqy_9zd1yy_lfhwzdipo_f79_6nwtkfu59emlqdc7jtips5hkku8zfits1zujwxmz4ls3uia2iyz3hhpy2panvftuxjpjwpucfmtkqvnbrtftmkkckgaowhguvgqgcpkdopmkk_t5opkdgqydazqvml_kalrjbuefgsr92lbsrkdasoe2slutw_otwpclvau7_bssqkfy8bphuppsf8q6vyuhvmnri6mgf3piq_1ycpffdrmlyvvmxahmzfi9aqbnqyx0fzzrpvrapovgmiuphp7nr5_frn9qbmrbpytibbqjrudy75r2zgfj8pivz7wkoq7f7uoepf9jnm72ox5plwktaroejpq6gcgu15g9nfn1ylmzl3mjg3oejpv7fxgfo3pjl6sdqp1juqdnxzk8pmfawwdeq2tan1oybqs5j65zdivwmmcst_660gukmy_9mbu4e6mnpvozc1c6dkzh8j_yk29gcypj7tbnreg2bq3nhso7zchupw8zhych0ozdqzmt6fwtf2avdvidwqqgighbds761jfbin5tf7hu_irjrwe3a2fvn_cewd6w063hywtev_95v2u4_7ygggvr0d_rbqnd_advn86d6pclojr7_5ezv_vd3wo9p8f0cvcqyqmkpg6mputo3bmegaqjot_152n4na1cm90ckw6q8lu_mx_9pdets1clahw7_prseito2n93nqryz5n_ygtmdqgtmtyaqi_lcaqlvfxf_bvavtfux9_mfqpvlbouohjhxrjoyrmpr0w9ttnmodbqhpjuwvef_xjent1hmwxjmmra_byv5tpjv9uiawgdtzko25kimheqllcahi8vainhzlyf_mbkmrgucp0w_hnoik86cknb1ejnrq7hbbqajgv1f0q6gdgondl7w6yi51j5a9oioedxcsqfuxg6echoz7g8iydeosfsropkpskdwvanuuadvylfvp1barvrcwly9jbiytmnek6r54f8jozbpwrcliv4j3f9y4lso6u3p8wps7isfumyajvdjazoblpzcdqssc_1_wfswzkfon03ldeduoaqkxxmyxhmywxmwyvj0pehano9nbfp_ojvjwrdn1knttrcx_lc2guhhep0w9qrfzth3lkjj6ugdqlx_fjxfs8tr1ssdb6l8_vksg9yqbyhnm_fqtuxkklracqdeqepund_h2sokptz7m34wt6zdx42wxwvpzmuoa9aew9ww3nk0bp2vn6iazpo8a8xdroiz7b_5mftbmjtu1b0pyej2eqx1nh9kzehy9ucj6ijg63atn3mygnnauakyjkhsknwjzo9u2cvn_mdovwgoclg4eukvpgjrpqu7wrcfubvmvth2mziqb1dgaqjm90lrppqazvypw3umpgcftwnrtxpybywrcvi3avb5e1bozvypw1ymutupx6rcpps4damsjm185tchh6uyhthcknsfuua0fsfuwvcfubvoff5gqynzx48cljitgwxvmffph6nbo4u6d0ocspgor9bkaqvmbwzafcqzfkzklewubuwucymexpk2gaimc4i7hmuhnrxj_p3t3ghvnfecj_nkz_wp70t2lnmlmdxzoof8mjpyxyngbbxzflxaxgczqsw9mkhgg4twd7frmphkl1me708bslik6ooktx07s2b7sbgbgoihkzkbx7vgxrvlifdr9pufv8zx1ubdoups_l3_z9hssirssvlvwr_xwrvsypk0q7y6e_v_8outha3k3cxpduy5p7u2by7avbibo2hr7ntu3wmbjfvjfgnc2xqbrurbkrfsjizyupwwa4aydpv5fwg1ebipfew5kt_l6o6huowlc3dcamgwljdqsqlou9_7s77famugunnx3hj1hky_d0y3giqf7zfqybqs6jsknj2zuvnaqzyzurw6vt1o2f0dmiqvyukcmxedzfg_e1kaefneqo2i6hjywfkpjqym0q8gmrgdn6mztssw8lug_nzsqao8fkpsqybqt_bwuarf8l4ozsfoasjkthxsddgx0tsqlx1pv7xkqk6lsvmqtwojqsxgfn_guogidt3zsiaadr3jkaxtrfhqk0qzxuta1g6uxd7do0l8nurbsa6nwbti4z_pi_wtw1ygphrz_mf6h9kcnuvtd10tke5fcxde5eze3jvjvipu7uwgabvr86gekvpszorndr_xbxvlaogj8r4t7vc_jqijiezewnamp_j7suc_6yfwhn6zc1kzdw7z1uszavodh_qgfqqfcdof1lsdvmxartbvmfuzdgzd_ymcp1kud8tj3tiystqbnlwfjo80bviaq_torlwkd1tdf_h1rv3v_e9jfiojk6vyh79_lxz18sta2flcnuj_dq0pb2cmdqgfppvpwj_ykpgqmcqs8wpqrz_vvvrxgnf0zdhpi61vdwsyf0r2kq2pyukqnxegxur7qwncxgjevj_smpi5kpyyi35n8jrenussxvc8_zno6dczcrpy7nke7cpiqq92_m_w3xm3l_zj8wublez2q0qoljslsgmdud1aipqamcgn_nefiialufufvvqj_ix4neqnjp1jxarmxaabhvgcufpu0pvdmbguhn9vkqpqccqjf_t8zdqfne0lup9kz6kbpaxxwcyvqa968gy5ertiveyh_6smu40jyndytljfvnaphtqjxmjrcomrrn1g_mklffrrnorzvkmnedau9ampuwunh7ozgzpvbv6dtxbjexknenrlqig5mi15c6kir4qdq4d6yy4a8mtfynw_q3gq0voboupf7ui3ostn00tj25g10nuqstvzgrxew_1v9qixe7hne_ebxdpvifu58fptynvwjx1j0loncf0si_d39h29qsqq8f4gzw6zrbny2z2mablcaauhzmdxwlepi6cggvn9zff3vzccqfp8tdx8uin4j4t3d1hsb8lwsxvvf9jcb8_xs_7nlhav1724wbbguokdpjtqfdaw2xuqhyoouobfmfuwvtn_scqs_vwimvsk1bqkvphehttickqvvroobznwdqg4vfzprewv_e4nspj6knxvyfnmlulquonk0dzxotolp_dm2abq2pb9ocqbg1ers7g6rwv3nqpm5ohfn9psfuwvtb1bcsu23bbohwgqnbb1of9h5unotuwewdjfv4_ne_xt_2zdiyodgtbxpkmnyllpz9_bm4_f_gvxnz90fvorr1prbpmjttfazo6c6mjzulqkljsyfaaaagaeleqvsmi6hvqtycx4gwzewf5nsq6xd_jqwadrus48d1epiwl6gyacxfdab62_2rdzzpbtttgvwdyvsn6o_9q5tq_ajebl3ajtx_x_buaxdrlleuyr_ddd7gw1xvg_n6qvrvlacrnkqxuvwxtuv5czvc4zzdavsgyjxmn_gfxcmg1vsxgptll6fkfmpibca1flxazbqymxwe7_ftwro6i2ndocmlqabyruod5xyvn3u8a3vp1pfseeppikztbyxmvkk54hwmjiqlge4wmjswmjiocgeq6y35x42zgixzubknrlqcvd1lpgqmbhymruhkdsygqk_mbhdqzz845h88gqlfpqb6p74znyipoqvugxmvce3ngxdwlkbaftaaucnnyxkvtowzcszfp4uh42nqsdc1hkk82r_6mh_9uep9_nxobbdqyrmphjdyolxqfx7xfarw1p9o_zjqa2e4mbrnl4kpgqmcqv8ypjy_3pi_gulvoobph9en9k9pzn9lo67stpuxdcn7vogzoyampmoybnbfemz_c9x_oeb7vsl1xu6m_tcrf1dvj1odc6gkmsqykpgqmpq091awdxtg6ppew82g0b2nquf_9fv4k_9_hseeb1n_1y_wh3_0i_w4ywekwccvxz0a7wsfyyrleep919nfjgzu4qv1ibtv3utovactwqftwuqltuvcsqgadmb1emymf7p5emz5ldxqqk7ueexnti0bthaqwxarn10krbootizj4hxgwmizkvsbysubec86vdp0b1erdwp0mx0aykavqqlnnfuhbvob1khrqsiyc2cqb6g1tqdewzfqf_7993k5vq166tbeaf15v_6lt_ehn1ucfgh29neikr_cqh2_9d3n3ft4vaxuuv696439pxmvu7yuk1wyx6hq45dxyjhqomzqh23mlhmlv6je3yjl74lewrthymqwqtc152a6z6p_qi8172a862ayw_nkdmeb8r9nb8f8kdk8rbzqjf2_1kgkicg44y_5x00mri1cjrm4fne9rtrlsz3tmbrei5gqmcqyypiaoiaippkqgqk74ikykpgqmcqygkighpoqgqmcqykpww1t13seu7cepq73ckzupuxd79lscn2xmho1zjkmxurxawtdpz8kttuknjmf4qv_9hr_yph6pvki9wcozm7ha5ef_crb5cvent76lqdtu0xpxaydqryd6zydkz1gblynrj3rs14ynwbyqisjhv0tdh9gojmalfbq9ebiirct8vi76gy1argv35na8sbvptpvlyqlufuylvhvcsyi4r5th1pnkzxqbkb5s_fxjcgspiptktusz_oj_qpm52gubuon1kd4y0wtpijcfflnt_k15_hhfmdp_ivorqu4wdfit2p_nesccnlolbzwuozxblr41p8mdruau9666fwlzhivqtp1dl75_h2_guhsirsw_g7tqaq5v5rxkqv5tf_6k91udpwxbroyelpvi1jxb2xxccyv0oqmilipfpaembggi_730grqkpk6ndkwldkxeiigogeiafkwv8_lbrwnwfhmgb4valxnejv8lj_9k_meqeawmw1zr_nmvtny67baqipgqmcqs8qpj5ach3b1b1weuwvtbvmfuxdwxfmfuwvtn18tc3y52s5hedhgqlbblp9u6r7_mlhmhxrygrktje0grn5mundf9xmo_clg6mql_xivxltrz_fj34ygnnvh4gmhuhpz49a_2fv4pihqraupzizmipinh0tx40s4cezgoepe7kq9r2yjh1xbezlkvjek_e05z_dcjbjujjta3j1lxbycv_wn0x9kzcqfonhnubberxckc684y_g6l0mdzb2vzc3q8g5n_f6xuk09rynp8ceyffrml6oafpker_wqtd7ws_jts7gutlprrol1yf6h3syuw0fqqxbekn1gw_m12cw_emxglajvipetwrt_z0ybg35sqxsal3ajfcwxm9dxutj_jkqudrvrlaytxuzr133qwvsvyuctivqtnnan82lqbkcve0wykgm38dllffxd2az_litsqsqdcqn_bveqp9m3sfcnhleqvn2uncwlbcxxanuysxb6it3pk5kixjl2ufkaqqikwqrn9iwrkkj_iagehauxu1cs1jpr_plvri3cjvh_i_hdfyo6bsikqrjakwwvtbvmfuwvtb1x1weuwvtbvmfuwvtbvmfuwvtbvmfuwvtbvo3e6yo8sifhamd_e_it7qj6pn50caymmqcth0rw8rexubxfhdv7qo_9jgngpp_4qkzofv456_cwwxdqf_pl_gvh1x9bvsmi5jlimbvsl8f_prpeujwgfhhb3gp8jl_yslmxcahkqonuymd2djbrmrkaxzffverr6vu76ilsozxr6ubzlfemswi_zlbgz62gf2rjxzgvkgxksipledlybi_4h7v0jh_qqajxixu4ek9d1nvmtxgdoqevnaylrzx3cibrccepupjvfizzbz8s9vil2r88s0a9efrfww5nzlv5n3bek11ga_pvpb1asjan_fac9dsw4filq_wsagmlexlpwih7_cvydiojpcyv_pmtvzqt_xf_6zuej2pszp12k5z561aqdwdszgds70lvbnzbxpzisyz9dcwxgunvavuayl36ykl11nfjkskticke3kpmuqhanxclbjjfak03q_wungyvywykpgqmcqykpi6uy6cqykpgqmcqykpgqmcqykpgqmcqykpgqnbc1odydtpco3gb_g3pxna6d8o4m23bndmtwn481e_xdklwqvuldk84xwmbsb8c46ftb10mjur4qf76pkkr9xhpy_e_vn3ard_zylja0al6aqiwavktdu4jxiin5zkhmyemckhfsbupjvvuqgscnnozzwx0harujxrwkt5whtp9ipfwntiwyrl7cu4bkp1avkqf6iflrd3v_e95zpqxsquvqjqwbpnn7q_ghvjnw8sf7g6778s9viuzuy7q2vfaqrrxzg1i3jcmriojvopoyfv_unt7jigjk5af6dekjw_ph_ycj_wsgjbrm0gmqivts4rt21uu6kkkqnladsha8vdsrvuf9qzsaut4ckqhu8q38do5kcxtjf3mgumzoiwpuxupgof9l0qzuhdtbhebh_jwbisszgvkqby9yxuhm6uwvtbvmfuwvtbvmdf8fuwvtbvmfuwvtbvmfuwvtbvmfuwvtb1o2eqttmtwuo_vgvz_psxes499kn9f68jt6ln3du4nu6l27g3ovr_n1ugcf8cvxvmp9bgb8z9af7qdn1mudg6uppoe275acbr97dvxht53tvnupw9873ga_fksfm1ngbfxv7xs07_hpkeb_wxcqlvibquixuoyyufqctkwucul5b5gylu9_3k8g4vwtso2inloo10sqy5xah7b_rdaaqzorfuvjjej6qzvtbzlr3npzlutuypfpk6nygm_uezjlcvbrz10vut2q487tosqgtu_m6xd_yd_w5v_mwzkkkbc6piuve5cqaitcfm7erxl9suki9qwmbl1avyvjl9wgne1nv72zcvl9xgu_pe6p_clj55f8vyub3r_zvezivp_vtu7xgtcwsxznfjgwlgm8waqlvqoabmsjupaoysrk_jyqlge4vmjkymjskmxy3cc1pyjbhcoevhssxe1fjyvaltn24mx85cutiksnhjhw5cutiksnhjhw5m3_2fkyoci_lzzq_a0371lppv_y5n0yllopnflv_m_2_w5xctdgzq67otfxj1p4fl4dvb7mp35guoqzkptjsqor1b69epscvrbkshroo1hwmtvswkbar1jta35nasylvwt7ukjnky_6ctnxdkvklgi79dhnfyy_prgqzinuo12cu7_mb9t_vveul9r5ptq_dx3rnlx5ks1wjzvp5zdmfl2kfstqs9rx2rwqsbv1_hnacecpuvavwqcluqtercallaqkpsrvv4al9v_bxhgltpcmwrsmd8t_nidnameqro6i2mdahvgdwluczamckvmzw1m5hym5xxmzoqbbvqeqjfsbywg0f0lu6_nihhofjcctlxkqkqlxkswaaevl0w7osb7ywaurhvcnsvzaioz85dkqirtjzkqydqdc5fkqirtjzkqyvrjpkoyvzkpkkyvzkokuywzksnu7zdmpxmtwcc1okhwuiqvkxagu7q4ima1gcoybe96ngnjlfpaekaiyzzdo_40ak5hbyb3agtccdctwc5pscio6sbq_guryrwgkw5rgjjhlfyt9nwfmrirsbfksbvvkrocje2omc2qdgov2skbat6tieduklv5nl9uq86pmlosonofu1vkj_kikb1u46rpdxq55n2ul2sws34q1erxfypw_nbxqzdknex1qjnvl1whoxxqsi3r66ofvdmhvkevum2qn8mhny_rpuafo1osuv0bh_93xslu9btmwgxqttvpzd9mqisw46vsp3uhu7qnwyng_afumh_exmsuiim8wjpf7_fe1sy4d6eozopex6pkpfjnqo2rdjfsqqlc1agkhwsje9csljk_woepl2m6oeqcjktrqxzqcaykpgqmcqykpgqmcqykpgqmcqykpgqmcqykpgqmcqykpm4wphqmv5wotncg9eeuq2qiqp2wayuxcdgimpknzgoy41sib2tzg_n5fxnzh3s1huzla4umdicg1aafr15hzwd2ytzlgtflibtlxe0xcauevnehwlsx4keqjbpxq6iatsviobvkhbwaqsowwfwsnzmhkqe5twk9vpvg8hvgtb1u9dkkhqywkwvqlunjikqafe0j1nm_x7xm_fqqeglvnufxjvmpnuqiqnnnqsjuglx1vveqdcqmp_tzpqo_h2sxzonulziaul9ts0y9qyalmfvg1fdlp2gz2kxb0k3er5kcg6pakjyljfp5pad0aghjgrtjgzv_tmz_m7fwi13aslki4trh_vdcwndswruapl7luf8rcqux4wyurxlso2zgzn8qtbvmfuwvtbvm3skxwvtbvmfuwvtbvmfuwvtbvmfuwvtbvmhu7ywpjq7gaknpynlctbijoqslvictjkasfndcfna9td2x11oupbxnuyfmakav1u_nut6soimfqhlezhtavawpudmnjfnd3jrfqtwoi1gxte1y1aeatlvclzcv8ah7xg6kuu0ycg6lumncp7jckfcxwlo3hnwgsapun1xoplo85l_e964byarb6gqwucnv9a2w_llk_dqmt14qtkqj2bxd0krstdm3ipznsvs7ioxdjks1az9zscrlpypeb2rsqibzlhmq6ivudr7zd6sbo_x_0mi_i5k8yfe0zqp_ozfh_f1mz21epsvjzb7xpyvurcl2vae3mnaofmikvcrwqsaj_vq3nusn_vtemvwkl06lrlsvul04t_2tqd3d3es_gqmcqykpgqmcqxw3caykpgqmcqykpgqmcqzukkz_umn6z6cqvslu5_lprrm3vqy_izv4wzd6i7fvdxmp5iwmji0mbq3afs6bsz_om9lv5fwhyb1lfvaelbolsjskcxjvm3lizjhmpp7nz1idsw8ipquj3tqjj0xjsulpuaitrz6of0si10oi2ox_xrqybw_61srs6l7nodukxdouzmcvv0tnirvvhf_qyvgs1upp73rfubsij4qqduvojbmvcfpzb8rvveyys9jcvg6oe5i1v31_al0kidr7yo30q_g_9n2ojwqolotffvwdxxcvlneivsvbjzlmnvlxmfqhi_9z_ouzoza_6ft_zqpahwuomdttgslgmvaggnuhu0tufoiuyjr_hc0nljcnakj3juqxvwhy2ojfy_4r6k39tknu3ccpq7nipgqmcqykpgqmnrgnsfuwvtbvmfuwvtbvmhudcdu27bxfarttyamrvc9fezdepi63vdwsyf0h2iqpvkvkuxnfbi2lawxfi0klqync7iejhdzuzallfdn_lvcpvxtval5b1m6qdxm3swubmoae1jn8_4kwiszniye5u5p1zkaxfq14p8slkkb1k4qqbyr4wqqj8nnuqig61srcxlugyp13fual_ldquoyqso0na_ddybosxwlqptqvp_5o_3pbpqpj8f4yvr52hw92b4c6j88x6vgkatobkrynmvfz2pmwkvevmlu9xvhne5iklclzaolbe3xbrznykbhdvljnouoiylhymz6mdokpeckhvtezs6u7moj1ntjgcpmtrgy6fgmgsqfm9qguf8ceohuhagkizg4lwhwyb_lukjvdwxesvlpuq4fdmjvxfaml9gqmcqykpgqmbq4ckykpgqmpqcmtwonkgepxmbjal9anc60lslmhuor5oioditmcqykpgqmcqy_rt37dspu4jh44kp2xht69_dzybqhympano6sqzesxs4v9lcclkakrsn_q_nleqmjgvemp_nfkvtx7k8zt1n07h3zsfenro0p7hzkxkq3l_z97ffz_t9mx9arov6nanraqunkvezxlqpvis_pkykavydr_clclr9qfw9qf6ifw16qeklu3nqerudp_fwyzr89dq9uoueaqa31uuplgjwqsb83rp3pc57svc90jvqqwoaddujjlnp3l_cjf1g2q54i_pii3jstuc1c2wkvsdquvoo3iynv6gzgqcu78xq0r9twagv9yoyuz3clwdyvraqexv50to9kbvpvphs0vesmy1eokibmskxl_qskrgp1lj3jnkgd_ymhe1bthfzds8hopslpptl84r_gumbgsmvtesavogfer97ycgrfzt8hvb1k2hqaexv9ulu6ti6hns1trowhtohzd1ln9o9515eb_3hp5fm6zbixzftiepvwjt2nf2vuztrbvwjt5vmfuc2junmtao3hcm9vhtgjsta_celwlxur86na1a8zfepuztq4fwgb6gmbrhswb1hhy6zjocnqfnqjsd_ctyfnybx_c44h6mxkcn1oklj5exjdio1z_v1owtquai2o9otyomdae_hkljnfjxvfxxwwk_uryvdx7e4dsfqaoamob9zudo3xx8e_njfpy6rf5x6plcyqy_48luo8c_5txrttda4_dvvk8egtdac4dgll_3ejigfp7qc_brdq2ebk_dakbfx_pg1wdeq_725pniekdqv76hpv1dk98xfs2gejo8ieb6x3co1ggq_z31hzcvxr8_hknqtmff1h50qucmyerkv9xm48kggbr4wxdm3qbmjamnen5fij3xdcdugi42rdazg7ht9hiana1ae59g6pbb1lp4pqbhm6cfuwvtbvmfu78ypl6_fbnd3d04cocayoo2xdrg7_fmq_ioxfscvasf_rx_nu_wvogfkflqenjhq_urrc26pi_d6ok1agvtujx3jmqyhvgdzftrfxaftvdrk0s4uy8drqsy_8wp1nnv_mzydvwqguzb66xklr4czvny_6qm9xfbl9tshwq2jnkqbpmpjpvf_xfpvthf_by6wiuqfh_mqdog4umvkvu_u1m8dhe4qoatndppapqav2lub2uqr90ks9lqbqk5xxooziuqzh_dc_ksjgspoovpcx_cvwiueyiakmx4aiq08wc4fb4v58wntvdtbsohv5inzuvuuo453i9qenz20unjmelge8xmzoqydsjes0frzn1jfnaclkaoysfkusbo1nnb8z_aszeymzclth1prko6ofkqmdq88dug4f2pmsupufmdxdo4b38vuqmztzbrsgc3hdm3v6y2tcgremmtndo2ntxn0w9izatdae9vopztgntaovq0hr85svb1avt0drpobdtq3t_ftkv_of3os_zsnda0akhcik2rkyn4fjst6ae79iqorfnto3a_ybj1avo0drryy9tjkkrneiurnpmk4kwpg50quvqr3_xhs6bekwlgpxotetd88mkj6kdxd7xdg3uj1p7gq7rkqkdxdc6bjdqpdaycjtd6ookoovtmbuetwn2mutf9smvubbnj_dsgkayqopp3c8pxtemqvuactljtyvporketfvrxutx_hm7ujq0n0g1xnqkw2wyckepuzjrtk_5elpp_zmrcn7hgbre1p4uaj0d6o_u0nw_mzjajbnxhazjniho6lxqh6kxuqb19qo_k_4ttn0itpvbvofq_7knxttzy2jsijg6k8nuryopm3hzdxn27xzmfuwvtbvm_wkyms_ncedaaxr3d_puqvocqdsqu1d7dzcbqnckpl6jghimwzjyp9_cn3z_mwwmalvwuxagfvuj_oe_s7_8i_iz_s6mviyvlg_6_nixjn3mrxi_g0mvbdm9yz6mai62a6s6nuqzxlcvxdwaxewozhyjzfwiypkkcn1zu6j_2mqxgdfk4lcy7ipouevcpblmucvm5ywcwjzstarhgj71mnspvu7sqyto1uswnageglvaczcyu0ycqqgjvkvrhjauz1alxgcdqapvlpl0glan84zwnucg1g_tbeak373ey_sz2qpbvyu_d72_wz27r8yl15n_bqxx8jluuimrxlow7ynknyipdypvqnalcijc0fpwmg9dhgzjk3_cvq1s249j7ojuwbdqymm3ptcw6m8zzqr_ps8w7gsw4mm5xothe8ef_rdhdmn5lnw2obvdlvsx1kmhimg_6yf9zeyntc1zibs3hd60q9fkprk1ez83_empreqablqf2vmuy_8adanjv4vdb1w2hq6q4ne8_fw11g1bvg6pn4utrp7tj7jwcqqtsffklvtwbqx_iyiloh_p4bux_2d3a69emyeif5hbefqe_fvawq4ysqh6gmo0_cviwnqvztgqi_cmy6oemi6r_yfxlmsigb2v4b5pgmkq_jnz7u19zjc_vpu8aobs_9znhkj9h80mkhjpc9jd4rx54qfqpqqmmsp0rmhvlsvwpy_7jk2huponku8b8cvevqvzveux97ifpefo92xhvbvm3glmf4lx7habohuekyxk1dlpnkfna1bnbh6yyppbuq6pkqvjp6ok1xttejlcytq1xqwkf2rqotluhnunofgfrpidm5ce2be47evux9wx7_dxorokp0z30ozgyt_0x9eo9hkjqwjbvmfuwvtb1rzh66tqpte1nez_fbb6o7uxuhdh6uzdztg6lrfw82g0b2jqvdjne5nmhor1xiwzn_wlr7r81tcthywnlym77z0lwjat6b97wnctxzcpzijmvv4wmqbp8kweqmrjbe_c2j7blf6metgkkdnoudgsieym9ujuwf0kpdmjzm8emmoyx_lmg4ml5awwsnuzifsqwdhsrxoicfavweotyuo_j7uigepktwpelephaqsqyyqtmbbfped_pg6t6lunzdkz2nuj_yd39i_bk11azd43f8v3cybry_wxpiqbsbcfflnt6gx7mfpzakflrgcygwbu1oxclfuzuxdxafemh8nh7xkoeqdqrue9fextqm_1ayjsupmjygol6fsyvs13cvki6iipozp_akud9q6mnypwtydtzgpq_eygbjzdwhsm0wmzwoyz9gy43h_gykcvzvmhu5zgeqzgekumjwwmzqs_munkhaujiwmxgy_nzwurvwnhvexzorzxtrp3nmil96xkbq5cqyopcdgz0ivmf9thkmxi9gdoykph_dwd_km9mpnobxfa6y_fiazxjr1c2bqvadnkr7mpvocc4_oov2locexbkx9tii_tg2re9f1yiqn53f0r2xmn_d0gpdoxqumpgolub_ltqc5_qqsdddagfnplnploplxjr3x_macsd0fu1medp64fxarfwgc8nkpz4kpccdqn_qatxrzr38sf64qm7nkcz9e_bm1j2gq_tmbm1em_huv5ufpimuawnj_tqegmdwar_vpto3vcoznn0itxnreafwfqsrrefmb_zph1p5bzmaq4_ij9acoyfe4p7jcchujcxu8_tv0ndnhtjxmi0a_hjuojq0dvsun5na60nqudovwdt7piqjtsq5gsdugfr6izmqmdqhni2cizpq4wcuzhdohj_vwbkpuwljkznkzzp9oe5n82tmk0a9598xxntphjrp7ti9a5kp44ebspvwdg7deuwvtbvmfuxdh6z_8skn3ij41nsunxre3d0dwjnb1k2lqet5dzcbqncspg7gtrz5kmhqhz_34a9_59v4b7_zv9h16l_i_x0h8q9_5yd_p_5o4ypfq6nojmakmi0frnfjszgj5mch6ktusr2vbkmfvdstouq_n4r4ztln51ymgo4mnnredv03zl2d_vj1jda_pte_ngnqxaeb1vqu5t3_avuvyuh_1r7ksjbvescm3i9lixaeo7h_cceyffrml6oafpker_wqtd7ws9dsoqnvumao1avtpzv4wety_jbwm1lpv6gdrlvjppcqvi8jl4lapvvwwbm_ubh7tgcdu2_y32td_k_r46ghpx9e6_3lup1uvo6paol1hi_6lbnc1o3zyuoepxuvzbkmfqmy1eivavtaczf9ub9z_io5vkuifadt5o6g6m8jslopu5mcvinutd1ilvewnyoj1ntrywki7irtjasgvu3mzswcc1u4lqsenpvx_qvuigrppj_owbgckynrvscqc8xuwceqdty9rzqptgzkmp_2w5tj481yfexaw8b1dsxjjqdn14tpt7z0qkbti0fdasrmna0_mrmnt0eqdpxow_51oyjccin5taeqyteonv9nak04v9wbcnux8ty9tkp68fuxmnmwnj_y_z1tptgyp_yzpnq3y_oqamtjahrvddnwfg1eunfnfmxfnrnnz_bghkpwxup2noudxnz5pmbuiiwt_fskja6pmanhr1ae_a1fax6mpj_uhpfvj1xweh_igaacaasurbvpyt_d0ozkxpk8_wte2cch1pjxjfpdovolgdqdte8ezqj2riedmix5ocqrvamrqe04f4_fxha2xxyvxg1j4oafohetc95k_v196u0qwbto1d5xv76zc1twnae19ozp9suwjtspuefrboqtz_fiaqtd0bgpm_00yj03tno6c1nqun959pu_luxtqj7daaqep2xntt7dd29npwkpgqmcqykpi6hkzn5_m4fpiwh2_1o_gcqvsfu9fzhm42ho5itb1kwcjm_rt_4ec_w_9w6fp0_fwy_ub3vgxtdw6i7t9nyisvwqdjoe5mxzlmfstbxetg5vf_f2_ta772macy8_7iopmh_jnr9zdbd1b_4_x8zufvf0fvkalmouiztwwvwx4_uks4lyz8eehecnyox5hkuxdxqgrcidtb_jqc9dsw0zq5af2rrbxk0elvo_ijuia6xeo8piptoj_plkhksv84fshlyrijy3g5cgspuie1dcyf6kgo1yf7i2cquhs28t4_e3bmms1xh77ex88dyoythxv58cevnkg05uvalpbrd5lrda8wokcu8uh_4hwc1xknaqyts1l32a8zgofqqkn_6ckzaqswj4vtkumcjzmrzptlzf6u_n3p6s7xmfqre6dttpceaswue3nbeznbg8j1utwwus2ipem_q2m8cipbwfvmud9esrc9vqri6kiladixl5kptihqlvwjw5yxyqn96slvjeiblubcky_f0z95j2h4b9jvuhxjrmsu286eg3pq7w2i5i6ptb1gocjk_8hrxy5gqm1yordbzjboahp_nfntkborvieqouuejc3fkx9tmtp1gprg_p3zhox1uunhl_jmh8nl5pkrfwwxyuikqun_ft0_osvxq1tkw0wrmmbhvnh2kr06slnhpnxx9nosdxqr7n689pzhbdqpeg5v3rmfcpr1y3xuzr1zangru_l_gnxp2gq_tgb63_uwv1vyfph_kkvnbyaim5b_e_se4glpm5qmpvgnbsa6lwhtpbzt_hm1ac1d6bd09b_7tk7u3vbg2p8jkmhrvsrdky_z0xto_v5gjbvg9bwjjznw96z2x9txw83nyts3yenbvmfuwvtbvpxnoafz_dx8urjd_oco_gcqvsfu9fzhm42ho5ita0nuz_zugsoaah_17_gm2cnmzy0ke3olaciloenrzm1moafc_xk6qcdqvwrp91xhzov3ec_l576_fcct3_niulrrovocohzpwrmo7glcgiflkoezh6yktefablvpcq0njbqbp3edqrd3isv4k0xcwvxluasrhznza9yld6cusclvfyvc7pub1e_ai6lzyd95zpqxsqatiwpi3ho_i8dhflfs_fzs7wu9ht2qrh5zq0lnd9elplvhyz27xfuvemh_eqshr3ozkag1zp4qsu0a2wexgqfkypyvz0_w7iut1l0_p3ts45dkyv0v9qxglemqjnehvibpaqku7xl_qvn6hvtscjslvarwb6nig_gzgmwwmpyu4kslineww6i_g4lh_pomdkv_neewt7l_jmbgsmzivauay96veihq4gl_ztp2i_wajptyvogqqtj25g10ha5jm3a6y2tcglxiek0v3vgtqxqbwvefxhqk04q9bexzmvdaoldkd2expvwtqwqm59dsrrvrpx1t6nbjszxntacrfg7aebvqdndc8ex_vljrguf6nyopaf8ppsmclagqdtfv9ocvauqvi62ezslm_4b9p1rcaat2v_atnp_f2olp7gzx3sov0y8ru9vongjv6ves7uqo_o74tealzt5wubvm5zrrg1mackv6ekh6uao85iuryupmdqfs37nwmxuic5o34_8b6plkwrvscqv_umh_wm7x_84ey64mek6lz4ccpto1t16c1961tadvcdd1n9b2okolkmdrte1mztk0f8_c_6ky_oqx_mewofbztrz2nsivlczpoapjfmfuwvtbvoffqhv_v2i0xdb1e2dqwt_dzybqhyyptidqj_ypm5evi5zn91a78xr6l14a_cuxqdz6qboxr7f300vemyfufwn_b_v8tttf7qpolmncw6mpv4c2r5bfrrx6j18htf1tlfdqqr373wf_pqzemjmjrdqqzh0o_h6zbg_sfwkc7yaapjtl_ydteswceh6bzkblex9367wyqy7ai0s47xrkrlnfqhtv_t1puadhawbj0n4qpzrbtttxv4u5dzglozhnl_ctv8_to5jncvz_gg_skevxh2py3hjlacw7jwmdx46g_mhbg26q_d98covoxiupvpj2g9ehff953gbluqkqs5ugvkvuzk1sl_f_r7uygdqnmf7496ov4juhvnxs5jr_rf_9r5o5wn51bqvgfoj5pfmewpzisazrvpclsrgrqaig6kcrpke7ypjaoztbyykcoyhkhag4xauju0mjgj2r8ysximzubopgyphaumxf8hudcdumw4o7qn_pwcolsqdqvsru_utknuxt0pd3j5aquvj6j3cpd8grems7j48g_i6npxpikkpmh28aq2ywv_67wjv1nb_gzzq_zj6ot73flh1bb6oqhulpi4ieilybtb1zyknvjn1mu_8rkqou_u_dpxfuyfmzwtt6n8ipnqlpxoha9daq0ztd_aybi_e4qavsjk62fwutf35mzzcgpxe11z5o27cmqquh9cgdq34y6ccl8cnfp4vavo916ob_fcxua1cmjvipa3ehv6uft_rqgpymurtldxtxokep1_9hgrwpozfvappevprv6cu9ddyqpuozrubnf0nl1e9wn6m5tutohjm_tixuhklp1qitw4blv8fulea6np_923kggbxjamb0x_vsk1bqkv5hap1c6jqhle_ggrtmbr_u207u_gvoolfuv59qyygyldvmnowjzgqmcqykpj6gmoqbdsneu4wdftg6tpew82g0b2jqveitoznzx3fgaz966nnx_7ct6zssvumvlo_frzvficxbuzmqis6u1uytf_hy_hbw_7jn6alqkmsqbsukmhdwsurz_elq4rkoyyddz2plb1lpo0q9abwd6b2uko159zca_uj0tyfxawsf7rkvnnmvozlp11e8dhlcktlbkmgwjx1vsaqwqprfwzwo0xj_j8yo0oa6lilr6vr_pvj_nm3ct29i9b6_169hxwvn6ilvnszmnfukrxql6qqvpaqufi1zvwqkcpedzgwacmv6k2nwwrxlxvotcvundvdtbseqdo6s6caszgvk2iqa2my52a852ayuwwsocjqvzeuydsa7iqzej1vxhcygogk5svtvsr1wrjac6jiprea6nlmwkwygstrhzfn8rgu1elvvjb1qzb1rvdqamzfqeywug1btpxpigvusw0w9eh90lkxukbzwdv31vn2z0pmdz_qaqrlbpj6kliaknwwq2cpco2fmky_5nmiuxsdluz1r0mhgwss49hjlz2pq_ncd1hikgbjfk_6t_w_m9qcx97wrgdlvuqgrwddbehmpujz1h_ugc89uulgt221gvujcb8qwuovhwfo_hbhtu97tezy2rglk9y2zro0_tsbvo_gky_xoely6um8a_tlhjx6xnzp8tpwslk2xqfxbqpf72x_gcli6ex_wee6um_dp5phd99lnixh8hykp_lzgqmcqykpi6fkx90nsomlo9mpvj7_fmq_ioxfq15j8yn3etwcc1okhwuiqvkxagu7q4ima1gcoybe96ngnjlfpaekaiyzzdo_40ak5hbyb3agtccdctwc5pscio6sbq_guryrwgkw5rgjjhlfyujxebpuwk0jzc7i9iynasqnrqfdkigsr1j1aqtxmcv0r9phqj06qlmv_xw4xu_oum9finplo8va55n_vlgszsfcizanivghp86lhvglw3bsohtla9vixuvjbxy6hc6kql71d1pljc1ydu_vmy6mpvnvqsuv0bn_pkqvpdjqwy9aaanoyfm1rc2pfsqdo6gyndxqxbo_5tasw_b2myv8rexi2dovd4imtjnlttrznfry9vjvkpm9xgslpiqdqeoepq0sk1hilrcupjx63d1msxnvb1tqcx_x2qtf3veuwvtbvmfuwvtk27ttbvmfuwvtbvmfuwvtb1wzf1vucwdeth6nqpyorww9t1ns2g0b2lqvd5thowqag1llawngjitrso3zjt8rihrlrgstfmawocsvrglwtjpo9iiutwr6adqxxgkzhuekqatodi6_gmwf6muzzjzhlxo8ypyplx_al6qbwkpnkzuxbvs3yfgyesnlsaquotc8o5bkc5pwbdrshnvqcxqjyct_epa5um9wcvu6zmmt4oqqrb15rgnffh_8umr6wql1dvgxr1lz92qx6ieqhwpuwnlqkibvrlb_lu1qgfw_0ekkvoptba1it6nzpl6k01xmssmqkgwj5fy8bmdyju9x7n5bhu1ukxxcczyu85pvmlgm_ygmvy_hdi89_mhrvpakasrqynceuhehagkxaubtd1ko_6x4lbubw3cdnkkbo1d8yyv3eqkcxw0_xxgrpvnoyaniaqkpgqmcqykpi6uy6cqykpgqmcqwvg1exce7ci_4kpgqmcqzucqux_fc2nepxymhxlykp_snufp_kipm4dte2znpimiym_jmn4j9ts9hyhmfuluwctfgatfobijquf65kp170fvopqanesw8b4tuh1zypym8zb3lfpetvg1cj4rfp0fojojjqun0xvkuru9kwwsgfelyc_thflsbfkynhlh1qdcc6su0xorihrvagmnrryboutqao4a7wyihkqhklouhwg6y_cmhljvrrvcekqsqiw5rkggd7wy_54p_wmqudwaesnv6ogilxcsoodcnauecluluhn22fivwp_sb4t_lts6v6vui1zzuodw_q7n9vl3pj_hcdvz3uxm0bg_dppfz1uywofqfkbe9kixri2xnjcfzrdxcinmely3gkq4jj_ci_6q2tqyez1pniqnuqj_pczvavtbvmfuwvtbvmfuwvtbvmfuwvtbvmfuwvtbvmfuwvtbvmfuzcfu9x29gskuxmfhi0lqwxfi0klw_kcrqcjxpzx7qjgm0wmzv3fqx6uqvh_vimp3gy_k3cxpduy5th_2by7avbibiunozygrsb8g5ga3e6fklro3j_tmgopu4b7rlnomrkq3dgacyv_eiqvauvr_3zjh_9xx1bj96v5b_mud6t_t6oprlrkyhvxd1uklr_dyvd6pvoede6mbhopxmqwgtvrv5el9axyz1ismilzz11uvxng5ycmcro3usgjbriutdxlifm0iipq20xupitqtn7fjo5gzihxz6qn6bznc6giuydynsazdiyythrqlfvewiza1r_1l3aqltb_kgvhkglijm6pzwb8a0lkr6srfzqurr0umwlvozpvaqimcqykpgqmcqbujitgqmcqykpgqmcqykpgqmcqykpgqmcqyop2wtsrmdnppyysxetm4ccdr_gp_9cp8p_m0tb1yubv6_kcricpatjkw9pvpanqcfbttgskbkl5x9v4tuphttezopp3fxzn5f0gpnwd6npj_tecpscpurngva9uiz6kpgoei1mnzkpvclr9qfwj_gpscvmrxjo1p7ptgtgntwqj5kon6yeqj1ado_5esruugnpsfka6gborro_1attfg9qa6qottkbmxelvjf1g2qb_v1parf2xazutusuykmrmv8hpve6mxguuti1z6jdmlahiwqxulhglzogogxcgmuqdqfr_tnan7ktot6eoz4vcouup1bvpim5kit6i_0gqshwqzmp_dpidcrnxgfevruuwuevp5p_incrtbvmfuwvtbvmfuxvclpgqmcqykpgqmcqykpgqmcqykpgqmlojz5bdveqmwvjs787jhz_5nx74xmh8o_91_jfv_kexv7z_4q33_ppone7src26pi_d6ok1sz56_tkjkgvew5a583wxsro1khzw_6wzrwylinuux461swhydvwoguzb4apnzvrlcfpcw_qtwp_aqo9v5cp2qavteanz3vp1gaylrds6aua9lefvny6gevlgvry1vsipfockspyjer1qpq3m8hhef2rnziun0pv1qk6sqn6kvw_jzxpvakkhxmop1ezitobbvxej6zqllx83treoyxeafjjwc5uuy2fco_7z_oulwxzmm0dqlp5ii8yu_luh8b8oz06ni1ipf3eaiowlfgimf52rlk0jgo4wcbqwsjigq4hgwuoyiygyxauxa1cjhkmqvqgj1plyjejr44coxlkyjejr44coxlkbp7zkph65e_bu1b5fyzd_hrvbej6sjguhap99_en0yalxi_e5o2uvmyqsm8g4msg_kspvknci4lva0hs3ojm4al2xwjszxkhjv8tkuet1o_lbdksbz8tfvpswwhkvsbysubec86vvrozferdwp0mx0aykavqqlnnfub7ta8pveepnoj_kfavy0ftnb9_pvvwyzxojdu440g9xml_9ht_zvz7r_lvhspeyjl_mcrilhlj3_1higqw0xorilreqjm7xkogzbnqjwqlmnmx9ugqkvdviaqwuu_emyzmzng_gnmcvgvbogwuc3pjuwbdqymm3ptcw6m8zzqr_ps8w7gsw4m_t0ftxe8ef_rdhdmn5lni6kijz2tfl_qunleynzwx_zjjgajfq7gdfyk615x6quyxcuyvyrtjzkqyvrjpkoyvzkpkkyvzkokuywzkslusazkmlwsqzjmlwsqjfm3dcyfmpwv8n_87rcbyur_mypqmjxjo9vpefxpzae_ztag97fsew_ta7r9twhtvwdqljbat_v4tfwnmjvvcvfn9jkxti2z89jfsoz9qyveztlivgkji5xmptiiclxei5z4rf11htq0imrvsa14kkpsnaoxlvkokpnkqooefkqptfw9pqv5sqw68zblt_fg6yp8yizsqcbj6stv32zofyq3xua5eobw9ewf3q4stii4_bdefqbudfnspeyjldkmeqtu6am0by5tqdszwufrf3_ploplztaqq85u_l2fl1cpzkpa7hxlrvrrhvon_lsxo21dtouulj7o25ju1xtzdiz5owspmslgmwwmz2ym8bj_jrsbqkqmdqcsdkvmjcqkge6ygeow_ovtsqtxexygy4bfmxpxi_4gj_vrmuyvmcqykpgqmcqykpgqmcqykpgqmcqykpgqmcqykpgqmcqyupnjvbnhvvotah_yu_zt3_wn_vh_8r7e_amn_b9qfzwsqckcd6zauj5sydqf_ditlg4vmj6tyn8rd7hvqoojfa37xgmnl_syx4z16v4fui_zbw6vplg_f9q8e976cfzibllxm0adrbuptm_f8dbtptuxqzd19rlfanutbxe93wt5zihorqaxa3l2bubtmgipnrr0pvcz6o1lucsw4vzqsio_6lvgzfvgalrnodxfgna_nsmrct4y7zgy_81gh1lne5vx88pviw5hqau4umpumv_ul_qs_wluwpw1xi_6lbnfytimtcnchukokmqijuwtuzhokrqjcgvxvxdb9r_ju9glk8jytv5o6k7mmrbmoju6mswihwse1mnskwmze1wmjvvxeiyibtpcyohux8tqwkl1_imrivn6k3lvtqrcqnxeet_csza5zhoi6hkazvgqmcqykpgqmcqykpgqmcqykpgqmcqykpgqmcqykpgqmdq5mgq6wpq7_xr_me_cv8g9_txh_k_id_ou_id3_02j_kzpqyajvopj3miy_otfcdxpnyxzp2auznusx28h3_yj30gy7o_ghvvkjkmynbju1gmqsyx8l8puznoifg76plykl_ivzdivtk4uyuowbonqcvnjbqfr6a_yklok9amfi1rmllsgyxrtbg_9bu5ohqf1arfdkvkjc9gvwckhaqx_daevrxbxasdvjtf67kvseffrmmpv6gvopo4tlqpk6jfoz69iphqctn3tnw_9vkw0qnuxuqilkqdsa8ix7vo1ak_eox5xrivq1qtu_vpb1ql56vs63jlaohh_vkgmlev1cmfuaqlay_6qm9vyqt_vddfn0ni_6kyd1antdpo7b9ucqumcjemc7s2hmsg6mmgwmz6hv4exxjjllabkf3e9vct1lixrqskn_idozn9pptihqlvwjw5yxyqn96slvdtml8luwvtbvmfuwdqdcxfmfuwvtbvmfuwvtbvmfuwvtbvmfuwvtn1omho1fsdu_4o_vw_oodf_v_ewztvutl1jx91incz2ghtaenqwlbiydrlsqbmhbr7d6y8x7mhc3khs7qlt78xup17tykvycnu_cmlxk0yotztfd2yif8yhkkhfaywazhse98hwnrlspuuqnv1li_gos7ux70ktpqsop7qvaxim17kmf5drqu4qdps_xah7b_rjd37nam0deovz3vlpxr1or789m2yzaoaqo9tprh_erhl1dfki_0flmrqvq7xe9gtwcbryzv8sf_1qnicqqxt42qqgwrwqsbbrcljvhnmv0ylqaqutcve9zdpqd7uuoxsml9fvbrxq4sypfpsfuqnlaakjplp5r3qs83zmmo5morxf2_mp2tjnf3awlqig5kirlmeq7r8is5winpspvblsb1mwf5s_oqxsfxh9db1u4_5d3d3r_sipgqmcqykpgqm1t0mmcqykpgqmcqykpgqmlqhmprpp5_u_wimbi1mfzb3udb1a2hqs7yhmw2hoxrtawuo_tud_b_xxf8zoo_8zop1jlaxpvkgcf8570x_1fojaro1mmcg4mpp4e27xamcgxwg_fwlvfu4ulo4c5uf3m6daf_hva_3na9cb89w9tctldvjpg_cmzwiioto6gjbkmqzfksi1qmvv9rznvjvplyj4jam06pczfn0xlwm27ves9jttqskwtcweqsybquifkammeefudhvp_wrgnwqnlrqx3hoy7d52xtx3o1qa7qq_vxvw_cgriuwsqu3562xvvz7ovxkrv8bpgvw9qhkf8m8uyjvolle6t70sndqbgeflupddqt5baitzws5jr_rf_lvcdytpyqslemebj_yspy_y3mjyp_snuvaejsqs30jzenypgjgvhkelnog7hwtleyijg_2rmwpwyiatxe1ccoeqyqunqbhup_xd3dz_vfoixwvtbvmfuwvtb1aa3caykpgqmcqykpgqmcqzuokbatr3mi5i6ntf1ve_hyorww9t1voebdae7elmjrziz_g_b3zjq_vwu1_5ib7aehx_2nom_9u_i6xtkvt7mfkal3ic98tgrwcg8lcbd97pxeytf9hy3w338ea4slmyaplyumtmdvsy_7h52vprsbvlffhaf1nakuvwjx1e6_vd622luazp4k8gun3q8ixatddki79bllbinuehlv1lkdrd6rqrvulqoa5h3wer_4f4y1x6li1uvnvl80trpbmednueivt3vpdzyolupxslbzecmiv3kxervhyqtjf8ziqr6vsq_5cqmifqqilvvnwbymiqlqxcyuwuqne1jjlelyholmjvwd17rjnoztun3n4vl_iqaynyzxddq6zymabfyhqjxqbo6kcrjmfbwhvjvqb11nfdcclge5axjjvpvkvqqvu_dep0qmxygaurhvcnstzz_r2t6au5ykykpi69tc1f21ao87uoey9ge6texfqp14xpvaju_tev2dq2i_cqykpgqlbffnj6gmk4ojszmnqh9q0dpwrtbvmfuwvtbvm3rbmpxxqfolxugdqnsbu_vdwsyf0x2lqynze8a9_g5r2rcbnpv_iv6qkpk7nujypenejgzswugwklerlm8nj4f53as6hkxhdwbqcuzwliaomg6jpl0sk8ykkueujyorv8low3awasiti8wi7v4ijudfbpl7ujf1ftlhb1q5w_2gfwbukveu9qdmnyt2kdkrqy06ngiqrwqrbvn2ppkpv8sdmftkvqwdu40phrrksujuytpwwt5wq0j0k96zyhyqfnkm6u2nm34du_vmy6movn7vks7n41cdt1e8yyzwpn9wkmf_yuejuquoluqd1b1o6jvmdrv2n1jh_3qbx_rztpvinc5rqhedk6mim6pwlqkqqdabagekxkzwaifqdslq4ljbxlwhscqk6tl0c0wlv5_qd0zm6ftc1ipyi0dlgi_p7b_v_hxq_qcduf6_teyjxzgrtnw9tp_bmriombu7h6e2fqyljidqfq_rlx9tz6na6cd6eqysm51cku7ckpg6gs_vcwapmtejkc_h9bj6zavbvkaf0aro0rqsd6_o3zwzebfmfuwvtnyomxtft998jtt2xdcdugi42qdfswfljpj5ntd2lb2oavnnax9sp94bf92_efkwvtbvmfux9oqzevnwz3d3dohdgggdqnsxuru_hzkpojstuqzhgq6k59f68jrmxr9b78troxbpb1xdv4ddtjobtfi8rykrljbvnfddgquqp1ri2xvmujrio92o6mmq7_qi4tr2pswytopi6ogowf_muz7hzrtwoc6qy5hv_qh5qbalpxsyurnwsxugg8zqwupnlqcj5yddudtm3qsuhxijonvgtfkbvejeuwyqntm0yfryeviov9rklvl3x_jlja6nqjvr1bl2vtnxviizubm1zqlutn_k_9wqyttlbopv16odwv4dkkvopdta1ox6nzpnsv4almfvg1fdlp2gz2kxb0k3er5kcg6pakjyljfp5pad0aghjgrtjgzv_tmxctxgk3kgxmjisyjhdwfckulkhk5rivzh6luf9r8qtxi4bubxlsi2a_ph_xmb8nz_m2ji0nl1rkwaaiabjrefu5yf27qliqondb_g71uydeyodkuw8d5d6m_ffcjikpi6_zjahddjfir1dieg3cembvn3hky2w_ftfe42a_iqf9oblmhdaxjoandfvrkipgqmcqy_z0ynogdojvmjv9vpbvqytq_tgqnpgvnn8obujuzehctugby59wjgvdj18gh2a234wdbvmfuwvtd1ce9hpp_hgqmh0n3djvontgmmbknmxe093gwi3zgysipvlpybtfq4fjcxldbxlvnacmlesnlijsscjfkncvvhvscmpxdha72zle51vsvfu2obfj6xgquwvufq1hqdyvsxn82xedfksnqluxmw9ygmbzvq5evlpoqesqopvlumneop1kxdqc5rqu8flimvwvuwt_udsvj1u_fyilwn_zfnvetgmgowupol7khvfavcoaqx_huyb71ubikssnmnyouqke2bc6vi2zxetf1x_7qd_jmlvv4_vff6u5nwbcliyynul6fq8jh_ia0c5fedrv5dzoqju9ucqpmcy2p_lqazldpwkeqjhvgnjvrfwvzuatcynqdtlv5cvcrwqsaj_vq3nhqy81fj1cteopw6ulvc9ekcjfm3alpfowi0dkjrvcb8bx5a23mhn0oydctj6p2_vda6zhcmxo6gkzhqoj7nkhowe7u2thwe7_mw9xx7oo3qyeosjtalntovkeztrbvwjvbo4hpomatooacuwdnev4jph0xdt3f2yffrfmfqhtvrrzc1dx1abzq6_psij2lpikkrx_w7a8_bfclbpjraibrvp3mgjkmhrzuz2abmrumw9w5jvn2sf8fuwvtb1a3e1ifoba_d1llj4f9e6ik1xtrzelxtt_zzmxwm7rworkoj_g3tq9_nxvzptaf_rvbkekxg1m_3kuiqq4bjvmfboo2_wjgbfmfuwvtbvmd7_gpu6cwntxlff7222_ju7sbhw8fls7ubykpa30pnxtcdyymxktyujoo4frsxfccxq_heehqcmpisa2kujp08vimuckvopfzmjmntojezszk3vywf6nlrtogs8un8n4smmq6mdnd6vbukmplkujmcclcyydul3ljo_6qhzrjvymv6lbam2txvdh4rfnb3q4xraysokukciwcs6nuoasou_xau3dr0muutqvo1cckkkz1r_1vglwluk2vtpwsqpp8vfxvoq8wlasgfozlrk1do_f06lzr_wm1i2eklaqyld1ilvbkjvmlul3blrcm1ryfv9uvvdcjajv3fxet_k8l6pkfzevgntjri2jdp8dzaqcsqu6ibtcbzgsjjaftlnead_1pzqmqjrihyypbvqglqnx_iidi3m6ls5jz_rzxtrp3nmil96xkbq5cqyopkaekkoqjplvduydwugihr1993bn6qz2am047svtp3e40otdcywpgtroczi1fgrnwhvophyaew970ay14uh8dcnuea_athb0ephkueqp1hno1ylostripiaoiaj14nxakqn82d4puwlxlx4_xflyocimpo0xta4cqdogryqpgjr7vs71ajq1zpxinuijpk6gwetev4epgjohhtfd97wxdqbdwhhxktqj5uatsk12_1a5ckykpgqmbicmnqd_d88ptd2pdq0dvv4ynuapn63d1nljani60pufkqmeor1e2jski00rhjlrykqhrzfvm6hxo1upqwc7olx3_cnusx1oo_viyur44sbspjydw3dwwdtt_p8i3x0ey9kzkpgqmcqygsdutz75xbsfn5qa8kbdu7u7qzgnmlp1mxu97_fmq_goxvqlg8kcjqp5dcujviztfobtfvvdpgu4zhvzrzm2rtousb3lcl9qtkjj_dyfoemn9zuy0inr6hwm6g5m8m6go5n6u70rf05mxo0yl0xygverfiq1wkeepgleao26z21ka2ydaszsinvj4_jvb3w_z6p1ovcluokybhw6o498qco4os84skltptde7435l_xrvqvgdaaw532c5wsqoaoesogereqmun4fgtfez7caswmgs6rgwpzhnv0oi12omdd7y6c8tc2uepkup1h5d66sqfhtxaxeovcm72lgogqggv2n9vsj_hn5b_nzheyoxrm2wxqauqmj6ylxl0pdquwm8akzoysj4uqbq4kcrivp3p9aghkpgzgdmdvktnv5xf_hpwgel_ymsq8kpj4ftb14ao1g1vta9crkat2yv2dqvslumbbupjzfqds_tgaqqghvet_zesyb85_gkqgb6r3z7da6elcf87_wmrxag0im9gbg_hs7ntsd4hrqf_3xpqft_ztwplyvkezt88b84zjwhmhx5jetta2o_fd3qztpizwa6fwbsv0nx_wtonhcjbopbpiaoofm7_udj3mwztsvnaipk82hhtx6z7fmrtbvmfuwdqm7uwnw_vksfnrr_93kkwk9auzt6acv_6jj_qu8fgeqgenzvagvmxvajvvbcfzfh_m_3q5tb68hp09mpsqyv2cqykpgah2m5vn5hd582mo3_tfwwdstj6nreq83g0j3jkbkkbpdz5fxd5bgkmhqj_88dc2yumfxo85ktl3pmjwkpm49tk0b81_662nqx5lvolofevmvtafwnayoq2fqe7_c1hac89kp9d_4g2jqfwfjquqomqbuaqz2dihivxgabnr1yuqxlkylvtqwlkzwlkjsna2al1tdqhfbvmfuwdqnsqysriywupvs0np1zlqnwnshtrn0fgmy2t63smfqgjhv60w9hzafss9omnx8cfndnn59eholpt6zxg93n_ghe4kpgqmcqykp_nuyz_dx8urjd_oco_gcqvsfu9fzhm42haqmypgzbc_x8q_qygr9aqogydszo9h1scbj1o2mqutnsfftspe8j6ltx5uenkynh0wt1o6zclmzud1m7ez1x_xdufqpqyex_52aj3n_df_blmpuz08zuzt7pph_d1c3uhmdyz5d3rc6_ipnyyrm4gpai3xbzptb7oawokqs6o2_ykykpgqmlrby_7bzlt1uy_psz2rcdj1dgklc30huh2wsitedo1w9emyouup69oyv4b2xh9rp49g1pvmnt7cj_cx_kjetqdib6qmbo_dcnuyapyvfesjfmfuwvtbvpxtidq_fffxzealpi6ptb1re_hzkooykocovvwfbn_aammrgftbzo4tceywkvuqupm_e27danwpxfxmwdqfspulquonk0np5_wth34anphawmyzvbqmh9vymgu1tlel0ytx07l96wgv67dt6y_wsq5dr8jal_dyzcmmvq3zkrf70ntdyyy0ro6n3mytt551ix_bguokdpjtqfdaw2xuqhymouobfmfuwvtn3qblbdwqr2v4qiqf6s_bgevg6rwdawzt8tugi42bssdcegblads6npr1z7mz6fpgkzf1dh_j2hqnrm8utv4e27cdyelm1uwvtbvmluxptq23rdhbfo3d6y_7t3cbagvtjujzwuel_mfimhuxpi6ois1nozvilniazwj7c3lo5jm3qxm9u9dtf26t8qyv0ju_5roa_4y_7_wbgaknrwjvkvlpuyglpaxygapiurlaakncv1pex9ikxhs3jycafv_vngw8flwa5chw4c11jgo8cnlk_t_p_hdr89k6bc_79blxy8qh638uuwvtbvmpu5yqp_pewndqyuqm8bjfn7kdsfhzw3rw3mf9eb63_wsij7d5zwgfn_rkxgvpnbvqvcmdqhab61w06u_80wfpbvmfuwvtb1dw_h4kp2wntn_qebjaecqbkkbmfz5fxd9bgy_p6j2cqykpgqmcqygrdbykpgqmcqykpgqmcqykpg46p6z2cqvspu9d7bfo3hqau92w2haqmypgzbc_x8q_qrmkqd6opzfbt_heas9u05hqchpaqmcqyui0wlrd1gwcqyoqtlokpgqmcqykpgqmcqykp2wjti_z5wk4h_lfg6pbbvp_u6j5_8hfm3tqymjjtje1grn5m0vaft9no_cjg6p_m5mjz9sdwvtbvmfuwvtb1b1yeuwvtbvmfuwvtbvmfuwvtbvmfuwvtbvmfuyvi_f5hsfuwvtbvmfuwdqdchfmfuwvtbvmfuwvtbvmfuwvtbvmfuwvtbvmlspn_z6nwfq5cutiksnhjhw5cutiksnhjhw5m3_2jab_1ftrdh80gb_caldh03gl97nbjqoyxlxjyrtjzkqyvrjpkoydydcjjkqyvrjpkoyvzkpkkyvzkokuywzkslusazkmnunjvp_8pdj_pm7oqymfhva7_pw7d8d8hv46w8nnh3u5ly4rzbvmfuwvtbvmhwhxartbvmfuwvtbvmfuwvtbvmfuwvtbvmfu3cspv5fv0zhz9_n4dz1v8bs8j_gw_2nuhv_h_hffrarmfrej7fur2gjn5wj3hfppgcgnf3cdnits_fhmfuwvtbvmfuwdydcbfmfuwvtbvmfuwvtbvmfuwvtbvmfuwvtdwkm_uuvk_jlxybxb341i794n42_n9wl4l8d8hsafh_dh47xfu0qpv3lf8hoh04vaqbmlou_l00xn4cpx_73iwfrhcfuwvtbvmfuwdqdchfmfuwvtbvmfuwvtbvmfuwvtbvmfuwvtn0jmfp_enr_m_7l0l_hf_jsh_j11x_pb78xr3umqsz7_ihv_8igh05h6hopfx1dilwdp2lql_d9ynl6zztjand397qpykpgqmcqykpgat1tgqmcqykpgqmcqykpgqkbiqmffvrpuo9g6tbc1gd5dwvttxampst7unkq_sjg6rffi_i3e_8gvcpd_p_mv4mjz0_h3_3n_7puta2b55lbkagacysed_swfviunzzvfw9h_wsdvyh8mph868dufy_tf26jqrer7_hwel2r1_xnusjrx3zoxfu_7_eubb5xd1_d16tgpu4zjv27czb1prfbvmfuwvtbvmhubrcjpgqmcqykpgqmcqykpm44ptq2veyjmlo1mxw976fg6tbd1pw_h5snos8mpv71hxmafh800v8p8z_vhslhg_uxtjh_krohrz6p3eyr99doda_ipn6jjgaep4nvaahmwsat_q6nd_3jkxt8honf6zvurov4bfmfuwvtn1mto1fm9aosy8epl5ap9ajc4kpz_8imcqykpi6rte1hp6mci7objam9qfn68azwvtbvmfuwvtb1a3b1fontieejwumbmnmrx8pnxtcxxhm_bcftodu_x8et_ppsbt8j_hrb3_ij377w6csogrcveqn1tehyim8fsjkrhttg38f9ulydqmnz1fc55og94kivbzmbxrfw59dmfuwdsmxtyqwcnay4cpqewcblekflt_4mpqrq_h7wn8jmlo5mdqfnymanc1wok5vl0xnheok_riixzqmnkeh1ohzozqzooaurqsdk25p4wrz_o_i_wrqla_xodv8jud0euwvtbvmfy6ygkdp3x8nnpxengbtyzjapf6za2clmfqcmfusvqlp_ozph1m_3ht_3795wjbvmfuwvtd16zh6_fjldhd348cba4kp2xrtg72hmw2hlwymujl193drnqvq_olv8f_vpq3ah6fb_s9_pwhq2fqylw_ebpg6hntol8yu1f5ptsif_d7wov7basmjad3sfc9k6agfxestbvm3whmtxfoz0ps2hpevaehdt7b36tk6swd7ios4p1bjrk3xlx26a5_q5kpm3exk7kadwrtnwltm_bmze_lnu7qspvytgdqc4_pzfd9lhc1q_6ba13qugyw0nxgvud1euwvtbvmfc6ygkhpneqmeq62n9uozgof2gvtnzomzudn3u3yvtuiqtn4c_8rjklk6uqr7nba8lfgqmcqykpg6hpew3w_jwmhdqc7uxuntp0stn2gmlrae7jzeprcyopfvjtf90ct_ospj9d90qs_v4c334vhrrtl97nfnfmffcjnanpc1odobq4hmb8150ufcb71gktdz9tjmdq88xu9w4clqpqepux_4eh0pbcwaenxvx_swbtz118jpi6jtd1tt9eab1ncfnjr9autcgdn2zipyu9whvaosl3ezh6vj2cdvuwdrzh61jp7rcupvaixwthe2fwoecyuufqu5eubo9fxoepouhbo_uw_ciky3wp7ehxmnqhdq0dhv3_fzetsxviahzh656_s7_rmh8_orvodazeq_lkgsl09fusj5uhdfwhmlw_s0pzysqei4ktda_dnbarmiqgyordxqi6irfbvmfuwdqnxnsh6g2vw9s5y_h_xuijncbuwxpcu0_s2tf1pu61jkzdo_xt7avfp8b8z7qh_50zwzhpfxttp95likqug475n26dtvsixgrtbvmfuwvta_hqvonmdu15x3_9ttvo7u7g4cph5bo1g2cqwt9dzcbql8ytjxztpmksf0d5sr5wkcw9flh6ifvpmrl79hi3vwfuwce0cg_q2qom_u3c3zfxfxwolo3ckzo4xbew96_e7izdaz7ttac9pkp0zgcaclhumjudw3nozkap4imrq1nhj7avye9anoaccs_hmrqvadnwjt6puwlxkvu6jm0a5h_v717i43rzu8dfl42qigmkaoekfqqhyivbsyh5ghf0sjah_qsoog3u7rkyajkwmamckd4ivmktkbwn0vzrtd2kk2zmtciqsjbfgu5gxibibtv9xmsc58zc_6xuvcslyosrfnbh9_vf86z4vaizvsk5d8ip8zmmre5ndmu4i_v98pzwpdkqmfs0hpr3b5m8lufm5_hkmeq6tf3cdq8r2kgewfo5lafacpbtt1mkrh6gecos2dwz7tkk5gmnr9sa9wfue1fthxykwtncm_7quoxm37s_6xbwttp8mlwjuuonqe_adr2mjx7_ti2cqykpg6hpe1cv07_ciwtqr6nwooc9kpubo_qsdmlpwfj3aefr9rwqqowhfldbn4lrpcqfmfzhqonzhj83t97vuiamxjkdr7y_tqzeo4pcl7y6mzpzswbmn53hziw0w9wp_h6hpnsk0zewvtbvmfuxnyornn38etykn0_monfzyswntoceyunmxdsvnclshvdd1o10nzhectgjw60mfk_o2sjd1w8luz_5ae60zlab6adk1rc2_i5kqbf47ambqs2ftlertp9yrlqv6_kqctp0kavpp4fskapx2lv5or_o2bvp_dh1qts_rto1ltpn3hdxqc47tqvc7_95dmpxqkxxp7u8ku_ujnv88zu5l4z3ifjh16tgor78rpio8fyahkodcvn04v4qtqffjxeixr_aahfp7oin6ijfk5t_fvddxvtfa1ni57iuesxf0bnzm6vrnlm7va5uj2nn_w7sipgqmcqy_wzmpcti9u4qvvs5_w7ltoc_bqweo0n_7um3_g3wvalqc00sbqitjakylw3tx6bve5v9xl7tn_yi4fwgyvdr8bvmfuwvtozc1vqvh5mmteb51toylpu58tn3kodxucbvmlzlaiswy_u1g6ud_cb9tizsqpx_hr8fugz7eohqfb8x3wdsbid44db9vlgimbn8yvrvj6pfpnpiz_piy_mlvak_baxujto29qic1f5ejdcr9b3dxtl16hpfujvqzul8ptl16lpa0sqfggppnyeodxmul2gu4gl0nitwjpx2pi4gp31gylwc1hurxl6jsna1alft9fi_cqykpgqlpkjlksnq2gkqpkp4bz0zvopueos6dvm8au3v7n5izuklmjwamxszhhbhf0wtqzmmerjj97mnmekz9iom_e7yhfzyrmcqykpgqmbqfw1qthvpnz0cyl2wnf0zd_zi6lxo43raqmcoltunkmpxbxkdvjzk6_wx2vnbqnkyd_wj7xm9jmnwny_rqj3he0_d8lrht0_0pdqzmj_nhq0xlxsmmqbgmhq0l27zb8pvtkxntplf7yv29hlc5s9ggmfqhkemquf74zb_cfe_qux94do4zv_h6jekqtqnlwapdqrsx7jafv_jtfknzqz_9kixon1gsdu3frfmfuwvth3cbf7jmanqfoypc2ds7cnuhvwsrps3geqdlvx09wqeow_d1iw4xz_a_dx09swimjmd2liynxokn89t_pltkfscyn4nmbw9opkpc6fx7poxjjkqmcqykpi6qqvuh3744brwcmhu3ygpmz2h2w2hgqlsujukbfo3avnv_hj9udkxsqlumpka4i11j8nm1j2hqesxugnayxz8qgtq_tvivjniwbztbwvz70ssmnko9nykuzuxu8xzutv_3pe4mfrghi6rxxhr_zue_jj1m4udyvsryqwr2kvhp0wkqlqhurrdbnsr7z97xe_gwrq58_4aj7rsoakpfm0nucfz7ouo6iv9wqwuqmmcqykpj7rbvtrwqne_q4lqokw_o4fvayqws9zzd8uu3m43zmcguba2m0bldyxf3xzbf5cpwer_a62_t8mu7_yx4_ftb7ppfizozmzkpgqmcqy2h1tpc_rinccqbshux91drcbqp9ktb3ow1qfg8nfg6n5c6nfgynfb6nfg2mlg_mlbxnlbxmlb5nlvs6mki6mdqczuovziodz3cocztc1d_mqh0w1qkbmi1p1kan5mdccljgbfowai0aartpeoukjawxiwsgvhsjvhshydesteeunrngpo_juuxlrbbflbh1lp46kv0ffa6lsnldxm6h4teh_a7rfrnvrqfcbqppn1pwwakedtacjwtccetzhhc0yyyuohs2yyqsgp2yg9jgztmcflzj1jvjheqz6et3mmvmyfdjt9tyjvgqzbmeml_jrbopr8_coqkohv55avt56pvwfsvca0p0g_vz8s5x55y27dzq9lrebih9lvlcfo4yu81ainf1hlt_rnbviwqixaazcirymokfzzul8gxre56o_5qrxuz7rpczqlqz1d9mvfzmvf1nlf1nlbxmll4s_r2mlg2nfg2mfqvgcjzgcjzgcheg8jegchagcjes5e4m5a4nzewm5e4nzcwnze4nze8n5szd1cwhqulmpbw3_jiqdc6iinn8qwdttwns4umlq6u0n2vwvosbxvheiitv841q3gkqt1rf5r6zfmnq2giornvn3nlpalahvvrgm3sfqv6u433ubvwdtsibkfrlxwmodrx5g83_6rj1fyrn92hf_uihpt7qz1yxdrdebfmfuwvtv0vmjsvc1otm1bv1v1ubf5xcxvlzf2xzbf73orb_oyv3shxndym2_0fx7by2f15a9v2emdqbqff1l5mpx3tbu8fuwvtbvmhutz5dwdtdgakpo4fbdafplaaokewtoaxbnkyzvsalnsbkdibkbgktzzflwvtfxztuylp3mao7ma5vfcxwfczvfkqngrj5woc04sfty6yrbesal2egyft1zo06clydexs9phkinujaaadknqhu3qyqhpffrmvvqpfr0d0gsl_jascgypaay2ottzcok1glqg0sbozlmimeiiytblxc1rhywzcdjulxkg4tzpjzgqxe16pxqliahfr6pvwfxlstaeh3mqh6bmmkist_exw3yyjmp7er3hng5ysmwgekdoicu0fedjdn9zhnh8haian2gkzle6lwaswbphbnepnggezvq6bmiv3zmkctps5wpczopmyrlqyr9dmyrhcotlxiz8lk2cf4ktb_tgrjtghhpo9gtghhjaf_pghjugbjkgfhelqmbrigbniwowrwwmci8vrg6lzlmfuwvtb1l2nq6rz2asqpkpjadhfmfuwvtbvmfuwvtbvm3twyutustn15mlrvekzdezi61dpuch0qmxuoz0k6vdkpuyqdoptb3zgavboehwazb5ex0cxjsut1hvtbvmhuxygphkh3bfmre6pg6rqlykpgqmcqykpgqmcqyoquwfsx72_mnortwdqdg6lxhr23h16cqtshu0uwh6lfymjpkzrx87ybpb8zmdqctywdkunuxzvohc7bgqmcqykpgqmcqu_lrtbvmfuwvtbvmfuwvtbvmfuwvtbvmfuwdbdhaproldgykztw_37y50j99qvyd_iv8bfxdywxqk6uhuwukwk4vxexwaj06rtumqb6mk24bkk1h3o6h3tnr8bwoafkt_drqzx6raumeispwstazqs0znah9cqlktsxnqjvn4bukkowqpt16h4tzvebagyooqc8faqspjaidgqvk6kga6czngggmxpaeahyarvoydo2lgqygnnwcsydqqesq0gmtqbjbqspcdrvluymvgnc1ypxr9lrqpfozy67dzsdosoej3xdoooogxpr5tqqj1pzdivt85z6zdkhfq0qoyvtwgzb84zp4j1ipqzrxaypclrvonvgdzglmjxty5mvlzhvpwsqsqxmkae6woa_xlawxlg_lluivb3mmtwv1cc1rvmwvtbvmfuwvtbvmfuwvtbvmfuwvtbvmfuwvtbvmfuwvtbvmhu72_xtdoutjbqsxpyfb_n72ovqvp3we7hqsgncnmzzj0fvodpc1uo66tj1jdr7fazogweyjihdvbedxtykkluz_ewgtqdaisuquupuawu3rnemuc151ozfdpuojfrhozsqh19x_vbuph_lu5pjvl8zt_2rlgq9bape5fz9um9yu78rxslui5funrijaqzv4q_ob3eqvy0wmfqanuqp0unqlah9di0ivitepyji1ezfcrv0fjcsltwgsnyjtqy6drqskjqz68izabf7b1g0fw7vj9pcc0aajolt1qi_jy6ljqsqneptmz_nu2d0fznlf1mlb1mvlwimz854ycv40cfy0cfowcz4ga6hc1bu5j_uszccs3e9b2iwzzkogley9um1_utjsuljsuljsuljsuljsukqxxmhaaagaeleqvrjbx_tkeyleak2j1mh8sfpjcbvexgadgj_fjurroxivgrh7f0t5rt4lgvoyxrpjmyrls9m9tgr_8jolepnvwnkqjo_foxb_ehqlj6ohvjgvvksqwal1nmozx15s46cxufrczdnnvwis4txdnr831e_rnlprc3vut9exw3wbnewhfmsqjmys6pasxo0yaqmpoypztim0qttgnribgorsqvsmputqhv6jheumb6qvgqt5qhg6dmlgil2_pqa2xq0eqbkr5lsqu3oasgq7txbzsowgzvlbp3a_nuybb6jueyadm6kebq5i1r8c1aibdruiabzyotimd7spkdzu6s_mjvu9vfzums_znqfc3zoz8po1oi_vu62_voyeazkutk5gm9lhs1agm6bczt_3sjw1szqzsra3ohmpq7k6hq3l6cszkokuywzkslusaymlpjmlwsqjfmlmsrjvemmsjjvkqmstjvkqirtjzm6m5kpw3kr0eav4_rzp_ra1ldxytdgwmmhzgrrsqdzep5l3cw7fydnpnp49yva_9mbmfuzu3uf6spvpuojbrdmkux93wijzgro4ovizoisvufedlew25optebpca8dwmprew0u3trk7hjepwdsefcgy2pytmojglsv6lrzusmfqpkpjkp_ykeuzzs11vxtbanbopwf06hwpb5w7f6qrd9ijgwiflup4heacli7wvypzb_fkqdsawzqg1v946vtal5qxw2gnjizshddvorkjvpvcq8sl6lkcps_zu8nekztgixbyejmzcococ6lm2jz9wlsky5mkg5mkh6mud1_sksgqpkpyyuboyul4wuhywulo0unxj5vtdfusdgcm_o5qxnv4m9yu78hmcqykpgqmcqykpgqmcqykpgqmcqykpgqmcqykpgqmcqykpi6ncnuxpkpf_i_c_qud1j7dn9v_hetmm5uflbxnfgxmltqawbuc51ap_qruyrji80b2bl_av4axhahn6ay_vb0_q_shh1or_suj4_tv4zozhemdadmffklglzpveipgqfsgxj_whtfh42vl5b570f79kub06g72jl7onndvekygn_hmwtxsozh47l2bqiunatb_1fa068evdnspbd_qv7f_sxajzrimq6lvfkqqdwyfew_uykdeglm_hbcprmfv4vvtfe8wt_3fwlsh23_eq_1qxmtypiunu9w8vf46pwbvtfergaplt4esz0wtoq0uokmqilwgxigwvuduktukuc0_ifr952s_fmsh5s0gmnk7z_hi1zykozu6pxokzvhc1fndxbtutsdtsy7giy4myzbg21r9lywwbizklywulzqbyvnsr_dndhhl_2doxgdooevugqmcqykpgqmcqykpgqmcqykpgqmcqykpgqmcqykpgqmcqykp24epdgjtbqzppff3uwu4cm0sl6cw8mvri7heigsbigamdiztau7mbiva7wcvad_w5qpma7g81ltw7fxo_uxcaxmiwpcxa9s9_bbzy8xufkbcnzalf5jd_dmgwx8vu3wv7cdrmpyitb1qi2gomtqgusnlcfuye_qhj5uau2fapxnqsz0_wbepagc7ofu59qk9qrwcsfooja9gj2pe7gqniipok0oei1swpxewd7uki7wzfqzatmlwpxbeaza9vaeqyp1pqhmd_uvucp1egv7u_fwubhem1idmtnqbc36_gdxmmalsgp_k1pmfsdqwzz7tqhdb0xp20qutg2g5fc7f8mpo2tt8qlkkrxgcju_mplqbzrwgd_bcopzqyugdttnsmzb9ucqkzvq6bqruuoznufs7qlmqp9bqz54vs0gkrsyqlkyqjky6lkyrzk0gkqgp1iplironq4nrd4xiq196slvntmlwuobfmfuwvtbvofmotgqmcqykpgqmcqykpgqmcqykpgqmcqyopuwtsoxx9_cg_12o8foqp8m_1z_in36deqrf_83_grof1hilqchlofnmzcovozrrpcxwm5rmhfixw_px3ksds03338zvi8c8mplqubjy0ftxwssdzz2wjf_adrtmorf4czrvxckjjhtrm_eoavufr0juq6dl5trmvxnkujki7inq6l7_exyoltq8s95gvqrwtsb6lhbtecq3iiu5cfm8cgygtzcwwfx8na0mrlkkdyljkqfhuextgtnkpuwuol_i5opbkq6x4funlhxm9zmx6dfva4luwlr4_vtam5q3g6ozd_meal5m_buzk11hukfynecksop5qwmaz7ns616seclqahuzyr0gziqojguu5isujgqeazgc6i41b9oxadkkdpcscpcv56zcd1ncirvxcdpsx3imk9sadw3hanhjh3bcgmmcqykpgqmcqz2hbnmfuwvtbvmfuwvtbvmfaky_qtf_wrljzi6szd1cc6hyorowtthoyfbdafpjaaqbvr_8_abhbnso_q33snhzrctryfb_j0iu_8xpxkjmakv3ar5qx97f9plnynnwporgb6n39l_g1ctm1m_udntp74l7zvbvhikkqm_c2azf69a0q0qbtsguhv5zuq4wrte2_y9biqtd7dnwb38ijfe634dfz9mp0ayoq2qkje1mqzlnvs2ti1uc8j0jr5pydqhehug5qrav1yzrvuwqowpaqkvw2uwxec7thdr0_fyc3af1wjkpaofwduiuwnxfc2iakszynxc1aq3_ffcoivtxuqnds5ltc5mzxn7fz5q9veqyi3_roh5i27xvwnvdi2wt6v5wzhkjm9eqo7seqqsg8mki8msg_gijckyt_exhiyxbiwwqcbynkakfoylfs_wtxe9z2eo3w6qhkm7v83_2lfjj7sf5euwvtbvmfuwvtc1yzhbvmfuwvtbvmfuwvtb1ceoqz7nbboeu3cmpm71haqm7jxm3eo53g4ifsoxdygxuj167igqqr0ittund8qulftj1insen6_mwwqilxqiv1t4kx9gyvta3yg5qbux_46m1u7sixfwrreidr8kz1aslt5l9yqzor6tzrdsmfquyttm1o1vnzm_8ybsqzw_qzqaehmbw6tv9atkvpvorysdu_r1lsw60syfh8tcfxbneyt38jbbx_g7wmap2qo_arhempdzqzqb1dwjdv_q34lrqha_xuoedtux_eaviskl1h5kpxajbdsuq2uhhovsnydbvchasdvzt2am5qz1ekvidezlvb1wqiqmqlq542aqlxqiv11kdy9zfv9zfr9zfxcxaiqatxjsoopcn3jbvqtjrdjrqdjrttkpqpu6kjroqvu_jm8rtr7cyauzw0mltywkdxomyuykpgqmcqykpj6dfweuwvtbvn3kkbmckynhdml3wamzngqj4vt84kpgqmcqu8bpl68ebh5ff4wdrdjauc5fezdfzjaeq63g0kftkznmrjow3jnhz96okb_2ln8pewynllwsebxuxwpflbvxmxvfdruzqbkptba0_kpjokjo8curknirouja8ulkxk8iclvq1rqcgevtbgxvabk3miel2jichqpkvrxmtddbnsvwfnhg9a9sqyaiqelosuvf1k3_9fcvmjxiirtmdxzfsd06edyqtgvqur5frqvpq89fy2cpoeq0elps8zu8mmdl9bs1lvdnvazutvm1mporpdkidu1w01o9vt0liurs5kqnovc3ad5qza1oafmzkhbpprkjvj_egbhhzmavvpqzb_moe5qovzmlo6red4vvcwwynlqyobzutvivsamephvoxskrvaqdpatdfssdbsojt0uaemduymqtvfg9v8tchubxftf_5a55im_3h9xjb192bqgj9oadc0zpxgze5h6id4xut8xmpzv5bx5f1lokwdxscbymofdmsank0xl9owtq_9mgytdqbzeat2ovfrrd_axdxzw8cz6dx1oq8nuy_t39wo4ljgqmbq53f0hbdmfuwvtn1i5rp_ll1nmk9quztj_6n7xnmfuwvth3qmxvwcbdhjh3dirmnbfn3kaz2o4ecqbslu7udw_2g0kcsu4fz1e49lf5e37ujxlo2jr5re7g8menx1ybrd20clyekvesiezwrbkriyjptirgs6r5magfmdz_navpi1xkljayfinwkhgo0ozmbezme5zm36sibdu5vhthstzuhvefqmzcxjvfv9xqo_a1e2tsmrhvogiffby1ugxsdsdf7ubdqc8x1kdjvxgbanertkgrytrfsapxa_1sw64srrtieefjxbl0jamulqqi1z5vmpipmts6iogvu9wjplo7tz63ehyindlthakg9p1ad5qaaaxj2hvltlz_izwaljkg3ol_zvqzvtvcsmkim8jmndkqdmyqh6yrhnxoppzm2jssoxosuxsoorks0k3wsagmkgald3op_pw9jmg9immuqmrwkzf8jyuqbzyszursxtqc_zivsqf3pq0udwlyeqyfxcddk6imw9uovtcn9uhruw_fpozg1f71hnfs8s9afu1uy9tids2lq1v5ory_j8lenvvcfuwvto46j47hgqmcqyopjygokzxzvmpvwtffye8luvipqevtxqvddb59gqmcqyortjkm1wg0ntpzaswphcphirchuxyipg51dwdtdg6kbncpthtcnelohcnauth0u2hjjwxgtwbgpohgrwbgv2jzj0sfemwzftpqoethvppmyuzwvvbv6uzo1ijyurtnta7zmkigpclkzvpbipga8at5e3qyj0jfmldg0d7tsqyqql19ye5vtvyltq3nlfwu6rzni4_voiduccdwcfmqjjkk6bgauqjucglgzvhrdd8num2rodzdgbkuubg2woj1kwfolw_qyf08jpndrc1uo_qstkk1bdzqoepxe9dq82cbkxujndpu8fkorzu0t2g0u3tcc1cihankbfyinnoxzqs3_aezrhn0zg1v9qwg3_qfi6b4vn_ikmrf40_xcl7c95gcy4ixgqjgyl7kykznc4k_fsdgozd_okqnxo3qqzupvcdvriyz9zgvtbvmfu7eeqc_ezsssqy_hqzeoadh85q6wp_2fdrrvhab25c_gr_tf3xywlrd1lu5epqltal9gqmbq_3f0hbdmfuwvtp2amhoffb0dmlp4fj2dydvumlpaz_s5k9s0pvyprgvu3rbt5_lrn85i_u4_dmthccmcvlr_yfi9lc_t7cohe6_3vfywvtbvmhubmpxixytip9pr_ffffx_hjh3dyzmnzwbqlshuzz5dwdsdi6mbpyfbdafpjabsaiqugo3hoo3rvewt10whfgsv7ahtvtkviib1wncwo7vriikvupyreby8iboo1xj_zgspiyvhwsuicu_1ppoipkitjhkp9bbbzbeoslnhxavh6dreo7zun1h1apzo1w_ygqdgbkqufmxg5hz_uyvgw2aen1hrpinpek8vofokumol6hkgj1rnhhdgbupr8_dwc1j5rqorqnen0qmcrpuauuu_au8ve_2pvduztcjhku9vg6zaisvsvrrycrfghnhm1evu_18wasybifnn0hmdu2mcfklrhmz1f9o6h2lg1akygtslml1m8odorgs3zuwd57mpqs1_okewuhglf5bmpg5yolwsqu_2zf_az4kpuw9tu7tx93_nnv_8afsktinz_w6w1_pwwovbqxwhpq6toc9kp24cuwtnknp3bosp7ulug370aimckqimcqymjqpjugcqykpg6tfe1cv0b_2iwtqr6nwooc9kpubo_qsdmlpwfj3aefrtjzm6cby9pwcxzydaq6vwar4lps7t1_7e040xvcphs5xmzddf_uqwvtbvmpwjyurnn38etrgn0_morfjyswntscoyunmxdsvnudb1z2lqvs7hdkpou4mpqzmc1bgfqqwhycvgkmpxenhgwnnbrjlalj6f6vbcvy_3uee4puam1nykdyk4_vqatoehw3nsf2rbosdlmdsgnuwznmpmahjtvyt_0antbfcves2fakumcju8zimadl_jascgmmyp57mlttceparkvdnmwywyqqjeqzurvavul_l7wvi8lzvqlf38ncijugstx4pjbf7j9v5obifaquu1uw1bpsu_o9tkrfbpvpwemdonmzvhjrscovjmqg3_fiwas1biqb0ga1fymjkpphbnkbdqecjupjqzqvuctpuwo1mydzqxt01xcftjuakot_gtxo_wbiwwlyznhywwlzqbmrcomvqwo3mp16nkqogbnewomjuwlhs0pvb29nb9rdnougdqbguo5r_antqd_g_b1f2gqr3j1nu0tqyuqd5emjxztg963pmpflcp_52yeidkpz4auxfopza6txgtofo8l0lqxfywvta1po6o44kpgqmcqv9zzmoctu_uyqxvylr_uazpgnr7eph65gjppn1am_8mrr6zmsjbvtzz1looz1rx9tt9luvtbx0pzqzeilq8_evkxfmfuwvth2smfqr1xdy5mkibjrbigvtdz6mbuuccqbutezdyjncbgh9kpi6vqv6wpiqqhw4ygok4nd8yvlj_olke_jdf_en_nf_4r388yddgco7mcg6uzv_zinsqdm6b3ovettuxfuxw6nzmmmeuukjvz6_wyu3xc_x4jz_wkqvrdntsw6ljylr2y6peai6maswhnx_zi3wrglvgfdv3ns4xb8fi2xe6dsqwktfwgkgtzhhjj5wbkqcqe3mty1sqmectlwbf9diwalludlvsmxnjsa1gbqqksluavdvoolvufyauct_2avlxgwpk7puhuu1m9xlnconu_mojvpznprn2shnq7us82vnepogt_cdskbsaio6n7nvlwjvlu6d0v1esmzjimoujitunc91voteqdq8z0xlwb8uwbjk25q8zbyvorri0vxuavpfhkz2_rj0oyay_ghmvehj9uoyggr3y_qxmdvbw63_j4op8zjvje2qpu7zwqkepkbp1dopwnrfnnnx5wvuo4tfwvtbvctuc6ykpgqmfkpjvilvtgvu3h6_8cxudvrvefrgwlpztm3hde_xf_ojpgowp_hrh9y0ho4ttbvmfuzdtziqiof8_fmr5ctbigvtdz6mbuuccqbutezdyjncbgh90pi6fqv6gm3_8zzkkqkla0fyo3jjp_0rno1fanql_n6v_wn_6a_9cp_m_d9gqgubfwyqctvoxqqluwodl_9fwyvdfgsr80aajll_avxwcpbvc5lsfo4fwmpxsxpia30ylaequcgkni_h8qjnx81mjbfbn7ssn0rotgvutszt_wbc9q9sqvuwjhozmqnq1dl1mlw0vwdgrcfhrerzun3fcfuwgjivaoqt1kzxspfgcgbcjqprsjveolxjjvqkhas_p1ezilwbf4uxcpuyvktuayu7xkjvcooojca1l1xazqvynh1u74_twgtggizpu_fcqntnpdrx1y_mps7oxprondfdzjrdtjuctfvuotmjzqaofx2mfr2mfmymfxyemwpfbf5doqvdorvx8zqrludvijkpw_lhz0xvvyzqf6bzvmdqrpjaxp7xmpjmfeow9wm8r32nzoqvxmiqxz_tqctrbky9n67hvlqvqevevjvafxaxk1d7ouut_nc5jzrfmx3xiirbvmhutuvoy4kpgqmcqy_z5p_cmarux5i6ccbvnkxdwmxksn8bqn5zwuvfrwatt787pvydithdurclu_sekdsiqrkznt_dldtx2etmu_1j9krgqmcqykpowttvx344yfr2oofu3chpm72haqm7lxm3ew53g4i3q5m3awffc02f5utqzrohxz_fl7hkkr9s3n4d8hb0ivz_hxtbzwytkp2_omyi6nkdtyxwsfpdsdeplw5ge_n7ujnnr_zehov7l_pv4z8pksbjvrnhwtgihkzweitxak3kmdnnsu1jhxj6olrwjhvdalkuu1dps1lpbo05n3a6wfa5zxqr35jm_69jns_rcjqjyaymzduzuqtbg1amjvijzphm0qttgnqixoorsivsslutqdw6tlgumt4qlkptzqjgqvpl2bmeaze40vu8qgc9xrpnudlqajcvn2rt82gltmql3gpv0mnqecrcmuesodmmkebs8jo8vc2grcq0dkxqmrmh2nto7mpvr_zgrf6q3mpnr8zuo_5cqety07u4j9vtrb525gooxhtc6ik8bzu0akf4bwzt_nnlqxnathaqn6izquo5oh6ajmzu5o_na_75rfmtwkqh9cojx_xuqrsbvn3aaz_nzmpny_14rbapnwgqfeiqvwyuol5d3oyuxdxovf6ej_lfv8_txiqdvpvts2iekwvtg277jwmmcqykpj6wauooovtvf1df1dflf0dc6gyvaljh46pavhuntzmts6i6lhaxacq9zxf5s49ze6n4tfte0ssqykpgqk7gfm9z_skoikpuwdth3uobvn3pqy_6hxun4q_suzdqgv9rwrqe5u_jf_zyokolappl_h3_vtf45xvvwrnexg_94htngdzqnit30_t4ke6y0uivaht3636mnobehn_gl4e4jzxg2buwsbentfckjmas3ghkhkiay3hbgnqmplkc5tqkdohl1qqo_wu4fuda3hjsshzq5fwxgfgz7s3oavkkkpsnwoukqvqvtkvudvplijieaemmmuqydritpjzgtwqx9eq3v_19rvjsqdryitvsza4mxqnx0uyxz_a_fuociqvzqy2unu_xjql5qvw3abkizmp9f61l6fsyvs13cvli6iy3ozp81mdnmkbigpq4rbmzcoc4snd9zgpuok2f58gtejipujgpujhmtv9j0seqiqzolaymvqymf5wmfawmfp04uvtrrtdbrvdotoem5pxlf4mt_tvlpm60f_veezdapt_f0gvtn3hmbrxf211o6ov73mqdv0yldkox3zbqhw_c6au3ynwdknaawvz53oq1zpmfsalqarte8frcvwwvtbvmpwxk8lu5mzufxw_w5t_nejdwvl_7jelqfa6yoqd1ej_vuv28j0sl9_d7tv3sbxh6r0eogqmcqykpm4xpm5ugqm7b1mfdg4fu3chpj7shg43hd5ptn2kbx2nzkodqepwwcfi0clhb7_zwnrkhupv39iykheyteriqszj1ioty2r1jivtdq_pagmv7_9ijb58e_nmgewjhvc7hvvhx2obvqsndqzhmuti9jmflnhcktvzowvuhkmvtzcc_nxoffegvfol9oag3uxirr68rbkft_dmwerja3hrugkjvim3oo6_pd3ewptr0i7fhhg2mpdegrtjy5q27v_l21dw277posstavufwcheg2vymwk01couhc36o8n35oakrkxzwpmzxfm1qnmpvhrkwapq71czvmuc1i3ziqocj1uvpbbugawrjrxnivsvtqu2_ybq9z_v_visuyjyzbydm3ykax7sneqd0wls53hu6qzuylr32popjrfjrretzrvjba3_fkylnkbyfkakfs1n5xmp1_mmhhj6b3mmbnmglalkghjkbr5thzzoedsxdaslmcqykpgqmcqy2nfmmfuwvtbvmfuwvtbvmpwjy_pwszb152hqvkswdedh6lzruyf0ozb1sxb0_mnugpxavbvx_n_bf_8vukhqi_i1pt_hx5e6j1pf1v3mvgju5mq3cforptlvjl7zv4axewbqvnncy_ubp7joy8emsvdz4wvuy8t45sayfmmhyflloh4a_oenbh_fswu8k7qhn6vlu06dk6mnkjn6_jgd0_0beomackcpnt5hc5z8bqptk9jdchntz2vy896tgc_9joywgwvvrwhve7do8vsymjwqzpvwb_ktgw_w9_aqpqq38nfx4a_fx8he1co_ipkpyziueoc3ppdgtvnj3n5p9_hqkbf35jm1xq26bvwqlytpootts2e_dqa7rege2o2reqmnuh9us3_no1dskzscw63_auzqxzayxwsaiswtfermaklbs20pvrqviaqu_wqqxrreqpz3ces7mkmqp_bav44fs2gkho8t5rstjrcjjdcwkbvsbpjvcocvbvx8xbps6x2frweaibr0qkqlwdqzupjympuzriwmmw_xczcs4zfltuvugvtbvmfuwvtn5alykpgqmcqykpgqmcqyoquwfsx72_mnortwdqdg6lxhr23h16cqtshu0uwh6lfymjpkzrx87ybpxcspm6mhhttvrrw4zd6i_zgf_5l_ouytwotknm8gerntou2_6ofjvpfrfliv_t4af99vdzsryj3wcvady4s1n3wckdqlte1by9fc6gkzh0f_xb2k0x1azeszqoto_s21s1m3fpudzr5luhfvyoukvbqt_f8ctx41_scicghqttx2_ziqpbeovgkj6axshe47dh9q_iud8fu7ik7fhtavcpqd3_o_paof4w4enbfqzwlfwjn55rqgvxefc2ejzqx5isvwxdb3eylubv9_vq3syqfppb_ou0iirfe0luepmumpuatwnq87dpxmrepjm1wu6kkkrtw0bl_ng81htnp3mpvq_paaevgepmht4duxuh02uxkxuxuywc1xgbfbf6f60yvblshwt2nl_3es7c9zzjqvqtgzwvdsbrerokpgqmcqykpgqmph0xwvtbvmfuwvtbvmfuwvtbvmfuwvtbvmhu3yspw3laqpwplzsg9z_8cf7lf_w5phqbwi_tnszkdsblliakdrf5e6poles4th_4t_fruzt_5_vqdt_g_1vn9v81_ckwttqtfwgtyzxrwisxrwl7evbed5lvtlvusnunzwy45z06xb2p_7i505iughz_tkro_tc6jiz2udfthxol7nd3_c2_uqyteargauel79g_dqyvnuyqgvqeflnmaeaaaoxsurbvliegfcokfrwdatmuiw_pligvqdxmdgtj1otsauzvi0_tk3r8yjmpxmrsvw1gla8geotxvjb0yksaosothikfle1olmwam5qhvv8k26dkqkuvt_d81ktm1pz3n6fj1r9faryy78ryt6iw_wvhqdrthwqxfmplcqj5jmki2ndxyzu0hkqkopjiovjkopxiuh7enghz1ljxmiraixvy6rorsnpozyn6zklq_l2ucvmneg5gqmcqykpgqmcqu_hrtbvmfuwvtbvmfuwvtbvmfuwvtbvmfuwdbdh6ldowqnn2too39v_mufx0yrmxe6ukvmokqkqptpduyhvj5ofqbv4gbebz1wb62am_uaity8vmotnpmohlvf3vtcetlwtydsq5oa6dz4pgqkk2vwn6tzmh7e_6x61_hcmu_rp3b_zumdqxpd42biqdjeyvsj48de929rinxdzfru_u8mu8mwzhcp6_e4xklugxookqwq_w3upgr3p5mwtvq8xkblq1rqm15ixfnky24djbubgqsqned3sh7ntc3zavfxkjizsqi6yatimaso80zaofr1kk66sose5qo_zqo_5ipuygevgepk2cfuat1vmnwi5gks6gcsaefjvjvkhsk6tickp5pxvxt_zst1rihbxdotxvqpkskpkskpkskpkskpkskpqe2vhywpqzktw3klp34_httffvuarkuew6nfg2mlmxgvmixmptrr9vtfw3tfwuzfxvzv51z_aggnuhvgfwozn31kfnjvkamztxxkrxghuo4xjovtslaw7dbowfis0jlxqjlb2onftayorkqnnqg7deheg_epnqb7jjyhaswhjs9_urc5nwqgleg1whyntlsw6q3ovlfvwqqxcfojouep57dv0irzp0sq6fpm1lajw2_qrnsqvq9q9a_6amyqjvrjskwft1e31exut0njd7g6k6nqvszydzqbalgbf84mozxqr6nujoejbxhymknvp63a_gse5qouzmtq6rsd41ndwwzptp2qung8vjvipzmphsbllqvsc4sqo0ubiwuliwvksq91yopgzibuxtqwkduxldmlmsrjvemmsjjvkqlpy0wsqzjmlwsqjfmlmsrjvemmsjjvkqmstjvkqirtd3oy9ejp_puuljsuljsuljsuljsuljsuljsu1heyno2puljsuljsuljsuljsuljsuljsuljs6_v_awd3sh91rhhmaaaaaelftksuqmcc</text:a></text:p>
      <text:list text:style-name="List_20_1" text:continue-numbering="false">
        <text:list-item>
          <text:p text:style-name="LastListParagraph_List_20_1_Content_First"> Kemudian tekan tombol [+] di toolbar</text:p>
        </text:list-item>
      </text:list>
      <text:p text:style-name="Text_20_body"><text:a xlink:type="simple" xlink:href="https://repo.kuarta.co.id/simralwiki/lib/exe/fetch.php?media=data:image_png:base64_ivborw0kggoaaaansuheugaabigaaagpcayaaaa3eevcaaagaeleqvr4noy9z3acz5rnyz3y3jpf9tngbmtdbdxn7fzm7d3sjw6mpemr6e6zaxx3tng0biuuchovkhktsipsgyognisagihodei9auvslnt03ohw3lcvyjvgfx_s1jtzmvvzimaqgp_n49evzuihmwmofnjen8dmolcl2seb8ubrd5hz8qsltrqio_wwpm6_h0wh6zgp5brgbjipj7z_j7e5rzg96dtmba7ehlw7mhzlcaat24fxywrxwbiitpzmhgnlnmd84hxmwr4b05dvwjrpczbr5ubmxlkbuz5dj5krsjfvvs5ml8_ej6vwy_6ylzhho0x4pkcab85exmnvfsdj737a6yuxuhnhw5y79amqjpzaqtxr8aevc_dl2jx8mvoahevymghpkrwxbzfemzepfz12kv7jr97df_z1e3hhwkz851_9hi_nmifpdpziwy4cflitb5nf7mksfevyfwop1p3ajsk5yzb1wypm2vaffrlsdn6_ai4mb_osf_jyy4zn_bqrdpzi3tyctnz4ovbstwhfniksrchg5uk9wh10g5bvsshz1g6sob4dkypk8dxr7fjyudlwvhrjzdetwhn0c1zvfohlg2x4be8hfpzn4qtdjvh9ubslt2zi1b4crdm2guu2zegla0vyc7qms3fkynmupkw9xo6lo_kwsqiqa46w4_o9bfhybwhyjm_g2n2bklkvhwxhi1f43iacy0uoplmmkhnfkd5eio3fbkh5nzzspl2ig3_ejrpx9ulmn3fi4pxd2pnnoqpofqps7gbythzj45fnsj0srsnpemw6sgglxzdh21kbtp_1yf9327d_23lsqizg4utbceg7bbjww3b8cgmpzl_did3nslbwbbnyjxzh1e58rdlcitwhsrfi5was3foalw_uyon2fczanovlfqvysc0hc7zl47p9nizfv4rptuxiswnlmlc1d3nkm7f0dye_3pkdmby1wlqnapo25gnwwt5w7n_keex5mf2shzx7y7bkx0bmll6pxxukshdnjsywrcxsvtys3l2i2wvzwlrxhmv7crbwsw6w7dqavxs2su_vyceyj5bg84p8rd5uhm_3f2dl3g34fh8hvjhygpv7n2hpniis2l2ievvymw9rpubvkmcc8g2yuzahovs2yk75bszani_pyjdizuynmfmsg9llezhzno_pm3mxozxfzfrmpezfnidpzxmyvjklicw5mfccgwm2hewszpb7cjcxjbotsrixssqbe4uzmkkkg5nlczb1cx7mbduaoev5_ghlhuau52f2es5mlwvjzmkmppvlyvpzdqaw5wbsqxrsrnewxtuykvgcjyyshiwvzsz4ut6hjacts3mxssqhe4qzmbekb5nkczgpvhp_k2zs_xlfko2mymnohblta31ylcm1ltjelbmwvjgromyt5tmy1hkihxzlqu89o0r6jq_lmjheloupbznisenncormdzhukosmwzymyud0fjh8dw1zmfccg4kluzhskoupxxmywpkhksx5mfqsj6ml_zhakoepxbksrfl3avpebxyybfnisgvjviz0uha_f1v0ne0oydgugbystz7sevx4wjafcuwz_mcwrqghhbbccceq8wjfzm_gvdw9hjfvll7huj338afb9xi_9tkm7lqfp_sfqkb5d5i2_srezdqgd3koy1rpn3gv8wa_znypcdn78n6qmry1zcpgrrthjxlr8ls5x_gnj77e72euxg_mlcxvzy7dg9ow4n_ml8gb05fi36ytwr9nxya_tfmat6ytxbst5_kjz9zixdfwrcvaiolt_7d_9hkco_8tdp_9bkfonmwx06dx4pvz2ljnh6bnx4smmfmx_apfmdp_owz8shizfy3f9kulmx3zakxctajvzl6e306cj7_917h4t_fk_hfx_s5frdkpuauzmlezkx8dqiy83axysn_zvh5qbzzyrmwzdnx_mpqjfjzktn4pyuzmtbnc_xqxtz89k8lshhfgzyekmcne4vx5egd_gl_dqyq2ikvj_zg2mn7sprwlqw9uhufh96jfyd24kste_h5kz1yexab1pzyjbwn9mlvws1yutugrtskshd7biyvkmak_tys2jalbdtyswxvirzuz8nnb0qw8kajfu3ix6id_viyeypmb83e0t0bslxie5buzmhy3xn46kabvqjiw5odrcg_voa8izyuhlnh_7ky7dhxgu2ncrd9m80oovgi4qmbsfvifuy7ta07zpwg4ujmbkksxcajbsg6wyziuyuoomgd7wqxik7ysohwrtho2fb2uhibt9pqfroyw07zuh6qadvplelqd1tw6ltyhpluc_zfkmpwm8uoof6c7cm2ln_diz_t24qvezdhwdysln6rh2v7czbvcxzmlwzh0r4bzpdly86wxczew4wzjzmyxrwoh28vxizibewvzslcrrsxszqhu4sy8dgwdzhrmomjheswz_tgflqth7m352detjzmkcvc7njmflq5w2xellzm25kluexzmlcld_o3bctc8lws2r4ri7bly_h2hkzcswer92ze8l15wlfna5bt2oalo3oxzgc_fu_cgeu78rb450ys2lwa_vvy8ff5huau52n6sq6mlwzjzlkezptkyezjdmav5wfmas6mfwdjrmkuppxmykpjnqaw5qhmkcng1jjstc7jwctihewqlstqbfs2jtqymle4r6oxz2jicrym2dixwzapsqipzbmyuzqlgwv5mlk5hzpkcjg9nbfts3mwrsqhu0oymaukc5nlmjghwdp2vc0t44tkqselkvg2qjizujijcrob_d6kc4t3iukhjcirx0oqk6_vzv1i2otxs8l1w5yqi8almkuuscj7zyjolqsalflg27jkozsf8uvzmgjlxpsyfpl7yjk_n2yml4rklwnya0wuzseuwy4m23iwqsgbk205mfkcqyknfyncklovwkpk0wg4q_cgs3mnxgshfr_660rbraghhbbcchkabiwijh2owyyjjzh5pboltj3ggpopsedeqyw88qbltjzaspmpseluy6w4_gbld9zgz_tvynwba_hs9_dysfubfla1eivkjmkp7sa_te3hko27sdc3hivztmbhzgkwzbzhwfoilfxfiewzbviswygl6zdhaeymfjzvhhwfw_hvhlkskshddskwrn1yicxbctawlmfjsq0bskqrx1yg1tkbkvvqhrubypc5sra5g3kqv6kq_xnf2lshfkw2zdhsughbut6yy4qrv2mlvthcggw2tzhvubhvrv_dcrvzkghlruzhjiywrmgkgq8xadmavj_7fd7lw4oxg1bj_fwvmw7d1_iwyc3gbfwa4wvwianwhsyurcehm9big41fi6nwptik1_hdtwuqubaou4pzmhftjizuyst04lxmlcre9mjmzcnnw0eb8zg7nfcuszgnladzyniwf2sept6wj5kl6zc3pafzzfhxuxk2pt6wj7nlozi7lrpzt2bikx3zwlo7d0t2zghjtnx4074nwlmnef_ut2hnvo3yckqqu86xy_fuhw4v4atj4tho1ie25eclbwvrmnjihqe34rnr_nrelwqg49sqt7bfgw8sgkbdm_exiobuhcsabupfkdgealsj0tqcroursdskd5eic1ny7clsgylltzsrizc5tobuhi8hwvhnilnuchw7cveioonwlg9e4t25wlhjhzm35qf_duy8fh5eswqz8e00hxml83bjljctcvjxvtshewvycaukmxmsmviakkoppflyupxnqawshjlcmk2xtvwywppnqavzwfy8trm2jyjgzszmwtzfmywr8oskvx4ahm2zpwsx_zslmzdni3zpvmyutkfs8vymg_rrswrz8unw3kwzhsufm7jwultovi4lqefbm3bx1tzma88bx9tzsxc8jzm3zyfevtymbskezokmzg9jautc9djii0tm0oketw1skppl86wrnvxnqyws9_h5oislunfwzhcniljtiwps0wwmhlfwzhgy8iew7zcrlflkciijpfmyfjxliav5gjyar6mlozhckkujhxnyqitb5ok12gsbt0m2tyhw7yoguxr8aetu82ygw_l0ttv7bx5pujvq3hpslj60jyviy0giy_efve9i4jofjekbz4szerguryml_zhyngo_v0owiuaqsn9j5ns2zhcjmmhcqwzmfiyhymfwzhuli1jrdlsvtalguxy1y4anu9nkm_rbzykophm3y0qjoqqqgghzfgylcc6wxcpkrx3ca_xce42vofuwxpcbaxsudcktxse4079ixwlbdrvhn78xkovyv0_r8hwwpm9iw3xgcokou9m_qtwrzhk_yynuc_fk_unuv1ewxnprpej7qvle6fdpevxz3mc_03vxn36fqvp7bf7thjqvimhttvq3az_qbns1qhjd5qrpxzzdex4cw0ecn0pm2vluvjdasv1rdxqrkvy_6i5tm0r9xg8lok39ri5dlutwtwwbftxs3too5bougva67v1msetul_0lpq0ptwqwxtlgjr92jfpvlqtqaorpujbq3s8rdgklglvlprkskbxrm5vqk17m6rbplkmvvgmgtxtzahtb9lvg6wyi9qvjevpluhoqk1hcwy17c2ok_t1hc2ofvd64lhf2yl6jlztqdrfdpuksqft2y_2gzplulrr2cxvg7vktkfdlq1o6mqz0n8mt6m0ixs3c_12ud0e2_4wx9pjxpq7o9dc3ygmrg61ldat0tltizaezph2pfp7ulraejrr2tszrstjvz1o7y3oa_vtrmtvtgzt6ukb3c_izlfku71hrd9w6ldh9nfitaul2k8f77d3onpri3ahbo5d6jeipc5yplqc5n36ss5nlmb9dom_o7r67nrxprswpynknx1dfq6z6jxup0poj6vbc5zq74qw3u5twzpoqb7vcfwh2ymv8eh1odwy19whhpdt7yv2s2nsvzomtyqj8_3c69vlseh4fluc2y2xlrnpjrm7x_f2sxw3w6olfq63cw611kpvdwt9bg1ojwdojyemz6itze1en4bzx18yebp0eyw2zxute_w2gtdjwrq8qunzwux1wiuf5zlcq5s_md63zwe3t_z3qshj4hy1bjcu4ph749bf0oxe4wpefwdegfsqbzga3b8q_4r2qmaf0m2t8awcmnlk2xcidhn_ymiwt98v9in1pyuqdoravo8tcsdbsvmvijjipaibn6rhhhsmrtsvobtf_maoir4dj1cox6hhnpvqqf8irj2vtephihyshb0xx8s2nn6vbavh9gvnhporvvslwvkccdh6jfhx2mg1p37bjehkaogi3bblinaw_ikraeky5diwtk_sf8fuvoi2b9trh0t_vztw3x_x66jhddqfcouc6b5cecdlaxwbwb8efehah5lq_idg8q0qqsjows9j1geeomdncgyi48moxutgozax6ioeeeiisybivvxbibauxqsqgqai_qppiyju1tsgpt2alnyvwju8agv3orndi_y2l1pkwjt9hjau05agr40qqgghhbasb7_mux8yxxoshk3tppuwmdz2hzq6_eh1apfimgiils4ahld3o77jjfomd1ravxc5w3b7wnc5q3b7wuhzeuiiiyqqqgghhjbkcxuiunwhelxhdhuh0ntqq1txgejsh56nilp1tx4phnegvqepty1uthx6ea5l6_giawnbccgeeeiiiyqqqpjgu_fsqp8a7i4g6ps8qg3oq12jpu0e0b0gpkzqrf2da3vnhrr2_bemshthbypcplmdibgc_hekruobqgtqr00iiyqqqgghhbcscolbcclhfvq6aqhv8qc6zoggfne6csin6po8aov0irsszfyo1i9wegbqhejkpyjijgj9tulatscdqw_3hy5neahfglzruvi1nul9bsxrfaheepbbw_x5if6vgohaqscvumhpycvg_k_fn4axk4aojp8agl2o73dg9zwn9pavejsckkzi4dojgc6uv3o7vlc6fdk53nw544qqgghhbbccchjewr1oz8yalttyicqqxficu33uwmi8ephd5cg8j_viaokospvh8dvq3zeika47et8vcyhiuewutpdepzqiaq7wjvv_nd5qh9aaocqb060npnr2uro_yvn9u0vdg_g_p3h2ffrg8ullyav8zp2bh_e8tjh_hzfd1i26dhwldmn5ytpyp2ak8hew4w9u04jhb5awb9fdbfcccgeeeiiiwrouqwry2ge0fjx41xsrhcfqgmibqw60xlea6shtbxazjl_hs12gy6xm_hx4faaxh0bplrrw4vtiwwr7khe2vvympkiwasfyn3nd7dv1oakkizcpuee1_ptngqr7zmoz3vyqapnjt5h5fhbohx4bk4dvohth2_ipfq_gvohbudkibl95ab2bb2m86cfsk_jy_gjyu_ut2hyw_cohnxjwo3_1bxpqd7r_tq6ehflv6cvn2ly9daseakhsfv9mmva_18k1_xtwhgd_uap9_vgsnjleiig8f_vrzivz8uh7zmwvyt8agzpu25gcfwjtv7iatccfc4qh4_egu_8mghbbcccgeeekej4yyg0iuq4kkuuoyijqapghoam6e7co8etfx2ms7swntubs3dyechkawajy5egonwn0xws3lpmwrachaz_9i6yztwdh7nnyt_gzla25jzyilmppbuayccqt3rrbb5_vhibieyxww_p6uzjmkld9h2rgzep0nxfjf3xxitb_jw0_ex5e_7en_xcav79v3pxt3_7ca_vq3_8ncf_pklm_d3_3sozn_4eehwalzekpz1zbftca0pw68pyh75xszd34hjvccpkubk1qboyuxxr8che_2ys9_nkttaspic8m5x9xaohog1mnmjcqjrjzb98k5u7d2crhv78f4ffuhnr7ypor_9cxfvxcf331_c5suxcphit5gyyt_ki3yjhkygioqqqgghhbbcnjvdjyj0uiirjhqmgqi7249hj3w4erqxa9y8rebgfbz_ln8_mdzym8_ji6odvvk6i9vsmye3lxjyo4aln1ybz_noyospx3h9cnvuhphadobuvhoeipuxwjfmflr8pz54fnfcpvcbo2nqxg8quvvmyqilufv_ksmxoz5fp_3y_dmdermgbmzxgzzjn_3b9bktdx4uc_wibxv_i_8_fyvhsaotda_d5javr0uupnh08i6lrn2nhyxu0dqfq0unhu7cpzt1_npf40dttr3ovhyu338ppl1bhny01mlz6nmkhfvisfetxrz7argnhsh37mzw5_t327dqe7mynkcndiw8vxkrtuzps9l40n3dhwdxkfbuwg4gqqgghhbbccekfqy2ievu9u0hu2xva48crhd_eiqkidsyycqpvvhmjp_5obz88hg8_ojq5otsr2dnp3oy9ccnhb6avcepuwfs_hjgzxw64xt25hydkyduiegliyrnhyxceurcexj7_aihb9dd6cfkhxdx7bswersd8uvff7_k2mlbfwivrq_r1rvazlf7co9uoxoa7kg8ere7si_gocgohgy7ctcdxb0hhxh4vxutf12i2vnyeq7hzhapyifrdb_to0o3l6xcbmlrufekwd3m3y40_jf3syv7jb5ckvrgxt1tny14yzew3wyfznzbzk_pm34umzem4geyuauqziwvxihdt7fts0n8mvn22ar_bbbobehuet_vvuxdme3sbxuqjhmquqiiyqqqgghhdxrhliqjbnh9bajolbiorhrg8uxg9i8urelftze229fwi9_8q1eeeusxnvthf555tbefhencnmpmgyqkakj5nefthy58pgky8hbehq3tj3qbkssfz9_xz8qttbh6xw3swrjlvrwnkknpveag_ejyh6fjezy1x7hn_tbean6cfhwzfjdposdixq2dkpqah3cwtdcgrbuvt5e2b9cxbvbp_p2ytbkdqihy0wopyb9zzyzlny18zjewb4jszddxe0gf_43e3grwy2b9s7cbvtgh0dduhirasu33chezl1y8ovczhx6cofgbf6fnxgjeurtd2nfxrkcpxirm4spinoddccpx8ma_uhzrz8gt_jjshrukgsrz_lxiyqqqgghzhiprsylrrjzwhkcscnx78g694ow5ow9wfet6nmxkniez5tyzz6p3_si45szgpnceca8dxwpnsnxvp5dfchjg_m5w_eus2f8zh08qdspuggatu1u3l8pljxvytmyo3j33e_wz_8dv5_sxeeeusxnnljfwewy9_dvycw_yzhafzbfy_3opli94givtj_hijpuoulitzqnpt6b0gle_60frdhtwlligjtmq8cnyxxh8pqehuhzxowto2ployvg4fbiw7yzo7liis3v_jmsn7_hy8xs4v3ev3x6_iwunhulba7dw_cq9xdtdhtm_l8oscykeur_3hec767ygnmbrujgvqvx61y4_msb7x504bthpth7vrfnr9bis2238dvptmp8_i_rsfygzueucvxd748ggozh1cspmh3yqvrunmhg3ip4zpyalpxopzyuxiuvv7rh_erdkc3zcrvdi7kzt6coycccgqi8nldcbctcccgeejiila81amyfnoywcx98a67ibz3qobk86ck_hd2liflfz2dp13cljugwcubnl9mvozj3mox5e4yi8knviwtp17msrla_jjivlei1hyj3b8pgvfi_bxkd3_j3_ogxriqqqk724vp1okiobqsw3mkhh17g669fkmvqjv59trkvvhiwr756fq_wikvmvstvxd55syhp1_uwdxz1vj76q94elklbhzqodyao9e6ulg9euvmxcpkd48g99njqlvebq87_obvsgzr9vqjup_9f4gic_cpxvphu1ocehy9sw1fkz9afg4pynm4_zg9xxitakuqzz9xyfxoo_jdshlml7qbbqchzt0evlf0ola1f0_au3g_uhmpalvw9e67_nvn_hh_i_rsfwqwqf_yxleco8evmh_7jm4drqsbrsoy97mzzfr6njmylijjfpw4jm5_vi2bans9h58_dn3olz_tbr8qyweeeiiiyljrwbniatru_ffqgekxj8sq830jnhkiig_p4yjvp1dnej5mcjl9opr2v7db5_k4iowx1j5fzkc14o64kzg_gckbwegmftjwcpgemtdudxv96hn_3smf5_rrefvk0xn21eq_gs0eugtrk68kfkqsivy54sfed6_btu4ohl7rihuhxcyxfz_cx3u_oyjnq0_ht8gdcomukkg0kfs08pdfqu3tvpzz_z1uf1_f6tstup9dhf588h4e3wha7z1wxd5_h1u3m1f7qx0fv70dsybmixw2f0s5z534dotzrlwtwfiss5izrroztnvhrnk7zm5px8wthzi2uruztnqii_8avhfly9wnc5cxwnoguz8rimepnbh7pxphjtza8sxfyknujs5euivdh37atq2nubh3hpbuuydjx67g1ikbohloolysoy_cziv47ttg3ljwia5ob8z5jiqqqggh6ul8v36vkz_8ad_erd_4vvbeuzxx_qegvvhxe10aobk8ovz9ir_idlkjthmudb_kdf9sb_r9gn0pcd5peadg4ile6_nnc3pv7z_e8davifb1zeypggaqmcsnk4io3tc0u_7x7hwr5y3r_xzqxqozeybrft1c90ti92owqfriom9akzdotemda01mqrl9htdjco6_uoojvj_hwpsjctnqoy_zvg3vkf39lowgmpag8c_v7usyipmrl4hcox4eg9ktyq5de4jzs4rw0kur8djlm_dyy3vxyivhztl0fi_feawrnyeutdyj6q7dmwrtwpc_5cw_z2jyf16gbcvptg94cnhaz_h_3f6mgvalbz76wqsmbmlvvyb_bjs8hwvrkeqv_xb1n5pw6ndl1rbdpdsds4dva0kokuhbqhqzhnqb7vj3ptbmwti_cvmg8714qoyh3d5_gx8ttetby4vw7srsvdwcht_t6qqbywtwh_w2fd7t4vxeueerh2zjh_dsagzqw5yzibqbnjh_147stfdxqj5fzft4lfmhn8cs6edxidzkjfv5lks_eqi5s06i3mzzmlb3hoyn_smpk08hskzp7d4kz9j1blhuhihhuhwaaiba09oi4qqqgghz5j4h_yvd0ad_rbvnj_zdcit_wp6ner2wr_s6z9yjdjtq_96sls9pthriecoohyjeeypt_aajjifdpzlmoli6nu0cq8kom9w3meie8zqft3u90sy70fxvgskothi8npxj7uiimtzho_6dvl_s_b_njuuakbzh6zfx_wenjkpma_dhcckuw_snf8fm0e1cgrrfgkpogcpgndixd28_wywxnzxs7z0kg3_i8v8t5dz_daa5wyldqmf1_mvwer1xpguwmdeofn8_jgnur84mehmfxtcrtd6ku4gf9cnd_rh9_86ht_9afbcljomjw9xgqtya5fegwvp4r7p_gqilhw4fb1dbyrzymqm81q_9rzr2p9_qchmhukssdyyyiov9ko_exfoflaj1izdtvmzxdjtnyrzmcvycrqfgr8kydxy9bi3yvf4n2vhviwdjv_p3eomlyqs8wsp8wsuakpq1ddw4zjx5hx_mgmffcqmsyexofvhcsesycxyexhzlx_cbphhvbb4_94cb_dxdj3z_eyeop4g_34rks_cqdlmqeuiiiyskj1b2zzdpfnhvd5scvehgejlkhwgfcjx3kpgn0bjuprlmj8srd0bzsokh64svf5unlxhjjothj3toe8xpdh6suk_ergxaf0sg583s_0xwhenico19pdt3hnx3k9appwyaacaasurbveaqqssrqrf32mt_ptxsi_n7jt1pt3n_wbk_4567ohivqxsg0bl4gkfkct9yor9rplghe0q3btwynmmiikjlkfordvfj6tv72lnzit54yzv_8pmv8djljxj55an45zxt8lpmlayi_ejomhnmfbaftfvebmxswuuvhcbvxynb1txn0dfl1pxa_tkox_ecmpprbfzq77dg2s_kcensmzx2l_hxefh2iji2qd6pi_tv4usob1fz8wdcoxkpv07cx_l913dpye1co_0qlw7dxpwt93h9dbxmvjf4k_on5_yyu_l7xdo8f7_90zamee8axrx7fwpeu4q_ep86xvz_hp5u0teytfeyfrl4nh76csnentkdgssow15i1tjgwkppl2piump441shmeep2zhuzqq8_ybjh1rp95_6wdgvn1alrxef2s_xr59aope2y_f_roqz8_crjhmquqiiyqqkp4mrsdszrsmhsas_4iuzf4keet6d1imh0ct7mlkuotn4p2yvp6q0fdexvl44ftpehw6cykrh66frhcznddl71n3jho_x7p7eojvccvvj875mxopcv87zrej_30aldmq0n2vwyyien5_joio6xtgoawryx1j6fzq545iqrslnp7ttzeqm7sfv_zlwrz4yi5eemkbxn75cf5_sb_gnlivn8x9w3n7kw7_mf8lo_zcf5xtcqdoxkj5ajxy_cccicqgdobfpxh1d_sgs_n83ydoisttclja2trs5tu_oimpbdwjn9zyjeo7g3ihlcpa64fef0ftdgxs_1mdndchvc_pqqqfwupzwoony_mc9md05_ibvg8_zma_8e3x_7bo8t2idxrxzdwpeuy4x797ax7z3pcb88gjmf1_h3bpelj16jn_s2ihx8z4r9ibknehu2odeqmvxmpgdi3j_rqmy9_z_jh3rama_cwdj4jd2bukqffdufvzux204e_yowmekikiiiysq9gqobjfvwwfx6u54whxjjnupdmblfqywkogf_o8st7b8j7p_i9xx037p6vex78_s_cewranptywxsirggcszxex_r1m7v2lpm5x7wfd_felgdrmixsvmsd8tlt_pnbgqfh2nidj97tjhjvl9x7_og7z_eo0n_p4sckkhugegya_impvg0vnv9q_hhkqjqbapspponlmml744gj_au8_gie_uefyvap_alcnmpmgyqhcnrqfhdurock6mf2_ffnyoegqwn2le9dr3datjtitrw9_l2932yp_1bvpathfh_jol7_5se74_vi2_bofp62u_liyi8tefxleh2hejhhh11co47seepp1or7xjyy1wbdz9chghcodchfx9yfjseayaeagftzmekc9nvmrseyud7689jj8fysav5_fhr384ih_9dqq_evsw_qd3j_bhvz6ihevx8kc_azsupmbri0vx9uzxmptpdord_tgva0r9xr_wlrikkrlhme7tgxj3zifljh37id549xa_fo8afvebygoiqgghhjb0xfqx91zlhngxekyb4jpurptok_rwalr_vdd_kip9ffp3ih7omv5lvbx9yqzet9zxi_3aqm5ca7bhzecvivwjz_x8xbkzca7pvikwvqz83epfk1bom4jxvanm1bx_nsmpvugkvb_g5j6w_n6mr7hhetpiqdn67fjhxpcizsudtfl7t3_jrqpf_7mjbs1c25vecv6ipnbfzjgvsmwdh61p8oh8ilmi0gqramvr8ojezfxysfb8noffoyxx5yhrkyd6ozsvk9gotdoa3njyfwreo0nu_g71w9h1uqfsgjuduzluicf_mqhxv67uvy3_ysxb768ax8uvyi2hi7ptrnkd4xda_ptztaupir_scfprmiab8og_l_rgtyzp2yckhuzd_7xj8_seerjiwd_pe3ozff9yfpen24a1_xi2md75cobybqrqi9imy7me2hzz45zxt_ldxv8d_9i9t8b9_dh_w4_n43_48vz8jy_nw1_894_wwtqvmpo1db9akon_8utz_f_eeb1vz8ywxtecikqtcwdvpw8w_v2dgpvwhnzwzh6me2cvpnh7dz54z68h497eg3fv78eh71bgj2_vxr9_m4otx7_t3nsg8bi2qgghhbayekicbujggmkuuruv8l5ogvax46xl_zmq_8z8evk4_bwjimw_w_hgo0fvohjwb_zxjyuwffu5bi_5lwgepcvi1661yvb4m_jlqzvxf_zxhpzvx67df_3ldfirv1yh_ovsvepf70g897fjxnb76g9urjpqqtyspoaurbm2rm3mxdyewzpz8a0cwsxy3kwxkrszjiyirmtmzfjchamt5d6z03lwqyjodi1pvlzoij_ue_yhdviwh0ckxfny8rileysy8mlszblstyy5q9hxpwszmzlxaqlmzbpushk9501fv39oe7t8aks_a7g_nepxr75nsb_cqumvlsse98zz8k7kzhpjyuq8e5q_o5f87hk4w2orqqvn1dhdcjcccgeknebp0ipfiwyw57368n7_tmr6p4byffnmxdycz6if36objhyzuqlrhe3f_fvn8dr9wrgtzh3hhp4rren9tzfxtvxklfkfliwnub2otpixngsh2w3uh2rha4ea8vk4r5fexlcknyfecuvf1beval3fagnnmp0_rjaun71csz9ubu_ccz_o3rs_gbf5mn3_zcnh_951n47s9m419_ohp_9lnv2fx2cufw7fi5qgghhbbcccgeda_plscsvuhosf39kasxminzqaghb30ddthb7bc32thx7kdq7y9_lyuzq3ocgqi83lds_p2jvxd_qhoamdcxsoyv11vuplboab1tfbhw7j5ohl_c48eu4_jxa_e5jpuntlzhyzpxuvxvjgaw8lryjrbcccgeeeiiidz57gsr8k0_zuklbclw_82xpgudkuhliuiiiyqqqgghhjbnzcgrri1dj4i0j_dptp7y_hovzr0gfoqxjvp4uhdfiuiiiyqqqggh5nkyigrrbb2uqdta4zoxepwrs5aiiyqqqgghhbbcynmrdeyqcfej1xfip0f08249hjzuqf2de7vyble4pid_ggew_2irayqjvqtqgghhbbcccgekcsjrazuwuf_dpqpwoemoq7rjeo6bx5vd6wjiloncalabgfqgt1oaffc5q7d7qnd5q7b7qmn3larqgghhbbcccgejetcnrckyx2cxxtgv48_qtrrbv1epi4a7x1tjq0e9dq7efdkxt1jr7un3lq1_sb3r4khbbcccgeeeiiiuls3_trunfolvxlkwc19q48qk6tjwbxbtbgzomwpknprv2jc_vnbrvuagz2ekiiiyqqqgghhjakef1kfzmbdu1r91jv04ohvr3piygu_hab3195iku3qnhjtj1u32velznb95pw_14tauqdhbbcccgeeeiiisrjfleiejzb9xpx624jbtypx7vbtahtskehilp2qwphtlze8doxcpzmdzhx9nucqvwbj85_j5ovp_bk5q_4drogeeiiiyqqqgghhcsj4lyutlr_j5nnf8cz81fwzbc30n6zjoloevu9fpptfew6cay7dhzd7gph1vlh2olvcsgeeeiiiyqqqkisih5l9_5ouffqsxx3_rygbgbsqxazcav_vqz96grl6jn1fhnp6frm2qd0x58ygnetadxnopxmoeeeiueu8rrup6ibu_v1pvj_ar4x4jyuhh0cnwgf1dxtnjpnju6fl_vk_pnzujfdx5pwtcifty7osv1y_nh8regfmhzckzw62b4ohvv105kluvrwcslc_andvbmjlco4fzucru2zbm19n9fr6l9upywvpz_j4vuzi0j5udf_9qk4kxbcv_r79pmjgw5ovv4s2pdwqvistp2llicrv1vldvxgfa3xmjh6vl54_ej4ojkkbrmksjkg0voouu7d45z6syqzv6w1avuteko7oi73t_pk3xfknzinzqy1avvix6vqp6ffpb6vlwmetdxisvtjthuoqw5r0tsvtlg9pq0jnthtjrndijq2zgoatpohsbtmm1ak_bxtwhwtatubudmhlbxcmwk7tkoao8yr6zd66jpano7oftr1tmrpipbvd7airrmf9xldmdazehpeedzpsndxoeppb_xqq0oxvdz2dacxq12ma41dhwjobjfhon1g8xq7otaum6cdtsrtet1ykfc3dnegqvsqlbqiuv_utg3n3z1o7tgvyr_rwe8nwmte_s09wlp7uml69p2tpv0w6dbvu9hak2pu7tx16wjr7zhrpwi1s7tze6r_ps6323on2r09aldhs4u2xwleh6m3pt7h6dxbhmdmgr8cnq6hxep1m7qcsxwxtz83afqkslumqy_2txzrdjrq3ec0pkvpfmycpgo0yz0uj3pctrmuxajpjf6xs0xqu_ouzvgy2boumj53bl897mu71tl2txt2t0dcgvpacxc43xcodalt98jheprxey4nisptgcpjgcpjlo_tchqu_ugcp4bd1xbp83q1dv1b6estcbr0dq2_ohwp7zlrlrvp2zbqj8vvuc_t8wvjfrvp6tf2iwnunx8ex0cq_wncw_it_90_pzxkw8aj4bpq_n4r_xyz46zomcabcbrwlfzg8qvccce1bhvlpmq5yqvzlxlpjz8ooa_bjev7exewaoeevlc0xxklhciibmmiyqvimbsbpysphajzgqgipi72dq_9bvv_g7pawcjdkwhbhbpbg2japh_h8eamyn_qynwms9ezslhxn2pbjiitb9xklbibihgodfh1ng1hvv44tt_iluc7i14q3aq_r2ysub0dhbbcccgeeeiiisrjrrwgull3dzfrpbkt00ciiyqqqggzlfjj9pufct8ho472bgptujlgbf1c_xfmy_t5yxqiioomihgz_sfyu_4bbtc_ipy1pbd6hmjnnghlpbfqzcfvnms279q_loyauf8qt_u5d_ofsvmbhso8enr6mj53gx8z9unrj5nnu9v4cpcahw_ojpngx7jx9ejbj3nf6lvfvdxspgh_ggfnt2laig_bq_baghuogdpvwysu_ko5_1fltvrxzgsrxlukuqorrpsmaa2jlq01enxajcet1xjdqhl71fkt9mmpvetvql3qr0vva53ax6w261dvvhttt9wq7sdt0tlpxlltddjyw61asn11qg6vw5p2orvdjfsj49xtdahur5fr9qy0gfltxo8aeu5ne4omtl7dee2t6g2o7whatyfurpbrnr3r_lol1hu0oq6zexudjvk7s9gcjibudtbjpdzwud9ptknnmxo6m1hf1ats0nus0dkcrzvsytco9jv2t6cxw_oty6buvjr1t6kxpzval_c29sj9wpimlrz72osxnpxmnsht0tuullzo7e2qkeotymnvqktdlns7tkw9a229mvyotnk70wbvlprlup52r5dhxwmb9swiw9epl11od4r9cp_u3u6m0unsroezwx3vchshw9mntoeor1e0rhultw86nd3o6uur63q61xpxxw_6_rrlcrd0orvpjm5xl7r6etdd1ytj1_lqleizo9sltf29mveegaltj0upw1tx2mrzz0epyygpoal1pmlor9sh9bsd6hu71vleruuzux3o9thgdzth9zjkpolej1pttruverk9asp8u8cjhyc6x67rc4h4_dw9onatji8lqheb6fxbae3t_6p1p3epggxqrmfpp9bxwxmpy8erqtx6eqlbtyfrbv9hnwu2x8pl9wbr7zpbxuj4wevph4vpepphdrmi9ydjun_h7wbnzzxpx7jdfggt9apb8ahn1ya4qv6k8ifdkilujdv_epsf3_uhsoskha3w4feagfy_r6vuegga6ppvixx8r_sw2fudieyerur6r2sdeutimhhcly_igwhleis2vys1jpj4qrioqrnihewjsiri6in6mfj1gyixlpn66lbbgu6bfqev0dsx1g9a_0o79fqnwdqw9agb_imtcvq9s_ydsukwx6b9s_gyeb3bwb_xug1leb03q_2labtg0g2o_ycc0x0gbhgl2efo7vsljx8_muz1qq6temtjinksrkvibp5jc_vygedlpv3g8y_3a9jh7044ookkpj8tyu14sgrry6bdkvsh0lskgvgfqckjfautf4okyuluj4xkhuzckyvcn0cpcbjveut_woammwikkvhyykkv4agfa1rnui_felknlfopncmqi4eqctqdjxiawqjh6iuuirwgnvghnv48sikapwrqdvqtxurrhekccjrpmjeuh1gp4ifyoi0o4reqgot9rrvveufuh1cttycplkog6xrznfggiq7wgqxqosqnasigquayjknxhssbzxs6hortr3ruvqnykyqu_s67lmeevw5jcrjgoxluaqanlte5vfyrupr0cusxpz1n2mls2qmflqwvnt1noaua5zfusidnlufqnu2xhtbhpkkgzclkji3sqjrffioasvqkiguirqhzamsiclruigdmcxopyxgihziart60vqn7r6joalosic7r5eyzeksj6uvh5z9vrqjzeogtsysjq9wifkjoh6dh2iinl361gektiuyifrdclcscztolgkrytzelxp45bwozqyyego6qwrkiz64wkiue5u_mrbjmkgrrwyf0f9uj59o4ew8kafudyrzfuyjrzhhoo2sfjrj0f7dfomjfegvhj5_n5okqgirrzfikkadsvykdkjlgi_krzycejihe9wemxrjwognvbsrjc_htinyfeqdycw0sshi3mutbzsssijqrtuj5uiikuvhamrrxksj5hhno6ihtfziwqmeozmkej7jmxq4faejskxfeeuftfkucbyjasrottsiz7_qojrckl_ay0ugtcioqhn_aezcsqkhwuskpyyywboxpu2ef_wwjnd0ezkmogsisij_wm1y0g_x0wimwut3wqiluhxjjama6lbiziuza_dkrof7ihzrrr5sslilfviyhzzlcijqasvj8oiiiehtivq0yod7khonptnj1txo5vaeppso0hioerz9dliwbpv6tkhqqjls5vgfhlmdqlzry9aqmpfkezczcfreamisf8xjy95bpgxedlur4spfuh0rjbftwrb9etokhkrjjbwghljomo1q0jk_olkoroeckissdud9qaskjoxvn0rm02k9glcsbvfljohgoumip38kbojno042uj1hu2q_fhkormuib_xrsqhtgnrngheuatnhtkjza_jpwg2kgegkvyu6swqwtariogmpfc8ofeyidscyn6ulur6yaqtqzp6b3kcyegwiqliiijqelki2h3atcfnzpddrbajfbqmoactrn1cblfudemlnpniytkymi2kicbrhcnsr2orekgniawzieqr1ku29x2g2ulkfcfjsju_cqkvqng_xrctps67iiucar8zdhmx1ctmcnmkzcjraqlzrrrsov5b_qhzq26tdiqrq4ieimynuxrzzegkm6oih4dgbcusrdaekzeieqvrnzexddixrj4khjfwaswtr1qrleaobessiu0mkucvpw5zamvkfil9rpldgidybmkzhejlefmrskl80usgs3rsmuqhufxom4g0gulkucqhatq6luyiof4adu_mkf4axztjnysoznqfmamlfxk_in_0khpu8yiacjw_y8ha1lc8dckjcanmobasdyz6zowqnvagjvcifknurgwruazqvcinaocn9aszrgoxdvumatojoijij5kecrqjmwsbpm8egkbsw5_he1cmqzsjzdsm9kmvjc4f0natichki22kzrizvqrkjiyenmnixf5mtkwsbn9dbdtmivn9q3vmlepqxeeiixois8wkbscio_iysc94jisq2vwzgwqmhiwvpwt6fcuimqjcslpmtbvfvwow0vatn9nlhytlzywzikqercfjiarfuqzisgrmeur6urr3szmakj0ufudvppioezrlzrhcsmwm0i4zq1ml0rndrpgsofrel4eepkukiaw63kzdxbbfl5gzls_tiqoa9nq51c4xu5esmwqo6teau6spwx_clcjrdalzqkomkqzrhbktk0taaplneulsqfltxoghiwvikjoosbtfk0vkko56okvm9dioksqszy_zmfjxrfdctck9iljhl5epakhczpzs1la8qwqkhqavsatlkopzaqytropsmywlancskj486tgiiko_waljhirjjdlohurpu8spbnlznz4tklrctj85fcohdjaa9biiqgn90ffet0nxn15epiu2a0jnbtijixf5mzey0pd6egoitwark2zmxgkw_piym2gkzryyej4aowqhs0gvivw_m0nkmrylxup2kzwlzlpppm8aukwstgy544khw8wix0zmkckgxkvn4pi4hm3kkjers8vmxjlvjcjvdanskdzrscd_zasripmeesto0wclmqmjpxfjrkvlrgypgy3hsck9fire9ov0y2qgkc6bsbe1avaqpecus2gxhrmkrcizcwsuurswxzd5mrnif6w4spqxzd2bkjonpjffsias5vbebq8is9cmhe5_bglcvo6ylzcbimkq0i4z02cxgs03m80uepaoisuagmklfzhlfyljyrjrcqzzspksmzmxlcgzalb7e5kko4yhsxnmsohilt0t59xpim0s0u9tdktbt_ys4sfuq2jiejm35potts_rmlimhsywmq1webllfmwvrqicuvt0kkgrrpr2eo5bfg_icp9iaywmeufujvhttad_riznuhkkiymzvhskjnvdiwzmwqmh0qxjc4lmxze2iwirqw9ay1mdd1pjrveyt5delqxpmkaigog7bzopkr6sas0fvgk0ihqrs0s0i8ze7okrgyr6toeyjkkjjaw6qsrumtmkinii4fejwdpvbqsnmtirmkgmsoimswc0mci9zgsmvpfkpkerin2jrlfkjwmitnbfcoldlki2vrzrsjys6grq7hzqomzhzq1_wuzicpdpwjo2lrrhksdzylss6burrwykuwdekrc5lcmgbifksiaxcvmmx29uivovthij9g_rgz7eilcqnftlloq7dfcsbnx4dhokfl2ill3hfjerzjrtpbmjyf3rcasl5j1ggqi_kizq_o9iosxaj_rilk_b1g8dkjecsilzbn5xtfysc_mkllapu9xlpjps4n0cih26zlxm0gkyybycjlemrlceieui4982rooipyxew9phfgsy86mmoem_s1ekhvbzlqpkvb46cwrbtmzuazq0fgsme1lzcz3hjrdyioasrq0zpk4kiusza_pgiksfub6matss6tvm99hkf6mkjeqip8lfg_5wbylzeoyreyteaqvp_qlz2z9suvndasr2xi0qqlf34covggngltvzwf6lkjey8uslikzwv5mtixm_1om6_hmm4jilr2zsutmsbonnrnilexxlpalgjfdg8hgs2rtcjjl02r9rttxjjd1pwxxrnfgsocszxcz7tpupiw9xn15rrohtbgpkyeygsomomskukjxsfxuqaio3r5ehtlf4l5dzfonqi1ki3fjmscjll2iyqvpddx9ijslyzh7d_kzhyz2injlewmzhmrnqfxzqzigqshiaexlj9eys9jnqlvhpgqnqrledtpbvb8vqo3rtaqrbcywmskcsnymwtygonaoyz5ebvsviblisaypkkhztqzfbjbybkkobnilizm5pf1appde_g2sztkhjanuqllezmwjar0y0i8zs7qxkt6bko6smt3smn0wkzpbzjbnnjg9iyw2s7a6ybvehillzdofadthjo49jo5d1cfkenxk_xtpn6o23mmofuaq2nzuwq1std2izwz9vflg1aybufdpm4q6zjaz6tej7tpuoxsz15c4be2rpgpuk6vm_v2hdfldupzrngtirefluhqzmehym3gvisgtsmkgiu5hzcya9hsrjrzeuk2qywsriov0exj5nkbzqcbzrclhthf1oqvlrsvmzksrstdsbkwd3xdio89iclnzm0grhwwyhyrlzqybvgsyhpr1jutizcgss4e8cewq1wvmrplbviwq8biy8wyi2ovl_qgychkto9nlezltui2piqjoujezgwcnxwywdwyfiim5fioetxjil48eyas0rxmjzr4kazarme1dlhh_onh7d8vbymyumft7cyxal8hob6lkbvg_utequmzmoimooplnlhqmlonfbfitlt4dazpz1n8f8zpgisg0awixc_so8xlsoarkh_0smytlxgyykrjw45kiomv7xxjcccgeeeiiiysqncclgijv4nxchhxez4qqqogefyeopnhnrx68zqmh1yb94lvilyiiykih9xkhhbaiwd_jow9e05ehr1nq4tvih3gt0gskijlq4x1gccgespb34uid13tkwwuwengn0gdei_scgmgyqowfgg7cuvmmvubni3aago8idqfb959ujnb7jbbccekw_k4cffcajjx4zvipr0h6wgurxlaqqexgvuayyg0a6n2d1gsnthajx08ir0t24mohqrdtbum2_vxtnps6zwgzysg_x4sfg08jwuftzxzcril8ntj64dudefcapr5eg_sb1yk9ocbseqvrnm75kha0op5kekmsr3kpd1gz6fhmemulve4zqkyyqyyiccgphb8trx_8pimpxrpuw2uqpvbapbcurcprqxor11gokx_5nsruqezvn0lhw1pvq_2qyuaswqatiijmxkcjikjysx1pefy3vipfxz7g0zidf16i7z0nsk_7jjarrijbpi5flh72_c5it0fgpprzuvzzem9egp87hjdbbnszmqaaiabjrefuwd_jow9e05ehr1nq4tvih3gt0gskihx9bxwd5nb8qinkovqq2dhnh6d4x8x9_ropq_ferxbeitxsx9_icbvjvw_r8_rjkb_m0zs81e_bkbglvufkkneuaw38m8n0xryfo6k_j4smypg7cftbazry4dvlpbwg6qovrxpbqaqizowogtfcb50yssn8yngpir9k9flhssr_obizikkyshnnuk_j_4amzb1zok7_4jdqebnmi_e9p_6arm_yvl8hqkysljoixmxiiznrdsnbfgdevj9pqt4nhixg_dtx9mfrovlgnus9vabpa69fekfbpkjd4qwkfd0ylanmhp2mq0aijffg17olzuqymfn2xhsd8s_terll5bgheetmicjktjjgfzqdqaqvx_yzrhhnurarmizwd_igspo9hp_lnbx8s_hznlm0vy7pcs0ir0g6w2urmgf538eurcpmh4impjec0sygoh8fvzg_dg8gxflizpc1fcoj9k_j_wwphhcjm0yoewpblpb7twps6z4jzaqsk6uo_bs3yickmz_gz4vrpaoiqoaf1p1o1p_3gowhcmqh_sciptftylnytenknftl6avrel2xz_wkzsh_d2iyzzvm_rxmjtqfpp9rej0r2ugzq6lpu0bfuxpdg1fx3gd3_fbel5f1lrkdz_gbgoimujj48tozhpcziyqqiph634mp_m_f0fu02osuaewfjjnh2atrklwuq3fnljdow3gi86utd7f_ynbn02unx4okoydcx37tss3eqqbvzwdbj7s6bqpivcd_fbflxf1lrkez_gbgoimigkt7hd_4xgmvm8iiyqqidt_tozzyuojzj_2avax3csz2kp4tngrdu0nbnfgn1ybl9pt8jl7pp_imzpbzhb_hxnx35vgg39cmzdoiddm_a1_461h9yh68p3s5us6xzeb3h8ef_xexutep7p_cn97mfdvirznzz_xsr5cvaq_dswcgoimmrgfuyiiyripp53ou4_rofgaavwlgun09ni04che0rjpq3woickf86ez6f4pnsjmf6dr_b7voabfs9gy2uud8ojnghtmnmh37zckylmnwd9lp_djobznvzxq31drua1mdmfvn72ymfqt4xrsdflp2n0e3go0b8no6agiqmg3meeeekirop_j2r_43pinrzqkzt5ej4wmw4mmsbk9mm1vgrrwnp2fd7fnzuzrlhnn_redcjchpz2ot7xnwhttndl9l3ey1qz_qu1zy5rjd3pu9xjh_6jkxref98wvrzy5gja_wqloofmco7bzafurqrofxvddsp_w_m_1fi_ylpzxe8zwgzxvizi5crq_p_j_rs_4fiaatxjon5ukp9tfjd5qrpfe0hj4iejomo9pw9g_us5k_xtdksm_35ncqw0gu5ik_3u6vb_2_ozkms4rohe_4vfwf56td898ezxdau1ud9emcp8xuzsdci4fm0_jmr5jpaf0p63kcad9h1maokomenfimyf8b6a_vj_hnu7za_zo14fq6zd1txx_f5hpczicmif3yrmqjize9e_v87df8h_5rpw439i63rf7gp19nir5agmsu4gfttauomjxrc7rbfl6e_r4bzkb7djojeeo9pk_n7y2r5ptmytapscponyemfcg1vejm9for_3yz68271_og7lippwljasn_iz6y4y9gs_hw1ghui62eufetpfpkgilstfazu_duyymwy4k9etfzovrh4rifhgvczicmff3yrmtlg78trb69pqkn_yxy8zqmh1yb94lvilyii0glzbjqm6sxxv_ilyl840mt9fcrhfubicmgfxysmnpg7cftba5oknu4pvrxmqyfxih3gtugvkijsatlnlhgqxoj9pgsk9lsh38xtpml7jjbhgj_7cblx8hfi6ipxdotba5z6ea3sb16l9ikckb2w_chlgvyqpyx3gshdbh92etli4o_e0qev6cid1yz18bqkd7ww6qufuvogpako7ycsltnq4h1gyhdbn12ejdt4o3h0wws68ua1sz28bukdr0v6qugufgzl5qzc6fup7znchgv_7cjkpmhfiampxtorb69z6ue1sb94ldilcqj0yage8cxhrcfa_4yqyyq_uwgzufb34uid13tkwwuwengn0gdei_scgiinkj7g8xqfkoqpwozpfho_4x1gypdcn12ejbz4o3h0wws68ua1sz28bukdr0v6quferj28zwghhbaj_k4cffcajjx4zvipr0h6wgurxqrcebfcccgeeeiiiysq1jmyqbtlqgvudz2o4u5xvszdue52v_ful1x2p4nhnkjpe9zrqzbr1bjxu437bjzoqtgmtwypemvx0irhvxuqj_166vhyxo8qlqapddsgytgajzlvjkzjni2octsixtmegmctaju0q9t1kbso1gtorynls6ortuotqw1n7nav5hg60okj0urpjkhn04k2bxfavf1ov_lw6vdwdapd14moxw86ft3o9pwqdin4e9hls6pbh0up34eetxsgj6cln_bu2xkhavaau6ap9qat9mafhie_oiiiljicljgnccmzcqnph0udr8ud9sadkgl7nxieuskn4lwirpff_hhxrwjqqdifjaasjcgoissuuuikaygebsiyiytlejgueyqhiogipqyijsloh_ih9f8n6god8v_inwv_g_r_uzs_urlab03bd12_2kfvhza4rn_qkmrabrpsxx8w6_xjffr6v26uoybgw1fv25efz_ql8_tv4_r6v3y_h5n24cisv8srczrlyo0w0j_eacrsfhkhieckfcg_hgscwvkiixyt0bqibrbmbrbmgifshk9ipzlbajhbiirqrwkfrumwa_ufqut9_nluj_kz69tk33gbhx1ihy_ilw_qe71hds2ni0xkgz7ftzeilzeidy_ilzealy_adzeoexakbpjnsjjhb9utwaujx9ujx8uq7iv0gex24c_t1_alwa_lxs3smu8fekzbtucpngchmj9ano2zrskh4zoe6ueesyvuk55uifeuw6hfvbdrjv_h6nwyodydgt4kk3xsjtlgmhk1rx0wvkn64u0yuuvx3otejphzp7ndf6tx86evrq0emusmu0c2ja3u60dzvq3uoi1rsdalncl7a_5ukfxlerzwuxxs4dajxbvmgr6512tht2yqvib1yajegwp6mjb80ctujpsluultmollf0y4j1wbpe2qzqhya2bmy5uif6uv7f1ixxu9s6hlyzfduauhg6dfx41lz0ok6m9qnpkbhrhahp7kbni4y_ngtvme12vmv9udqnayqwwy5urnvkmmaty7qncm6brknmu7tctqgqqq1vjvl5rk4r86pgkvsuvbh_lkagoiciikigoiciikigoiciikigoiciikigoiciikigoiciikigoiaavykoyv9rqgghzfrdqurbrefequrbrefequrbrefequrbzeeqmrgmbomxwoociikigoiciikigoiciikigoiciikigojbydayz3lqefequrbrefequrbrefequrbrefequraxgawg4zkpciikigoiciikigoiciikigoiciikigoibopbydznqufequrbrefequrbrefequrbrefequrbxgawgiznpciikigoiciikigoiciikigoiciikigoibgmbopxnacfequrbrefequrbrefequrbrefequrbrgdwwawnvogikigoiciikigoiciikigoiciikigoibimbgmxnmefequrbrefequrbrefequrbrefequrbredaadwxjog4kigoiciikigoiciikigoiciikigoicimfgmbjpevaqurbrefequrbrefequrbrefequrbredeydabjoq8kigoiciikigoiciikigoiciikigoiciigg8fgpodbqurbrefequrbrefequrbrefequrbreheydayjoc8kigoiciikigoiciikigoiciibimikvyfjummbrgdwwawgkkjciikijnblor_phynubbrefequrcnfiiibeheglqgigiwgawgi3wrjcbk9ydryp2heksmoqskigoiciikoteebref0baebrgdwwawgkmlzauri_2dgig9g4kigoiciijonefbree0lefbxgawgaxg6okcapqfbvf6bgurbrefeqxraikciijowikcimfgmbim1auf0eglcql0jneuiobonzs0ferdl4ggcx0oiizhea3mwqra_laqurclpciigawgg8fixvaqjb6gierpeb4eutjbqtr8gijz60bbnhycknlrkwrpq0feqztyocbimbgmbin1que0_okckd2dgkgbfequrbresdci1dkhgoickovbqcrgmbgmruqcgmj0bqvregyfktyoiciikihir0wqpq8feqvryoocimfgmbim1auf0eglcql0daoibvaqurbremvei1rlhwoicqkubwurg8fgmbipcwqikrhjx4_33e9blj5bqaqnciikigqi2gurauldqurblpkgigiwgawgi3vbqtqyyvz48teyykgpocbk16ag0gyfequrbvhstui19kegoibkevaqmrgmbooruqagghmhycbfconbylaqpwdqegmdgoiciiio9lqkwvpqefeqptwoibgmbopbsf1qei2cekwqmrwckijsnsiitefbrefeqrr7lvitfsiikihshhredaadwwckliiirlykkkmabvg6bgwrniiikigoigkvraqldwurbvhkg4kiwwawgizubqxryit4cgigierxocdsbgurbrefuey1slx0osciiep5ubaxgawgg5g6ocaafufblj5bqaqnciikigqi2gurauldqurblpkgigiwgawgi3vbqtt6goiopen5eetjqke0piiowsiihk8qjuuqpq8feqvryoocimfgmbim1auf0eglcql0jneuiixo6uhbs0ctubpcqftugmhwubanhybs5qva5faqurcnqkagyjaydayjdzgsicijawqi9askigoiciikoteebzegimjqqkheydaydezqomk_duek4veg4fug4fef4fug4puf4pegzqjcmri3er4j_hb7anb5_hb7_hbzxa2uprjcpvs5_qk_bpjr55lqtqgmj1coo3whywehyxult0df1mfx8cgidvkcaepdjiji0ejbrefequrbnfqgijj50fnjtg8nhvtw4qejj3rrvb7b9dtjsb0evsonuuloqjwjau9kqh2nxjgbuenori2zctxojtrqafap61nouanx0iogl5zgv5ugjlcbmtztks0xdkdfe6xv0xldm6ctbd4uthm7zdleqcrgmbgmriqcgoicyewq9trd6hekr7ekc912obs7jbyuaf1hlyl9urpmr1d29qhtcj196ox1rus9fejo6unhj1mordeuogl3o9he7ub7jynatysgkigoiciikihggbrefequrawgg8fgjlkgikigoiciikigoiciikigoiciikigoibimbgmxnmefequrbrefequrbrefequrbrefequrbredaadwxjog4kigoiciikigoiciikigoiciikigoicimfgmbjpuzw_fx7nz5_x9fequrbrefequrbrefequrbrefequrbredeydabjoqokigoiciikigoiciikigoiciikigoiciigg8fgmgkcgoiciikigoiciikigoiciikigoiciikiwwawgkm8xkwhzhbrefequrbrefequrbrefequrbrefeqmrgmbum5daoiciikigoiciikigoiciikigoiciikigadwwaw4gyfequrbrefequrbrefequrbrefequrbrgdwwawrmgyzq0xg4iciikigoiciikigoiciikigoiciikiwwawgm9jubbrefequrbrefequrbrefequrbrefeqmrgmbonhosiikigoiciikigoiciikigoiciikigoibgmbopxnacfequrbrefequrbrefequrbrefeqwrrufeccgejgyoiciikigoiciikigoiciikigoiciieggie9aje7apjkafheerfxxbf5yguoemudgnw6xbo_ioe_aoyys9gjxckeh7_9u7k_s2ztumo1vveryvvezzgfar9iqxlsdyj4l9a3bfhqgkazcusixkdwlnub0gcesdg5pk1f_jzqp1ftunf5nnn1lmn9fnlttnn8t2lpu2k1y3m623msvsnc83i3l_p392i5ivfreoxeulwjuwsvwt4_ivvevulx9t7477is2v262fnatyh638pcrpi8_qz1d7fqb6v3fivvmicq3erw49x1z_f1m5x1bus1vlkz9bvr5vuyxy5t_73pzm0_0y_5l6foelq48o2glo7bmv_g8lzyfr2ixl16fnj_hzoxrbbmzfppsdzgvep_cssjmi8hmi8iyyzy_fd8tpn_addqpabz4ur5yk811fpp1dbl_nd_b5pet7cat8uf1s_3lkvdzjhpggu_ygi1nm8_acbabikaeiaariajegagqasjabiga0tzabigaesacriaieaeiqasiabegqjmqmzmzmzmzmzlz_iufiieincbygsgjiiei_oocihkcyakij4icihkcyakij4icihkcyakij4jqfiiieaei_5fqmzoz8w8qasjabigaesacriaieaeiqor_cy9jangacbabikaeiaariajegagqasjajelqeyaieaeiqasiabegaksacbabikakswp5gagqasjabigaesacriaieaeiqcrjanmacbabikaeiaariajegagqasjajelqeyaieaeiqasiabegaksacbabikakswp5gagqasjabigaesacriaieaeiqcrjanmacbabikaeiaariajegagqasjajelqeyaieaeiqasiabegaksacbabikakswp5gagqasjabigaesacriaieaeiqcrjanmacbabikaeiaariajegagqasjajelqeyaieaeiqasiabegaksacbabikakswp5gagqasjabigaesacriaieaeiqcrjanmacbabikaeiaariajegagqasjajelqeyaieaeiqasiabegaksa6jva9mopp9mzb4gksuotiajeh4ao9t8fnngacbabikdulagiahdpfaeiszlsdqoqpf6xazt_5wiins9abigaesbq0garihqtajeksek6fyhu_wbrpqnegagqaaimdrabojcjeemslc5a1lwaut1rohc9e_fu5agi8wpra94dihobihrnu0inpoaiecupeemslc5a1lwaut1raxcdeib6oya69t0aorcdolpfrwr0ausakhmasjkkdagi5gwi6hkgkgeiabeg2n0xqdeheagi5aeiszlsbyiafycqz4cohcacribo912krh9abiisb4gksuoxigpegkieaajygagqaaldd5eafqarieoeijikkv2aqhkbonogimobikaeihbfrwr0ausakhmasjkkdagiy_jq6uro54conggicoaieagi3xergn0aesbkhicsjcldgogyurq62sggfc8iaffda0tlabegaks77yi1_gaiqjq8qcrjuroa0ww0xqa1cfu_fwne9qwqlqnegagq7b6l1ogdiabr8gcrjenpaksxuxgfdufqbccqa4cohcacribo912krh9abiisb4gksuoxilqsxskhcebu1wbrouaeiadr7rtijt6acbaldxbjkpquqhr5pyddeycorggicoaieagi3xergn0aesbkhicsjcldgkh5aaj61gygonwa6g2a6nqborcdoloxgn0aesbkhicsjcldgkh5aaj61nqg2rfbl_fxqbdbwnxvang_bqlxdrc9brctvy815aaiqhrrasjjktifijoxikpngagqasja1kqbikd0jgeiszlsdsoq2wumenuvqasiabegatiauqgi7lwdrjikpemhh48houkgoyxgoyyg4yxgo2mmxtmyjrj808l15q32bbhvkxgmp9eftmiwnet_2a3w13h0b_podsafjv_yjhr9p_tu4fr8roxr9r7th0enp9quv1j1c2wpmw3zfe5zbcrdnwmi7lwdriaieagipgwq5fv5_mb_hm7i54c_45cd_xhr81_e6zuffz2_d5_3_zd07xzix7vfig_8v2v83h_uh_jpvmxbrq3cdo9jt9l_7tzx731_t7sfwn_xid_er_7d6xd9u_idvb5s087_xj_d7f7z_h1z3fdr3e3_hz3o285dgeiszjsbiga0segeugo4r5z2r5v1o_vj4xry_9pnf72vrjvb9er3od7kfwfevh1mn334utdd3t_34sv9734ct8txi_b58jkn7934_p3tny_72zvx4ihqasiabegurabikaeicrjaliacbabikaeiaariajegagqasjajelqeyaieaeiqasiabegaksacbabikakswpr19fxcx19xxogiaariajegagqasjabigaesacrjkkfgwiabegaksacbabikaeiaariajekittbigaesacriaieaeiqasiabegaksspizxpdxkbbegaksacbabikaeiaariajegeis1miaesacriaieaeiqasiabegaksasjkkzwnegagqasjabigaesacriaieaeisvido3rqyakiqasiabegaksacbabikaeiacrjkklasjabigaesacriaieaeiqasiajeksuchiaariajegagqasjabigaesacrjkklgeiabegaksacbabikaeiaaridosimzmzjo8qasiabegaksacbabikaeiadrc0d0mhxjmetfz9qltlzcpzpzp7p7n4jubbc9yvqldtcbzicxmowbj0obfq5pg282wm_x3xgxexatxxrz3wy53xszbgdzabpcdbvzeqtzzfbzfloy5_fzz7ei_wori8k1tchcyxhl1tko_1pv7lb51_buuk_y_lrd_lldkv_rys_j8rz4rpp8tednqn91j26vlyrx6v3q0pnl5fexlftl5b60vb7ys2xl_5bligx_vcvnzzzdl_pvx5y_79niwlmttjhqy3yfz_pc8_kqfvpi9wnzc2xwum6wmcs3l10x_yr3lywrblaiblaildtm88p30_lzp02n85hmi6frkzfzxgcxwv8n68_5s0l_p9lupcl_xj_bv6xyn8u4b57xjivrelb5digaesacriaieaeiqasiabegaksacbbta0sacbabikaeiaariajegagqaai6a5gzmzmzmzmzmavfuibygsgjiieincbygug_yakij4icihkcyakij4icihkcyakij4icihkcqm4niaariajegagq_qcbikaeiaariajegagqasjabigaesacridi_8xmzmzanuaeiaariajegagqasjabiga0rfajelsuwnegagqasjabigaesacriaieaeisvlla0sacbabikaeiaariajegagqasjjussdriaieaeiqasiabegaksacbabiklsywnegagqasjabigaesacriaieaeisvlla0sacbabikaeiaariajegagqasjjussdriaieaeiqasiabegaksacbabiklsywnegagqasjabigaesacriaieaeisvlla0sacbabikaeiaariajegagqasjjussdriaieaeiqasiabegaksacbabiklsywnegagqasjabigaesacriaieaeisvlla0sacbabikaeiaariajegagqasjjussdriaieaeiqasiabegaksacbabiklsywnegagqasjabigaesacrk8eoh9_mnopeaksvkaabegogreqf_5sikdriaieagipgwqfybi5wsqszkulkaeij4dip0vqasiabegatiaesb6kwcrjenpogwiup_somhiooxiajegagqnwmacbc9sybikqr0nqpeqn_aqj4bikaeiabrkwaiangbbigksuoxigpegkienr2i3r17d_ia0fmb6dxvarc9drc95l2krh9abiisb4gksuoxigpegkietqgitgkqvr0qnfoeanhbadgp7yi1_gaiqjq8qcrjuroaufmcrpumejudriaieo2_i9toa4gaufiaksrj6qjezqsq1tnava4qasjatpsuuqmpiajeyqnekislcxa1l0buzwbrouaeiadr7rtijt6acbaldxbjkpquqns8afe9a0tlabegaks77yi1_gaiqjq8qcrjuroa0wv0dxv19hnavm8autlabiga0e67si0_gagqjq8qszkulkb0gv1dxe1g0l5neycorggicoaieagi3xergn0aesbkhicsjcldgogywmpqgosqn4sbonogimobikaeihbfrwr0ausakhmasjkkdagiy6miqodwkaiq1tvava4qasjatpsuuqmpiajeyqnekislcxbdvi_huaqgqmuaqbwgaksaapddpeyfqasikgeijelkfyc6vj7doqhavncautlabiga0e67si0_gagqjq8qszkulkduvabrpwsdej06qpq2qhtqanhbadgps40_gagqjq8qszkulkduvabrpws6eo3b7zf7_ftybeg6d4doxwpr6wai3gki1t_xgniaesc6qacrjenpohwi7digiooxiajegagqnwmaqabedt4bikms0vtdj8cduxhdurajurbdcraj0trg42kmr1m_aeh68gb7nty3sqyg0_gpjzeytqj_7abr6zj6g3h0bppcxi9ser3_0323ch1_o8j1e9_pj6pth23xk6z6ublhzyb5cvc5apxuzwredt4bikaeiabruwai8v18f7mg_u8vaaabzkleqvr_dzfx88of8cub_frw12a_pvb3pn57fb_b_bh6dr5el93psqf_f7x_bh_3y9x0_kyn93buonexp_lfdrsr956f2_2vrr_4ko_vi_9u9ju_3dxo_i82aedfym_h9v9m_y6s7vh17gbfyu70bcchwcrjekpaksa6baqpxqhcd85bd8368f3x8l1sf_0tn97x9m3g_tv7vm9fk4pvfh6zo578fwhu72_78wx_158ue8wrsftc2glz9_78fl7jz7fd7b3l8eqiajegagqxdgaesacrjiknsxabigaesacriaieaeiqasiabegkis1peaeiaariajegagqasjabigaescsjlu8qasiabegaksacbabikaeiaarijiktajr6_u4vr4upqnegagqasjabigaesacriaieaeisvklaksacbabikaeiaariajegagqasjjknycriaieaeiqasiabegaksacbabiklswyuegnkccbabikaeiaariajegagqasjajelqyyaieaeiqasiabegaksacbabikaksdkzasjabigaesacriaieaeiqasiajekqyedojxkbbegaksacbabikaeiaariajegeis1jiaesacriaieaeiqasiabegaksasjkkownegagqasjabigaesacriaieaeisvlla0sacbabikaeiaariajegagqhqlezmzmtr4gaksacbabikaeiaariajegogfihrmuvgy9aiz7uunk64fnawf3b0brhc2if5l_dkgmw3mwxjm8s1hpq0l16ennxutt9huvjg8u8liurluttxuulm2s6y0weg63wy91sxmq3m_wczz_mzw8r8tyhf4vpafk6xiovqgcd_rsp3q_xre3fcv2x_3w79rcgv_2jl51f5xnxwfb7a8zpvv7ott8oxlwv1fnxo_bly_8vk_bjyx9oqx_nzsvj9y2xemv_e5eznnu6x_fcvs5_3bhhg2qlbhlvlvslneeh5fbwlefh6tpk5nitcz8uy5zuxrot8xfsxlhu2w0q2w0swhbp54ftp8fntptn5tlpf0_wvm2yus5isr5p15_zzjl_fbdeeld_vn_1fvrnpypwdz3isxwg823wgriaieaeiqasiabegaksacbabikaeilybikaeiaariajegagqasjabigauz2bymzmzmzmzmzm0i8pedlb5asre0roedlb9b_kbjetre4qouhkbjetre4qouhkbjetre4qoufu5xnegagqasjabij_gwariajegagqasjabigaesacriaieaeiqot_ymzmzu0aiajegagqasjabigaesacridocccsjkmpasjabigaesacriaieaeiqasiajekqeubikaeiaariajegagqasjabigakssp5qeiqasiabegaksacbabikaeiacrjknlasjabigaesacriaieaeiqasiajekqeubikaeiaariajegagqasjabigakssp5qeiqasiabegaksacbabikaeiacrjknlasjabigaesacriaieaeiqasiajekqeubikaeiaariajegagqasjabigakssp5qeiqasiabegaksacbabikaeiacrjknlasjabigaesacriaieaeiqasiajekqeubikaeiaariajegagqasjabigakssp5qeiqasiabegaksacbabikaeiacrjknlasjabigaesacriaieagivwlrdz_zgceijikku2acbadaqlu_3zyxaeiqasiafftbogkqktzbygksurxkucu_l_u7fidc4h0vgariajegkhja0sa6e0crjikpetuifl9a0t1dbabikaeijo0qasi3irajelsugbr8wje9qwqasjabiianeaein4kqcrjuroaufmcrpws6ud07t27kweizg9er3kpgohtgog17yi1_gaiqjq8qcrjuroaufmcrpwsdub0sodo7ydo1pcain4oie59f6nrbxabouqbikms0gwimhcgqmeaqbwgaksaapddpeyfqasikgeijelkfybqxoconggicoaieagi3xergn0aesbkhicsjcldgkh5aaj6bojkasjabih230vq9afegch5geisphqbosvo6urq6oeaqj4bonkacbabot13krp9abegsh4gkiqpxydomrq6utrboh3pigbrxqne5qariajeu_8infoaikcupeaksvk6anfltmagnqhvpxcdrpumejudriaieo2_i9toa4gaufiaksrj6qjel1mrhq7huaqgqmuaqbwgaksaapddpeyfqasikgeijelkfyc6rf7coqhavncautlabiga0e67si0_gagqjq8qszkulkb0et2hqxgaqk4bonkacbabot13krp9abegsh4gkiqpxycoeqgiegaiygeiqasidt9favqbriaoeybikqr0aalmbyjqwrua6nqborcbolmhin4oie5davqbriaoeybikqr0aalmbyjqwdoban9uv9zhp8juc9e9a0t_gohen0d0fkc0_r7ukaoianffbygksurxqubklzfavl8aesacricosqnebscy8w4qszkuph9_pb6iihuoshinshiosxinpjeat2m4yvjnc9exn9i34b5nyjccrn84icfwev1jn1hfx9efjkm3mbq2fmgt6pwf7ruf6_mbfa7b_05_hj3_alteydxplt1unsxxum8rqhr_jicy8w4qasjabiiamkcu7_f7m_17uimfh_6mxw7s14e_nvvtsbr38dvj_h9sw9p186h_l3zif7i97_ox_3rfoybzse46d7gtfc2_izt02z_9db7e7p3pf0th_rlfezflxbbv4vbwefnpu3ss_w93o6f4ded3q2_xt3ow9ynvuu4bigksuoriajeh4dootui_85p_75zp74_fq6p_ad1_tv7yr4dxk9yn_hch3oxddjdt_lrw_d7f19l77c9_llfbdwpw6fcyt9_t6nz9878fm_s71_cyyaesacridowgaiabegkispyqeiqasiabegaksacbabikaeiacrjknlasjabigaesacriaieaeiqasiajekqeubikaeiaariajegagqasjabigakssprv1fx8f19xxpgsacriaieaeiqasiabegaksacbbjklouiajegagqasjabigaesacriaieemstbmgaksacbabikaeiaariajegagqsziaxvhukbnegagqasjabigaesacriaieaeisvila0sacbabikaeiaariajegagqasjjkp4neaeiqasiabegaksacbabikaeicrjdezqqseniaariajegagqasjabigaesacrjkklgsiabegaksacbabikaeiaariajekiqdhsacriaieaeiqasiabegaksacbbjkloeiajegagqasjabigaesacridoscaymznr8gariajegagqasjabigaesacrc8a0wpwjcesf51plzpzcf3ozp3o7t0gurnb9crrlzbcbdafxmcwbz4qbvi4pm282wi9xxbjxetztrbtzxwz5xbtzbkdzaxnctftzuutzjfbzfpnyp7fz5_diuarrswk19kici1flfflop5rvblb5v_bu_o_yvprdutndan8rys_j8rz4rpq89wen6n_1z24vb6oxkv3q0ppl5xfx1bul5x70lb5ys_wle9bliow_fcunz_zdl_mv39z_rxniwppttjiqc3zft7pc8_nq1jmi9enzc_xwee6w8ys37x0xeqr3r_wrldzirlzirlsmm0p30_lz582nc5jmi2erq_czhodxwr9naw_588m_f1ku_gk_hn9bp_yyn0w4xx4xpmsrupz5jmgaksacbabikaeiadrxqcrmzmzmzmzmzmlx1igcolicsinijwgcolop8gjiieincbygsgjiieincbygsgjiieincbygqjoj4gaesacriaiep0hasjabigaesacriaieaeiqasiabegaksayh_k2szm2jvabigaesacriaieaeiqasiajh_zb0kqcubikaeiaariajegagqasjabigakssp5qeiqasiabegaksacbabikaeiacrjknlasjabigaesacriaieaeiqasiajekqeubikaeiaariajegagqasjabigakssp5qeiqasiabegaksacbabikaeiacrjknlasjabigaesacriaieaeiqasiajekqeubikaeiaariajegagqasjabigakssp5qeiqasiabegaksacbabikaeiacrjknlasjabigaesacriaieaeiqasiajekqeubikaeiaariajegagqasjabigakssp5qeiqasiabegaksacbabikaeiacrjknlasjabigaesacriaieaeiqasiajekqeubikaeiaariajegagqasjabigakssp5qeiqasiabegaksacbabolcc0q8_mrnhicsjclngagqhqki1p982mqbikaeiabruwaickck8wwijelk1ylalppfru34nquidl4aesacricosqnegohnakssjkxrvcbs_qne9qwqasjabiianeaein4kqcrjuroaufmcrpws6ud07t27kweizg9er3kpgohtgog17yi1_gaiqjq8qcrjuroaufmcrpwsdub0sodo7ydo1pcain4oie59f6nrbxabouqbikms0gwimhcgqmeaqbwgaksaapddpeyfqasikgeijelkfybqxoconggicoaieagi3xergn0aesbkhicsjcldgkh5aaj6bojkasjabih230vq9afegch5geisphqbouyfioozicohiaarinp9f6nrbxabouqbikms0gwilqorq6ujnwoiegaiygeiqasidt9favqbriaoeybikqr0aall6orqaged9j2laer1drcva0sacbdtvovu6aoiafhyajeksekcrjfrgopwift9xawq1tnava4qasjatpsuuqmpiajeyqnekislcxbdtkuuoordeycorggicoaieagi3xergn0aesbkhicsjcldgoiyegmhigbrxqne5qariajeu_8infoaikcupeaksvk6anhl9rworqciugaiygeiqasidt9favqbriaoeybikqr0aalmbyjqwrua6nqborcbolmhin4oie5davqbriaoeybikqr0aalmbyjqwdoban9uv9zhp8juc9e9a0t_gohen0d0fkc0_r7ukaoianffbygksuoxigpegkieasjabigauzmgiadrmwsijelk16lazjcxqfs_abegaksaqekdraugsvmoeemslkyffjweiiobjriyjbiyjrmyjayxgk9jomrytqvxlzfyt_g_twiwnez_oinbcbl9yzdyx8frh4yjn5gunn5hk_j1n_67hevzgxwu2_tofxyd_mi7xmhvz5u9bjbmv7jpeah0fyygsvmoeaeiqasimjjalo_n_5v9e7ijnx_jf8o7nehvzb77bg69_hb4_v4fbmpt9foh_i98yh_ype_zsf9636mm87huonexk33nv4s7dnmf_xw_3uz96x9ex_65x3s35v227_l28hnzt7t7ev8pdzun_hxnd0nv8bd6fvcjb7loasijelkesacriea6ke7ipvoafu_wt_pxauj_2ndfrb_8q_hvyvcp_voxb96mxxy3bfi68p3e39fs_3pfiy323cd1unwsrff7ejc_fo_h5vro9fwmgabegaksa6migiaarijikqwebikaeiaariajegagqasjabigakssp5qeiqasiabegaksacbabikaeiacrjklfxv9fx_x1dekziajegagqasjabigaesacriaieemswhqgaksacbabikaeiaariajegagqszk0eyacriaieaeiqasiabegaksacbbjkhpe8dsqe0sacbabikaeiaariajegagqasjjugsdriaieaeiqasiabegaksacbabikmsng0qasjabigaesacriaieaeiqasijekn7ncpiseiabegaksacbabikaeiaariajekqswbigaesacriaieaeiqasiabegakssjb0diajegagqasjabigaesacriaieemswh4gaksacbabikaeiaariajegohiidizm2vyabegaksacbabikaeiaariajelwdry9anx6wxnwkvollx_ehk_eju3sc6s0h0kuuxntxsmb_gyjzvpiptwlg_bbzzal3fdupf5nlnftpndbpldtpnsp1lpc0k1_1m661mmvvn881int_pn90i5qtflarx0qjwjuusv8s4_mtvuvvlx9u7475i8_t262cnqfxhkz_pyvpis_rz1z6fqf7vnbhvvqhcq_erq8_xld9fvu6xlfvsvvnkz5av71sui5b59y43p_n0v8y_f1n6vgela89o2okolfmvps8lz_erwmyl16fnz7fz4tpbxizfvhrd5cvev7cssnkistkisuyyzq_ft4vpnzadzmoalz6ur9xkc53fzh2drd_nzyb5_ws78at8ef1s_7lkfrbjhhjgkyxg49nmmyacriaieaeiqasiabegaksacbabikc0drabikaeiaariajegagqasjabijqdermzmzmzmzmzpz_syhicsinijwgcolical_iceincbygsgjiieincbygsgjiieincbygsgjojqfiajegagqasja9b8eiaariajegagqasjabigaesacriaieaei_xczmznr1wariajegagqasjabigaesacrecaksrjtq0qasjabigaesacriaieaeiqasijektdxabikaeiaariajegagqasjabigkss0peaeiqasiabegaksacbabikaeicrjlq8qasjabigaesacriaieaeiqasijektdxabikaeiaariajegagqasjabigkss0peaeiqasiabegaksacbabikaeicrjlq8qasjabigaesacriaieaeiqasijektdxabikaeiaariajegagqasjabigkss0peaeiqasiabegaksacbabikaeicrjlq8qasjabigaesacriaieaeiqasijektdxabikaeiaariajegagqasjabigkss0peaeiqasiabegaksacbabikaeicrjlq8qasjabigaesacriaiel0sih748sc78wcrjelpaksa6baqpf7nwyyoeaeiqasimjjavaains9ajelsuk4bott_cm3h71xappmfiaariajetrogakrveicsjcldpwkr6h8gqmeacbabikdupaeiqpqmasjjktifijoxikpngagqasja1kqbikd0jgeiszlsbyiafycqz00honfv3p08qhr_ihrnewbebwner3kxqdeheagi5aeiszlsbyiafycqz20aolmcrg8hrke_b0d0dkb06rtijt6acbaldxbjkpquqns8afe9a0tlabegaks77yi1_gaiqjq8qcrjuroaufmcrpumejudriaieo2_i9toa4gaufiaksrj6qjezqsq1tnava4qasjatpsuuqmpiajeyqnekislcxbdrldxv0c_b0t1dbcva0sacbdtvovu6aoiafhyajeksekcrjfr1dxvdgbtexybiooaicohiaarinp9f6nrbxabouqbikms0gwilqm1bq1bqpq5gccqz4cohcacribo912krh9abiisb4gksuoxilqciih0ciciaffda0tlabegaks77yi1_gaiqjq8qcrjuroa0wx1eg5fakk6bojkasjabih230vq9afegch5geisphqbosvrorykaer1drcva0sacbdtvovu6aoiafhyajeksekcrm0lenuzqfqoeaeiqlt7llkjdyacrmkdrjikpqsqns9avm_aaesndhc9drcdokd0dkb06lkjdyacrmkdrjikpqsqns9avm_adkt7dvvlpj4vdlu47h0g_tda9loborcaovx3pyycqasilipajelsuk4firumaal6bygaesacre0aicoakz13geispdt98opxqftccjtfajtfcjzfadsn0xgaw1gwb1q4vrzbvg33brkd4tt6w0kmhppoh7vb_jqo_macvcgkspelm0sv_3tflvyf36hw3d53_upo9efb9qqrfq7scbnhvsj9jkcl_zmbkz13gagqasja1jqbonw_39_s38nn_pzwz_xyyl8_lxzb4_vvy_fht_h75t9elp2pstvnq_xr77_dt7ux_dj3hq_xk33nm66t_fnaz82_6u33t_bvs_tn_jql_9j_6602_5d3a4_b_zpz1_i7_f2_wy_7uxu_dxurt_ibvqtxyfajelsigaridoera_dqdx3ttv3zfrx_bfwfew_rdpf3lf27eb6lft8d4xrqy_hrp7xnx96g7v73vx5b4xx_67hetx_1xy6fp3bnz_3onp953t_uswbigaesacrbc2qasiajeksq0leaeiqasiabegaksacbabikaeicrjlq8qasjabigaesacriaieaeiqasijektdxabikaeiaariajegagqasjabigkss3q_vo6rq_vs88aesacriaieaeiqasiabegaksasjluogariajegagqasjabigaesacribikqsdabegaksacbabikaeiaariajegeis1pckp4aciajegagqasjabigaesacriaieemswhggaksacbabikaeiaariajegagqszl0biaieaeiqasiabegaksacbabikakswpgh04noueeiaariajegagqasjabigaescsjlukqasiabegaksacbabikaeiaarijik6egaesacriaieaeiqasiabegaksasjlu8gariajegagqasjabigaesacrecckzmzwzmhiaariajegagqasjabigaesb6ayges248zr3othvryyrrryfrr3fvbtgddajxwb_04wad_tags3zzuwndwvvp481g6y22gy8mz26ymg6umy23m26w7swrbva4bjdbbzwl2wqebxbz_h7_7byxxy1iubiwfovrlgk5wsbxx6vk3sr_2t4d9xwbx7dbp2ti5t9a_xlunhefvz_v9vxm9a_uxk3yrevavv8der6s_p6ycr_s3je2yld_tqx833izscy_d7n5maf7zf79y9lnpvscehbcfkdtma_wev54pl_fyl68pm1_js0k19kyzvnmpesix_h_hwwfzrarzrarzcdsfvh_wnz_tol0htns8xr95sab6ywm6_tk_tl_nsnvj9unj_xp62f7l1xusxjnwdoezdeazzafaregaksacbabikaeiaariajegagqaajtgagqasjabigaesacriaieaeiqfrnidizmzmzmzmzs_rlckroedlb5asre0roep0houhkbjetre4qouhkbjetre4qouhkbjetre4q1ege0f8bv0nzs9mxgf0aaaaasuvork5cyii" text:style-name="Internet_20_link" text:visited-style-name="Visited_20_Internet_20_Link">base64_ivborw0kggoaaaansuheugaabigaaagpcayaaaa3eevcaaagaeleqvr4noy9z3acz5rnyz3y3jpf9tngbmtdbdxn7fzm7d3sjw6mpemr6e6zaxx3tng0biuuchovkhktsipsgyognisagihodei9auvslnt03ohw3lcvyjvgfx_s1jtzmvvzimaqgp_n49evzuihmwmofnjen8dmolcl2seb8ubrd5hz8qsltrqio_wwpm6_h0wh6zgp5brgbjipj7z_j7e5rzg96dtmba7ehlw7mhzlcaat24fxywrxwbiitpzmhgnlnmd84hxmwr4b05dvwjrpczbr5ubmxlkbuz5dj5krsjfvvs5ml8_ej6vwy_6ylzhho0x4pkcab85exmnvfsdj737a6yuxuhnhw5y79amqjpzaqtxr8aevc_dl2jx8mvoahevymghpkrwxbzfemzepfz12kv7jr97df_z1e3hhwkz851_9hi_nmifpdpziwy4cflitb5nf7mksfevyfwop1p3ajsk5yzb1wypm2vaffrlsdn6_ai4mb_osf_jyy4zn_bqrdpzi3tyctnz4ovbstwhfniksrchg5uk9wh10g5bvsshz1g6sob4dkypk8dxr7fjyudlwvhrjzdetwhn0c1zvfohlg2x4be8hfpzn4qtdjvh9ubslt2zi1b4crdm2guu2zegla0vyc7qms3fkynmupkw9xo6lo_kwsqiqa46w4_o9bfhybwhyjm_g2n2bklkvhwxhi1f43iacy0uoplmmkhnfkd5eio3fbkh5nzzspl2ig3_ejrpx9ulmn3fi4pxd2pnnoqpofqps7gbythzj45fnsj0srsnpemw6sgglxzdh21kbtp_1yf9327d_23lsqizg4utbceg7bbjww3b8cgmpzl_did3nslbwbbnyjxzh1e58rdlcitwhsrfi5was3foalw_uyon2fczanovlfqvysc0hc7zl47p9nizfv4rptuxiswnlmlc1d3nkm7f0dye_3pkdmby1wlqnapo25gnwwt5w7n_keex5mf2shzx7y7bkx0bmll6pxxukshdnjsywrcxsvtys3l2i2wvzwlrxhmv7crbwsw6w7dqavxs2su_vyceyj5bg84p8rd5uhm_3f2dl3g34fh8hvjhygpv7n2hpniis2l2ievvymw9rpubvkmcc8g2yuzahovs2yk75bszani_pyjdizuynmfmsg9llezhzno_pm3mxozxfzfrmpezfnidpzxmyvjklicw5mfccgwm2hewszpb7cjcxjbotsrixssqbe4uzmkkkg5nlczb1cx7mbduaoev5_ghlhuau52f2es5mlwvjzmkmppvlyvpzdqaw5wbsqxrsrnewxtuykvgcjyyshiwvzsz4ut6hjacts3mxssqhe4qzmbekb5nkczgpvhp_k2zs_xlfko2mymnohblta31ylcm1ltjelbmwvjgromyt5tmy1hkihxzlqu89o0r6jq_lmjheloupbznisenncormdzhukosmwzymyud0fjh8dw1zmfccg4kluzhskoupxxmywpkhksx5mfqsj6ml_zhakoepxbksrfl3avpebxyybfnisgvjviz0uha_f1v0ne0oydgugbystz7sevx4wjafcuwz_mcwrqghhbbccceq8wjfzm_gvdw9hjfvll7huj338afb9xi_9tkm7lqfp_sfqkb5d5i2_srezdqgd3koy1rpn3gv8wa_znypcdn78n6qmry1zcpgrrthjxlr8ls5x_gnj77e72euxg_mlcxvzy7dg9ow4n_ml8gb05fi36ytwr9nxya_tfmat6ytxbst5_kjz9zixdfwrcvaiolt_7d_9hkco_8tdp_9bkfonmwx06dx4pvz2ljnh6bnx4smmfmx_apfmdp_owz8shizfy3f9kulmx3zakxctajvzl6e306cj7_917h4t_fk_hfx_s5frdkpuauzmlezkx8dqiy83axysn_zvh5qbzzyrmwzdnx_mpqjfjzktn4pyuzmtbnc_xqxtz89k8lshhfgzyekmcne4vx5egd_gl_dqyq2ikvj_zg2mn7sprwlqw9uhufh96jfyd24kste_h5kz1yexab1pzyjbwn9mlvws1yutugrtskshd7biyvkmak_tys2jalbdtyswxvirzuz8nnb0qw8kajfu3ix6id_viyeypmb83e0t0bslxie5buzmhy3xn46kabvqjiw5odrcg_voa8izyuhlnh_7ky7dhxgu2ncrd9m80oovgi4qmbsfvifuy7ta07zpwg4ujmbkksxcajbsg6wyziuyuoomgd7wqxik7ysohwrtho2fb2uhibt9pqfroyw07zuh6qadvplelqd1tw6ltyhpluc_zfkmpwm8uoof6c7cm2ln_diz_t24qvezdhwdysln6rh2v7czbvcxzmlwzh0r4bzpdly86wxczew4wzjzmyxrwoh28vxizibewvzslcrrsxszqhu4sy8dgwdzhrmomjheswz_tgflqth7m352detjzmkcvc7njmflq5w2xellzm25kluexzmlcld_o3bctc8lws2r4ri7bly_h2hkzcswer92ze8l15wlfna5bt2oalo3oxzgc_fu_cgeu78rb450ys2lwa_vvy8ff5huau52n6sq6mlwzjzlkezptkyezjdmav5wfmas6mfwdjrmkuppxmykpjnqaw5qhmkcng1jjstc7jwctihewqlstqbfs2jtqymle4r6oxz2jicrym2dixwzapsqipzbmyuzqlgwv5mlk5hzpkcjg9nbfts3mwrsqhu0oymaukc5nlmjghwdp2vc0t44tkqselkvg2qjizujijcrob_d6kc4t3iukhjcirx0oqk6_vzv1i2otxs8l1w5yqi8almkuuscj7zyjolqsalflg27jkozsf8uvzmgjlxpsyfpl7yjk_n2yml4rklwnya0wuzseuwy4m23iwqsgbk205mfkcqyknfyncklovwkpk0wg4q_cgs3mnxgshfr_660rbraghhbbcchkabiwijh2owyyjjzh5pboltj3ggpopsedeqyw88qbltjzaspmpseluy6w4_gbld9zgz_tvynwba_hs9_dysfubfla1eivkjmkp7sa_te3hko27sdc3hivztmbhzgkwzbzhwfoilfxfiewzbviswygl6zdhaeymfjzvhhwfw_hvhlkskshddskwrn1yicxbctawlmfjsq0bskqrx1yg1tkbkvvqhrubypc5sra5g3kqv6kq_xnf2lshfkw2zdhsughbut6yy4qrv2mlvthcggw2tzhvubhvrv_dcrvzkghlruzhjiywrmgkgq8xadmavj_7fd7lw4oxg1bj_fwvmw7d1_iwyc3gbfwa4wvwianwhsyurcehm9big41fi6nwptik1_hdtwuqubaou4pzmhftjizuyst04lxmlcre9mjmzcnnw0eb8zg7nfcuszgnladzyniwf2sept6wj5kl6zc3pafzzfhxuxk2pt6wj7nlozi7lrpzt2bikx3zwlo7d0t2zghjtnx4074nwlmnef_ut2hnvo3yckqqu86xy_fuhw4v4atj4tho1ie25eclbwvrmnjihqe34rnr_nrelwqg49sqt7bfgw8sgkbdm_exiobuhcsabupfkdgealsj0tqcroursdskd5eic1ny7clsgylltzsrizc5tobuhi8hwvhnilnuchw7cveioonwlg9e4t25wlhjhzm35qf_duy8fh5eswqz8e00hxml83bjljctcvjxvtshewvycaukmxmsmviakkoppflyupxnqawshjlcmk2xtvwywppnqavzwfy8trm2jyjgzszmwtzfmywr8oskvx4ahm2zpwsx_zslmzdni3zpvmyutkfs8vymg_rrswrz8unw3kwzhsufm7jwultovi4lqefbm3bx1tzma88bx9tzsxc8jzm3zyfevtymbskezokmzg9jautc9djii0tm0oketw1skppl86wrnvxnqyws9_h5oislunfwzhcniljtiwps0wwmhlfwzhgy8iew7zcrlflkciijpfmyfjxliav5gjyar6mlozhckkujhxnyqitb5ok12gsbt0m2tyhw7yoguxr8aetu82ygw_l0ttv7bx5pujvq3hpslj60jyviy0giy_efve9i4jofjekbz4szerguryml_zhyngo_v0owiuaqsn9j5ns2zhcjmmhcqwzmfiyhymfwzhuli1jrdlsvtalguxy1y4anu9nkm_rbzykophm3y0qjoqqqgghzfgylcc6wxcpkrx3ca_xce42vofuwxpcbaxsudcktxse4079ixwlbdrvhn78xkovyv0_r8hwwpm9iw3xgcokou9m_qtwrzhk_yynuc_fk_unuv1ewxnprpej7qvle6fdpevxz3mc_03vxn36fqvp7bf7thjqvimhttvq3az_qbns1qhjd5qrpxzzdex4cw0ecn0pm2vluvjdasv1rdxqrkvy_6i5tm0r9xg8lok39ri5dlutwtwwbftxs3too5bougva67v1msetul_0lpq0ptwqwxtlgjr92jfpvlqtqaorpujbq3s8rdgklglvlprkskbxrm5vqk17m6rbplkmvvgmgtxtzahtb9lvg6wyi9qvjevpluhoqk1hcwy17c2ok_t1hc2ofvd64lhf2yl6jlztqdrfdpuksqft2y_2gzplulrr2cxvg7vktkfdlq1o6mqz0n8mt6m0ixs3c_12ud0e2_4wx9pjxpq7o9dc3ygmrg61ldat0tltizaezph2pfp7ulraejrr2tszrstjvz1o7y3oa_vtrmtvtgzt6ukb3c_izlfku71hrd9w6ldh9nfitaul2k8f77d3onpri3ahbo5d6jeipc5yplqc5n36ss5nlmb9dom_o7r67nrxprswpynknx1dfq6z6jxup0poj6vbc5zq74qw3u5twzpoqb7vcfwh2ymv8eh1odwy19whhpdt7yv2s2nsvzomtyqj8_3c69vlseh4fluc2y2xlrnpjrm7x_f2sxw3w6olfq63cw611kpvdwt9bg1ojwdojyemz6itze1en4bzx18yebp0eyw2zxute_w2gtdjwrq8qunzwux1wiuf5zlcq5s_md63zwe3t_z3qshj4hy1bjcu4ph749bf0oxe4wpefwdegfsqbzga3b8q_4r2qmaf0m2t8awcmnlk2xcidhn_ymiwt98v9in1pyuqdoravo8tcsdbsvmvijjipaibn6rhhhsmrtsvobtf_maoir4dj1cox6hhnpvqqf8irj2vtephihyshb0xx8s2nn6vbavh9gvnhporvvslwvkccdh6jfhx2mg1p37bjehkaogi3bblinaw_ikraeky5diwtk_sf8fuvoi2b9trh0t_vztw3x_x66jhddqfcouc6b5cecdlaxwbwb8efehah5lq_idg8q0qqsjows9j1geeomdncgyi48moxutgozax6ioeeeiisybivvxbibauxqsqgqai_qppiyju1tsgpt2alnyvwju8agv3orndi_y2l1pkwjt9hjau05agr40qqgghhbasb7_mux8yxxoshk3tppuwmdz2hzq6_eh1apfimgiils4ahld3o77jjfomd1ravxc5w3b7wnc5q3b7wuhzeuiiiyqqqgghhjbkcxuiunwhelxhdhuh0ntqq1txgejsh56nilp1tx4phnegvqepty1uthx6ea5l6_giawnbccgeeeiiiyqqqpjgu_fsqp8a7i4g6ps8qg3oq12jpu0e0b0gpkzqrf2da3vnhrr2_bemshthbypcplmdibgc_hekruobqgtqr00iiyqqqgghhbcscolbcclhfvq6aqhv8qc6zoggfne6csin6po8aov0irsszfyo1i9wegbqhejkpyjijgj9tulatscdqw_3hy5neahfglzruvi1nul9bsxrfaheepbbw_x5if6vgohaqscvumhpycvg_k_fn4axk4aojp8agl2o73dg9zwn9pavejsckkzi4dojgc6uv3o7vlc6fdk53nw544qqgghhbbccchjewr1oz8yalttyicqqxficu33uwmi8ephd5cg8j_viaokospvh8dvq3zeika47et8vcyhiuewutpdepzqiaq7wjvv_nd5qh9aaocqb060npnr2uro_yvn9u0vdg_g_p3h2ffrg8ullyav8zp2bh_e8tjh_hzfd1i26dhwldmn5ytpyp2ak8hew4w9u04jhb5awb9fdbfcccgeeeiiiwrouqwry2ge0fjx41xsrhcfqgmibqw60xlea6shtbxazjl_hs12gy6xm_hx4faaxh0bplrrw4vtiwwr7khe2vvympkiwasfyn3nd7dv1oakkizcpuee1_ptngqr7zmoz3vyqapnjt5h5fhbohx4bk4dvohth2_ipfq_gvohbudkibl95ab2bb2m86cfsk_jy_gjyu_ut2hyw_cohnxjwo3_1bxpqd7r_tq6ehflv6cvn2ly9daseakhsfv9mmva_18k1_xtwhgd_uap9_vgsnjleiig8f_vrzivz8uh7zmwvyt8agzpu25gcfwjtv7iatccfc4qh4_egu_8mghbbcccgeeekej4yyg0iuq4kkuuoyijqapghoam6e7co8etfx2ms7swntubs3dyechkawajy5egonwn0xws3lpmwrachaz_9i6yztwdh7nnyt_gzla25jzyilmppbuayccqt3rrbb5_vhibieyxww_p6uzjmkld9h2rgzep0nxfjf3xxitb_jw0_ex5e_7en_xcav79v3pxt3_7ca_vq3_8ncf_pklm_d3_3sozn_4eehwalzekpz1zbftca0pw68pyh75xszd34hjvccpkubk1qboyuxxr8che_2ys9_nkttaspic8m5x9xaohog1mnmjcqjrjzb98k5u7d2crhv78f4ffuhnr7ypor_9cxfvxcf331_c5suxcphit5gyyt_ki3yjhkygioqqqgghhbbcnjvdjyj0uiirjhqmgqi7249hj3w4erqxa9y8rebgfbz_ln8_mdzym8_ji6odvvk6i9vsmye3lxjyo4aln1ybz_noyospx3h9cnvuhphadobuvhoeipuxwjfmflr8pz54fnfcpvcbo2nqxg8quvvmyqilufv_ksmxoz5fp_3y_dmdermgbmzxgzzjn_3b9bktdx4uc_wibxv_i_8_fyvhsaotda_d5javr0uupnh08i6lrn2nhyxu0dqfq0unhu7cpzt1_npf40dttr3ovhyu338ppl1bhny01mlz6nmkhfvisfetxrz7argnhsh37mzw5_t327dqe7mynkcndiw8vxkrtuzps9l40n3dhwdxkfbuwg4gqqgghhbbccekfqy2ievu9u0hu2xva48crhd_eiqkidsyycqpvvhmjp_5obz88hg8_ojq5otsr2dnp3oy9ccnhb6avcepuwfs_hjgzxw64xt25hydkyduiegliyrnhyxceurcexj7_aihb9dd6cfkhxdx7bswersd8uvff7_k2mlbfwivrq_r1rvazlf7co9uoxoa7kg8ere7si_gocgohgy7ctcdxb0hhxh4vxutf12i2vnyeq7hzhapyifrdb_to0o3l6xcbmlrufekwd3m3y40_jf3syv7jb5ckvrgxt1tny14yzew3wyfznzbzk_pm34umzem4geyuauqziwvxihdt7fts0n8mvn22ar_bbbobehuet_vvuxdme3sbxuqjhmquqiiyqqqgghhdxrhliqjbnh9bajolbiorhrg8uxg9i8urelftze229fwi9_8q1eeeusxnvthf555tbefhencnmpmgyqkakj5nefthy58pgky8hbehq3tj3qbkssfz9_xz8qttbh6xw3swrjlvrwnkknpveag_ejyh6fjezy1x7hn_tbean6cfhwzfjdposdixq2dkpqah3cwtdcgrbuvt5e2b9cxbvbp_p2ytbkdqihy0wopyb9zzyzlny18zjewb4jszddxe0gf_43e3grwy2b9s7cbvtgh0dduhirasu33chezl1y8ovczhx6cofgbf6fnxgjeurtd2nfxrkcpxirm4spinoddccpx8ma_uhzrz8gt_jjshrukgsrz_lxiyqqqgghzhiprsylrrjzwhkcscnx78g694ow5ow9wfet6nmxkniez5tyzz6p3_si45szgpnceca8dxwpnsnxvp5dfchjg_m5w_eus2f8zh08qdspuggatu1u3l8pljxvytmyo3j33e_wz_8dv5_sxeeeusxnnljfwewy9_dvycw_yzhafzbfy_3opli94givtj_hijpuoulitzqnpt6b0gle_60frdhtwlligjtmq8cnyxxh8pqehuhzxowto2ployvg4fbiw7yzo7liis3v_jmsn7_hy8xs4v3ev3x6_iwunhulba7dw_cq9xdtdhtm_l8oscykeur_3hec767ygnmbrujgvqvx61y4_msb7x504bthpth7vrfnr9bis2238dvptmp8_i_rsfygzueucvxd748ggozh1cspmh3yqvrunmhg3ip4zpyalpxopzyuxiuvv7rh_erdkc3zcrvdi7kzt6coycccgqi8nldcbctcccgeejiila81amyfnoywcx98a67ibz3qobk86ck_hd2liflfz2dp13cljugwcubnl9mvozj3mox5e4yi8knviwtp17msrla_jjivlei1hyj3b8pgvfi_bxkd3_j3_ogxriqqqk724vp1okiobqsw3mkhh17g669fkmvqjv59trkvvhiwr756fq_wikvmvstvxd55syhp1_uwdxz1vj76q94elklbhzqodyao9e6ulg9euvmxcpkd48g99njqlvebq87_obvsgzr9vqjup_9f4gic_cpxvphu1ocehy9sw1fkz9afg4pynm4_zg9xxitakuqzz9xyfxoo_jdshlml7qbbqchzt0evlf0ola1f0_au3g_uhmpalvw9e67_nvn_hh_i_rsfwqwqf_yxleco8evmh_7jm4drqsbrsoy97mzzfr6njmylijjfpw4jm5_vi2bans9h58_dn3olz_tbr8qyweeeiiiyljrwbniatru_ffqgekxj8sq830jnhkiig_p4yjvp1dnej5mcjl9opr2v7db5_k4iowx1j5fzkc14o64kzg_gckbwegmftjwcpgemtdudxv96hn_3smf5_rrefvk0xn21eq_gs0eugtrk68kfkqsivy54sfed6_btu4ohl7rihuhxcyxfz_cx3u_oyjnq0_ht8gdcomukkg0kfs08pdfqu3tvpzz_z1uf1_f6tstup9dhf588h4e3wha7z1wxd5_h1u3m1f7qx0fv70dsybmixw2f0s5z534dotzrlwtwfiss5izrroztnvhrnk7zm5px8wthzi2uruztnqii_8avhfly9wnc5cxwnoguz8rimepnbh7pxphjtza8sxfyknujs5euivdh37atq2nubh3hpbuuydjx67g1ikbohloolysoy_cziv47ttg3ljwia5ob8z5jiqqqggh6ul8v36vkz_8ad_erd_4vvbeuzxx_qegvvhxe10aobk8ovz9ir_idlkjthmudb_kdf9sb_r9gn0pcd5peadg4ile6_nnc3pv7z_e8davifb1zeypggaqmcsnk4io3tc0u_7x7hwr5y3r_xzqxqozeybrft1c90ti92owqfriom9akzdotemda01mqrl9htdjco6_uoojvj_hwpsjctnqoy_zvg3vkf39lowgmpag8c_v7usyipmrl4hcox4eg9ktyq5de4jzs4rw0kur8djlm_dyy3vxyivhztl0fi_feawrnyeutdyj6q7dmwrtwpc_5cw_z2jyf16gbcvptg94cnhaz_h_3f6mgvalbz76wqsmbmlvvyb_bjs8hwvrkeqv_xb1n5pw6ndl1rbdpdsds4dva0kokuhbqhqzhnqb7vj3ptbmwti_cvmg8714qoyh3d5_gx8ttetby4vw7srsvdwcht_t6qqbywtwh_w2fd7t4vxeueerh2zjh_dsagzqw5yzibqbnjh_147stfdxqj5fzft4lfmhn8cs6edxidzkjfv5lks_eqi5s06i3mzzmlb3hoyn_smpk08hskzp7d4kz9j1blhuhihhuhwaaiba09oi4qqqgghz5j4h_yvd0ad_rbvnj_zdcit_wp6ner2wr_s6z9yjdjtq_96sls9pthriecoohyjeeypt_aajjifdpzlmoli6nu0cq8kom9w3meie8zqft3u90sy70fxvgskothi8npxj7uiimtzho_6dvl_s_b_njuuakbzh6zfx_wenjkpma_dhcckuw_snf8fm0e1cgrrfgkpogcpgndixd28_wywxnzxs7z0kg3_i8v8t5dz_daa5wyldqmf1_mvwer1xpguwmdeofn8_jgnur84mehmfxtcrtd6ku4gf9cnd_rh9_86ht_9afbcljomjw9xgqtya5fegwvp4r7p_gqilhw4fb1dbyrzymqm81q_9rzr2p9_qchmhukssdyyyiov9ko_exfoflaj1izdtvmzxdjtnyrzmcvycrqfgr8kydxy9bi3yvf4n2vhviwdjv_p3eomlyqs8wsp8wsuakpq1ddw4zjx5hx_mgmffcqmsyexofvhcsesycxyexhzlx_cbphhvbb4_94cb_dxdj3z_eyeop4g_34rks_cqdlmqeuiiiyskj1b2zzdpfnhvd5scvehgejlkhwgfcjx3kpgn0bjuprlmj8srd0bzsokh64svf5unlxhjjothj3toe8xpdh6suk_ergxaf0sg583s_0xwhenico19pdt3hnx3k9appwyaacaasurbveaqqssrqrf32mt_ptxsi_n7jt1pt3n_wbk_4567ohivqxsg0bl4gkfkct9yor9rplghe0q3btwynmmiikjlkfordvfj6tv72lnzit54yzv_8pmv8djljxj55an45zxt8lpmlayi_ejomhnmfbaftfvebmxswuuvhcbvxynb1txn0dfl1pxa_tkox_ecmpprbfzq77dg2s_kcensmzx2l_hxefh2iji2qd6pi_tv4usob1fz8wdcoxkpv07cx_l913dpye1co_0qlw7dxpwt93h9dbxmvjf4k_on5_yyu_l7xdo8f7_90zamee8axrx7fwpeu4q_ep86xvz_hp5u0teytfeyfrl4nh76csnentkdgssow15i1tjgwkppl2piump441shmeep2zhuzqq8_ybjh1rp95_6wdgvn1alrxef2s_xr59aope2y_f_roqz8_crjhmquqiiyqqkp4mrsdszrsmhsas_4iuzf4keet6d1imh0ct7mlkuotn4p2yvp6q0fdexvl44ftpehw6cykrh66frhcznddl71n3jho_x7p7eojvccvvj875mxopcv87zrej_30aldmq0n2vwyyien5_joio6xtgoawryx1j6fzq545iqrslnp7ttzeqm7sfv_zlwrz4yi5eemkbxn75cf5_sb_gnlivn8x9w3n7kw7_mf8lo_zcf5xtcqdoxkj5ajxy_cccicqgdobfpxh1d_sgs_n83ydoisttclja2trs5tu_oimpbdwjn9zyjeo7g3ihlcpa64fef0ftdgxs_1mdndchvc_pqqqfwupzwoony_mc9md05_ibvg8_zma_8e3x_7bo8t2idxrxzdwpeuy4x797ax7z3pcb88gjmf1_h3bpelj16jn_s2ihx8z4r9ibknehu2odeqmvxmpgdi3j_rqmy9_z_jh3rama_cwdj4jd2bukqffdufvzux204e_yowmekikiiiysq9gqobjfvwwfx6u54whxjjnupdmblfqywkogf_o8st7b8j7p_i9xx037p6vex78_s_cewranptywxsirggcszxex_r1m7v2lpm5x7wfd_felgdrmixsvmsd8tlt_pnbgqfh2nidj97tjhjvl9x7_og7z_eo0n_p4sckkhugegya_impvg0vnv9q_hhkqjqbapspponlmml744gj_au8_gie_uefyvap_alcnmpmgyqhcnrqfhdurock6mf2_ffnyoegqwn2le9dr3datjtitrw9_l2932yp_1bvpathfh_jol7_5se74_vi2_bofp62u_liyi8tefxleh2hejhhh11co47seepp1or7xjyy1wbdz9chghcodchfx9yfjseayaeagftzmekc9nvmrseyud7689jj8fysav5_fhr384ih_9dqq_evsw_qd3j_bhvz6ihevx8kc_azsupmbri0vx9uzxmptpdord_tgva0r9xr_wlrikkrlhme7tgxj3zifljh37id549xa_fo8afvebygoiqgghhjb0xfqx91zlhngxekyb4jpurptok_rwalr_vdd_kip9ffp3ih7omv5lvbx9yqzet9zxi_3aqm5ca7bhzecvivwjz_x8xbkzca7pvikwvqz83epfk1bom4jxvanm1bx_nsmpvugkvb_g5j6w_n6mr7hhetpiqdn67fjhxpcizsudtfl7t3_jrqpf_7mjbs1c25vecv6ipnbfzjgvsmwdh61p8oh8ilmi0gqramvr8ojezfxysfb8noffoyxx5yhrkyd6ozsvk9gotdoa3njyfwreo0nu_g71w9h1uqfsgjuduzluicf_mqhxv67uvy3_ysxb768ax8uvyi2hi7ptrnkd4xda_ptztaupir_scfprmiab8og_l_rgtyzp2yckhuzd_7xj8_seerjiwd_pe3ozff9yfpen24a1_xi2md75cobybqrqi9imy7me2hzz45zxt_ldxv8d_9i9t8b9_dh_w4_n43_48vz8jy_nw1_894_wwtqvmpo1db9akon_8utz_f_eeb1vz8ywxtecikqtcwdvpw8w_v2dgpvwhnzwzh6me2cvpnh7dz54z68h497eg3fv78eh71bgj2_vxr9_m4otx7_t3nsg8bi2qgghhbayekicbujggmkuuruv8l5ogvax46xl_zmq_8z8evk4_bwjimw_w_hgo0fvohjwb_zxjyuwffu5bi_5lwgepcvi1661yvb4m_jlqzvxf_zxhpzvx67df_3ldfirv1yh_ovsvepf70g897fjxnb76g9urjpqqtyspoaurbm2rm3mxdyewzpz8a0cwsxy3kwxkrszjiyirmtmzfjchamt5d6z03lwqyjodi1pvlzoij_ue_yhdviwh0ckxfny8rileysy8mlszblstyy5q9hxpwszmzlxaqlmzbpushk9501fv39oe7t8aks_a7g_nepxr75nsb_cqumvlsse98zz8k7kzhpjyuq8e5q_o5f87hk4w2orqqvn1dhdcjcccgeknebp0ipfiwyw57368n7_tmr6p4byffnmxdycz6if36objhyzuqlrhe3f_fvn8dr9wrgtzh3hhp4rren9tzfxtvxklfkfliwnub2otpixngsh2w3uh2rha4ea8vk4r5fexlcknyfecuvf1beval3fagnnmp0_rjaun71csz9ubu_ccz_o3rs_gbf5mn3_zcnh_951n47s9m419_ohp_9lnv2fx2cufw7fi5qgghhbbcccgeda_plscsvuhosf39kasxminzqaghb30ddthb7bc32thx7kdq7y9_lyuzq3ocgqi83lds_p2jvxd_qhoamdcxsoyv11vuplboab1tfbhw7j5ohl_c48eu4_jxa_e5jpuntlzhyzpxuvxvjgaw8lryjrbcccgeeeiiidz57gsr8k0_zuklbclw_82xpgudkuhliuiiiyqqqgghhjbnzcgrri1dj4i0j_dptp7y_hovzr0gfoqxjvp4uhdfiuiiiyqqqggh5nkyigrrbb2uqdta4zoxepwrs5aiiyqqqgghhbbcynmrdeyqcfej1xfip0f08249hjzuqf2de7vyble4pid_ggew_2irayqjvqtqgghhbbcccgekcsjrazuwuf_dpqpwoemoq7rjeo6bx5vd6wjiloncalabgfqgt1oaffc5q7d7qnd5q7b7qmn3larqgghhbbcccgejetcnrckyx2cxxtgv48_qtrrbv1epi4a7x1tjq0e9dq7efdkxt1jr7un3lq1_sb3r4khbbcccgeeeiiiuls3_trunfolvxlkwc19q48qk6tjwbxbtbgzomwpknprv2jc_vnbrvuagz2ekiiiyqqqgghhjakef1kfzmbdu1r91jv04ohvr3piygu_hab3195iku3qnhjtj1u32velznb95pw_14tauqdhbbcccgeeeiiisrjfleiejzb9xpx624jbtypx7vbtahtskehilp2qwphtlze8doxcpzmdzhx9nucqvwbj85_j5ovp_bk5q_4drogeeiiiyqqqgghhcsj4lyutlr_j5nnf8cz81fwzbc30n6zjoloevu9fpptfew6cay7dhzd7gph1vlh2olvcsgeeeiiiyqqqkisih5l9_5ouffqsxx3_rygbgbsqxazcav_vqz96grl6jn1fhnp6frm2qd0x58ygnetadxnopxmoeeeiueu8rrup6ibu_v1pvj_ar4x4jyuhh0cnwgf1dxtnjpnju6fl_vk_pnzujfdx5pwtcifty7osv1y_nh8regfmhzckzw62b4ohvv105kluvrwcslc_andvbmjlco4fzucru2zbm19n9fr6l9upywvpz_j4vuzi0j5udf_9qk4kxbcv_r79pmjgw5ovv4s2pdwqvistp2llicrv1vldvxgfa3xmjh6vl54_ej4ojkkbrmksjkg0voouu7d45z6syqzv6w1avuteko7oi73t_pk3xfknzinzqy1avvix6vqp6ffpb6vlwmetdxisvtjthuoqw5r0tsvtlg9pq0jnthtjrndijq2zgoatpohsbtmm1ak_bxtwhwtatubudmhlbxcmwk7tkoao8yr6zd66jpano7oftr1tmrpipbvd7airrmf9xldmdazehpeedzpsndxoeppb_xqq0oxvdz2dacxq12ma41dhwjobjfhon1g8xq7otaum6cdtsrtet1ykfc3dnegqvsqlbqiuv_utg3n3z1o7tgvyr_rwe8nwmte_s09wlp7uml69p2tpv0w6dbvu9hak2pu7tx16wjr7zhrpwi1s7tze6r_ps6323on2r09aldhs4u2xwleh6m3pt7h6dxbhmdmgr8cnq6hxep1m7qcsxwxtz83afqkslumqy_2txzrdjrq3ec0pkvpfmycpgo0yz0uj3pctrmuxajpjf6xs0xqu_ouzvgy2boumj53bl897mu71tl2txt2t0dcgvpacxc43xcodalt98jheprxey4nisptgcpjgcpjlo_tchqu_ugcp4bd1xbp83q1dv1b6estcbr0dq2_ohwp7zlrlrvp2zbqj8vvuc_t8wvjfrvp6tf2iwnunx8ex0cq_wncw_it_90_pzxkw8aj4bpq_n4r_xyz46zomcabcbrwlfzg8qvccce1bhvlpmq5yqvzlxlpjz8ooa_bjev7exewaoeevlc0xxklhciibmmiyqvimbsbpysphajzgqgipi72dq_9bvv_g7pawcjdkwhbhbpbg2japh_h8eamyn_qynwms9ezslhxn2pbjiitb9xklbibihgodfh1ng1hvv44tt_iluc7i14q3aq_r2ysub0dhbbcccgeeeiiisrjrrwgull3dzfrpbkt00ciiyqqqggzlfjj9pufct8ho472bgptujlgbf1c_xfmy_t5yxqiioomihgz_sfyu_4bbtc_ipy1pbd6hmjnnghlpbfqzcfvnms279q_loyauf8qt_u5d_ofsvmbhso8enr6mj53gx8z9unrj5nnu9v4cpcahw_ojpngx7jx9ejbj3nf6lvfvdxspgh_ggfnt2laig_bq_baghuogdpvwysu_ko5_1fltvrxzgsrxlukuqorrpsmaa2jlq01enxajcet1xjdqhl71fkt9mmpvetvql3qr0vva53ax6w261dvvhttt9wq7sdt0tlpxlltddjyw61asn11qg6vw5p2orvdjfsj49xtdahur5fr9qy0gfltxo8aeu5ne4omtl7dee2t6g2o7whatyfurpbrnr3r_lol1hu0oq6zexudjvk7s9gcjibudtbjpdzwud9ptknnmxo6m1hf1ats0nus0dkcrzvsytco9jv2t6cxw_oty6buvjr1t6kxpzval_c29sj9wpimlrz72osxnpxmnsht0tuullzo7e2qkeotymnvqktdlns7tkw9a229mvyotnk70wbvlprlup52r5dhxwmb9swiw9epl11od4r9cp_u3u6m0unsroezwx3vchshw9mntoeor1e0rhultw86nd3o6uur63q61xpxxw_6_rrlcrd0orvpjm5xl7r6etdd1ytj1_lqleizo9sltf29mveegaltj0upw1tx2mrzz0epyygpoal1pmlor9sh9bsd6hu71vleruuzux3o9thgdzth9zjkpolej1pttruverk9asp8u8cjhyc6x67rc4h4_dw9onatji8lqheb6fxbae3t_6p1p3epggxqrmfpp9bxwxmpy8erqtx6eqlbtyfrbv9hnwu2x8pl9wbr7zpbxuj4wevph4vpepphdrmi9ydjun_h7wbnzzxpx7jdfggt9apb8ahn1ya4qv6k8ifdkilujdv_epsf3_uhsoskha3w4feagfy_r6vuegga6ppvixx8r_sw2fudieyerur6r2sdeutimhhcly_igwhleis2vys1jpj4qrioqrnihewjsiri6in6mfj1gyixlpn66lbbgu6bfqev0dsx1g9a_0o79fqnwdqw9agb_imtcvq9s_ydsukwx6b9s_gyeb3bwb_xug1leb03q_2labtg0g2o_ycc0x0gbhgl2efo7vsljx8_muz1qq6temtjinksrkvibp5jc_vygedlpv3g8y_3a9jh7044ookkpj8tyu14sgrry6bdkvsh0lskgvgfqckjfautf4okyuluj4xkhuzckyvcn0cpcbjveut_woammwikkvhyykkv4agfa1rnui_felknlfopncmqi4eqctqdjxiawqjh6iuuirwgnvghnv48sikapwrqdvqtxurrhekccjrpmjeuh1gp4ifyoi0o4reqgot9rrvveufuh1cttycplkog6xrznfggiq7wgqxqosqnasigquayjknxhssbzxs6hortr3ruvqnykyqu_s67lmeevw5jcrjgoxluaqanlte5vfyrupr0cusxpz1n2mls2qmflqwvnt1noaua5zfusidnlufqnu2xhtbhpkkgzclkji3sqjrffioasvqkiguirqhzamsiclruigdmcxopyxgihziart60vqn7r6joalosic7r5eyzeksj6uvh5z9vrqjzeogtsysjq9wifkjoh6dh2iinl361gektiuyifrdclcscztolgkrytzelxp45bwozqyyego6qwrkiz64wkiue5u_mrbjmkgrrwyf0f9uj59o4ew8kafudyrzfuyjrzhhoo2sfjrj0f7dfomjfegvhj5_n5okqgirrzfikkadsvykdkjlgi_krzycejihe9wemxrjwognvbsrjc_htinyfeqdycw0sshi3mutbzsssijqrtuj5uiikuvhamrrxksj5hhno6ihtfziwqmeozmkej7jmxq4faejskxfeeuftfkucbyjasrottsiz7_qojrckl_ay0ugtcioqhn_aezcsqkhwuskpyyywboxpu2ef_wwjnd0ezkmogsisij_wm1y0g_x0wimwut3wqiluhxjjama6lbiziuza_dkrof7ihzrrr5sslilfviyhzzlcijqasvj8oiiiehtivq0yod7khonptnj1txo5vaeppso0hioerz9dliwbpv6tkhqqjls5vgfhlmdqlzry9aqmpfkezczcfreamisf8xjy95bpgxedlur4spfuh0rjbftwrb9etokhkrjjbwghljomo1q0jk_olkoroeckissdud9qaskjoxvn0rm02k9glcsbvfljohgoumip38kbojno042uj1hu2q_fhkormuib_xrsqhtgnrngheuatnhtkjza_jpwg2kgegkvyu6swqwtariogmpfc8ofeyidscyn6ulur6yaqtqzp6b3kcyegwiqliiijqelki2h3atcfnzpddrbajfbqmoactrn1cblfudemlnpniytkymi2kicbrhcnsr2orekgniawzieqr1ku29x2g2ulkfcfjsju_cqkvqng_xrctps67iiucar8zdhmx1ctmcnmkzcjraqlzrrrsov5b_qhzq26tdiqrq4ieimynuxrzzegkm6oih4dgbcusrdaekzeieqvrnzexddixrj4khjfwaswtr1qrleaobessiu0mkucvpw5zamvkfil9rpldgidybmkzhejlefmrskl80usgs3rsmuqhufxom4g0gulkucqhatq6luyiof4adu_mkf4axztjnysoznqfmamlfxk_in_0khpu8yiacjw_y8ha1lc8dckjcanmobasdyz6zowqnvagjvcifknurgwruazqvcinaocn9aszrgoxdvumatojoijij5kecrqjmwsbpm8egkbsw5_he1cmqzsjzdsm9kmvjc4f0natichki22kzrizvqrkjiyenmnixf5mtkwsbn9dbdtmivn9q3vmlepqxeeiixois8wkbscio_iysc94jisq2vwzgwqmhiwvpwt6fcuimqjcslpmtbvfvwow0vatn9nlhytlzywzikqercfjiarfuqzisgrmeur6urr3szmakj0ufudvppioezrlzrhcsmwm0i4zq1ml0rndrpgsofrel4eepkukiaw63kzdxbbfl5gzls_tiqoa9nq51c4xu5esmwqo6teau6spwx_clcjrdalzqkomkqzrhbktk0taaplneulsqfltxoghiwvikjoosbtfk0vkko56okvm9dioksqszy_zmfjxrfdctck9iljhl5epakhczpzs1la8qwqkhqavsatlkopzaqytropsmywlancskj486tgiiko_waljhirjjdlohurpu8spbnlznz4tklrctj85fcohdjaa9biiqgn90ffet0nxn15epiu2a0jnbtijixf5mzey0pd6egoitwark2zmxgkw_piym2gkzryyej4aowqhs0gvivw_m0nkmrylxup2kzwlzlpppm8aukwstgy544khw8wix0zmkckgxkvn4pi4hm3kkjers8vmxjlvjcjvdanskdzrscd_zasripmeesto0wclmqmjpxfjrkvlrgypgy3hsck9fire9ov0y2qgkc6bsbe1avaqpecus2gxhrmkrcizcwsuurswxzd5mrnif6w4spqxzd2bkjonpjffsias5vbebq8is9cmhe5_bglcvo6ylzcbimkq0i4z02cxgs03m80uepaoisuagmklfzhlfyljyrjrcqzzspksmzmxlcgzalb7e5kko4yhsxnmsohilt0t59xpim0s0u9tdktbt_ys4sfuq2jiejm35potts_rmlimhsywmq1webllfmwvrqicuvt0kkgrrpr2eo5bfg_icp9iaywmeufujvhttad_riznuhkkiymzvhskjnvdiwzmwqmh0qxjc4lmxze2iwirqw9ay1mdd1pjrveyt5delqxpmkaigog7bzopkr6sas0fvgk0ihqrs0s0i8ze7okrgyr6toeyjkkjjaw6qsrumtmkinii4fejwdpvbqsnmtirmkgmsoimswc0mci9zgsmvpfkpkerin2jrlfkjwmitnbfcoldlki2vrzrsjys6grq7hzqomzhzq1_wuzicpdpwjo2lrrhksdzylss6burrwykuwdekrc5lcmgbifksiaxcvmmx29uivovthij9g_rgz7eilcqnftlloq7dfcsbnx4dhokfl2ill3hfjerzjrtpbmjyf3rcasl5j1ggqi_kizq_o9iosxaj_rilk_b1g8dkjecsilzbn5xtfysc_mkllapu9xlpjps4n0cih26zlxm0gkyybycjlemrlceieui4982rooipyxew9phfgsy86mmoem_s1ekhvbzlqpkvb46cwrbtmzuazq0fgsme1lzcz3hjrdyioasrq0zpk4kiusza_pgiksfub6matss6tvm99hkf6mkjeqip8lfg_5wbylzeoyreyteaqvp_qlz2z9suvndasr2xi0qqlf34covggngltvzwf6lkjey8uslikzwv5mtixm_1om6_hmm4jilr2zsutmsbonnrnilexxlpalgjfdg8hgs2rtcjjl02r9rttxjjd1pwxxrnfgsocszxcz7tpupiw9xn15rrohtbgpkyeygsomomskukjxsfxuqaio3r5ehtlf4l5dzfonqi1ki3fjmscjll2iyqvpddx9ijslyzh7d_kzhyz2injlewmzhmrnqfxzqzigqshiaexlj9eys9jnqlvhpgqnqrledtpbvb8vqo3rtaqrbcywmskcsnymwtygonaoyz5ebvsviblisaypkkhztqzfbjbybkkobnilizm5pf1appde_g2sztkhjanuqllezmwjar0y0i8zs7qxkt6bko6smt3smn0wkzpbzjbnnjg9iyw2s7a6ybvehillzdofadthjo49jo5d1cfkenxk_xtpn6o23mmofuaq2nzuwq1std2izwz9vflg1aybufdpm4q6zjaz6tej7tpuoxsz15c4be2rpgpuk6vm_v2hdfldupzrngtirefluhqzmehym3gvisgtsmkgiu5hzcya9hsrjrzeuk2qywsriov0exj5nkbzqcbzrclhthf1oqvlrsvmzksrstdsbkwd3xdio89iclnzm0grhwwyhyrlzqybvgsyhpr1jutizcgss4e8cewq1wvmrplbviwq8biy8wyi2ovl_qgychkto9nlezltui2piqjoujezgwcnxwywdwyfiim5fioetxjil48eyas0rxmjzr4kazarme1dlhh_onh7d8vbymyumft7cyxal8hob6lkbvg_utequmzmoimooplnlhqmlonfbfitlt4dazpz1n8f8zpgisg0awixc_so8xlsoarkh_0smytlxgyykrjw45kiomv7xxjcccgeeeiiiysqncclgijv4nxchhxez4qqqogefyeopnhnrx68zqmh1yb94lvilyiiykih9xkhhbaiwd_jow9e05ehr1nq4tvih3gt0gskijlq4x1gccgespb34uid13tkwwuwengn0gdei_scgmgyqowfgg7cuvmmvubni3aago8idqfb959ujnb7jbbccekw_k4cffcajjx4zvipr0h6wgurxlaqqexgvuayyg0a6n2d1gsnthajx08ir0t24mohqrdtbum2_vxtnps6zwgzysg_x4sfg08jwuftzxzcril8ntj64dudefcapr5eg_sb1yk9ocbseqvrnm75kha0op5kekmsr3kpd1gz6fhmemulve4zqkyyqyyiccgphb8trx_8pimpxrpuw2uqpvbapbcurcprqxor11gokx_5nsruqezvn0lhw1pvq_2qyuaswqatiijmxkcjikjysx1pefy3vipfxz7g0zidf16i7z0nsk_7jjarrijbpi5flh72_c5it0fgpprzuvzzem9egp87hjdbbnszmqaaiabjrefuwd_jow9e05ehr1nq4tvih3gt0gskihx9bxwd5nb8qinkovqq2dhnh6d4x8x9_ropq_ferxbeitxsx9_icbvjvw_r8_rjkb_m0zs81e_bkbglvufkkneuaw38m8n0xryfo6k_j4smypg7cftbazry4dvlpbwg6qovrxpbqaqizowogtfcb50yssn8yngpir9k9flhssr_obizikkyshnnuk_j_4amzb1zok7_4jdqebnmi_e9p_6arm_yvl8hqkysljoixmxiiznrdsnbfgdevj9pqt4nhixg_dtx9mfrovlgnus9vabpa69fekfbpkjd4qwkfd0ylanmhp2mq0aijffg17olzuqymfn2xhsd8s_terll5bgheetmicjktjjgfzqdqaqvx_yzrhhnurarmizwd_igspo9hp_lnbx8s_hznlm0vy7pcs0ir0g6w2urmgf538eurcpmh4impjec0sygoh8fvzg_dg8gxflizpc1fcoj9k_j_wwphhcjm0yoewpblpb7twps6z4jzaqsk6uo_bs3yickmz_gz4vrpaoiqoaf1p1o1p_3gowhcmqh_sciptftylnytenknftl6avrel2xz_wkzsh_d2iyzzvm_rxmjtqfpp9rej0r2ugzq6lpu0bfuxpdg1fx3gd3_fbel5f1lrkdz_gbgoimujj48tozhpcziyqqiph634mp_m_f0fu02osuaewfjjnh2atrklwuq3fnljdow3gi86utd7f_ynbn02unx4okoydcx37tss3eqqbvzwdbj7s6bqpivcd_fbflxf1lrkez_gbgoimigkt7hd_4xgmvm8iiyqqidt_tozzyuojzj_2avax3csz2kp4tngrdu0nbnfgn1ybl9pt8jl7pp_imzpbzhb_hxnx35vgg39cmzdoiddm_a1_461h9yh68p3s5us6xzeb3h8ef_xexutep7p_cn97mfdvirznzz_xsr5cvaq_dswcgoimmrgfuyiiyripp53ou4_rofgaavwlgun09ni04che0rjpq3woickf86ez6f4pnsjmf6dr_b7voabfs9gy2uud8ojnghtmnmh37zckylmnwd9lp_djobznvzxq31drua1mdmfvn72ymfqt4xrsdflp2n0e3go0b8no6agiqmg3meeeekirop_j2r_43pinrzqkzt5ej4wmw4mmsbk9mm1vgrrwnp2fd7fnzuzrlhnn_redcjchpz2ot7xnwhttndl9l3ey1qz_qu1zy5rjd3pu9xjh_6jkxref98wvrzy5gja_wqloofmco7bzafurqrofxvddsp_w_m_1fi_ylpzxe8zwgzxvizi5crq_p_j_rs_4fiaatxjon5ukp9tfjd5qrpfe0hj4iejomo9pw9g_us5k_xtdksm_35ncqw0gu5ik_3u6vb_2_ozkms4rohe_4vfwf56td898ezxdau1ud9emcp8xuzsdci4fm0_jmr5jpaf0p63kcad9h1maokomenfimyf8b6a_vj_hnu7za_zo14fq6zd1txx_f5hpczicmif3yrmqjize9e_v87df8h_5rpw439i63rf7gp19nir5agmsu4gfttauomjxrc7rbfl6e_r4bzkb7djojeeo9pk_n7y2r5ptmytapscponyemfcg1vejm9for_3yz68271_og7lippwljasn_iz6y4y9gs_hw1ghui62eufetpfpkgilstfazu_duyymwy4k9etfzovrh4rifhgvczicmff3yrmtlg78trb69pqkn_yxy8zqmh1yb94lvilyii0glzbjqm6sxxv_ilyl840mt9fcrhfubicmgfxysmnpg7cftba5oknu4pvrxmqyfxih3gtugvkijsatlnlhgqxoj9pgsk9lsh38xtpml7jjbhgj_7cblx8hfi6ipxdotba5z6ea3sb16l9ikckb2w_chlgvyqpyx3gshdbh92etli4o_e0qev6cid1yz18bqkd7ww6qufuvogpako7ycsltnq4h1gyhdbn12ejdt4o3h0wws68ua1sz28bukdr0v6qugufgzl5qzc6fup7znchgv_7cjkpmhfiampxtorb69z6ue1sb94ldilcqj0yage8cxhrcfa_4yqyyq_uwgzufb34uid13tkwwuwengn0gdei_scgiinkj7g8xqfkoqpwozpfho_4x1gypdcn12ejbz4o3h0wws68ua1sz28bukdr0v6quferj28zwghhbaj_k4cffcajjx4zvipr0h6wgurxqrcebfcccgeeeiiiysq1jmyqbtlqgvudz2o4u5xvszdue52v_ful1x2p4nhnkjpe9zrqzbr1bjxu437bjzoqtgmtwypemvx0irhvxuqj_166vhyxo8qlqapddsgytgajzlvjkzjni2octsixtmegmctaju0q9t1kbso1gtorynls6ortuotqw1n7nav5hg60okj0urpjkhn04k2bxfavf1ov_lw6vdwdapd14moxw86ft3o9pwqdin4e9hls6pbh0up34eetxsgj6cln_bu2xkhavaau6ap9qat9mafhie_oiiiljicljgnccmzcqnph0udr8ud9sadkgl7nxieuskn4lwirpff_hhxrwjqqdifjaasjcgoissuuuikaygebsiyiytlejgueyqhiogipqyijsloh_ih9f8n6god8v_inwv_g_r_uzs_urlab03bd12_2kfvhza4rn_qkmrabrpsxx8w6_xjffr6v26uoybgw1fv25efz_ql8_tv4_r6v3y_h5n24cisv8srczrlyo0w0j_eacrsfhkhieckfcg_hgscwvkiixyt0bqibrbmbrbmgifshk9ipzlbajhbiirqrwkfrumwa_ufqut9_nluj_kz69tk33gbhx1ihy_ilw_qe71hds2ni0xkgz7ftzeilzeidy_ilzealy_adzeoexakbpjnsjjhb9utwaujx9ujx8uq7iv0gex24c_t1_alwa_lxs3smu8fekzbtucpngchmj9ano2zrskh4zoe6ueesyvuk55uifeuw6hfvbdrjv_h6nwyodydgt4kk3xsjtlgmhk1rx0wvkn64u0yuuvx3otejphzp7ndf6tx86evrq0emusmu0c2ja3u60dzvq3uoi1rsdalncl7a_5ukfxlerzwuxxs4dajxbvmgr6512tht2yqvib1yajegwp6mjb80ctujpsluultmollf0y4j1wbpe2qzqhya2bmy5uif6uv7f1ixxu9s6hlyzfduauhg6dfx41lz0ok6m9qnpkbhrhahp7kbni4y_ngtvme12vmv9udqnayqwwy5urnvkmmaty7qncm6brknmu7tctqgqqq1vjvl5rk4r86pgkvsuvbh_lkagoiciikigoiciikigoiciikigoiciikigoiciikigoiciikigoiaavykoyv9rqgghzfrdqurbrefequrbrefequrbrefequrbzeeqmrgmbomxwoociikigoiciikigoiciikigoiciikigojbydayz3lqefequrbrefequrbrefequrbrefequraxgawg4zkpciikigoiciikigoiciikigoiciikigoibopbydznqufequrbrefequrbrefequrbrefequrbxgawgiznpciikigoiciikigoiciikigoiciikigoibgmbopxnacfequrbrefequrbrefequrbrefequrbrgdwwawnvogikigoiciikigoiciikigoiciikigoibimbgmxnmefequrbrefequrbrefequrbrefequrbredaadwxjog4kigoiciikigoiciikigoiciikigoicimfgmbjpevaqurbrefequrbrefequrbrefequrbredeydabjoq8kigoiciikigoiciikigoiciikigoiciigg8fgpodbqurbrefequrbrefequrbrefequrbreheydayjoc8kigoiciikigoiciikigoiciibimikvyfjummbrgdwwawgkkjciikijnblor_phynubbrefequrcnfiiibeheglqgigiwgawgi3wrjcbk9ydryp2heksmoqskigoiciikoteebref0baebrgdwwawgkmlzauri_2dgig9g4kigoiciijonefbree0lefbxgawgaxg6okcapqfbvf6bgurbrefeqxraikciijowikcimfgmbim1auf0eglcql0jneuiobonzs0ferdl4ggcx0oiizhea3mwqra_laqurclpciigawgg8fixvaqjb6gierpeb4eutjbqtr8gijz60bbnhycknlrkwrpq0feqztyocbimbgmbin1que0_okckd2dgkgbfequrbresdci1dkhgoickovbqcrgmbgmruqcgmj0bqvregyfktyoiciikihir0wqpq8feqvryoocimfgmbim1auf0eglcql0daoibvaqurbremvei1rlhwoicqkubwurg8fgmbipcwqikrhjx4_33e9blj5bqaqnciikigqi2gurauldqurblpkgigiwgawgi3vbqtqyyvz48teyykgpocbk16ag0gyfequrbvhstui19kegoibkevaqmrgmbooruqagghmhycbfconbylaqpwdqegmdgoiciiio9lqkwvpqefeqptwoibgmbopbsf1qei2cekwqmrwckijsnsiitefbrefeqrr7lvitfsiikihshhredaadwwckliiirlykkkmabvg6bgwrniiikigoigkvraqldwurbvhkg4kiwwawgizubqxryit4cgigierxocdsbgurbrefuey1slx0osciiep5ubaxgawgg5g6ocaafufblj5bqaqnciikigqi2gurauldqurblpkgigiwgawgi3vbqtt6goiopen5eetjqke0piiowsiihk8qjuuqpq8feqvryoocimfgmbim1auf0eglcql0jneuiixo6uhbs0ctubpcqftugmhwubanhybs5qva5faqurcnqkagyjaydayjdzgsicijawqi9askigoiciikoteebzegimjqqkheydaydezqomk_duek4veg4fug4fef4fug4puf4pegzqjcmri3er4j_hb7anb5_hb7_hbzxa2uprjcpvs5_qk_bpjr55lqtqgmj1coo3whywehyxult0df1mfx8cgidvkcaepdjiji0ejbrefequrbnfqgijj50fnjtg8nhvtw4qejj3rrvb7b9dtjsb0evsonuuloqjwjau9kqh2nxjgbuenori2zctxojtrqafap61nouanx0iogl5zgv5ugjlcbmtztks0xdkdfe6xv0xldm6ctbd4uthm7zdleqcrgmbgmriqcgoicyewq9trd6hekr7ekc912obs7jbyuaf1hlyl9urpmr1d29qhtcj196ox1rus9fejo6unhj1mordeuogl3o9he7ub7jynatysgkigoiciikihggbrefequrawgg8fgjlkgikigoiciikigoiciikigoiciikigoibimbgmxnmefequrbrefequrbrefequrbrefequrbredaadwxjog4kigoiciikigoiciikigoiciikigoicimfgmbjpuzw_fx7nz5_x9fequrbrefequrbrefequrbrefequrbredeydabjoqokigoiciikigoiciikigoiciikigoiciigg8fgmgkcgoiciikigoiciikigoiciikigoiciikiwwawgkm8xkwhzhbrefequrbrefequrbrefequrbrefeqmrgmbum5daoiciikigoiciikigoiciikigoiciikigadwwaw4gyfequrbrefequrbrefequrbrefequrbrgdwwawrmgyzq0xg4iciikigoiciikigoiciikigoiciikiwwawgm9jubbrefequrbrefequrbrefequrbrefeqmrgmbonhosiikigoiciikigoiciikigoiciikigoibgmbopxnacfequrbrefequrbrefequrbrefeqwrrufeccgejgyoiciikigoiciikigoiciikigoiciieggie9aje7apjkafheerfxxbf5yguoemudgnw6xbo_ioe_aoyys9gjxckeh7_9u7k_s2ztumo1vveryvvezzgfar9iqxlsdyj4l9a3bfhqgkazcusixkdwlnub0gcesdg5pk1f_jzqp1ftunf5nnn1lmn9fnlttnn8t2lpu2k1y3m623msvsnc83i3l_p392i5ivfreoxeulwjuwsvwt4_ivvevulx9t7477is2v262fnatyh638pcrpi8_qz1d7fqb6v3fivvmicq3erw49x1z_f1m5x1bus1vlkz9bvr5vuyxy5t_73pzm0_0y_5l6foelq48o2glo7bmv_g8lzyfr2ixl16fnj_hzoxrbbmzfppsdzgvep_cssjmi8hmi8iyyzy_fd8tpn_addqpabz4ur5yk811fpp1dbl_nd_b5pet7cat8uf1s_3lkvdzjhpggu_ygi1nm8_acbabikaeiaariajegagqasjabiga0tzabigaesacriaieaeiqasiabegqjmqmzmzmzmzmzlz_iufiieincbygsgjiiei_oocihkcyakij4icihkcyakij4icihkcyakij4jqfiiieaei_5fqmzoz8w8qasjabigaesacriaieaeiqor_cy9jangacbabikaeiaariajegagqasjajelqeyaieaeiqasiabegaksacbabikakswp5gagqasjabigaesacriaieaeiqcrjanmacbabikaeiaariajegagqasjajelqeyaieaeiqasiabegaksacbabikakswp5gagqasjabigaesacriaieaeiqcrjanmacbabikaeiaariajegagqasjajelqeyaieaeiqasiabegaksacbabikakswp5gagqasjabigaesacriaieaeiqcrjanmacbabikaeiaariajegagqasjajelqeyaieaeiqasiabegaksacbabikakswp5gagqasjabigaesacriaieaeiqcrjanmacbabikaeiaariajegagqasjajelqeyaieaeiqasiabegaksa6jva9mopp9mzb4gksuotiajeh4ao9t8fnngacbabikdulagiahdpfaeiszlsdqoqpf6xazt_5wiins9abigaesbq0garihqtajeksek6fyhu_wbrpqnegagqaaimdrabojcjeemslc5a1lwaut1rohc9e_fu5agi8wpra94dihobihrnu0inpoaiecupeemslc5a1lwaut1raxcdeib6oya69t0aorcdolpfrwr0ausakhmasjkkdagi5gwi6hkgkgeiabeg2n0xqdeheagi5aeiszlsbyiafycqz4cohcacribo912krh9abiisb4gksuoxigpegkieaajygagqaaldd5eafqarieoeijikkv2aqhkbonogimobikaeihbfrwr0ausakhmasjkkdagiy_jq6uro54conggicoaieagi3xergn0aesbkhicsjcldgogyurq62sggfc8iaffda0tlabegaks77yi1_gaiqjq8qcrjuroa0ww0xqa1cfu_fwne9qwqlqnegagq7b6l1ogdiabr8gcrjenpaksxuxgfdufqbccqa4cohcacribo912krh9abiisb4gksuoxilqsxskhcebu1wbrouaeiadr7rtijt6acbaldxbjkpquqhr5pyddeycorggicoaieagi3xergn0aesbkhicsjcldgkh5aaj61gygonwa6g2a6nqborcdoloxgn0aesbkhicsjcldgkh5aaj61nqg2rfbl_fxqbdbwnxvang_bqlxdrc9brctvy815aaiqhrrasjjktifijoxikpngagqasja1kqbikd0jgeiszlsdsoq2wumenuvqasiabegatiauqgi7lwdrjikpemhh48houkgoyxgoyyg4yxgo2mmxtmyjrj808l15q32bbhvkxgmp9eftmiwnet_2a3w13h0b_podsafjv_yjhr9p_tu4fr8roxr9r7th0enp9quv1j1c2wpmw3zfe5zbcrdnwmi7lwdriaieagipgwq5fv5_mb_hm7i54c_45cd_xhr81_e6zuffz2_d5_3_zd07xzix7vfig_8v2v83h_uh_jpvmxbrq3cdo9jt9l_7tzx731_t7sfwn_xid_er_7d6xd9u_idvb5s087_xj_d7f7z_h1z3fdr3e3_hz3o285dgeiszjsbiga0segeugo4r5z2r5v1o_vj4xry_9pnf72vrjvb9er3od7kfwfevh1mn334utdd3t_34sv9734ct8txi_b58jkn7934_p3tny_72zvx4ihqasiabegurabikaeicrjaliacbabikaeiaariajegagqasjajelqeyaieaeiqasiabegaksacbabikakswpr19fxcx19xxogiaariajegagqasjabigaesacrjkkfgwiabegaksacbabikaeiaariajekittbigaesacriaieaeiqasiabegaksspizxpdxkbbegaksacbabikaeiaariajegeis1miaesacriaieaeiqasiabegaksasjkkzwnegagqasjabigaesacriaieaeisvido3rqyakiqasiabegaksacbabikaeiacrjkklasjabigaesacriaieaeiqasiajeksuchiaariajegagqasjabigaesacrjkklgeiabegaksacbabikaeiaaridosimzmzjo8qasiabegaksacbabikaeiadrc0d0mhxjmetfz9qltlzcpzpzp7p7n4jubbc9yvqldtcbzicxmowbj0obfq5pg282wm_x3xgxexatxxrz3wy53xszbgdzabpcdbvzeqtzzfbzfloy5_fzz7ei_wori8k1tchcyxhl1tko_1pv7lb51_buuk_y_lrd_lldkv_rys_j8rz4rpp8tednqn91j26vlyrx6v3q0pnl5fexlftl5b60vb7ys2xl_5bligx_vcvnzzzdl_pvx5y_79niwlmttjhqy3yfz_pc8_kqfvpi9wnzc2xwum6wmcs3l10x_yr3lywrblaiblaildtm88p30_lzp02n85hmi6frkzfzxgcxwv8n68_5s0l_p9lupcl_xj_bv6xyn8u4b57xjivrelb5digaesacriaieaeiqasiabegaksacbbta0sacbabikaeiaariajegagqaai6a5gzmzmzmzmzmavfuibygsgjiieincbygug_yakij4icihkcyakij4icihkcyakij4icihkcqm4niaariajegagq_qcbikaeiaariajegagqasjabigaesacridi_8xmzmzanuaeiaariajegagqasjabiga0rfajelsuwnegagqasjabigaesacriaieaeisvlla0sacbabikaeiaariajegagqasjjussdriaieaeiqasiabegaksacbabiklsywnegagqasjabigaesacriaieaeisvlla0sacbabikaeiaariajegagqasjjussdriaieaeiqasiabegaksacbabiklsywnegagqasjabigaesacriaieaeisvlla0sacbabikaeiaariajegagqasjjussdriaieaeiqasiabegaksacbabiklsywnegagqasjabigaesacriaieaeisvlla0sacbabikaeiaariajegagqasjjussdriaieaeiqasiabegaksacbabiklsywnegagqasjabigaesacrk8eoh9_mnopeaksvkaabegogreqf_5sikdriaieagipgwqfybi5wsqszkulkaeij4dip0vqasiabegatiaesb6kwcrjenpogwiup_somhiooxiajegagqnwmacbc9sybikqr0nqpeqn_aqj4bikaeiabrkwaiangbbigksuoxigpegkienr2i3r17d_ia0fmb6dxvarc9drc95l2krh9abiisb4gksuoxigpegkietqgitgkqvr0qnfoeanhbadgp7yi1_gaiqjq8qcrjuroaufmcrpumejudriaieo2_i9toa4gaufiaksrj6qjezqsq1tnava4qasjatpsuuqmpiajeyqnekislcxa1l0buzwbrouaeiadr7rtijt6acbaldxbjkpquqns8afe9a0tlabegaks77yi1_gaiqjq8qcrjuroa0wv0dxv19hnavm8autlabiga0e67si0_gagqjq8qszkulkb0gv1dxe1g0l5neycorggicoaieagi3xergn0aesbkhicsjcldgogywmpqgosqn4sbonogimobikaeihbfrwr0ausakhmasjkkdagiy6miqodwkaiq1tvava4qasjatpsuuqmpiajeyqnekislcxbdvi_huaqgqmuaqbwgaksaapddpeyfqasikgeijelkfyc6vj7doqhavncautlabiga0e67si0_gagqjq8qszkulkduvabrpwsdej06qpq2qhtqanhbadgps40_gagqjq8qszkulkduvabrpws6eo3b7zf7_ftybeg6d4doxwpr6wai3gki1t_xgniaesc6qacrjenpohwi7digiooxiajegagqnwmaqabedt4bikms0vtdj8cduxhdurajurbdcraj0trg42kmr1m_aeh68gb7nty3sqyg0_gpjzeytqj_7abr6zj6g3h0bppcxi9ser3_0323ch1_o8j1e9_pj6pth23xk6z6ublhzyb5cvc5apxuzwredt4bikaeiabruwai8v18f7mg_u8vaaabzkleqvr_dzfx88of8cub_frw12a_pvb3pn57fb_b_bh6dr5el93psqf_f7x_bh_3y9x0_kyn93buonexp_lfdrsr956f2_2vrr_4ko_vi_9u9ju_3dxo_i82aedfym_h9v9m_y6s7vh17gbfyu70bcchwcrjekpaksa6baqpxqhcd85bd8368f3x8l1sf_0tn97x9m3g_tv7vm9fk4pvfh6zo578fwhu72_78wx_158ue8wrsftc2glz9_78fl7jz7fd7b3l8eqiajegagqxdgaesacrjiknsxabigaesacriaieaeiqasiabegkis1peaeiaariajegagqasjabigaescsjlu8qasiabegaksacbabikaeiaarijiktajr6_u4vr4upqnegagqasjabigaesacriaieaeisvklaksacbabikaeiaariajegagqasjjknycriaieaeiqasiabegaksacbabiklswyuegnkccbabikaeiaariajegagqasjajelqyyaieaeiqasiabegaksacbabikaksdkzasjabigaesacriaieaeiqasiajekqyedojxkbbegaksacbabikaeiaariajegeis1jiaesacriaieaeiqasiabegaksasjkkownegagqasjabigaesacriaieaeisvlla0sacbabikaeiaariajegagqhqlezmzmtr4gaksacbabikaeiaariajegogfihrmuvgy9aiz7uunk64fnawf3b0brhc2if5l_dkgmw3mwxjm8s1hpq0l16ennxutt9huvjg8u8liurluttxuulm2s6y0weg63wy91sxmq3m_wczz_mzw8r8tyhf4vpafk6xiovqgcd_rsp3q_xre3fcv2x_3w79rcgv_2jl51f5xnxwfb7a8zpvv7ott8oxlwv1fnxo_bly_8vk_bjyx9oqx_nzsvj9y2xemv_e5eznnu6x_fcvs5_3bhhg2qlbhlvlvslneeh5fbwlefh6tpk5nitcz8uy5zuxrot8xfsxlhu2w0q2w0swhbp54ftp8fntptn5tlpf0_wvm2yus5isr5p15_zzjl_fbdeeld_vn_1fvrnpypwdz3isxwg823wgriaieaeiqasiabegaksacbabikaeilybikaeiaariajegagqasjabigauz2bymzmzmzmzmzm0i8pedlb5asre0roedlb9b_kbjetre4qouhkbjetre4qouhkbjetre4qoufu5xnegagqasjabij_gwariajegagqasjabigaesacriaieaeiqot_ymzmzu0aiajegagqasjabigaesacridocccsjkmpasjabigaesacriaieaeiqasiajekqeubikaeiaariajegagqasjabigakssp5qeiqasiabegaksacbabikaeiacrjknlasjabigaesacriaieaeiqasiajekqeubikaeiaariajegagqasjabigakssp5qeiqasiabegaksacbabikaeiacrjknlasjabigaesacriaieaeiqasiajekqeubikaeiaariajegagqasjabigakssp5qeiqasiabegaksacbabikaeiacrjknlasjabigaesacriaieaeiqasiajekqeubikaeiaariajegagqasjabigakssp5qeiqasiabegaksacbabikaeiacrjknlasjabigaesacriaieagivwlrdz_zgceijikku2acbadaqlu_3zyxaeiqasiafftbogkqktzbygksurxkucu_l_u7fidc4h0vgariajegkhja0sa6e0crjikpetuifl9a0t1dbabikaeijo0qasi3irajelsugbr8wje9qwqasjabiianeaein4kqcrjuroaufmcrpws6ud07t27kweizg9er3kpgohtgog17yi1_gaiqjq8qcrjuroaufmcrpwsdub0sodo7ydo1pcain4oie59f6nrbxabouqbikms0gwimhcgqmeaqbwgaksaapddpeyfqasikgeijelkfybqxoconggicoaieagi3xergn0aesbkhicsjcldgkh5aaj6bojkasjabih230vq9afegch5geisphqbosvo6urq6oeaqj4bonkacbabot13krp9abegsh4gkiqpxydomrq6utrboh3pigbrxqne5qariajeu_8infoaikcupeaksvk6anfltmagnqhvpxcdrpumejudriaieo2_i9toa4gaufiaksrj6qjel1mrhq7huaqgqmuaqbwgaksaapddpeyfqasikgeijelkfyc6rf7coqhavncautlabiga0e67si0_gagqjq8qszkulkb0et2hqxgaqk4bonkacbabot13krp9abegsh4gkiqpxycoeqgiegaiygeiqasidt9favqbriaoeybikqr0aalmbyjqwrua6nqborcbolmhin4oie5davqbriaoeybikqr0aalmbyjqwdoban9uv9zhp8juc9e9a0t_gohen0d0fkc0_r7ukaoianffbygksurxqubklzfavl8aesacricosqnebscy8w4qszkuph9_pb6iihuoshinshiosxinpjeat2m4yvjnc9exn9i34b5nyjccrn84icfwev1jn1hfx9efjkm3mbq2fmgt6pwf7ruf6_mbfa7b_05_hj3_alteydxplt1unsxxum8rqhr_jicy8w4qasjabiiamkcu7_f7m_17uimfh_6mxw7s14e_nvvtsbr38dvj_h9sw9p186h_l3zif7i97_ox_3rfoybzse46d7gtfc2_izt02z_9db7e7p3pf0th_rlfezflxbbv4vbwefnpu3ss_w93o6f4ded3q2_xt3ow9ynvuu4bigksuoriajeh4dootui_85p_75zp74_fq6p_ad1_tv7yr4dxk9yn_hch3oxddjdt_lrw_d7f19l77c9_llfbdwpw6fcyt9_t6nz9878fm_s71_cyyaesacridowgaiabegkispyqeiqasiabegaksacbabikaeiacrjknlasjabigaesacriaieaeiqasiajekqeubikaeiaariajegagqasjabigakssprv1fx8f19xxpgsacriaieaeiqasiabegaksacbbjklouiajegagqasjabigaesacriaieemstbmgaksacbabikaeiaariajegagqsziaxvhukbnegagqasjabigaesacriaieaeisvila0sacbabikaeiaariajegagqasjjkp4neaeiqasiabegaksacbabikaeicrjdezqqseniaariajegagqasjabigaesacrjkklgsiabegaksacbabikaeiaariajekiqdhsacriaieaeiqasiabegaksacbbjkloeiajegagqasjabigaesacridoscaymznr8gariajegagqasjabigaesacrc8a0wpwjcesf51plzpzcf3ozp3o7t0gurnb9crrlzbcbdafxmcwbz4qbvi4pm282wi9xxbjxetztrbtzxwz5xbtzbkdzaxnctftzuutzjfbzfpnyp7fz5_diuarrswk19kici1flfflop5rvblb5v_bu_o_yvprdutndan8rys_j8rz4rpq89wen6n_1z24vb6oxkv3q0ppl5xfx1bul5x70lb5ys_wle9bliow_fcunz_zdl_mv39z_rxniwppttjiqc3zft7pc8_nq1jmi9enzc_xwee6w8ys37x0xeqr3r_wrldzirlzirlsmm0p30_lz582nc5jmi2erq_czhodxwr9naw_588m_f1ku_gk_hn9bp_yyn0w4xx4xpmsrupz5jmgaksacbabikaeiadrxqcrmzmzmzmzmzmlx1igcolicsinijwgcolop8gjiieincbygsgjiieincbygsgjiieincbygqjoj4gaesacriaiep0hasjabigaesacriaieaeiqasiabegaksayh_k2szm2jvabigaesacriaieaeiqasiajh_zb0kqcubikaeiaariajegagqasjabigakssp5qeiqasiabegaksacbabikaeiacrjknlasjabigaesacriaieaeiqasiajekqeubikaeiaariajegagqasjabigakssp5qeiqasiabegaksacbabikaeiacrjknlasjabigaesacriaieaeiqasiajekqeubikaeiaariajegagqasjabigakssp5qeiqasiabegaksacbabikaeiacrjknlasjabigaesacriaieaeiqasiajekqeubikaeiaariajegagqasjabigakssp5qeiqasiabegaksacbabikaeiacrjknlasjabigaesacriaieaeiqasiajekqeubikaeiaariajegagqasjabigakssp5qeiqasiabegaksacbabolcc0q8_mrnhicsjclngagqhqki1p982mqbikaeiabruwaickck8wwijelk1ylalppfru34nquidl4aesacricosqnegohnakssjkxrvcbs_qne9qwqasjabiianeaein4kqcrjuroaufmcrpws6ud07t27kweizg9er3kpgohtgog17yi1_gaiqjq8qcrjuroaufmcrpwsdub0sodo7ydo1pcain4oie59f6nrbxabouqbikms0gwimhcgqmeaqbwgaksaapddpeyfqasikgeijelkfybqxoconggicoaieagi3xergn0aesbkhicsjcldgkh5aaj6bojkasjabih230vq9afegch5geisphqbouyfioozicohiaarinp9f6nrbxabouqbikms0gwilqorq6ujnwoiegaiygeiqasidt9favqbriaoeybikqr0aall6orqaged9j2laer1drcva0sacbdtvovu6aoiafhyajeksekcrjfrgopwift9xawq1tnava4qasjatpsuuqmpiajeyqnekislcxbdtkuuoordeycorggicoaieagi3xergn0aesbkhicsjcldgoiyegmhigbrxqne5qariajeu_8infoaikcupeaksvk6anhl9rworqciugaiygeiqasidt9favqbriaoeybikqr0aalmbyjqwrua6nqborcbolmhin4oie5davqbriaoeybikqr0aalmbyjqwdoban9uv9zhp8juc9e9a0t_gohen0d0fkc0_r7ukaoianffbygksuoxigpegkieasjabigauzmgiadrmwsijelk16lazjcxqfs_abegaksaqekdraugsvmoeemslkyffjweiiobjriyjbiyjrmyjayxgk9jomrytqvxlzfyt_g_twiwnez_oinbcbl9yzdyx8frh4yjn5gunn5hk_j1n_67hevzgxwu2_tofxyd_mi7xmhvz5u9bjbmv7jpeah0fyygsvmoeaeiqasimjjalo_n_5v9e7ijnx_jf8o7nehvzb77bg69_hb4_v4fbmpt9foh_i98yh_ype_zsf9636mm87huonexk33nv4s7dnmf_xw_3uz96x9ex_65x3s35v227_l28hnzt7t7ev8pdzun_hxnd0nv8bd6fvcjb7loasijelkesacriea6ke7ipvoafu_wt_pxauj_2ndfrb_8q_hvyvcp_voxb96mxxy3bfi68p3e39fs_3pfiy323cd1unwsrff7ejc_fo_h5vro9fwmgabegaksa6migiaarijikqwebikaeiaariajegagqasjabigakssp5qeiqasiabegaksacbabikaeiacrjklfxv9fx_x1dekziajegagqasjabigaesacriaieemswhqgaksacbabikaeiaariajegagqszk0eyacriaieaeiqasiabegaksacbbjkhpe8dsqe0sacbabikaeiaariajegagqasjjugsdriaieaeiqasiabegaksacbabikmsng0qasjabigaesacriaieaeiqasijekn7ncpiseiabegaksacbabikaeiaariajekqswbigaesacriaieaeiqasiabegakssjb0diajegagqasjabigaesacriaieemswh4gaksacbabikaeiaariajegohiidizm2vyabegaksacbabikaeiaariajelwdry9anx6wxnwkvollx_ehk_eju3sc6s0h0kuuxntxsmb_gyjzvpiptwlg_bbzzal3fdupf5nlnftpndbpldtpnsp1lpc0k1_1m661mmvvn881int_pn90i5qtflarx0qjwjuusv8s4_mtvuvvlx9u7475i8_t262cnqfxhkz_pyvpis_rz1z6fqf7vnbhvvqhcq_erq8_xld9fvu6xlfvsvvnkz5av71sui5b59y43p_n0v8y_f1n6vgela89o2okolfmvps8lz_erwmyl16fnz7fz4tpbxizfvhrd5cvev7cssnkistkisuyyzq_ft4vpnzadzmoalz6ur9xkc53fzh2drd_nzyb5_ws78at8ef1s_7lkfrbjhhjgkyxg49nmmyacriaieaeiqasiabegaksacbabikc0drabikaeiaariajegagqasjabijqdermzmzmzmzmzpz_syhicsinijwgcolical_iceincbygsgjiieincbygsgjiieincbygsgjojqfiajegagqasja9b8eiaariajegagqasjabigaesacriaieaei_xczmznr1wariajegagqasjabigaesacrecaksrjtq0qasjabigaesacriaieaeiqasijektdxabikaeiaariajegagqasjabigkss0peaeiqasiabegaksacbabikaeicrjlq8qasjabigaesacriaieaeiqasijektdxabikaeiaariajegagqasjabigkss0peaeiqasiabegaksacbabikaeicrjlq8qasjabigaesacriaieaeiqasijektdxabikaeiaariajegagqasjabigkss0peaeiqasiabegaksacbabikaeicrjlq8qasjabigaesacriaieaeiqasijektdxabikaeiaariajegagqasjabigkss0peaeiqasiabegaksacbabikaeicrjlq8qasjabigaesacriaiel0sih748sc78wcrjelpaksa6baqpf7nwyyoeaeiqasimjjavaains9ajelsuk4bott_cm3h71xappmfiaariajetrogakrveicsjcldpwkr6h8gqmeacbabikdupaeiqpqmasjjktifijoxikpngagqasja1kqbikd0jgeiszlsbyiafycqz00honfv3p08qhr_ihrnewbebwner3kxqdeheagi5aeiszlsbyiafycqz20aolmcrg8hrke_b0d0dkb06rtijt6acbaldxbjkpquqns8afe9a0tlabegaks77yi1_gaiqjq8qcrjuroaufmcrpumejudriaieo2_i9toa4gaufiaksrj6qjezqsq1tnava4qasjatpsuuqmpiajeyqnekislcxbdrldxv0c_b0t1dbcva0sacbdtvovu6aoiafhyajeksekcrjfr1dxvdgbtexybiooaicohiaarinp9f6nrbxabouqbikms0gwilqm1bq1bqpq5gccqz4cohcacribo912krh9abiisb4gksuoxilqciih0ciciaffda0tlabegaks77yi1_gaiqjq8qcrjuroa0wx1eg5fakk6bojkasjabih230vq9afegch5geisphqbosvrorykaer1drcva0sacbdtvovu6aoiafhyajeksekcrm0lenuzqfqoeaeiqlt7llkjdyacrmkdrjikpqsqns9avm_aaesndhc9drcdokd0dkb06lkjdyacrmkdrjikpqsqns9avm_adkt7dvvlpj4vdlu47h0g_tda9loborcaovx3pyycqasilipajelsuk4firumaal6bygaesacre0aicoakz13geispdt98opxqftccjtfajtfcjzfadsn0xgaw1gwb1q4vrzbvg33brkd4tt6w0kmhppoh7vb_jqo_macvcgkspelm0sv_3tflvyf36hw3d53_upo9efb9qqrfq7scbnhvsj9jkcl_zmbkz13gagqasja1jqbonw_39_s38nn_pzwz_xyyl8_lxzb4_vvy_fht_h75t9elp2pstvnq_xr77_dt7ux_dj3hq_xk33nm66t_fnaz82_6u33t_bvs_tn_jql_9j_6602_5d3a4_b_zpz1_i7_f2_wy_7uxu_dxurt_ibvqtxyfajelsigaridoera_dqdx3ttv3zfrx_bfwfew_rdpf3lf27eb6lft8d4xrqy_hrp7xnx96g7v73vx5b4xx_67hetx_1xy6fp3bnz_3onp953t_uswbigaesacrbc2qasiajeksq0leaeiqasiabegaksacbabikaeicrjlq8qasjabigaesacriaieaeiqasijektdxabikaeiaariajegagqasjabigkss3q_vo6rq_vs88aesacriaieaeiqasiabegaksasjluogariajegagqasjabigaesacribikqsdabegaksacbabikaeiaariajegeis1pckp4aciajegagqasjabigaesacriaieemswhggaksacbabikaeiaariajegagqszl0biaieaeiqasiabegaksacbabikakswpgh04noueeiaariajegagqasjabigaescsjlukqasiabegaksacbabikaeiaarijik6egaesacriaieaeiqasiabegaksasjlu8gariajegagqasjabigaesacrecckzmzwzmhiaariajegagqasjabigaesb6ayges248zr3othvryyrrryfrr3fvbtgddajxwb_04wad_tags3zzuwndwvvp481g6y22gy8mz26ymg6umy23m26w7swrbva4bjdbbzwl2wqebxbz_h7_7byxxy1iubiwfovrlgk5wsbxx6vk3sr_2t4d9xwbx7dbp2ti5t9a_xlunhefvz_v9vxm9a_uxk3yrevavv8der6s_p6ycr_s3je2yld_tqx833izscy_d7n5maf7zf79y9lnpvscehbcfkdtma_wev54pl_fyl68pm1_js0k19kyzvnmpesix_h_hwwfzrarzrarzcdsfvh_wnz_tol0htns8xr95sab6ywm6_tk_tl_nsnvj9unj_xp62f7l1xusxjnwdoezdeazzafaregaksacbabikaeiaariajegagqaajtgagqasjabigaesacriaieaeiqfrnidizmzmzmzmzs_rlckroedlb5asre0roep0houhkbjetre4qouhkbjetre4qouhkbjetre4q1ege0f8bv0nzs9mxgf0aaaaasuvork5cyii</text:a></text:p>
      <text:p text:style-name="Text_20_body">Isikan Kode Rekening, Uraian, Jenis Rekening, Kode Rekening Induk, dan opsi apakah rekening tersebut akan ditampilkan di laporan LRA SKPD, SKPKD, dan LRA Pemda, setelah data yang diperlukan lengkap diisikan, tekan tombol simpan di toolbar untuk menyimpan data.</text:p>
      <text:list text:style-name="List_20_1" text:continue-numbering="false">
        <text:list-item>
          <text:p text:style-name="LastListParagraph_List_20_1_Content_First"> Pilih salah satu rekening untuk melihat tampilan detail data rekening tersebut, pada tampilan ini anda dapat melakukan edit dengan menakan tombol edit di toolbar, dan juga melakukan penambahan mapping rekening peremendagri 13/2006 yang terkait dengan rekning SAP ini. Untuk cara melakukan mapping lebih detail akan dibahas di bagian tersendiri.</text:p>
        </text:list-item>
      </text:list>
      <text:p text:style-name="Text_20_body"><text:a xlink:type="simple" xlink:href="https://repo.kuarta.co.id/simralwiki/lib/exe/fetch.php?media=data:image_png:base64_ivborw0kggoaaaansuheugaabiwaaagvcayaaaa5vk6qaaagaeleqvr4noy9v3qcv5rnitln5mxf5mg3z_q5s7pt0zpv29m7u1wq6pk6wqzcl6putiuv0chqo4gidyllaeagex7itiawtcajeiajgodein4bjajvvud6_9_hcddu3oimbaea6ekc37k2epmbjjlxw_d9efpb7dv4xdyt_fvqffwp9ybeyriip2zcwnvw6_jedhsz8u9izu6hmfp0ahoujeh9nydi7bnykh0ms7kpyehphmq9f_ts9mnpuhfwz5zgdcy_rmncgw1z_7exswqb0vzjc_yhbm07ji9ysvgv9qcsikqxzboxafklkk_6gpspanh_cspu1dzag7oavdc34fczczax7cexubuw8asz_rj4nx4eow_8odp_l9_vf8n29_ip_03gz85xmz8d8sevdfp_0f_33mu_j5pwlynjeozw8xy01jhtbts2fjwqe2hbbhyynwznj6gd7eob9_nwx3tq4fg_tx4aptq7aw_vn45oknzhv2ypffhahn855d2_tx4clbcn48lghvu_pxoo96dhymod1by1yxpyo1buz8fkbq8b_czbtz8wm_tnysc8lq4tmslrtw2f527giyadwfadgdxekvhykycxo7vhrkirvxslywbgdkwutsg5xctyvjwnnytlw7urbl6wz_hyfcrt378d2g5n4ek8qtpeykf6edfphdjgopshzadyyyroqfiqt_aeyuxa6e4unm7c_kgflf_jw8libtp_pw_5tfurwwgctscd1cdp2lkqgszwh2ru2pjwmw3y0e4unclb4lbnhlusj4ttihltgxenl_thz1oyzf_jx4dpuvf7bjv2nlegvtupywtrskerg58umbn6bgbwfjqzcmyw1u9kwpn_e5yupwffsxhjbehzztmffyqrw7unfxr2pwf2wdsvytukzvo1ymlsf83k2yfmbcuts27himox5uclyyjph0zwtllp2ykk1gcvyu7helojfetuwycbw6u4tegvmwjyfgmufzqwpnmopzstwfzqwtsiedyxbsxw_calhmrhjqcwa0yqkg2n4ussmb0qzsoviljyfymdq4lsslerf0rwdwjsxjcwfqvhom2gbzyslbwlyf1f_khbkmthxmoi5lhqkwfmqb0lggjuzcdyugwhohpi8vctkmthblilssaug3mpgvm0kzqug_vat9geeludmmjofinn5qvhwkikvu1kxdk86vu9kxflcfcwrmgfzyso_lurd4oi0zms3id6wjdhrmmktkyizmbfnnspoakksjqwxlhtewu2it6uiis8vcdz0zlflyq4te_pymja3lw2z81irn2dcvduz8dzkjoszegdlxsybgbmskyi3pidomojzlhtewlmqazuzw2lclpe5xeaamt1nb2zydmbmxgpmwjmxw5kcwelewraptvg1cvyz4mxmxfpm8mujtzgqz0nbnlxuzn_zgdk2mxkszityzii3cq853iycf281icfqwmyrcxoszszlm2npqrqwfmzgswemfhvkyx5bpnbu8toqyelcgmuh4q0mxfrmmgk1y6bvjl7ufpf5ss7badxhm_jvc8i5m2vjqzznhbm5yzhpnsf_zzpibwbe2uyyzumw9xg_ryizlcmyniucx6fchwb5t_29c0_pe3jeqhbj5cia9lppwxp5lshpk4fd4xa4hopofr00_xgj1_ahefpltjuycaal0_y14q85n5bq2otfjzrwdu5vldxqj1uvxygtuiu5u6qxqqwfcbabmjzxdkt3xce081hmzz2fxj1vinu_f9m22tavatemr8_bjpw5ip_cgrj1gzi12oyedrmyvyedc9azswhtjhzuysccdtuwckmjizttsxhdmpzv3ofp13_nukwr8ku5g6wvf3di8lwcuhwvpy5cqtx5izhz6soolfdg85yd_gkrgv9vt8px5mystepd3nrnedtxnd5ykih_ndyx_h3h_e_vvurxopbil_9_v_wyoifwl4ndyt2z2n5srnjz_dizcecbdm5h0knd2g2et3mzmxgqszx_n36jfjl5k8xo_trvpp1z5iwva4bd_chscim_mwvsbhego37c7hpgbxjp_zjy9fibnhvqfljfdh2fdc2hsjdn0d34esjbdh0wiptrwux7wghnh_ixdeh8_h5_hyslejgn0ds2fkwh9vfydh8mbvbju3emuiuffwai21h87f2txnr96zh_ecrn2dhk0hcrdtaag_lmng1yxzsdu_e9spzih5ydqyj1urc9yc7go5sj6wwlarc_vxhoy6wiicsxbspjwdw9_uquxnepz_dg8uxn_h_wclkh3civzknbccsckzpauwe1byttmqvz6bvonzkk60yfelbycuf_pqxqlsrbki7firzl8uxvmru3d19n6cu7eh_87ykh0sc6lhc7f5xzq2levhy5e8bnytgu37s_f1qq1rd6vj1a5ubdiqjrxfzqwonuhzqxzsojil5cwp_lw0h4lfavisl4y1_3lwwaezcy3bshz_nhil07eopx0bdxuhssadi20p2hqoh2t2z2kxdqdw78_fyj1zwgdzjrulfqzel4pf_slyw2lb_v3zwfloxvq9gdi8p1n4fodzkhzuhi8ppgplkvx8esgbm0oy8owhhhx12iznjvlyuz8xq_blilewhylf6vi2oxtlcjkwid8nswozsaqga4t2pmnpqsaw7mzaqpszi_ptslaghfn3pmjbqbrm_j1pml8zdfpy05bgs0w8nvwqhxzrythsrwmujasbcfe2e_ktkuiwmta7z4y5o9oqwjybjqvpwfqyhiufavhckipf_syszevgvpwuzms3y26_gql5wrgk0dah1mbglktjedkspmllfusk1yr4m1mqjhnc80uwcm9nls2ewfe4xdnujzuznzkqoshligskzpgsxulssyjsigrmbrl83gntwmpmzbxkykxlmmitwjmcuzmdcbzuxfoekrzvnwnwrikf4qxmxntsmcewirnwnmy1pwgolr1zbemym5eouby0zlwmcuskr9mipd8uubojqkurwgzfv0u5z3e2s6qntati_wjp6zmtrhwoh8phcdgcduefyelc6a3tnbxtwif3i2vxf9ttvjt3c9p3vomdyxxmkrqgoxvv4p30k4gtuip5u27g3zrj_mb8hppyzukj5flmtd6eonnbflq5h_tycs0tra8nbgnf17ydd5e_jx_snat_jhvlf6ycd3enrcgf52_bu_ox4u_zlufv85dgxfmrmb781bi7fhpsftz7ujklujsbhgydx3eovpncozcrzrvnkx56uoco3ukfwfpoxd_qcxbtgqxc5dh9tlvmltsaxys34sfq9zi_tqvml9_bejxrckhi1fht_hl8om_tmpf_oq1_n9v_ap_xrmms_kskbgngz9xwjg4lw9rdu3epimfscxiwzysb_doljx45zrf_pwahzhm_hk_35iip32xaqsp5mntaqgwl1jxddkefhvofzyfkmtw8n3yfmw_tpttxfaj_bl2r5splib31su4mvypdh0ubjbkvzh_8ksbd5cilx7lfi1oxsrd2vgwwernh6yyevxklyup2j9sq5w7krd56u2bcq1ydxudkzany41_zkxrcgza_dlymoblkzdy8agfwn4pjqbxx1iw7bsxjio5sot3ilsyxbsopop3wds2huyg7vo7ostigfwo5nyd6eqby8vy_czgw5c2incqjxkhs1g7gkrrcdtyk2wwhlcitwkczlkmmgpscd_lbu7t1hqcmqkwpmwfjzmxp4zethyurbhlheg_hihdp3pr9fpk7kp22aqt2ddvlr8ctalg0uyskiobat3p2f9stysd6zguv4kvu23yhg_cusku7g6xioftmtmtybhs105wga1yb41bz8wzwjhnhlzc5oxtdadc_lmimtjwpkitcwttsfinwykfqdhsx4kfucly_lok0xiysosc1pxayejiyvpwfaciu8lurfqvyzwfadj9s4znu3pwkb9mdiwnw0b92dg_d4mrnmtijv70rf6twzw7u7d6j2zwlu3g8sk07c0ia1lctix32bgvdwtfuanyyhnjau2mxblp2fhxirmwu1ykjekexmpmgmzyw6ewwaozys5nhnm28yitwormpfwe_isjsrbhaijoisu1zocoesy4izjsjsak5_kbxmpwjcfhou707egpxxz81ixp8_metyz5tismcewgtlidfgcjvmivskvjycotmjiltibeh0ubxgfh9vmpa9bes2iomeu4yceysreb4npx0paijdz1pclizcs5qthye1bvmweofnp4msqo7asjszkvwrmnpgys61mzlgkyrbfjirce2zbzjhjtvw1s3mlgzussy1zukwmmgkrovozkd8l8vw_mbfgha6hw_fwobwo54vgqslovv1nmfbsjhklzyg91ike0kysonqgheunwhhymvaceiwvfy_wsuih1lq8xpotj7dx5gnsppoqa0vv4fndt7g59cy_33cfg4vo4voikmzmp4q1lsnyzzmenzl7stk1akvtcrey2yyvyblyssmxk3fkyfvyntyk52dnjiystc7c5ym5smopwjczediwnq_trrdbm3oqyrehmy8fmvylmmx5slfmy4s5eynz_dieky_kzbyym8xiz8pbepovwrl5ylpsrketb5bcdjjyrujfxyivdtqwwpkfrtmz_gjhnkzpteosjrwxocmiz96ghoytsmjahk9sv8fhadswlwmlpkn_gtmztmjm9nzmz9ykwdljim1jqlzudszm2o4zmvsrm7mdstljmjm1dbhzszhjnsm_kxnxwcmyb03f3nxkzm9jxpk8nczdmy7fealia8ksfdow5juxrcgnnxwny6etcz8wmlfmfcflc0z4rdgdnxay8wlxmpyvjwp5bhpw7kvdmt0pwfochc8ozmdt_hx8fcicbqczkvgeg73ncndofb5kz2sj8iqvlvjcwmqzytuea9ujxoqcz0lw0xtkhm9bznkw0g6ni7m8cxllmcgsz0l2swxklmcj_7gnlhm22e7lcalrx3nqwjmpwqp85fvzslmqfztpzcf2pb3z5zkwh8nbtom52hggayt3jwpv3lss3g3gsqiulctowdkchvhuki55ewbmzznjqx4q5tlmmj9nxnybcxnsjirykjhxzsb8_dtmszow1ybiltl5jsyyjgfungnz8lmw25qebtutswbnmhbttmfcaxiw2xzg6u4tftl2yhfecj7daclivbqs3jmoxflpsczkrgjbkpyxmrfmvypwfqzg9s4zvhabsbzijm_kupfyymbsnan4tcann_5mqwjhkhbbkrhamoz5thtmztmbozzkllajmmturtcfbzujp2urcxotwuuybu2rsbcmyly1gqmwfchyrzq0sbkpilokie5mq4qz7jblesmmzuezkwbnryitfbpz0janlw2zbaliskyi3mjgglvmnbikidashnjchzhpszajcgzzulr9obpffa7c8ycekyiazlpswitgrgtgk0i_z1iyzcovzm7mngte5qzgdl4a4q1m_fviakyj5bfey4lfhnm5giyky05gfe4k4nnskjbrqkkusejnpca2v_zeuvpzeibzvm6wcgh0ivptvvyoh8phcdgcdmdkmjawgh0dhcsd5mo1ttwobqvhg9y6pgitx4o2opnqdnhc_hj3w2plpdfrxgt6vbq1jtmn90gwjxwfgzkmj2eh7knxmk9ddztctws9asrzutmm9ktb64w1tnruyg09ma6j5uk99ahpb2dp0fpshdlpzmnwsl0rd9sb5b7w_mmoqw2u1x52najjjobw9y5gpclmhnu0ixufvjsw_pgo7wioof_b0syppb4ej0x01h53nkouk9jbqr4_7lt21hyq64bpalh3req7hdmlfeburteautpewlvz6jvhvag7vehlrur3q7le3abrivs0cxni20ing3ra0djtgyzuow3sarppqgnpb5p62ql_m9d2kvpsmkkhqg87gns7wmjq6ucz2g_u7uatgtsnr0tfj1p6u9st1cdhzglta596nhy39on0d6gtx_i39ytjrl9ugbt3dxuy7xbhcu0kaz3euecc94spb8i1nrc1jofedaz0or2_vx6tfan0dvahc7avbkxh12c_todgh7qg_ps_tdbuh64hzv_30ac6hps2a7af3ei8ibthkd3dgzl0wkj3ohy_v6shaml5er13ebb9i0pogah2jajzlhp01vtoh9weo9f6r8nhz48w5obrpzasxh8bvjm6oja2jp6xerflz8docdefzodqogj_xgkhrtvj4tgccx1wfawdo0krx9d4qnwojy9hchxunlpmhtvhfjrstmiv_cpe4w_la8q6wrce3s624_lcuej4nhh7unc324u_mtdih8ei3nlq83zizq5i1ohaqmmrnscas3sjmuagntcwdc4ic05i7hiqfac4lna6nntxj9g6nbh3ojeuhjfowim1rra5u8sfu4ucd8lia_qeuc9yl3c43bp9stui0rqe0_2b0yo08pjei857ydli7cfwe6h9ai6pv7vpgrs83knd7fux5_h5ck7qpyker5cagz2oxb8f0e6xciiq_qc1zuqhh_v1bvspiy3jea9pgr7r4fmfix5a1ff5ggj_9x5p7pmh1gt_zz1ci8fcela9lo8jqvf4gvdl8wj_cy_frxxd9qwxx57xh2srcitgd4hjsg0qy2iueagjx0jh_tvz5dy5js8f1hmcbsfwgkfhlrjuduvpioyq4qsa4w7a5qhcxsdlbdw_oe_2ag5ximphcl47uevycyzips7gszgo53xncxk_40cencfhcdgcdofz9jd8jnslelykrwecisaqde2_mkpubevnjwedpu509trr3ener48thd1odip09bk4hm4zpjvcxdehw_fwobwoh8prws3cmo_mea7n6dpv45lpfonqcaf3wi2husaqmajh1nnnweogabs029hs7kbnjxpjdj_sdj_g7t7yhx6mjxm4ha6hw_fwobwoh8phcj4fdofcun0hh9op_gep2rtc6o73a_q_aglc6o6dfjx83iuw1je0tdnr3eec3y_kwim5hebwobwoh8phcdgcdofd4twt1hwfqseqhke8agl3okl1dm1tw1mgjkpb8aiud82ti2hud6cr1w2vvyhe5fusrbgmgnc78emkwoset2dcj_084fh4w17xs35oha6hw_fwobwoh8phcj5fvn4aav4ghky8agl3okf5bk2d9qkurqnobnegu88fn0_wvj5feh5_ael4ffi_gedaa_yxfoqxwx7a0iab46neefwhsaq79d2e4pl5buhj8qtgcrvd7rb2t_r7kni9wun0dlait8_pvr6jpy7l6ch4uae9vs50dtjr0_nav5cd3v1o9pv60dfrqv_vb_0dbgz0oze64htp88tphyfd4xa4ha6hw_fwojxng88xrdaqwvcoeghu2dkkx40dt0myuz9iganrsulf7q7hxo1hbaka3_kflwoiwj_p_p7fhj8abr1d4drz8dw7fwyohubuoej6gx3o6vd_sx_sbpf4_hd7w_h_v3bsnpwjipy4ntrqeuli_wc6r1b_p4qau4_xsedg1i98jzskm9h965afotv4sunl7f_1xfsxhmkg1zxyme26zbtr0pj3lpcc3bpjvjicdgcdofd4xa4ha6h8_sqhdhicykmfl4qvf6hpzrqrvexa01nwmkf38jiuyfx8dgix_v9iyypevd7wixzj30otg4ibxsnmpnrkbllizk_vi8iszco2npx7cwona6x6oqzez5ecv99bs_ohk1b1ff7ofl2gyflbunu2r2ckpu3cflibzw4io7lb_ng0twco_vqebwduoefjitu376opk3f2pffnx7eg4qlox17d3fa63uzemxpz_0bjzbr_gf8_evevbyvqnbaqxzxeq42rtsbu3i_krzzklzdgnrtkd59ex8soxvg94fgdvuf_zucw_fwobwoh8phcdgctns8sbfg7e0otlyclzvjsey8gzfe2iosrkpo6emh36_kyow_4bdsyz7cuezcsa0t2798glultmhj4lniwn0w_dvuyduk81gy4yg2lshh9y1uujwuhlxeji97dd8_kblmqoflzjt_gm_3irf_jqhb_zvnpzih2l482cw_oalblz_6xi1z_owpv_bmg_tqbv3opc_8d2ysnpkjvz8ep9mx9bmrznh1g5exfwshkjb34p6dqezn9_dxr9iqk5mbt9sjvwh0hkswrjdrmx_2hhwokudkugk_ewcvfvxaj1iy9as8ql6fk1cu4dr1s7hw4slmxb2cnxcf_h4ujdgcdofd4xa4ha6hw3kreege0ccag7w1lhw9oort2x4hnvy63nyzej_7wqrs08vq29srvzd6wcky6egdyztv82d98uv4fmlp2l44jltldbh_if6wgdqe6sn1ee7clrgfpxjtrhcadw4h0bpmxcoh9fq81se0sx87_8ngtex6_dv_16xmrsrezm54ij2yb_9_wiv3n_a_yb3y34s_t_wyfxibpj9ibhc0qkjsztdvhkfyum7sh1tn6rvdqio14nfs27jh37wr0javgs7fuzzpkkft1i_demhfs07hl27juh0qsvyv_citmmzsoxtwculf9de3ohh4sf0dprjxadvym3meuycdofd4xa4ha6hw_g8qlwwwmhoyiphjwm4frwlubk9wldgnj744bj_9aszepxvcrz88hayzyfq19cnvzd6hfr9iqwpungydbiflbigdqtoyr_5lk5x3ixx5ydplc0_fwabxwdomtf8_hag_tzytpibbl72y2haiszrf76s6enbuyeduy_q3_b_zudqh7qg9bwyvsdeic9eefr2jqm1tzh5cqdrfxdxjyqgcdst3kwee4q_p7oiowkwxt33nwkpuzd1o1dqhkwjmjsbxbnvioxf_y7_oe_sw_wyrhhyn8zyfp6yuyfqic_ccqemhkpqefodinrx46vniwlivwut1wuclik87ilurzskssxd_pxdgha6hw_fwobwoh8phvig818li5xnoa3pg2juvdu5sw4ovd_d_5fw29_exwuvveknn87gtdfk8pll25cawqozyssjj8bhyyjkhcfncceqtvyobp98qcrmtisgtyuia0xn2lrxhjavuyuqa20y7bws9uruahk7bfgsuv04zh7qrmdrxowya3dbxfb7fehrhuddjwb4vx74pt7crxoev9uhgdoaddnlsgh2bvx_48li5wuis7mh25o2yum6g7zsamodu4ocljp1fz996tf4u_yo7z73l9x69zndhdrr2kxztvtm4_wcg4zdh44japlf7dtehjjsrycl7ujeijwuzq71k3_rao5wyiwcrm4mojwobwoh8phffdoqoxluyh56ttkn8n3h0tsr7mieakesy3p_ly8shyfz5v0nv0_vvyxjlonefnslmi_uohap_i9px8xuyg9y97znaqjihy_enrb7aipaflzm7b_x18_ofl_oy3z_hqq5v47bvkvpbaabetx89_thwpqawaeuzejzc_d2sqg1buy83cy7iw_w7qrjcie3z0iree48blqesaurfxxu2swvcf5dp24vh1qfh8_ijeiqyxpfvi9fsdoh_wdip2x0blybe4dqia145x48ybg7hydgc3tz7cxdk7ufzrjzun6rdkl_lyfgdmgpl8qtmyqlorezoml8piug9x_5ybxbnjwddjnn76k9_g7_r7_hbh_i2rvragxszp4j1mo73qf4vuhcupyq82cfxoedp5gzehjlf2_dyqu7shbldmz92oidw8qqzyvc8latny6sqg72hng8atgdvojrwbwoh8phcdgczptqeamvuyknfepue1yupaewkp_pgq2ltxcmwnxmtvxgnb9ov_denmo05_0pisenfk9ee76elkay_n2kfc9sxd4p6p3byjwxw_bsodx_73_xakjsva0ndhx6xaqm9ujfsvuyubma3jzzfoikkrc669x4bxxkvh665v4_fuqmsvtm64wcotrrn9eg8snixqwfd1vplrwqrsl5pehcp9mpw7sasoaxjuy_we5utcdq_otbjjt_gwwpqgj046jqlnihccwjnnhbsrr_z0jehyrxr5ff_k5vehsh76isyee7notvtc2u8pyxbwfdu1nfjg_d_iqy2fit_zewtn3my_tf8hf_5u18_nh7uhz5mmprh8pv1y4krkxtozosw3wcx45witujdiklv8siuruqelsjaxk3yfmsdkxfvwbdw4p4_vmrkdt0_jn4r8fhcdgcdofd_v5dc6mn_gv_zakj6fhoh_9fj5thwmjy3xntcb6eitk_yukxzs8wtfkljndvrbhfen8yob_inpfyb8pwnith5peh4hae8fahkjbqirfeoohf_rimr756eq_egqvv16f119xooskyftaa5gfkyap16_7et_zjixj9_hozq_ud42mjnm4vayf_fewdm45iafwe8rukynckmt0cukblqhpxhdol1zbvst1aljxizqrzfj2rdvqb7ei6x4xrh2vqd2ddjtd7cfn7_covh0_p3awkisrunddvt09kgy8iyohjxh0anj2lj1nf7w29v4_edx_nh_eh_tpn2msxcv4vhjovj9xmxr2lgxjx_p4sh9phwrv40nqy8ii7ukf84_qnmrqyguooudjwdqsv88jh_7jpmvt1f_5by2rjmh1oqluhyxdbdv9qg_zxl2pjkcdofd4xa4ncmhvkhirbup90hqf9bmv_szhicc68ir7pn4q2cldl3ho_ctezc0gdheuahmei9q2yg3stwaacaasurbvov042vtd4vdkophihgrrnrfu0mhivg9bvpx6cc0ct4ipc8q9tpqes8o3_ulj1g_g6l6t0r_plorrrxeevalhuiprxesmvelr_wxfx6t8p7txy_0_oifrt4pm42ec53nzxxp0e_3aiqrw4rqn1_q_zbe_nmljit0kufoaddv1mproly88sowvpjkfl59tqsvvxzclewvepxv06i0miamvn4g6h6modhvgnm_uytzhxxf6tpruhepxvddxucnoub_gbbnu4sp3zqabuv2wtutgitcqpgije4iff1fnn3vxsl9l2rh9obsiy4dvsclo0th7qlutjua7vyg8d0ilirxtkmti1vfrceba2k4dqwchyvf4dy5ity_fqpxr_7hh_0t_jvl2lxn3_zn3d8_fe0n7eqjjvcr_s4dpumw5r0d6ssl2be_fhmnlwbxfnoyfmskiqurmsa5requkgsiysqseltm0hcdbrz4o9hduxjrf7_ltavf4wl51vg94fg8uqx1cthcdgcdofd4twrkwsqpmgqxxh_ik9faewocui_njswj4_0eorfobiwjnw0j1feg3bmjnesyx_u0thrccojz1hv58gsrqzzzur5rnqpgzvvk_2eipb5ugnjqdbfqoth1j3widaiz7pez3wc779o35_aeoaafz2o_x203sma5yhssamqrmhvgypnv0jlwe2ymlp9_zzu3749atwmhj5sruvfnd59nwuvv_w1xnnfgn_91wni7alteoonkleelehll_vrgdkdfpw5fsih757dja_q8ntflmhu_wfqfxci_ggs5vzfgp74_5p4wy_kuzz7dy5bj7wr5ickjew7jqlmqguewdjol92s1_u7r1f3p0me36yslfsbzpri8ry2mpj6a_d5grh27t6_ioot2_xoaqkccep5_p8_d24fv0iehpfxkpvy5cbm42kpo2oq2uuj43ma7ajfqxbnt_egtnheftjgaz9easx08ow86pdijtwhrhpzyj95ajip5fj41kfh8hmjw5j1idhmhvwubzzlyjuvvbd7_fcimphcdgcdofzlgfebzgje4glxukv8rfnwevubrwzekfhrrcilcil7yipp8ihl1jsi_lxrgvrelqpc3_k8xngdbfgxp6jkwmindddzzpcz1fhskjvqal5txh9phgekuwuexa6x0ywrnj0kvh6w8_te77_jlw_dc_djuyl6j0q6vw8itdsen8yor8kwtolioyu1kug_p4gbtyoxp49f_d221vw859_jvdesehvv4_itddoixdjkykmdqg3ly2mfn4g2lucyexux5tvlojpr9lqtoucxvrtqpnbp009rh7fkqx38pt_lss8xxbgdmuhhmpjzo9bituweopeh8kfq3dwyvdfvb34ftdpvon6rq3ohbyjs_v3cppui1w6cg_xt9tg1qk6lhlbu_i12y2mlzz8ljexoln5dhjytufpf3opj07swqfdo_crx72obdt24n7de_jvf_7ofq0s8vtdagsdwez11xa_vqwfv3cyce_swvr3d_ct90sx7b1d_os9ukx7v1rujt557xcmvv_k6r8cwp_eykhl6xvw_7kw4na4ha6hw_e8zvr_hvf_6i9hzkqqrvqfl_yfqdgasmwuocbz0xw8iulhoxlxeoiinolxz7mwmnqx_stcsoo8gxqe1dmo_hzdhvheikcjvccmpx_d86clvim_ts6xesujk60rl3qtuyymir4_dweu9xtgkowrxvvg0pml974gwigcyf3ixdtitt2e3_1uo15_orwvvfkmv18tx6uvhsbpfialplfvfy_dhr6jfryjn13fl3_cjnn7b8pv84l3rco_xwb_xwb1d0erldsm136_fz_7urayvlwh8z5qkdtsswyxgggullsbypiobpwbncm9hteho9wuh9obelf9treupw9ulx83tj6ey9wn56gxqz_ej8wz2uwv3w4ffl4gior2okgogefpj_pxv34dmzatq1wvbatxl8fatrtw_fjfdhx1mm_fudpar7f5_xxezyjhj_vyvr7hzdtvvjm_6au03wy9r4gjgz8eah_omflafvw_nwojd4xa4ha6h85trsqexeqgnlr7esd0hzud5bmppqkr9f6opp76aly8pe35ax0_ymip4fsijkydhqitaekrgxkek80zjqbhjesjo2qlbllso3xogn4_xu6rj318ljdqfw_fykf_3_s9xgu_sosrx18eytrz74fjqgeu9r4xdh6p_amuytr1wkhc2hf69dv89vupfvwrr_dyy2n4l3_jx7_8y9dits3vjddy_xvhcflmi47zmmafcwjsxifslhoc3nwmoqeprod9agsywr0ry1g2_yle_plu_k9_tmghv8zclsmngbsy0xx81fcshvh6jho4ekqhay8fn07wwj7sg8crre_tmopvd8hjcmljdoh_wa4x_xwdqewof4ils4thjhlxyowcqkwca_u3pkww7zswdath_hs2sxuvu7do_8hkwsc3p6bhe2kcgiizbmmaxdcqnzyo9i_vuhmf2di4ay9v5hzpjwcgz_vio_9hkhrghw_fwobwo59mgw5oevrcsifzuv30rxv5lvrh6mozno_t44rewclfbro2b8omnwrgzoj_hhbxi1ay7yub7ihft7oehlznczxujimlyz1p1_owipxdbe_h9mcnvcapph_0zzp43rsqd67h1j9wxjfrpueqovid_0va1z932ilpxs65uweu6s5pjpdhhpdnrkhzk84_rbuktb0wumhpauzfxr0sx16mx_zic7z8cijsuvagr29afmgrhqo72441y67jjz_vw5_fpijfs69i1ae3ms_2ph7x89149ad5_kf_myp3x83at3kx0n3alzx2hogivz8k30vt_6yj_os_m7h03rzmessnqz7egw2xb7fmxl4se78a62bsx8a4g0h8fydwf7wxa6fvxxv_ugwxh3wdv18dyss9jo_hj4mh92pnmndhmn2dvas_rmliqsya9tpmpkx0d3fd738ywet3h9duoiln6x5i1iehme29_zjxwx5m_6aem97fjxkfldcz_v5_th9_p2z8eaafv1_cd_5kxonjl_xn_cqf_hwoh8phcdgcduf5jnouve8kurtm5kwurtp3nsv357n632ino_n9l6gwkvapjnhrw9uaw4ev4uopn2lxrjoara9jpb4hpezmzs4snnuav3t9d_7b_zdjb3_fhp_x90n4wd8n4r9_ymk_om2jh5ycbvf1ehpe0su14aser6higsqk_7g09m5wdzfhhlx27fgdopaggkl4poxyhyyfsxowfw4yx7rvbqsijdjb2gv6nge7x3a2jgdzwuvwl06hh9_hu8_vpv8pbb7_ltt_kkpijag1tjfj6jz7jouen8q33me3j_zj27lbm_ngj4j7chpiptin7cbmspt6i2a_34m9_smeazzlqunck3ggprxhxobwoh8phcdjfhvirl993uckf0dmj0vvvbxt_pnwhfegoe_4xvbhjt1xobqygnkipayxt6vstaylwlhp0sw0v_x8gc8t1pk05izrvp2badqqmlsdwxhibdxd7md5ola1n9_mk6xq_fzaieq95ehgmzwvlii_fi6kixwhubkjlsyugh0fczs2tiimqwzfqktczcl_41wx405ul8cd_w4w_labp_xmef7028x4t18sxk9_urk780_c7w9prenwobwoh8phcdgcdofz_plcciphysvhboobqfoeygghz4gdy70jgo4axndxmmz6ruc1u5xvztcyimbjccdp9ewn2x3_wqqinebmnjq1nak_vh61txxyulqqe7legd5fcl3dyzh_pgyvx6_j_lfboh78pj7hhlai4hzonlifurooel2bsxteha6hw_fwobwoh8phckaef1oyss_gsu6axxoa262dkux1bcysi6bqb_b3h_bwudaymibp8xqvdofd4xa4ha6hw_fwojpfsxfgbzmnjnqv5slohm9lwani4pmfranmnxbczhe4ha6hw_fwobwoh_pi8dsfuvoleghu1essu8kccsosh8phcdgcdofd4xa4ha7n2ep1bhdwbze04playxtnqqsepu5fc_somsqii78_hgawbl8_ieagbh8gyofwobwoh8phcdgcdofdeqyeaiezvz_iudcekvevmtvsaggeqw1d_xqio2pbgdw1jqc5zy7ohifg7x7yhx6m232wo_zp3j5xobwoh8phcdgcdofd4xxfstv8mun2hxxop_oh3vmrjo4_amgjx71oahlfa4cdrr0onlfb0dzmqeu7a83tdgwpezkcdofd4xa4ha6hw_fwom_alnahiuy2u_bw2h1obblbbcmupktdvnoi_w87ud84hoa2cbs02_vwoq3dyefwobwoh8phcdgcdofdeqaqjqal3y7mdsxf1duo4lfd7_qlo_nx7_hk9ue4cbcbt_34f51g_6k3ktux73qdjs2jhi4ha6hw_fwobwoh8phcj4bkp_rxm3d6jbcfdcg2_dbcpnue5pah6cgwuhuhcorlud4qus4fvoykiqv4gtvvvruxsgjqqs4uxuvn_80cjgcdofd4xa4ha6hw_fwnggsn5goqlqce5vxcfrcdzy9ebs9fvmgjg41vopsxevyw3ome0upyv_pcbmvohbqiofd4xa4ha6hw_fwobwo5xlaopp9h5s25mgjxl52f6fqapkfeyu7ltwq8zetvc_ek0_w9yq1pzu_sr1_krfoe2n9oahsqxcg8xqpl9ptqr_cwppn6vbqpzfngzyh2u8erxnjo1t_uef0oyft58q5sx_6hlvgzt0nhcpa7yfnqzzee_44xsmyi9aos63uj8dtwvq_npjbao_tvqywk_g9lw8qftpzfursmavjde9x3om_vtwgfhe9b4vf0uueo0fanzxithbueg19by9n8ozak5wxslgl3cy6hjonlhae1ux5vzefyefgzwmrk83pzdprkfaw_lo86rfkyamago7mlu87mwxrdr7zbpaudcpii2vdxg_i2qp46q5au_ywlcr6si5lmkoplojrzcxbfxdbajvbgsbtzyn3e2qvjrm9ru729eynm4xx21o7o5g0k4xp0f6rlqjlphv6ih2andu04hgxqftio4hx029wh5px2ovmnfc2_lk9hwiua9lta8y19lxhea_trsiftbdinp7yh3gatuw10ohzbf1d6o1x2jb_nvr1t8j0ou2_l609vwia8oca19bfy_aw_b0ol2mr2babmx5tofeta8irdqnyc0p9knogohdxydvkvostce_diqq_zsh1xqn9ofn0fndg_0ggad6a_gaemgnh6g5iu6hqbe_ik5hge7hqwfe6ovj7ihgeggqpcnkk9fntsx6r4bc_r0jqxom66xj6xojb2rebiw_fv2j4x1yjt4bnwncoydspxy_r64nji5gygyusf_y9po2ywzua4pjoxgchxx7alhzwgynj8sic1j_xluwdcmrwtwcpxx_wpex7fkeybsdw3ahglqmjxuysdsxivef8bbdpnyhryt7haojdgdgha6moozicqkjdmle2tnkmeynscactnwfgktzywsjjlnjwaxtf8bjyn9cnlopwfphua3p2v1uyt0tzwnz6jlyze5yw_hych23hxgtc_k83ewgqxqlocrcrj_ej6h3ax1nda8dp8fl7evjiely_ckuq_fsrr7khr_b_dk_j8ftfad7wuv0fcq8rlgpmpmp89kaxxeax_uhv2xjvl4a3d5xzafs8focqj45nzuegf0go0_gj1p_qbmta_r4qoregvd5q2gq817guhzaj2cup9vnjq0tenfb11glbibaahkffdzvmnhphyfpb9qtjzlpltc621ijrxrznseoh8phcdgcdofd4xa4hm4z4lksrneaq3gnrwi7_1wcdofd4xa4ha7no4lbz95nrls5no8cprhweqg9rdg9lz5oa43diybntxgxio5itoynyr2wh7jx8lcza31izd1u72lvtzr3w7tx77egj_3pbl2smh5hhvinvstj4t9ry9ehhjjutxnqvstc46gxtpa96ctftvtjydgu0jby1s316rnrgqiuzr2uinnyuc9hnbuh41jhnxu4sgx9ki1rvu7bat_i3g_trnb7qv2drlrnuir9cwuoszdjurb1yjhxq143nug9gwktdrobnlotzpcryp6wnwt6rqa5fk6edymuu4mzdzdji_ru5u99ete7mzhrbtjbow5zjt0nko_p1ke1xfz5hpdtzmaelrefgudvianps1ofpc09rskqpsnvcqc0g9fu28rgnufcypyb_xv5psm0nzbhua_njt3tgnjvjztetvr3ncutukyoqvpm9a_drt2daclv12mtb9dok9d6wvsyrgrc20dnwgbeobitn2gc_0dxwgb7fl64t62qxgewfp1yffgn7hwldmxohe6h3rk1ghdq70iqr_tbid70tustko96na4f91diso96b7uq_dwnzav9ml6rvqzfwmsnrej3pe_se1hzyg5l85r_z5rhb7rafsodsjrvsp96b0dqb9b70i_0qfw9ble3_ga_scgxt7ngnzvhxte_9ia2e6uiqymdwngfaj9y4mygbssgvyzpiqwnoybcwi8pqrahxqrxso6dnrvfwkst2pdgbwfeddglp6ysgfipilm20cwzb_vw5jham7ypoihxwig7amydoyicwjdjlhvengu7rmyipd2dztgmejq9gxtcymkzjgmomao8shgnonefwyjzngmosfeeau_6hwjgge0_oy57djaa_q_pcajxkg1ul9rxunb3q55r92thxn2j1m9j4_dyrrhcyfbcyfuspdxxerfo7hudshpcyl7xfixto9r4njdchpccimtfi6voyrcxo_csn3tsrtunzdv9il7zhwe9njngcfndevtc1ob1_tw6lprphz5ngipr8p3oa4dghjh7uujwm_ali_gcxhpdwc61fjv_ad_jhc_jh10bvtsfa9unopfr6wmcaqidi7pnjshuien2bych8jkuwfeqwkea_jjaxitzdcqeghxo_xfpxtslbkdwxcowofshxculywkizh5thmlcpasjzcf9xhqn15avr8eg9rr8ifxhmx9f9pzewogtdg9ktsrpfk5rusoieb9wtqzxsey3991oeeusvs_jiaaxpc6_ffknqwxrpy16wpabkes2faceusshvtz0o65mtua4rmno1hjmsiwpr0yaiiz3riwmliyolwhkxjbithjhzncqylegyfjlmoyljjekkpieuhbkoiyyjbbgkskjagseyrgl19eursv2xjisazr53nrkiijbgpaxscavmffxencsg1ousfgpgfu_lli4umdqijtmssfma9zjjsh4ryqipt5vyv6rrkyfh1cbsqsgepulertosqk8nlx2klgrweeut_wjfldtk35gsykmjtk2jjashmkffhphj9kecui7r8migw247ziek9duyqh2wk6ismiqmsdmk6ktsakg3bnxnyclvuiijyl5riomjyljilyviysrjov5ijzrc0lisqj2j_egddrdg0qoi9zgwqwpoh2ptj8wrngnjq2xrreif_rfbuf4mqaurkyvu8oiup2pbpcwmbqk5uhjr8zssqjlwsvleiijjejhtmcwo6l60z0iwqcmc9hgvhgljiloykajose8yif1rau4uroicussibte0rs3r4wgcyakiij2xzfqgrrzjdsaylylodwwe2sesrp5waerwo5wweeassaotrx4kwzipoikuat9lfrkikusuryum9oyviuqjjkkm0wofnh6dwmgqbbiti1gykwpzrekjljdy0usaykia8wf88mp6ygpetscjygbnwyppir_wpgl6ji2kjoykbctzjakjreri64tyyqkjpksixe9qet8qyrqmqsrrscwkqqr9is0praoga9io_bg2aftr0hjqfz5g9vcvyf2alaijsokijyomrihre7qekva00d3wcdmkj4vueuqtash1kbrorhhndf_kqql2h4shrwgii3u0o4xywojur4oy0pnfmokovzyrxatsqwmvluwqwgojqkkrjichiu2h5rbbitvrkuv1sttzp5jhzkgiiuqotrmhxbsj6eywkckieed0n5q_2hfgbehenm8oayvhve_io3pcgnwluuckghrssyswngqqo46e6cbfgjvhkewcvgrsbwfiiywiqke3pnpinimeksyodecwtrerrpqmeqonvgodaklm3nzzbklts9ixrbdzl2vrh0mctrhshkmji2ik6ckyzuytmsom1okilkja0uasfgjjir09ehfgkme03kowrrraossqqj8untbiysnscbkrr71elfhpidqssbu5nkihj8g5kqloyytrabfhpigiovvhgklrseajisqxrioksqijy0kkuckigwfeiqeheuzpmaojpp1erjesg8rwlysuush7kabhhwljnclpazgsiyqgyegihxb5reohoqqjii4aimsqhfvkv8uhmflescelqmic2imki2qpjijgvgiokjgyjpbyyoiusgpoyhjiwxg5ohbiaimkj5puyimclpkiuuwqscohlh7sohakizgi51irryqwcnrco4n0ioymscvsbtfssksfdasrjxrb6ggjvqsrtc7lio_6bytsyetlpkmjlkkfkn4eo1fgptz8qknpzonzkgyikfbi6wec4jg6oshyvjfehbfrnrvj5bcld2towxbr_ccohslnc7jhkuesscjfkoxu_0jbigipfn6xrze60kgrq5r0iqrqmhqshridxrrc_jioanivrvbhcrhwpdn5scj9ixxficjimmlyv6ysjy2wqpee0pngfjhpakw0nn351vbxwepayyn5jzrf8l5cejf7ljq0gxthaklfhthchywitpzqysetuwq4va29nlwytsucsjwwjoujojnkalls02gjzcq1jr1hvedefbefez2cjsnimzoees2odfpqcktoikuinwhko_ir0tlcbrizbaros2uwpve9fxekrrbv07kimjmkednk6wk92sjistvtskdti6tgnhaxvaekyalngpffnkw1sqjpzetggzgiiigikiknvjaiizwgfruu0o4yeirrh6one0vevber0qhtofmvzaqpkgavldradkwsrqt80vqt_piyihhpraujysxttbjczfpatfffeskijykmfglerr2fpazrwkhotzoijcysjfrk0qbkdlhmjooqsigs0ogdxtq4jokgkh1tji4uutlt6miimfnese0bhfeq18au9sh7cnvnp6opcy8qkqofkefepqoxrbhd0kqurqrio_gwntillfp0nc2bpi4mygkglswyeeves6nxl5y0cjdxwjesfwqknu0tkegiivksualiriekmjfhrrdiikkukalq5bqzvmykxcxikpqwadiacsslikiihucvutjisxhjcokqq_qeoppisya9ivhipaizjs5irydji1osbclnfnsaheferrtj4kaolhl3kkljt44dkxf1pcwswbfhfleuaaelbylhiilsrjhxacmlwkglj0rhrmqigdwoeslrlmetdg81ugspdnpakczqsj2wrkcfsdltncojifqzsgualmyiv7sijsg1az11hp_auq9jt0ntekwriocmwttiuyc1pgzfoxetpjeqru653xoeeutxrrrbsqwptt7cpvkucwlnrti_k89fekjgrjfwwtpehrer4khxipgysj6jpjekjojxjnyw0qtfxkxnxehju4rqhtoa6cgdkkajpyiiicmpwlpuzfkuzusrliwirrgzesywruooi0ku1xcpeux1xehcskpdrcolilvukske1puuoka0njlgkjis6sxouucr0wlpznsr0sgjooiolokilypgcsmyjy0vyassrwsk2honoovhfzfieuaskcnmzbedqtsokzimiyltgkar6hqroshirjgwmaqtr4woo246colit5scwrqetrq5uqhpxz9iqyqxu9dgw_usgkytjzkipdcawhzpykmjcsmisihmfjhcibrczepa2nwqlbi2fcacitu10qppjamiifuogku0hcaiphuvdnbekvtlsk5b5fdeeiuasfwjyb4ujmiutcgmmnjhjiyiaxija8ocsxgzr2gkf2eusrans9fgzvewwuqlpghs0eh5kswnjjaizvf4qppthwferrs5ieijsagiwhcfyssxuk8ki3d47skvqioyty0vwcsa1xjlroqrq46rwgdr0ohku2nfennz0kirrpgw7jnsccqjqshokprhdvisgygukovtqbfctcis6hrrc9p1ipqiivicsd_ksc9dts_1bfls0fqrq2orrkeqac2fp6yxhjfw_hohhftrgiulohbjlkep0vfgkdlrjkagaasjsdlo6mfix0_v64kjjprszyykqlek0kqjj0h5pjdyfmlds4yro_i1ov1mkojnf7bwk0lgu9h0xnfeoosmrx_x6hs1s2upuspulqtck3wmgkjomiomopfekdyfevqniyo9ukbm6coyvlehxfdaoeqiu9aiastvmgqxqa26dyykvlow_kv0jbgrhhevzasoiiklxnprrsimqcqsqoomyqwlhre_lgwsffukrxi1uskorrfcpurr6wycrbq0sqirxa3jgtfhezrqgjhqhzhyicwhjgkkpz_r6wktjtzspbatklrkktovjzzgdefsrcgiqqp1qdlrjbs_pkurnzywqzyrhw2km4jgpalruuzyhbej2mginy1yxbgnfscmrrkzmtzdckheuav2evnhqjeinootxaghjaaaiabjrefu6xzrha_znyr0i4visboitltoegjpawndyqfrrmhrmxxeub9wwhpd3hpmxbcorfyrmbimssaju0zqgl2_iioqeqkqlkgisq_iiixtjjmurtyqiiknpagjpz4rwwjrtywicyoq6hwymjikevxtydgqgt3ejj6kdlyh7eipaky0nc2jxbzi6klxst0i9t6wjdjs20gtixirrerammbba1ueed2xoojiicmyusipk4umpqwxioemsif2gpp2hff4oppbeuu_vpoafwwkvfraxcof0fsnpbgjisijjyzsx4gli3wbr1ow0tkjeejsmjq56uginyrttkuouet6rnq1i_rs0rsle12fkfjdi1zto_ifuvcuvusmpbejjakqfwzbw0grcyuarzzaoralj4lbsmdhishnqcke76gr90wowsrlidolzuikgsnaix89va8jcamltx9zobwoh8phcdgcdofd4xc_i0yambpw_dfg92hq7lp6dr_qd_gxki5jhpwbfcmajlictebdirgyh8kyr90f94kj3qs4viddj7raoh3hupxq3af1x8itfakaxrhvm4a_plqsald6quqmrlr6gginfwuhpcokkj_ay8adhnwcqzdcwckqdaibu4b_haimqfgpcvigad_qgndqwdcaepsbbz9c3j7a24eqtxchtw9cni4fdydc7k4exr0iutsqdluj6gpfynwkoksvqvclgs5mbj1ncdobfrwncdjqfoypebdximcvhx_8kugnqtx8yw9e7qkzvqv_yb34r28ljnys8q1fv_edvgbf8lfwdx0l39aveieuwdd0bb6hy_aoxoj36dk8g2j_4ck8gxcebs4tnin34kwkt3_vmr5keporhvap_krgsvxwdpwj_x7c9z6rpa_puq1euuebvatv4gxxdv2bd_iq8hqhv4v3_jp4dojzmnjdowfyobwjnffvux4gexirrmc8gv7xggtghyjgfyt_b4loooqdnqj4khh0ngg_tk7g8x3rlpw_pdfk20iutorcovvju_n_b7rft9v3cj7kadefug96hsafipq97jvref6vwfgxh8pdgqh_o_g_lck_vyciq8yr_oe_4t8n6tytj7lcba1ek3zxk7yutyn9zzj_g_r0zcu9q_fuz_j1nqv_ed_nznwd6nx_k54ud8tk05gmpuh_ubteijlmfgdlni_2zsx_2stcfwypez7u8fucg7d70e5_n_qt0mmphcdgcdofz3wnkhjekh2rrxed6jyvzssjoycx_p9ellyry0ognsxg5kgh0plkijypopefrginiymhfjz4wkkqrlyykyzyj0oh1yqedvvtl44iz5adc4ovp0edcrhquc1mwncjluubhfvlhxqvqiyobwrifjfekiqkj_sk_u5rgkixqlwvascwmmlwyieqrroo0cthrbrexloijwjiemaqxrzie8y3coktrnxihv4vv6cq8q1fhfaurlv0esxrrkuuqaxqugiyqcpdfwvkipra_cp7_m_ljsqqrsxhdfcwrjiwuk69r6kr4ehvhrioiitbhnkojjmarerirerh_samjwruijcimwqn3s5ssjejuhjdy9iqli1kamysr9b6xzjekqhgfnyi0ygkj_d8as9xqsspyn4f_f_t3cp37gxrfrmvraecakevgpfekshefjsikjiwiiimcsrtrwij8jx7qz7grhjgyiotyn8na8kj67o63_2rxraoilos4ha6hw_fwvh9mrjcy_1r_mat_aqkljlheiiwykoyk_4rrcanorvekasrdaogjiyoyil740yowkpckeetsj3vxfukv_5mwyaskmvihllpijnqghjeuyasknpbeesgpzflerhgnuggjo24iykgrrmseutaswqg5lmjiod5mgpnhhwkcghbgfpha2p3w6ckmmlqpcbeywmhieeacrllcibvjhf1whnhgbxgh6ogitjdydpxhrxnpyqjkqs71husj7qijc0xhpiowil_p_fqv6kkoioxu0ogqrupvcijrrvjegblhfltxy9ioxbg1edffluq0mjrcsbzgmoowekrrhywmdkqrgwheekyrzzgblyt0o4ycef_1s_syloxmswuwlpkhbfferxlprrtfi4vivk8yrrnhzcjsibjgragj9mdz0hceef05alqckzha5gd5v92narks4na4ha6hw_n_mpncicrcopqwmiomjy0ljoi_0rkeefkf94lii6mrrmsqq7srrvppaqgqps_s9ckl9gsr3owesa9ozfeeysrli0fkckniwki_ko_tfezbd7gwckusroqs0hjgcqotmzi2xg3_2h21nniqrn6gmpiox4nv6jqyjhyujos0tmgliixhxephy8giwhpppqoxpzfuzfgelds1blsqpoar0kgdcxud_pgbvhqrewfecsnj3qns0urppeshpy4qyaqwroosuosr_l7sfez9yqoklywg1mkileuqycrks5psoqlpxephc3mvyd9dyrsdptytrazfq7orrqfwgct6xrhnpjgx6kdkrzmqjyykplhs0whprh_gyvffgskijjds_inmxcgjo5fctn_o27ks4na4ha6hw_k_8vseurqrrthiohgxut_bfkzks0sji8io2ugivcgisozrtmji6wjjfkfexvwausjskkfrrbczl0yhhf9siheitghkvqujshq0b3er_ktcqj8hjlpuwkigq4comhjgsemz1yngrxoh09fqrgekcgpwslokyutvl5iijhxdv6karmrqgigmdnuvosowrpeijmg1wxfglcwauchhgpnegky_ocuklbq6irxwlweknid2shqdlqzegpnfn43w86fs0og6rprcsjzf4cjiek_phzeoi4iunhz0erlhnbiujpzjrkrdfdwmplgy0alortd7xsxhlwqiia15pwlepqmzrv1ej6xpakpcik5friojun5rejsrdnrrnglprtprbunpcts7ly3d4xa4ha6h891namoy2x2qekztw_sanziwqeg1_r_3idqw0ip6zupjo4wruwlktoh1pogiosriicyklqya9owdgm6eky4wkqolcglef73wfeadmkwvq5gkxrsnuvs6fvkkxpprmaq0yhs91hrgg5ffoteindjc9johjcivu9yrem0kju2olqjt0i4t4uikioyilxqtewheknrt1yh6hdaset2kufs6pcqi132rhzfm0ws6wijkote69yuie0zaovljzjh0gyuaqwqkwkjiare9zqwjpzdfr_1qqcrleyfd4xa4hm73kykrek3kokg1jdslxhummjpi0esnfubrfryeqqlxzp0iwtkyjs5ixdxbp9w_xiyukuadquh16okvvuakotfujy16hz6snjlfr28_ydfrqhhfw_s6f3kkxrolefsuat76lmlgil4beuzpsei1ji2_w0wvi3_prsns67te1hvgiqpmxtfrsrpnvtfrixfgt1z02kb00uqjjoii11rrrvwectgcdofd4xw_mjqi18rd0oykoicpeq0njz63otcsk1x0wrqokoteh8iv9whzfcnkcgbf8ol_maklwqsrn7pijuqrq_h10gdra_9ohjs0ae27pmkx8vpfr0ou1iikxisrrmhcsiwwml70_sykfb2mc14bkhrdzzalbujfrylhjedbqytey9ftt1r0wksyeuwvbwgktkdtf72uzwsjoug1wfjaenhr_gjcakqlxvueomqijze1zdt5o0hpgqmijxm_6q90coicsn3sxsri14pu5_jey16psjeja3fzionobwoh8phcl6vpjuarmrbtam1jkkjmql_u22k6luryrrt0wstsuqwvdb8i7fgbq_z6lxobzqwrl_srxtpfpllqxaxahgffyiu6ludx_niebpziytxulfgbu6sbjidtrzgpxlur9dtsvzgi0wvh6zht2jieppj9xise2ekyqt9otcpxx60ra9vmyurq_i1jyp67vmjo4uukjlygtiygmtuvskmjnwsg5gyhvl7fgl05gn6ta_odytiomikxksfrzwlxl_xkhp913dra_vd0owuvw6guuh1i1k_kflraykyif3hibjhzisrshjrba_potdh6whuxr_dqst6zfqdovd7irvdrpf1ii615bh5_5x_payxkqyljz4kjw3ki167issiwhyrkeosotf9di6lobwoh8phcl6ptglkgh3e_rskxhujmcilx9p_sbf79kurwftu6j3spausidqv0oswimwrjjjyeubryilwhz5wqonyxrjg5yipiuhmt5jqh_icotjhhbodmpgj_jwmqjs0mggkskcju9lii_69yvcj_mm2k_yi164o5wi_kjaii4zsghfguuskkcdqv_mfiimjwutfhzwykhyeystcju1jz1ivu9a8sxoruqgi23_4a7z0q0eycvfghdj2ytzusnln2jy8fpm7homrhkevans_nosakblo27nkwj8vbws06luqwihcgpmootesogixvtz_lzqlju19l7toil43mopee3wm5ig1g0wvvrfgvjqrq_i1vorrxbpgjogiweyyxjexyrrjfgmhj7rl32kayoivnmzexevqul9lfomlqolji_qzresy6re9fv4yekkwrbpbgksumsomdo6s1m_n0ojd4xa4ha7n_8ttizayiizov44akxitf2eu6s5pdisrpyiommgni7lodbrpe0buckt_bt5s_sityaqnhyxfloyqfrf5vbrg21efeojkn4jczsddrhexneaekv7ra1oyvbqzdd4_hlxxseolgmtefixjzklxnewii927pnurd0mjpjecwtrwo0qyrxwxnfb9oghfr1upadofr8s_eusr1aorqvtr692_q8wprulep6sx1ibzlmlyljgru6tdio4uavkklxz1jrw9pmtrho6s1s6_s5q720d9ioywcpnfekwvnwphfcncskpfniv3ssp7tcikjizi321gooom3yutoeqxtdvd0ujpewfj8yfyxdkugzsyvuuafj0bvxsrzl3s_nvadofd4xa4hm53mymjmjlqf_g7pixxlijv6twzd0mtlqsmxhqzfub0hz_xlzkeqi0cybqdyfgulblrgnxv_le6_mfha_ncv5bejiqwkp_uxovdp1xky3dji4vrl_ddluycecloyefqx5lvkfzwqykmzmhhj8x1mtzbgjs_pz5upkuqdpdw4awygmt86j_eniygmt9agdrxavgp_lwmmdog_53pxh3_soxbhlprdprpp1_7_4vtn4koo_fv4rvaj_0_jefmzb9qphjf_ndje_jfd_dsf8xwdijcscwl9vxo_j4_nisaliis1iz0l7rz0cp67q0req3cjy0uev3enyzku6tvkffgjlukbtxvkqzv9lot8l3swnkilyrgukuaqn7rznwlzqdar_h1dbfg9nxeo4vikkni6bjr3cwnlhrt0ygwmqq7pglfgwlhfz2ju6qxooq4jojwobwoh8p5_jh5wogqeq2xiqyljgrx5djy9fpdghmpyrrjgeutyrtptmnrcqnid0kjc8igek5swmlosasr_mujk7qiidcseqnjdyoswrfzoisqbkjuwr7fh3mbx2yka0n3wlpsjs4q124d_lhub_r_8_em39zdv33vvuvcwi5tohin5dt2i79hmdqkfjbefen9ylhydwn01zlfplonpp7niw4zktsovad2kkql9hirfacsagxqkakblyxulvrvrqhke473w97r73nmmvo1eyzt1vbztpgd5zq6kl9zvqc7_zm_mdnmiararkxi2lj34xtrnr9zdekebujmfg_d6d3faayliotz9jaapew_mduffpdcxztfvcx0l_yppx68np5559ewgjtvtdvmoln7sogyz4fu958f3ppcmdo2zb16c0cen0cu15_hbp7v5r_3f1pqxfxoezcaqmjsywtvcabo0kexl50g0apfh6y2x8qwu3vmmq9q5b02hpji7fg0rgtaqeflwksmllh0jrzk3fb0hznam5jk0bsrc1pp2vgrmbrbgns60hh1vjlrxc8wmtms1pfaeadzqywobe075a0mdsswopcy4hcbakuluhtsno_zja0kpq6zuta09jrbjrn8hjfwki6w9lmewufrhqnrqpradtrm6mdswvvl15tl0pkhrtvkl5l_iikjgi9rql0gt3jg5q5zentinpqkycrnjowpi76gne4hng_ngobztsln9f1mn49vgci4kbbaqr3yhpxay_ec0fspndtdlxewzbb5p3hgxuyjd0hp8t2uqbbnv0ibtcvwokdn_v_noderebsyvwh7c9g0gwgohl74d8ryhtxp0l38kklgfuno_eg98affv_3q_gsydr1_y2qzrmm7z0oncvxhwduzqtxbsy_psbozm4xsb_3_35qa6pzg7ntammnymcxbkpat_lpvsxvspol14ecwchvel0co0tpds9kes0bozneem3arvxdsjreoy1pljbiobe3khbtmgpkjk2ffcxwxvn81yulgceo3gcxevng1ekwcn_hjqun0zci7sjfy4h74snjep3ylrpihqpdx_h8yyjci41go9fonjr1l9fir1sdzxxtgol1kjckarjhv3pxqnpt3h6v9drumeqfrdxblwyrfcnpuftaakjs24tbmopfqxpgz10tgzgvyzsn74uo6fxyftddnoxbxg0filkn9l_ui2jbxm4cm4i0utnvp5_3aa_hfn4ho3uh_coi7wldqgjngcylq2ju34i3aw3wga0dv_tdjdkpdcfmfryazemrom16zayamcasxv5j2hs9u0v9meno2pfhlhbtgsnoygl16etafnhc1aksa9fbuz6tyfrssmieyzyhhgvxs8adawmue1piy8r0y5ay9jrsk91w0qv8tvygklzpnerbammpnd8uyhnei3bipveazqajuaj0whssm6l11cewdsm9foasuuvxnefctrpw5d1ijzyr8pz0cjmemcdbooojeldqgwvvelrbpnomo5xlsplyds_ctb7c_amjtimype0qwe0a4p2x3b6p2kvfsp3gfghutgszkuvz1wtok3fyahru19zf9xtpxew_hh0lp_efsuwoge9zmheniy6i0_dro28w8j4e9qmwyhfek2buq54hoydg_cvidpfsz_xfg4u0uvjfzne99a09hqr35jwbkplguxcsnpopdc_ubqcrvjafpjex7amhpve0xcovlp67xmzqfrao9fonbqnrtnkri69tl65bi1cem3doljpnx7izsgjmne0dhzx4agdo6al1xqa_riljojbl_5g_wcmydrfoqfvnhqtivvsyopv1eowbk0sr5vsnc1pwho9vx7itztj0p64ahkww9ku_abcklb5am7lqodqh8uyeoigv963xtdoq5ozceowuuu8wpy0syltkduu9jts3jhbln0rjhao9loasevgdte8chkx0mskjuwcdxg3hy0lj72e8qgj8ehap5b3v9lro_wl11zdqjre4y1pdaxxbspik71gwchzem1tsaptoktpdd_nl6rxmkifq9suwi0jx6oojvqaw6lr_fsxtffkrzlgtors6_j9_orbozfgo9fonbrnzz_rjkqlsq8xoljeiy2uxvtg0irgfcu9xrcivrpcw3qdmjrma0ygfffgxi2k_aard7adz7188wgjosnq77iwsijggbb1bfhkwkejcwavyjf1sdfaqdje968xtzasfv2asizpvnaawsirrwnutjmqcvlk0wiprqbeyirh0d_bogkvjt_ont2myvqioctmernrkts7l1zwrgbghpbxyjeej1jp9fpfz_u8v2merti6fjcklv6_gmgybatxszhs6_gtaal0orqltzrel1b_x2ok170rpdaqv9cycctci3zf8n98lux6exo98sgi0tug9juv1v1eyvht0mvzwjeivtaptdxiwgwo7mc4zmu0suk1brvnthqwatqajuaj0ayxnd_srl6d9i2isq4j3dqafhgni732jarj0aj7l8trtir2kq8ayshusq8hiaijogqyig0jb8voug2lmdci7ajec4eibi9ywdrh4gfg138lg_xfwgabi9ww6jsnow_dhlgeabzh1gu9zwej0zdqlb3ttosuue0idenwm6y9b7akudjreysnaxbjwkg9r6xxbynges_89o_kkyzr2ylcw9kqebto_wc9hkbyhmwymdjroplwb01hbkk7i9po56yguuh6bcxxmopygivgur3pds_43c_bzqlg03e0crpzmyah7c_khuuygowauurdqoktadrhlniwolthy8crteg0vqmwz1sqvtzonbqnrqnzr1k5h1erbuuaarmlsa9th1gm9hpft6r5heacndw0jy1_zpdkfqws4g56_d58e2ardcgx6_jrte4fjlxjavdcybqcsspaqd1biivncdc6udwmll1gnlh2dgzxpccogeu9kr0uojezr8uberpju_wudjfetqgraiy6i8cdygrjr8limi29rg6jodososqaiwywuwgkjqnx0iidrunir71b0l6fliu9dm9jw9jreuua4daaekvajlalbc4grrhh5n2srjxgqycrkv4p6tci143qgfqwyysua6grtfh4hk_dzkq4frrvhumtpnd0sxofr0lb0q6lb0ndi_pc8orzlsiijuaj0wg0mvwyg2jlwrblfnewotaodksac4xqbenddqpgtqqrwithnzhgrogrbywnmi9joybvjwkzlc0iaozwwfo5muadrz6rno_wtdnu4kdaqdreg0gxtsutpwhuehpgbsyidsnnje1sgphaqf1usttqnxhklwn_dlge52vofomwqrmljzfetwt3uxvelv7lw9kovw0jz0sai71gw9lyf58t7kja0fvszjmni7olluj63vlikf7hoiw8wginbund1zxfnvdcksbbefrx3wgxddkt1jy0vmwutivnahbv2plwsmgrqionrqpradsa9zprnoxanjqajfsaf18vbrxgrbbrmjiar7eti_qqtasmuvxfvnzrcyzqwqrfs9aodiddh774m_nzmwzghmgk_ouq8jpirwch6bu0knbvacnoej3nsq9zahqytnpdnmfe56gr1az5bw1jo0qk12yclqyarqcjeciilapukbsyxusl15pftrtqz5x_wqvgji2k_ydr0rsi5mns654oveyarufqlrrijm2rxln_0uwagbhhtsw9pg2jadaacc2jzhtg_iowdcjc8qeitnod2pjmurzabxiu6jakjwyktzjeh144gup6zxmmwjqkptfonbqnrrpemzlpttosftkwsh1hqyu95odrmbvsqsjrs3qdci3elwlorio_ii8dvglardjimv_yoabxjk0erh2wpnfm8oqvxl_hyrervz4nsufs8go6hxhx0uvqsfpfgemrpncn0qxxbtdqfgnw1ghuqcdill5pktguw7b02usw4tpfsdjrxnxtqjqnja6b1tqspddh4qtxqwaukf5fdkmvy7aknsnhheyh6xxix8rkrykwipfecy0jfhazk0f4fmohcraoqme0iihhpdf4otyk9dowgmfqjdmmoom1bi64f1makf5zdapzlsijjuaj0wg0mvwskumvzza0lzbe_6drepbem5en2u_ryfgozqqgh_rkg9muipfe48nsxel195lbmcijav7p9fvrsq_jlrra0uvjrvr6qzjef6nctuivz0jlqdhpnqom5mjd6aj5cx0dtnotasmkvc6buvpsa2zlmuawasdhrierkv77tqt1rutfn9gwkasm4lpg0jgafpscoxaswuo1rlcnvhodkl6neoyw9nq4i2zb2jtsadqajuajwa9z89jr_is4sel1ddbqxhrte8vbopbi0mvuaou7fhgv7kc2jci3z4fznaxxhdmwog6jjyrp9fxz6ic_lqtxr7fb0mkk1x0lgb2okf4lwusvk17bwmisxhvhtsi9fmvo6xx_75uivf6qjksdrfxfiek1ahbxhqo60msykub4i5az78prsa_5a4rvuksbktjhfmox_earvr7s5qmg4q8l6tvn09jrco5ueq3radqajuaj4tlsktrab19n6tx3bj3zfru6rqjuhaywlkojvv7unsu97op9dg8dqmjdkbuwcqc937hjfktpf7vdyerhkduwipfeg2gksa9nw9lra6oqxp8ekr12gkz0ji3cimdlwjwe5zdeh0mqxnug0aik12xdimai5c9qi4erjl3ot8lxwognfhhh6xvxgkklsq8_ektxhfg6vxptgfgbarlx0mu2yus2pn3g0uvymiaaiq4gxyb4ewr1jvcu4jnqqnrtgqnvlf6j92dbco00go1go9fo1lnwrmeuayzwq6oxwmtfwwjfu2jenyxadchkfv57r9f6_solodxwalfqlokarrisotao5hdhhqtjbpeno5d02hlhyxpgovsanoyystrren3eahi50mvoyvqaoxyjvi6k172lewwysnusxvulspsaqhxqmjosjkw5wmgzsaogsbpjs4brrpsa25kgpebzlyghubultwwyfvatwnpt4j21wc4dsfmdi9ouqhvsii1pvsno_ylsl_jjrx1ydamgi0czu2drmvn92fzdaede9sgjmle0fg2larxfjkgzb5fpf8u4jpd79iwd2a1pv9djd_uyhatxebznn5qg27lj7sieii62xg_rdk_radqajuajubkzkoar8revlamv2zlwd5pfpuk1fuieiyqnhuycqmluiinbtw0zsa_um4nuzkerfhjrg1_crewd2pe2jiqwktiorkbsur6weqzg8_mwnlmpdw1jg9cwtgu2w2ijfxpwaaagaeleqvtgniy4lwmn2s1pzssp64yjsdlrnwvndgonggbk4iknjawoqh6juvhoxeivq6dij72esxayfbco7uivjysqrqtxqzumlt6b3pi9lsztsethsa_p2u0ijl3uo1vslljakep6jtelws6vxc1p1gpul2t0q_ilzi37qmharbhlxf3zffvsyh1g13v_kbquh1hmsjrumvi1i8ywtbshufkwnply7lskivfxkwefrhqnrqpradq3f0y2klzco0tptbul7vqc9dq0ic3nmgpys1pm06jplwm4wwsncqihlw4acqc78nzlx0wpxws2phxb3zjmzlzslrsiktrns5ppaerir8tdvlwlbrdckvz_by7ylwlieh27jq21i7qm9nq_jq1vskptnxl8s5zew5vsqptak77mrtmel0fuhda6tlaktcztsunje6pzkhaqxl_1x9egcdlrqehw8kuvf2yhku963s9gob1b0jhwg9qsfozgukuru8bq65eeisqgstqdkdhwllollss9ttmsvkd6nbolldqu8sgiolvszbmf3zkm0wg0go1gsz4zmi1preojzujjarnb0oybrqpykhycrimwylsldy2gwr4j4qbgd2opy2nhwwwwomnphul12tck2jiwib3mgdefagzlmiy97rxek6xxpcookf7hbuk7zkqv2_mvq3ue25jgr9jmsyjsmxkauwztceuvo0fsdgwl19afy2yek9pfusnikf5zw9jy6xxlb4zocfvs7iarf0vallmltwgzyudqk157yvgdkbr_0lxa3memo_martawnhaheqvgkbai398ow9j80mtrji2_abmjjqwkou6i2zzusdnonbqnrqnzrxlnw6hlo4yglv7hb0mlb0b4ibtvfcavgpk2pv3vpcmi31iadxgcpzakwsj6sjmoev6bbysncxilakoq9nodjeqpmhuyvccolf4v15fee4brkb1gi2ldaqncem1vszol14cfymrjrwvylcq9tneyeubsbah2tjj8m9lr_o_ohvt6mpfeo8di5za6i0ivc4_rciw_shpgucciooxeybtwga0c0muol702n9_1i3usdf8uoegugk_zaapqhrrqy4idrygpuyz0mo5uh6tx3fhanybrhaenwh2vxms0go1go9gs49zq0msxgmvlryvyvfd67wsyxuqvy5pf3cvsjswyjapbca4jejympy76wkz1pndxgg0ynqamvlb6fbmu9nodrzmngzos1pz0_nnzy5qsvd4ow7jbysjjen3ydhevi2krib0_uun6bydrv8dw7ouwv4rfbhgr6xvos5oovv50gvh3cpz02gajzl_0qtjrhygkaspcngpjr2ohurtdi_tir_gwznwqxocarr4tacfnas1xeu2tx2s0go1go9fobu6o9doajrqvxveal17ttwm_xaijevclu3gdanwweqtx_esa_sgl1w4walb6_c5fweysg2zlv5ts6_13z5bln4bdb6dkr0_a1aofgizlygz7fl56jdsxtatxlxxthj_0_t9g54ymsgzl9gfrwfot0usqmdpe2kxmsjojva5aru3jfwjjg_8e3ouvxnmniyk9zohrp8lw7kvw3kplr3hdieivtcootvt6wdiwjcobunptyneu7nls_7_yvgekurocgg1zblm2dq6gj3lxjgharfikwl3zhpfem_swvj6vfek1b4xueq3radqajuajwy2scek1bkfwwubrqq0jesytcek1xamc4i_ypnejo2m_v9h74akjgi9rapwmppfyltssrqtx_vfjr0ntilaloon1sic9dodrhwgyeel1a1ts69c80uuxipsajhvdpmxir_8ndm74hdj5stuymrg9g7h7fsqmowlnoqd02gaj01yi0ijfktzxgjegvcbaypzd1jvel2hptqfgvhodakzues04jdawqg0jt2uk_itipddbj9febyws6fuu7nk8bnumzfdvdpc2htbxjoj2ybtk2w7agw0zbepeyndspj_n1ymfldiui9yetg0vsrvsiutxu9jr81gxcuk1a45gjb3mwkazlyvfgo1go9fonoslo5femzzrs5zes1vs6kivfdbonatxwdg0hhardxrhgxveoe3zgmw0jad4a5_jo2z_fpgxf9ehuygghvny6iu9hpo3plmqcmivs6b0b8ywogd6l_9f_nn7_4l2lupg2ztvtdv_hfszeymxtgd_mmy5nfkrpgz0f36ycwtr9u_zm56hjtwzcwzzbt_gr_n2wqouzne_7lqgs9t2glfqemvnjrpi7maqp2o5_d7pbtecvo5t_ufs0sg7h7fljaorwcbbmnfm4ir39_q91akhtgdzunpvfhdtb6cmazz8p47ejn_p6jhft6mffhpxym2gtpwm6n6on3_aa6c0_ah8sygn9rgkb_d4xnx4bxu_df835wet1r_chqgpvbhzvqyi_yf1_08299ugbgacrtco1fywv2ddi6bbv0dhwp_q_9dlzl34bt_hm7xwzoz8l0zg2qjt_c_s_ow4hxddbvpa7qoq57xuxfe9tzajckkl5tygrg0igw6hvqyb5lk0fray7w9yicapy2ni4mqso6cvkc5amwceojlzret5iksk9tgkas9no7joyeu8t2cpfeqaxxgo1go9fonoszk_cwavhwsijfpl2ujr3uk1dm_caopv00rpdask_feqnhwmonpeev0_hjvlfqy2ard9dd9_gbais4h1g_uwejqwfer9kczkukmcobrtrh9feji_oifmgh0edtqmpo7b_w4eooje6hkbqdsgtjbln2kdj15gklgpww_prsrpf1t8cu1zew_ha8t_gqtnyzqzz9enyep9jrfxgz6xuho4zmding9dmcjhkgs_wrqhn0bnku_ins2paj2hhsl3b9zjtsytly8voivxtsmzcw3qrpzhqy9anyccxtgdnnolf_g4xln4ejehhlmp6ykv7vhphsd2hnq0r6vxauosf_lxjlfh8m5vmrtc6wxr_lrjlvgz7lr1zakmmxp8o_q7f_dmyy74c_xjpdfcyahiv_ikmyft2d2bz9oew3wjgz6f_7sewnctg6zofop3dv4hn2tdgfwmmmtj2bdgsdvk7sdm7hfa3pwzopwlbsg2w573i_x734pn2r1waeuvtcnoajtszu6cazhsa2ccjqajm5lgaqpnyfs2bnum0rvgeg9s3rwhpgegh03bdhum7auadxrrobrsga3st30jat54hk_v_dpsrtokktqjgtudszok1xgacdlrrafzxdwmjafq1zki4aipjhps69mwwiknrqpradsa9zirjarrf9eww9kcdaoilwms9jpco1bhlzvyscgvgpkdsewoggzf4py0ik_co0mvbrjrmraflmkasppa_lb_lgcc7slumokk18lb0hydwmh4jhjpdbkl7rrzkuydsumno7t_jbxg_g0uxjgrbtg_wpiheoa0z1_cx0gglunmfqi3zjgg0ak2fs9h3ph9so0jzqnh0qftcph0x5swarhboxstu1v24g6jb79hpk5c2b0cqemz5_hcss9nrgjg7hvp5b_er77avlxvw8tnmno8th09n6jfo2xyd_lqmg0rxxj2w_7nub_hr0lsiwtryarll4_9txy83_tgeryev2vxdu_lidkydi96bow_0tvmnpfsq_pwu6xz8kek7nly2jzzlcaohdru2g_h6h77is_9l1wgjnetz2y_3_mmsiytbdnfaencmoiaip8a2yfa0r6pb1nm2xghai_l7wmqvebi3xdc3ncofgkgxhzhazqxwjfvhg1prek8s2jsoxaahlhwbtvmgjg0xrlmkaj0wg0gs36za29jc08ify1jhxb0qjdqbuarthjadfb0obxf3m3pjf7rmxkaxhjuciuywr_pdswlrglrwwxxzghkbgl7siljaa4zsrusbmbrjkaycdb9jdw6uqh0l_6auzevmcck_bwkjykjb1wo_li0tptkhv8r9bdanecyz2w9t2w_lrqseyhthrbhj9hxqwj8pehruwqjalhypo_onwwyghr0h4zw5jmynpzja0r2_f7pbt7oy0njlmb0am9prrz0gwfq61jr6c8exznjbc0uujoziyf2wsoo99ofhzms1pe2bcahjt_sjk2rdhx_kw_l85jlr0rvu2a4zkzxwl9noescv_taeh99tx8n_z0l30z7a1_0mggp0etmz_vacj30b_ugfjjyrmgp_jidrtoevehs2zbfdgc5jsa23i_bdcvl2jxwonv17yvsjjckl19awtgcjrtjyegrlr6cdkxawzzcvjsmenuo3ksikauamxusvfz7pdcywncy_rumwcsiiysxttbekhfxfdevarodeo9fonbqnrnnzzzqno5yljua_js1nes0bo2hh0uir09zywh9jrxoakxdlgjpaxry6fa0jqw0ufxngksw9ptcoomd2byernzj2wqzgnps6frf46bufga2wf5mf9i3dclemyhttoqsfvcnpd6og0vv32mnqbmnop3tf_dbzdrqy_s10f1_lbkyvkelaqjrevwiiw6garjnomenpota6cd8nwg2jl814wvhjhrm1chg9emu5ha1qg30ojaqzygspphue_wjkd_yqglsp_77dmmq_cbmggd3_rcju_eelvd77zdiw_gmxgl3xbrel7utvmqinoysign3942ok7wkdkd6e_lw_yzspnx6g3wmugf2wgka7t1zb0g6mg7fr8er_8ssdki3vrubsnrsrbxixi2mjw9jwy4gdsctg24hisnbgmwwh8tt0icawyxpdzhehi3xto5rrajmkjjsmqtaodsqt1diktos8w9kafl9t4fvss8frnbqnrqpranzrriq99rwl1or02gem6kqvg02jrgakjqsrubtybebbrvsv_rawsrvrx51cizp6qohrsh1xsxojvrabkvllxgejr_t6_m9hcl0crgmkjk6dy9emm41yeetwusvtgo2kvq4jz0vazwfl2qu3xs1pncxjzpy0a4zyvfpi9tm_srpgkdlrurfg_uzbfcynsk8za4l8daozg3divk9up_b2w62rtakktc5u_1zvmcocrrbyutisnj9zgdijt_79vgg08dk0f16upnfhd6cz8eoxtlfkzi_jhpeajn60pdcvmkiq73_d566clkyri9z9ndhqgbe7kvarchg5i2kvmnoztqfqglvnxxdrmzjmqfkwzzbtvstvginsaw8wgpirnppnhicdjpqapnfnshtbfmcrwnnzyk_n23xart18jrua0zki42h1gnfksq_5lwmjll6nqcp62g3crbmtbucajuaj0wg06zvrxnqnnxa3lb0obulrxhpdhfs4kbru6xvqy4i_qh9qfqxdi884wjmshhpgkym97ucgeqzgfyrpnqombtfowecqbxgvscgxivpaqgtaxout0l38bpwlt4n0mgdgxqolkdaqpdfhsmducrxggbhhahqixqzgyvbogs3slyt30qz_cc_7wuu5fwi8esgzsstjsa8lx9nc_mdul7xs_x0yj1epvs7zzpusgl1tjkhz0uv836uafi70_rqtvb76afsvnim2pj0tcg76135vppbgmeaabscnmpq4hjkggfueozm7myel191l6hsg0dbipdd0nnsmpenfv_ldq3ovnyt8bsmmwvsgo4ts20z0ndjumfon6tvn09jrdhaj0uviyylcio1go9fonjr1l5fkr637euqvq_nohddc4usbxxqnyvgt0mtfa4m_ubsakiv_2taeh3bmgphydrvnyxkyprucsm6s_yskierlldyazg_za0y0nir_lguvbaoqdrgyazsbwvpy49hwhjrhgnedguqgmkgh2tabf_z_zaualxwvg9ayljlpl7_tayjfee2cepdcompoawakz5p_lr9hmvfmulco9rh9x_z9p3geby01pf11ghgn9l3i2plhqch8pyul1twbh8ciy3sfe2zjcavj6jehrwpnecx6_vom1bitqsa_z8btvfuki0wg0go1go1mz3ntsa3xporhxmgonib3m3ews9fockycqigswcqckbxyjbsm8chikdxcmu_karhqytwvg5iyjmq0juxpng0bmwjoovt5ppndfrp4tg0yggpul6twgrnlz5qt0lk5uguwekbqsgjnjamzh9jlvmcrber1jc6crc4xywpocdipmy4crdzqcwkj8vrk59xhogfh0cbkayez6fvrugbvqrfx7s4drgy4wkttejxdmo_ncii8w_pabrr8qxhl_xuliehgtx7darq4wkv_xkrhyfh3uj6wyw1jc8ki0tamburthzykguvd17ayvlfmy6hdaclalqlgilu_y0cucouutn0xk_pir32jabidk7wlkdtcj9eqvdzonbqnrqpr4iykyvq6efod_5xl1iik1zysws0in_qap3gxntqe4jeejtjptqfgkdjrx7tiahifxtjigbe9_mxdab8gpmfutizecttsmur6wkyygbxsayo_rlvsilql7zrtmbo4damztsmijy3rhlgeeygcmdlqafgarmt8kgcm7kha2s7chqm5bloadi0cyoqdrdzygv2xpmd0ggunsmoou8i7sxc2clrsvrlorqgra4wwksxcdaoldwrpnwozlq2jchbl44zcw8harkthvi2kdzz_k487lscoabnh8cj2xwwwwg6jxsq4ydsl42ix0mvumuob4bvnndsxyuq_fmoxxbsmfi0ibktazpxvaclcai0vx9cdsyurxnpayce95hxgpo_rub2nto1acbav7_mndwqnnbqnrqprag7_jgwkdyszq9jrdi7wk6ql1_kk13w2pmvir1nguaz0gq90hnzlmgfffbhxi2k_amqd7mbzlx8xpxyrkl73cdpiniseabq7ksztsyuvxpehelqlztrecgawcdimkper7tdclanser3ka0b8sbrxmuqudaoj0j4_wrl_6fgxbu8yocmaiw74olbigkfsknvz5fy1r8uobeahc0hkgnek8hgdlf68zegagtvjg0ycmlr8lvsw8vyxo5kgqwaqgj0j_19_vqiju2h024iweqomsmpicxkhynqvvf8cmcq_1zhwk0ejfoxw36swinenodcjhywyrukdi2kguvps69qtaansa_pyxmgi6m37my5zgtw1ie3ifxumflblto1mwwqlnbqnrqpranzlrrmlrvu9wqw9ow1is1odh1gm9lruljtfajokvzbard4taehazaard9tjdmepy2nhm9awslpgdczni702dspflrqe6tupjc7a6lekvvdkr3tieu04jmqtabl0um2cptawngekbs7smsq3pen_ihewcclr0ejairyywq0jir1uo3g05iar5dbcw9js6xx_71i6qskk1wohyrssxgosxntbrleooxasqjos1g9_93nwowycjqikhlojmuqvsoff_p5m25lmjhnx2zlwsltfkr7wadqajuajwz9zeyerni4wk72o35lgj6nxwag_cv_xlwmjzalqlrqeotyzg5wvwesdrb6dxtwtbryfgjgzjs0kvfyao_jqth1gftaqxtnks5oxgcfyjg9jo4g2pkfnaunsscul1_6wnl_0omycjyffq21joxixju0esbmh2nhalrrxozsgvea2pbloxg9j4xpg_i1p_agtatpwljqrginsa24sjfeycenonps64s1peizqm_zdaobc5ckjzgx8khn3q6zjy2drqgmasqwnaqo8i1pyfg1bxqt2djqcvvsypur_arfo9fonbqnrrnywtlgfnswupygixavvx4hcox80usyyjtaloqrxtcbrtibqqrh6hdvi4cscr6ltivij4u_sbq60usr6ba8ldcazydrbx1glb_yoel1ycstnq29unpnx9folmaoxxp9pcc9pipirwkwivixpc9doxwtxh9g0uvjhhytipta_pukbkk7i0ivdta6zwajz5y0r3ptyngic4xe6bxgmfohyerh0wliu1avvuubdplk2dhjalhuivp_jptab4wwopjlr_3topsxtnhxncq9plntjy0ajuaj0wg0mpxlabxgry7lmxqt9jofsqtjr_et9zooi0l6zy2kuwauc41ipdd4bcmeimkaet34xd2s412vkpraakblsbqcrlr6lqkji_wl18t1pnftzumvctsgqyngei0co4uthfs6gebr0msggivk1z7pdcxigt7izo2ktsjw9fifjopkr7mrnck97izlr880jl2e8qmjr_sanowspddef1eamoja87cwyfxrmpret1fwwnrnjaotsel1ywzecos0go1go9fo1mdgjr3gski29dqyyvrhej0smeovxo9keo39rrtzxlalummdeo7l42jojk0dkye9rk0j2i7ipnflw0qv3zg0zqtxx4euxinglcq9nm1ges1di35lwodusyurxvua0spir_mwdqmbwnodvvlaivtzfgj7gdhabk_gqkny6bwbrk1jr2marknlryparxubrlr6lbwlfb5pnbqnrqprri_mrnqntqt5rtgakl77onfak16bncw9noequno9ci96fbafwkya_ihpf2parcgweqjfnptaaknuqhrdveqfsevmyvvsyoo8x3o9uhyuqxpdnywcyfq0jokl16_k0uuffok1fv5hsk9nikfsakmvctaqw1c29lpstw0rvzaaezje58dihkezpdftpdbc0mssvo6xxs8ggngopdedovtghfywyds_bvmgkdwezk5_5mtsyzfjzja0g1f6vuaer_tkry8ww9jmw9o00mg0go1go1mvwrgherzqxkqvu1pg9el1jpq6bhilsq8lsisl1_ir3skbh5veew5qurhx9lobrugbais4h1g_a2ns6xa4zyr4lwlglmwdo4_k1kf_nl0wk8crooryel1nbbkk16frcm9fo2rxr_csq87rhrdsydryqkkdrhakfl6pyviqknasyhfem2e16l0_hvbev1mtpta3piwi73_egzp9dnkx1q0jetpnwow8r4jao5ww8gcrlr4tatxzjjamvn9odrpnxdnodeluluivu1rxerwcf9f6xxyn5imqanhrtlqs69lj5efi66fyrefr3hknjnez7yufmk0go1go9gsx4x0ji3w2_tusuuvxsc0jld4mj6xb3x80ahlt2m3pzkdsr1_ka9hhgerhtmgdanuwmqd9krrk_qw0i5qu8ciwqlykbts8rksxs96pdf95fpqv_ab6raf2pkgg0ytowfkmislnbaarujimtswyrekvenzluxa3jlmbxcfovgmwwi3jwpjr11g1chsawoo3hbr8xj8l2zlwjwszm9js5nef8bir6urth7zwiuuxlsno8cwnmvnleowytpfjdjlwfecmaqbiileyatvsfrogsjbignem1col4ei34iadxrrxxijgpml1_mlisfyfnqwxoeitmhk2zi221jopnfonbqnrroesninowhgrf8djrfe_xpgos1ptghucociug4jll1ohzui2qqex4ep_yskyosdqvhhxqg4h00djobdkszai5_0mgfgbsoik16ftxpgcvvspsmwnoqwkppfvaw6w9i4f1faem2npkvtsbng0igowuktawxlanrb0rd0msciwlvsfs1vsvu_eoev4rakuvjkk16jdlfmw8j4i0a4jq2_tufrcbjha1tmqyh6s1qv8hinaksafty5wjz_hlekvysdyrekmxzuurvisyvt1nov0wg0go1go7m5m5kgkfex6zy0112evzo3ssxnhkridl2xwige_ojuzr_adpveow4j3zha5jy0x2e0l2xj_7icrgiwog6j_c1p0kga3pjwnywcyptgt2esyydb_kcwzugjqnrnakmoa4wqufr3sxrtllja0u9gx4zpwi5jw2xjo2sdi2ekjw5js6xx_zemz1_eiwgk1_wwtbnvy4jzkmb_feol1xfb0jhoxi2icvvsrkzde1vsogdgk16nnyzox_q2i3dlkdsom7ilduuvrwsno1ftsznarnk7ajw2pdgtiovego1go9fonosvzqmjir2o2zi2tprageyxdqmqmgqqzwrtsruyzytbrrhzrjenb4xgb4187sidjloafqqmlgh6jps61pa047bnlimsm7kddhtasjrel4d4fxideugzkguzbh7ovyk3pp0tbm3wr59n7if_d29je_1pc2d0rrwyoxzrd_g4ucwtvuc3pe0iwiqcrhys_jfyuyh8hr_3cokdeqxxxmdej7lzw9ierr_u52dcaub2wfpnfjjus9rikfvspje0a0vaarkykxg0qyl0elc4tfzs6wwp8jrzktyxgnfgmyffacxnbezxlsoppci1jcjelkbrgdsuppfdbeklsa9ttqq1lb3mrtmkj1emlkqzjc08uvbgpnfonbqnrrm_m9qrtfz96tx1mqrssfst6bxkl6laknzjjeqv0t0_sjldltquogc1crjjo2nh46i00mjg0pig0uik168u4kgarqx0mgkjc0r6bqojqchhhefsmddadc9mtaage_n_g10bm8iyr8jzughesa8fyftcimzlgpveuw4jll2mwoh3yocrhyyqs_uraozy0tqggins64nmu_gfam89bomrwchvel0co0tpds9kes0bozneem3arvxdsjreoy1pljbiobe3khbtmgpkjk2ffcxwxvn81yulgceo3gcxevng1ekwcn_hjqwtppsabuwx0uvedtff8hjtpo7ntxyugmk0go1go9gsv4xget3qoonow0ivu4frtmmiv9k7etjr8_aopnehhleqloioemgi5btjqyg97twvxs_2ueaaacaasurbvbng1j4fmljdbv5s_bf84h7if8lmlins02fz_yydbnnfw_nl30d_ma_jhteh2l3jbuvsffqdadd6x6jx9fv4zocij79i_z7u_iezsfswtf16pgbngwr3_q0gvs6a0cleorxzbzjwsq85yfrbninbmxh_fmgil_84_2ybtj9p_gb0bfvwhj_fjt0_ieyzz5faanx_w_71_r_owuw2g3j2rdg_a70ufv3sinpe3fif5tbynfrnaxxfbglo4yqx4htgfhp9qzaumci25qw8hgx7ak1ll0g_1o3rpqax4olkbtvlf7z7ai06buei1r6rdfonbqnrqnjybqvxl8rynew42jssfqs9noczkipa7_ihiw9hvchrwhiwmghhekbrp6wus3pnt0i_4crp2fuwklno4_bop0xnn75wciydly9_1sejp4gti_fh_1bmsiyz8dud34nawsmtj1yjkc9_ai_ktaahl6lgunb_n9hykivc1g0tn0_djfegantt0cwztd_hn0w2lxaj_g9vpq6f14b6fxjfjckk15typqgjge_azteplh4jlbdluxwelzsfhwq6gucji59e8ayw_hzzok1akyxdxrvm9_no7bzw_czuot0lm4c8azdmyfk6txx_9pgmt_hybmctb6_iuq3fmdqmg090swvjdnet2rjb3_kafgo5belzli68vi6bw2pdc_ubqcrvjafpjex7amjpq6pv2e36cvhky09nrnmllptuaj0wg0go2myyxcem29ctkahftahkwx0mv8xf16ch_crxws4sarbkzns68pnpilfhjrg1_cjfybyhpg7ca42lubhfhpttiszlxgd8cbzhxm79zgeiwylipnoyyryltlyrgqygq3jp7fgugmyvsnlegg0y9gvpi68sdzqflua59ifx9j2_dvdamyx4z9efoakl2urti6uf00j1xgjvsaoow_bxplprsdcp2rw9nf55afi2b0362qgvgksa9nfmcogel79ppsrzx_2bhoxnwj4xieltwoozd8enyej8do_j8uf3dfrp7osng4p2fusq_xljrxet2pkl67dsov9bqpr6zkr60tarsqjkqv_z5_ub2gef1y3xyrbhn5gkv1pncyfl3vp4_ljvj6zqgjvzdef_jjw8kjtqajuaj0whu_oxmjc1reo3bkfuk6bu46bvvje0crrhsawyl6kvltaxxcanppmbkqbefrtximg8acqc78nzlnx8wkpomfdq0kptfajrkll4bapqybmpsazoonv5zv3r9biwwqg6jt7_t_5i7f0xarj_2rtj6t361acd5sfrpjkpd9feelwnfgqm9xy7asd_c9xzfhe7i3xxwcw8fmw2jx_yrnljprfpz_2llc7icrrm_qjjef8do9u3fabmvw_8edmziilvtvthsqirjev18aaeonhrqbkz37ci3phwslwm7smcus6_38sdijowt_qccdhstpndlmdlr_c1povq6tcvnlf4vvv_hy6txvss8mcq_1xhwk0ijfmxw33wtrfp5ej3ywals1qb2ns_vxurhudpsa_nyksk9no9n3ehaby7sxzjoztrk6tvtg822fbzpnbqnrqprrjc0p5jgxp30jai1tswtjsmornrtg0nzbukljqyltit80ahdovj6pqargnfrkbvpghlbrkr4jyerbrfhkttcnbi3pg2ape_zxsysdczuc1os1khaabideujt5md_dfyt8bxrmhopph74velrv5j7jkjdibljm7r0okzdf0sbje6b90oquggj9rzzkuy6joyrndqoxkmvh4txljdevynprokdj6wduo8tsour6jayx1cjr5_9pcthk28k7zx_bmol9pqhfozs0cmlndr5_d_ng0afw2iikf5xwohlcxi9d_8nyfzxsno9df8tmlb9mxddijfe05g0fms6ckvawsjj_7uljatptrvfyyjkyrscrxvg0nrb734olkswmo6jsddi2gqjyx9rlczc0cgejfiark1vsamoo5sgkfuctcq4sjactuxwkyqvnrqnrqpranznvs5h1erbkmzarmnsa9thfco9xtetar6hesdndw1jox_zvvifa4t8b724mw8weydrvwoo9lqxlwlzdtqzhvh4bsqtacv8lrtb1fcwtf4pvt6n3ddtxdyt0145uyw9cvvslr1ztghmkjw8jc2sxpornhdlgie9_hkbri9a_5x_pqdwbvyq6xu1fka3poxqknvwttgxcxcevq0diwylhrbg4myfrqclsk_z7aswgatxpmhuwdglozf6rtkmn6rynbe5jq1lr_utayl0eugtatpclrq5gxjhhpf3s5rgmelg0tjp9zaoi3pdoncpaqwt2dbc17xqsfospmlxytminaqnrr0ljykjuw9jwypj3pkk2zbcio1go9fonjr1mbtis1qwzrtrmklqkhzlwhpia_owamxlgoffehyda0yuhvng0od5wpjyylsmjgaukl47sci0js0ejgyzyfqd4o2gug9g0fjvrdejfhjhhlela6opehgzwnqr4cs7ykhzvhaydqrg1c63pbvcanqu4rek_rfjibf5m_c8xj99nh8vm_mlp7p4pis9rr_psgflfq8gde3mhiydi_zfgs780xwmb_fy4xbcxqfi78nyf_mk107d6iq7kjb0lrtztmoibkmlkf53fhkk1wghuqgyrbetafi65rsgpgcjdr_6dvtgifdrsxrfmvi_bvparslb0lod98wflgqvnrqnrqpranzjrtgw6jrqadtsa34klss9brxthuyx0mtuji0coxr_ka9dxagjumvi1zci8cjtzn72pogrbxqjwogiqpuia4wgrzuda0adognsrw0jcxhdncdojaomeleqssumjhjodljofqggkqim3rrhb24zmdlr3gf0leivzthaddskaeyhugrjr2o3pblghydrxrcdyns5emt6c_v_vgeylvqjaty08gcjpxcryjol1z1res01jm6hlwnfsjojvbb9rwxdsargrhhtsa9pwygggffo1gzdcf8rhovfuf3ka0tczskqmgr3w9lrvidrkdejazl0ovtcyvdsa85j1njrni1go9fonjr1npfjr52rtmigueo4wl3p9bdakfv4bumve6grucunjwg4r8glb6_ydhhxfmd38vewnjlwaut6bq6vxun1fr4wsdlrerj7jm0czn3aqijfbbh5rtl6wkhagdqw6i0jwgjplbthvacjzulx4v5vakgqynsep4rcrvr6fdiwxntarny7sggsoccik14flegudywogdu0koerlv4fqf5cpl1ucxgfpnexq9lrmc1p50gyh1fieh3yf7hsawqmyqtxqsuihuxmyhg_hdqihcikahgnsgb46tw_djcpvy6frhgusq4jtnotgspurzympndcw2i2pfbio9fonbqnzr1kznjrsyvtjatxpmi0hqtxzmsd9nskwbrqgqhwbz7_jwkxxuiv8wg2rvs6e8ltgjgrtaeer_oa0xxxyzq0knzfgelrtruwarvzlt6x_uxekbrxnze03ddkiqqsxudjryvgzktxpl1ewkyilkqk13eniwyyosnpr8ifqwjg_z_9zwysjqfgiwfghktxotbqsnrnbektheau9jociyk99m1js4zfiwau1zksxthw2xqyhwcr1z4urn8qvy4br6srvtzpflrppnfonbqnrrm_s_al1_gjczps6xhg1lj02vekt3dgkatx3ahkd_jixtlpbrqfbwisgp47kras0uuoarhrh9fhlft6_nl0wb_f9ppkten1aywwipfedyxgdjiaokmsmbitm47mqcmofhghkduwsogrbcakd1ehqspamoowbszbyrqvvc7_vvkk1x_skbszlb8ojl1gzsley1rxek1g0jas4rak9ucrveaukb7rktourne1ulvib4_w9zuuhwinpk2g9jomsxp9lqylkdhs6bvgo9fonbqnhstir9jovx21pnexll1gzgbrshptobggr_bakcq9xu41k73ug_12dx2qammofrzxbz1p1ks6pbsl2i4wordiahifpncygkns69mw9prakktxj4fkr52ger1j8zsm8i1p1xiwx3p9jef67yfgo5jeww2jiw4wsv1msvq63ybhaapxwwbujatzw9lspncfcnlrqnydkr02wkjntiw46txbmbk2pfnqigkxrvhpdxlne8aqvgzysegc8syu6kugkmvn1it02gvhyxdry9jrbnlfs6xxgo1go9fonosxk9cwigbg_nxrwog1r2ge72nligsytrhqlcq89o6i9fyhf3o44qsumc0icrzrabrziomogne3aswtuxrtjkmxdapylwncwjoovt5vnyxc6txnmcqauysrxxfnot7siqjmpg1j4_1fwhpnoqodstssjkw5wmgzsaogsbpjs4brrpsa25kgpebzlyghubultwwyfvatwnpt4j21wc4dsfmdi9ouqhvsii1pvsno_ylsl_jjrx1yhkxxfbifyney833yxmnoqn72waoystr8bytpfcwmqblvkwkxxtim8pv0hypydwlx0omp9rifpnd4hm03mobbuuntigsk6ja0wc_9rqpradqajebmzkgarszftljb0vpss0isxumn7sgxnaeesdciaujyxwrkq6kti8lhza5smyeuwgbed35xt7ipymdqghhqydeorkbsur6weqzg8_mwnlmpdw1jg9cwtgu2w2jgniy4lwmn2s1pzstj2pamasmdjryfamqaiwnpbgbkqbhaldyxc40y6xuiffljafthjjimcljudqtxkxuii9lror1gs_9abyl3gjuti2zlwj9ken3wbhch6xxf2zj2aewtarhsa7wpzxj5jw5jox6jfteygsjfzg7cvw3tlsiti_6a59usfuswut7zj6sloixirtkklpgvwws2pku4jjk3pjhhzqdvvlypnzwonnjonbqnrqo5_toykbqsgivkr60tadfipnehdwk_h1gtw9jimkznb0ndzsjrjem4fhhqidvygedepi5k7sidi7rgbkkzml5ps1resjqzjc00nckk1_uhxt6snghusxu_akfsljqkvy7dkobarfm4veywnaskyng02c1pb_1navr6nbwl7fksrmubo8p2lrt5ybgtawhsbzrb0gls66v2onogqxo9knxafun1gu0w8kmv_8uop1d8taftzja0mdssworcnyzejyrqvaa1kw1a4sbr6pa0kpq6zutahen1qlakpciufvvszbmf3zkm0wg0go1gsz4zmi1preojzujjarnb0oybrqpykhycrimwsbpnk0fuodpaxckimjzresmobhjrhpfhes01jkqtarhsax4yxybmtqtj0utey3imtlqoo0j6htesdpzfkjb_mrtnfvvsedc6_ck052oao9imezzer4_khqpkr60_l9kij7wlpiaril3mtqt5pdccmdojbemzg0b_lwmz9qy0x8uijqrj0msvlkozktzpugqy_5hxnf_tyeai3dlqmdfborai398ow9j80mtrji2_abmjjco2cmt2f822dbrno9fonbqnzr1mna2jvsczrxtgeh2_js0egoen7r7xgvrg5nuudr2xdot8y2nw4qn8wcgei_jbtjro_w_ktrhhc0ijgkl1x5gveqfqcooakal9hq5jvtaa4xk6tuasusarh0ggoxsa3tlmiy9piwai056lccivol1ispim5jmq7cjlesbkv7nf0ec9pqnidcypncughkdrmce6xxhmwkbezvez8qbi85hxakjgmdomdrptbn5rh_py2n4d8fbotb4mg8ydfrvsfqdlhehj0ieoxjpnr2pdkmvube0qweui71mh8dbco00go1go9fo1mnuaom1c4zipdcslkorvfy1jgkl1zhjanwbqyrfpne0gm5hri_h8cdfx8uojvt6cjkinw2mbgtpttuozho2zistoen187lhaewk14dtd9hfyrwuxp_oib3mgngvedai0uvqljrrer3oaqpu5tjptqfgnl9ohatxplauaka4brssxsdcoza6fterxumtmashvq41jhxb0olqqovkr33ya41go9fonbrnzz2rs6_tdb2tg1n6hesxomuyowdutpsabkrzjryy0ynf3i3rbocgudcdjiauxjvaak1kr0_epde4htom9hq_jvt6br4w1zvex4ykle0izistkhdx0uuqzzqsveyarqx0_t3i32ytsa9xw4hir60tacnkr33_ojrgxh3vmo0ifexhrnndsk_ndrhfn9ek9jodriq91mg0go1go9gsrtae9bqdi2st8lxuhpe8ltae9jquve7xf1ns68trnn_r6h1wgvgmxyg0fgaee_nmg0krmgxyet1vwnpnofgk9hp5eol1vzuq6fvrhun1s0r6tca6lh62pdcwnoicrjrckyhbel3jr4wmerpj61bgfc29lhxgedlrprjpdqgyuek14zdcwag1jnywkeavipvebz1gdlgvorg_yvhvvpyi_ty9hvlgkxez4fzkaqui3zbwxi_bkl6bx4ompndlgvrael_psnrntyxmwwqlnbqnrqpranzlrio9nscojuuvps1pdatxpmi0gtlr4ghaqrvib43wwaquxg9abez0fktzhpgnosc2jii_idqmdddqmpzrxen1naymyoo8x3o9uhbo4zb6nzimqoyrbuamydsldhi9kkuvf3zsazosxjwlzgbkgso6jc0nvz5bxx_vmclaqgxb2dlrsj1v_lmpozg8irtgjpsajqt1w9m2nokaezjev420fon1ldowng8snhicrnqkbrts63dliipleoym42gsnkkbicvyngqlmdratem1njymsa9tgkas9drgyyqfu7lrnivfgo1go9fonosnk_cwavhwsijfpl2ujr22huyhyjtslhpweg2k1_kihhdg4cbs8ipp_dhfk_uxsig76oh78e2arzzdqn_pgbgcrge2zpblm2dpktowxmxj6y0btg2hzvkg2dh2mi5ygm3y0mh4zirwrx_botjh9m5f5b_gpr_cu56guc8jva6eymgkrzbew9bidbi9fiw9bmo4uoyldbddao4wauumd8j4lsh4oxuoevb2dlksypzhatlrwqkabzpfkdlrhaol8jp1gc28al1wes1vstpwjkqv5s1pxmpoqwsy5flv2vablp_gcrjzi2l5_43zgbfohbtgkdjrzxxtmfk_bm5hrk8botg0ymnoyl_tg0nzwsmquqajadjimgsn6o6ksdjrdi046fwi0czigkbga_hrgvfwhefgoen1bethkuaj0wg0gs16zmhg0qi_ajgtacggucswnel6tafrq_pksjlylaqnziekdhqngyjxsxqqv_hroyo2jogyia8w4eoh9lxsbxp3dljkbiudxocraub9axuwmqkw6hiagc0kwohr2jbzactlmti84yxref9usbugtqsfgbfuglwehlebi0zdaoqbt0gwztc2_bniktr_s1rbakof2c1pxlvoydi54xdgbemojhlh9u9hx_1_dccm9hn5j2esuxwetdmsnhptmjkl1_3cxwrvsmul121xs9rxqmgusivtiwxjazw5je080zdysk_tktq8lraqil2ocrjh78hmtqrjlanqfmaix9dchjcofkkg3lyhkdsxqjfvrk3plwl8yygsu5zarqlb0i5synsyyzfci41go9fonjr1kxt6s5p5eu1rgpm2pfghussaimlg0wk2pa3jl_oxb_fqwqrfcy0jx8nigklxx8ubadyxa5rnu2c6xpy0fxgj0mjbmlroaqox_b0ewyg7woweyydllsn9rnb0osgubkl7qw7jmzvsbp9rvh6hb0ljuijrnotb0ldwmvplrsj23nqzo7zlwk_vxwydd_ee41vszol19wwtcmrscutil1u5baobuta4ccidaplc4k_acz9s1qq9nosxlnonnotafhtcopigjfpf0lbijnpdcywncy_rumwcseiasrttbekhfxfdevarodeo9fonbqnrnnzzzqnoxyrz0yci2ll2iik1xwwgnyslvp6nqcmvfvs0cvs9bv53_erfhild6l0wafggy7a6v05enk8vjwqnu_e6elwmkmingik7dsd_ddvfrkgd7n4uo2wz4oao_7rsges_lhjjxfohihrxzbo_7xohcfg9ow37f9_y0_ya7_vmdoeuzcvn7_7n3ng8ntx7b939z_lkogte2esyydb9hv5fzzbtvhpyeryu9b74itfw2g_dn_4dv75jbegr_swtbwwy9_d9o_lk7dzojvepw47n2sqzv_acctdhidrnnsyovm934gx7_0m2nm2mcphzyo35r_mguw1t6s9wecjqybjr50tafotyem1z2hkk14vfdjrx8poig8y8djruivtwg1j46txfjai_ik8jc3yfw25jq23jfhyzk4acvcaqafipx8dithyfbpli72mhkbrqtaodsqt1dliybenvzbg0rjhzdrsa25lwsugraqmnbqnrqpranzhriu9docitsc99ggjutlrynmoeriji2lkfk18g3horf_zbw4wavs_otmwkohrlpgetohatgyybaz2nl4osh9lpik2_12whuzxctbqiwb02qjge8zzoljtajemcddcgfsundbs6wiwbd5xbabl5_h0js9almww9rkbgo3ekv_yru8xi2lp57bo84o_hp6v9_hug7_xf_5jbiw2_neyak3bc3dlkgwfgl1vvgu9jzlg9g2yuvrmayhugv2vvw7dvv_kv_7_p6czebwm7rsbkwkytrcimjqfja0jpl306ochu_2hetxuwoig3tcaisnpvozrkvraakahbwa0p8lusuusxoe2pchpdq6mzom1ciykdtgaqkm46fvm1tast6qtao8vkqtxhmdkwkiyyfr_lm28xadd1mpxokfzwvd6jch9akmvq8cocel1yry0_tht3ewzlzveazqajuaj0azxrhnpnx5c3lt0orqlrxhpdxfq4ubsuqxx3nsxrsjfy4g73nhdn_okacj6qiybzsaimboevdydnv2m9lrkqkyoyzrmtvggm9hnhyfnc7brrlse_yjgfy_akd3fnbxg2vzbpsfereassvzh7c_cbidevdt7i8be_a_k2b01z9c9_jjcxh1s2d0hpte_lpi634ixqkmpu6_bbisg_g9uftaauyr0msbgl1otyvy3_t9p2vaqj_fhrs_atuoryt02gzgtvt6wfb63rlsep1lyixpnqemzhdptwkxvq0juxqntqqnhga0jpsanixc0uugr9lw9uk6pvius7qpiaxxkrmotwler4ndy2mrib2mavp6zceiuxpdpflqwktradqajuaz_jjs6bv1p0lpdwgcjqngwhx9o0uvmsxqunrtaydxt8bimgcybd79ruswih1jm7izaa59h6y9wgi6pqudidskqfkmpjlxtc0p_6xxz3w9_7pnfwmnummou_vhrvqaaaoebxivdao7fgjdpbdyyjq3jgxglg9jm_nze0ndkev6_ylvmgrpvza3im7fxkgfuuuvdtcao_ympnkq7ggbinzsaw4yjvj6_yegvt43ppsaarlxdio2yus2pn3g0mv8u2hsem2yfqxxnidvvaxxzhjaaj9x0wg0go1go9gstg5q6tw_p9ciaxi1hpber42i9qjjegqscc0i7odkwckhbyrhqulhdolb2_qed0uat2hubuifgd2boyfrvydew5wbqawdjdqlml1zi4jgusnobgbtj_h0ttmq_oynjvc2pkol1_eqvtgm7_tqidqmsgy2pnuaaamfqe_ysdhxaqmtvmoiarh1f5_gxrt5h1e1knumovopwcco3jzgr9iy6tufrjngerh2bmc_jmoxnsq95rakvyjcrs9b5_lkckivqw12xwykzq_mpmsaezzen4_uxnowcimvnq1pvi1pivg02obrglztg0cxy2n42hbtkoppgbulqetbrrqc0es7butdwci8lpyqvfanpuf2rtquotaip0ar9fqj0wg0go1ggzoshlhpqgh17fcuw_5ywoz02g_nxdeon5ymjqg00jp51ne0dhpxaam7i1kk1752kdqwco2lxqajevclu9e_qbfzgb10mynqg3knijnuiu9kefc9wh2gu2hlmok5qftb0uyb2hfzdobka_mg8mum2h8xlq9ms9q1akua7au5625jkzal4bglhdlk0mgmooetav1ps5rzllainquz_lh4nozcmegwfrem0jy0a0_slwlyel28psdvsqmwxxljc7qlpnlrgr8wiprex5ystr8thlwk11eoo0wf9pod6c3zy2nolrqrp6efjb3gdsnbet3npncigcvlr60tabrdlci97vv8rfuarvrjoxzrtmvi1yjitqtfxf8niarjr5uqxrc6_pzrcbgtmtg0sierz2mkbkejbamwaktf_jjg0ijjuaj0wg0mps_ixtjw_lmkpqagyp8cuncttjptxcktqbgmdlrffgu2ztck52h3zjmqbg3jy2txkvqidvygedepi4kb85btxp96xdcwnqxobggrt0pldj_f_uqbatxcyussg7pbhivh_iicvlcol_xagbgaamplvieuwgju6ipmlwmoxwc5sufmmkw6o9gnlsxxh_hzh7tmdqac6hlzhez68ltnxl8iwdghpbxyjeej5gnazxdkoayqg6jjgwmeom1m5jwtitqsa_xthsb0pirnawce7akdstpdwhlmii9xrqdrj7pdf9qdo04yfr_r3hgnrqllqynpjyid42h1ymfldktsqolyqbru9lr1c1pqdjr89guuyvn2pqwa4ui9pgzmwaaiabjrefut6shx27zreg3pgk0go1go9gsz4xms1qreoizenlaxja0og6jgol13s1pejjysa9rbuldbyodjbijhnc4sx1lc9_ehphvmuqa0y6yrmuqmdini6s9yuargkcllminozkscrhdqc2jchjhhlhfarh96dsm_lemixakdyxygfj7byw4uyqw85br22676jlblsrdpauqqw2a9vzl0dzohyyhlkbs5vweiwomrc1pugxkhuwpw9lmrx3akmzlr2ttsvsmoizqljrbeh2zjc2wxg_ehlfieu1usfnao6ddkasl6oyk9ypf_rxcjhlhowdjgkudsly_hvxfkbai399sw9kcme86w9jadqtixdcajuaj0wg06zmr4jdyeyxipnfxw9l4ctqogoen7iu2js2xwrtaktyjhydzspi1i1jguto8soffawbuqqmr4yzrcbivh_izerivrhkejayhyfs2i2rgvamv0uhaayx6gbojwkjlaknceu1uswt7pdcx42gmlklqkgll2shelwmu9bo3jpxb0l6fbol0mtuszqarvywnaxj5t6t1xs1phyfgncnssyuvxnnjayzhibth46txdw9jk2brn3lfhezqnsmpy0hyg8uai9w0agiahzqqkvvskdjybuglya6jw0ytyusaex_1n7ronbqnrqprafyuawoywenoq2xji5fexwcj1harr1lkpnd1gjf0qcrbetlcsdlruu2i_ooibyyna0ztgxg542hx0cf4wga0ywcj3zrakd_km8doamakrtunvzbxgnfxtbmlmopjdqmqmmltikt6fzq4jhddcagjkh_r8zw0cjwmgpneh0bs68kcfk2i9nr8_6rustsjsk8nmdrpacppljrhem1g0ailjetpteawwifgrefryuk7vpw9rqem_wtymenose4i_n6m9nohjda48kuv_e2illg02he0kr2mwe0nlrqnrqpradsalctoheatjuuzgq30mh9jc0mv8rp3og4j36y0uxrdsxtji5vehwarbrnftovsbtbxrkpiei0bo3ikduejkr0wgdhf_tlr5trs6_nmpne4hyohkdwmecupjc5oqhu3jkkl1wwwgkz6htoshre4wsnpkwgcvvqbo7rsa24kjuivu8ns6zmnsa9n_mdik72mdane6bxxx5qgjdjqpcwsmleupqxx5jq80tjrbhxttuqvwzygulik0wg0go1gsz4zmuk1hkw1pdc1g0ycpgoagkukr0clvcb_iopsyttf3oeoppfycte0ktablzneo6yrbrdx0uvlyaxx7kjacnlrymgu379kofgs9bobo1tp9exks6_peon1ktjptq8yryl0og_jmlqhpdfhm6_lsd9pibyxga3s9mqmniqvxhto1jt0oqzhtbls67oniyq9ltpfco80go1go9fo1kdgi71gw9j8o2hnsa990gitsa9nyttfiem1ovsv0uube9sjscjumglgd3z_g9mucramecjipncgghvny0iqxncv_ufsonpylrtyio_xxg_unfnirykwqhpgdjaqgka9aon1q7l0eiffek2f1xhs65nikbra0mscjmowlc29ltttw0qvjwcepnc5mllh0wzp9tqpjjd0gouv46xxswfgngrpdwfolhehlyuyja9bpmie25pc6jn5mlryzbkzje1glf4vkmfrutlri2rlmrlxwktradqajuazfriidims1iyvxqe0joit6hjpdqwwspves5ais6_fv7yfaw8rvfycokrwr_ynno3cnwewcq6jfgfspnctcjsv8vvsjfzybkyfla2p_vxz6ibfoywgv8ps62psyse9plltev1atps6q6txhqsyhsag6baljjkl17modjqknitspndgec1kr18rpndvrkuv7s1pmdlrd8gwxp_t_evfw4ixxl_wmkw8x4iai9wwsoarfv4t6buzjrbmfb_otnrnxvpodsnulqjv_xqxejzc11d6hfanpenqajirtnrsa4_hyijf18kwiiijpdlosa9nwwqlnbqnrqpranzjrjqsruvtdbekbrtggxe0dhhh8tv9yt_q_kerlp7gbkozb5i6_ijfwwjdijyyqrtgqbcio_hjoybvlavd1habeyvfssnppemljl2e9uqv_8vnox_tn9vhp7qldtemwkldydrxsjghnizekts3yzqdo2o8y5jdi1vs_o2iidskcrjhtlet6buljdpeem3akdsuol6o78vssatg0uwtawns6w8y6xu1ktyvg2ur0muryrtykmb5vfidrky7qas7hdika0yhuctfc4wareauoy1iqlwjhfoskpknqpmgex0skycrx3qdvxgsgkwhbwkckgibrp4tabmthuyajuaj0wg06ykr1zbk2jjgozfpeo1rgiw2pnggussaiuo6jld0mq51hmzlgh1n842j0rgqulidypi4oad3sgna0bbb0hho5jnem8dibrhx0uvzvsmobkvannmshhxgrboot1r3sxrnlwpir_cn0uha2py0aysngqkrbkmrpnel7lpsgy16sxqwxhnyvgtlwuhaog2j5qucvyggvxzgku96jdpfmq0j4y8a4zy0_dyfrsfghntfma2i6c1pvcpjnkotaftxpn6wtgqxq_ywnnpotwoxebakzxrunrqnrqpradq3d0bsmdl_it2s5rql8ernobekiyauc_ikbub04bd3s_oavaj02ney_cbrmdtca8q56tugrvpfljqkjd6uojeajkjdkh5lmjsshrekvq0jcuvaiovghfsaauydbhhvokjuljsmwdt4lrrdnjgsrtloljqqvy5ygpmk1_wwtbnvy4jzkmb_feol1xfb0jjpntekxm1js5p2twxj6wcat3qd1jcih6vblsito9a4bp0taqbi_6br01vspjzrsf200lvsmfarqiknrqpradsa9zfmgrgrxsdssvtn6xuigdxvmrk2pcu0jelacdelkllhgnhoojgvxwsaksc97jps66g2pjmgrgwmron1sofgfun1ylekeaxxx8utae0fuiunt4uo2a0eyszt4mgdyxghet_kxm9jk4crpzbwmz9cms1pvpe0tclnbeboofq89hrqnqkarql0esejvga2ppufydryzmargkstgvfcy0hqkxito1hqhefseui6j7utu7ekhatxkvvsmpzec_bi8hjfwki6w9lmewufrhqnrqpradtrm6mdswvvl15tl0mklfot6bxkl6lakhukzzfek4zrtmuihtr8kkgeopiao3ikjwkyraj0mgkjc0r6bqojfdnaddca9kivjcminyyspnfhxs1pvhrtoox8woiqbywuxlgqhqcyidlrg0y76ax06_ubuar0ugrgidlrxpt0mgngz4j02rslqoarkl1gw9igdjbiobe3khbtmgpkjk0fdqxavwlfncv3xbkaeylifxahkw9mlqsl8h1olg01pncskiqvxie2iy6sx2hhel08wvbopnfonbqnrrp_mllpnw4cdso9tgvgmq0j_ervskivzdujlf77gkapsig76nhmghvzjatvkf73ri29vgdnsk8pmokl1xgyxuuvxwbkbumlll7l42hda6nhpnexw9lmjxagamtsawqmkh1gygpenow46fuwwijblbbygdhtoruuvybmpnf4giynpk2m9jpvf6vjryvypnjrjuaj0wg0gk1k1q30_ooai4yzr5ng0qj0wnzlm0airlnevapuvsip9qvyhdskocrxb8g4m69hrifrwwzg1jia0daspdc8mbpoen3op5k2gtjr4_rpdfyzrt2fzuljopkrw_x0kisxk_umps6v0t6_sedjld0_nyk9jqdrvh6vciir7hta21lr32gkasm8lutjl3u9mvwxemvy9pfhdcilxyksk_pq6_o9nrnmllptuaj0wg0go2myyxcem29ctkahftahkwx0mv8xf16ch_crxws4sarbkznsq_nmmbakf77_evsw6gdgee7aomjkr2mi2nvfr82zxlk448v0uvcy9r_blzlgwqkm3dmemd0mgw1n9_013dkj71_mvoz7f1qdpqa_0o_zk23qttl9_d7uv_hhhznxf9a3qv74ddg93fy9j2fyx0_ln289kdpxck18cimcpaed6ufpbenwamhgg2dxhfsq8vyun10xtp9aknyvrkr_gwnfd63y_sxrsni6_0go9hpkqvrs1pfkpeiybgqgxu9_ml6jwm6mfqtotwy8jxkiqvxtn2p4ff1_vx4gglpnccmfp16xxxpn7yonbio9fonbqn5ubpyebsuqtxgbxzr5bei5ne_0bsjgauk73gsii_ulxbep0wmuydrhgacwmcsdcio9ib516_ybr0wtoo6zr2swsofgq9pq9_ytghjtgbhinfrdotz_gqfso7b7limu_afvlq_x5gdzzdrsapxmobupdi2kgft3947jhdorbt8pwjwkwav0h7npuakeh9hfsawomvgl7cocx7678a8b3vghds88un_8s7cvard29x8p_vy1_au8r6xxhckhlzhez68lthqnnrgkmool1dovmvdg0qg6jjgwmiqxxzmsvrvr6szbei39rypa0gss9dm1je6xxi9x_8rjpde_k_x2epdfosbpqgymwyfwx_ddfs5f_nl6pflcodlwbc8rrsq8njgpsem0ek1kk1_axyrljs170sb_jojfrkkxxtg0021jypnfonbqnrrne0vxignl10jek1tswtdoooxjptw8kzbclltialtau8kejdixmqaocs2mox3qupnmgeuzvss0j4zbitqtrdheescnni7zh9cgzs6pa6odf4_gbsl_clhyedhdwz9uwpyparn8fpzihkqfgm74dp5wtaruw2nwxgux_xm5jqxpgf1aco_4tf1c0jj5lgfhumjq4s4bkj1fs63xl2l7yusgdlpsctgdntzmsxjwlggzggvdap5jgpndojk3akmzlr9tohk2rhhejvayjaf3wdoswtlp2ccnqgiwk11z8lamoh1eiftuzsesfv_s5uczbadqojkejaxmkhp1fsbaiq6mqmeppgdw9jy06jfiartylmjhgynpw2rjbrsq_1mg0go1go1mfwtmhustts1qsx8jnmiqrxq_oljspw0hqhpm2pngp_v6pj4ffvone3m0hi4jdqi_buunb0irgxi2kjx0xtumtae_tf5jn_0nnf7_atga9hny_tynvt5ywquqx4pnmdaq8yny9abzknbcakbpfelrvgf0c_x63w0yms1p793_yriywdlrercy2vvsoon1ivizlwmbzlgq9nq7je1v6lls6_cwncy9lrekcdlrobekzqhb0uzsyiqbrt4taylhibth46txqzqmzhwdxj_kmbrgwwhd10ijabhwcf_hzyjwwtusrshrqlek4zfxz0saarqt9pmwjuaj0wg0gs3kztqjas0bga27js3ymopogffoflslrqnxnxuynbyljcaipl7basmkj3xjacb8lhxszfpgejaksa8dwbtakhybjmbug9nluyidbc9wh_j9wxhvujzbtuvfg1vstj346wje7z8qmpoq7hvyq8uo2z_dlnmwsjo_10ivhybrhrlk2sdh5_fcel1ustsk7pa0l8ddksa3i0ayja229powakatuyejk16lw9jefbakmdjrp2f0wh1jg3pl2vnilwkb6xvniuf6fcwgrdrhfajgq2xjw9cm7tora5byaaq8jjfgeqgytrgg940qj3jlmq9hxlem_i_bvpzr8pa0vsd98aelwmunrqpradsa9zjraspiqhid9jofsqtjr_et96zarvrvaqkypfilfo0idhifwka_hhgfr2k387m3dyw80egero9vwmshgm3ayok2atqui2nxf1zapm_c7nclufe7f53_xnnxyt_rxp968now_cgdjtdqpzwpqi09_athej31wkeq8bo3jcqhubul7u0ejl5cnixeqxxgshxdbul73goydcw42vxkbdrqgbgx4uvgsfrzlnrraubltrrs6h2udxj5rtj8wgjpxtqqkeuve6l0mmsynunb0itpte0vkhtgijaiwmtlek0brjhaiekjzhtg_iowlczc7sifiiqrxlng1o6vnpq6zsrnkl6hxjgzsnrneyxaooqm0wg0go1gs94zmum1m5iw2tdc0uvyhled6fwwwchveg1jrxohkxraoijy6xv54eav0y6i0cgoig2apwxawkgdlvtahf690usrpcxipdcfmljgz74h05b0egyg7y_h9i7pltbod_h25h1h8gn_cea_9dbn8o8_9f9ww6hsfognaw_wneytbwmonf6j6prtphpyyqrxlfqcdemyba1_58igiqhrq70_ratvr7zljrzeu1co0pas6_peon1ktjpdraybatxl0ps65gtaedigidrshod8hex0mskjopir32b0syvi3wltre5ubtvmbqqwpdsa3wdblj6nqqmjom1_ajh9rgngspurzympndcw2i2pfbio9fonbqnzr1kznjrsyvtjatxpmi0xqtx1lgaoeprwbrqgqhwbz7_jwkxxuiv8wg2rvs6eylvgjuhbnqu6swbtgdhuicimtc_qsaelostaeuikyfggadii2m29ppucrxkh87lk2wtpxf53wkd_9sefpmrncnrzseh3gcg4yhpgfwb0kjwtpsaaubosbqrxingvet6lqejjl3ogvft0mtms5rgmhkl1xqyeem1b0taebalaqo4lhehl32jatgwygppctc_lv7hjapvlv6bjwrannjonbqnrqnzn1m70utrpeujcnps6xhg1lj02vekt3dgkatx3ahkd_jixtlpbrqfbwisgp47ktbvvo2ipqtx5ef6jms2lavbwoijsnp9_tw64ofaahdthayueobrayvy9gkgrqdkygqllu_usuxu0ts2nbkakqwnmbwppdcvmooq6xxhakahvdlr1lijae1ir21gzaewi7wwpdevdc29zv_9uqtxh5krtlovvygkvubnit5jvfd6tubsmczitqt1ryu95q4pvuus05re17vqu8ghj_d1ls4f8i2krzb0mizjen0tdisooflptuaj0wg0go2gy0hh0mi9fbwk15ewxwbkyffiem2geyzh5scqkr1e7jurve6d_xyphapowygvfnehpwnuplqltivaljcismhqgiwk1xgaewceghxsw_j6b6g_fd7ptd9uh_2uhlflabiz5kojj4sgutmsfm4y5vvsqvesv3qn_uvhgtjrhh60jblb80mvzxkk11bdyn2shmfyx7smmjg0fjscb4xez4frnzjmb0llk15_ieivc_f1qvtaakm2drjn89jrtmekbemzobhtlmpaeh0crvj8olu8pglgcf8dovgkgxgtcvulubqrvabgid6wsmciooxccbr2fzumveawv7rueq3radqajuazhrnydamiyirfhy0vxvsarvietoy4hlglauwpwmvvkfrpf3gxhxsqci1tfkmwiekjmemcdxcmu0ljaynsa2ccluj6ltwm2sxyggfgg6ijyg75pmfuaocrcsoobeat0w40kptfsyeqhlepxq6ppjxqilrpkun1uqjv6ejayweszqvgbvciogg2bhjfsq_5lwniyzt_eniyks1pxmooggrr0msd74p_kxzmusnpfmbe20voq1qxjc1qgc1fkp1fpum1a4uw9jocoxaswma_d5trga3i2z54fdowhq9tma2imbe14y0y7aiyhxf_n75welsh7qp6_mhgya_lqsuoufhra0emnzvulkkgig5jm_xcazqajuaj0whu7oykywt8rsu7ja3pnosk6tv_4r5iw9l6lww1twukoyzmqsrm0buljojbl_5w9ghswa0jdhr5xthisfrx1zlcwgg_b2mytwllu2imge3zaknrtsno4dsmzjgno2psyw0ymbg0pfxdyafgbhotctciauygntjayiciyqoazcvco_f5zpepffmjafthjjimcljudqtx1zy0kr0e2mg09a70lnkhudkyyrak9aok12ftdhgsxrtb0i6avsutqnqnn6wv_cjrtjyams0jibwf5kb91xdtitwy4i75txdkmanogkno6a3plu6_parr1lktqsloiyst6srx2anvvs8j588kdtsadqajuajufkzspg0eholsq_tlwnx4qtxoq1ppodrcbgn6zaa9zy03cyyxjiewxchjbidhxju5eoi1c4yskgl7py0i_ovtqrfjksvlsmsvubia5_0ujzev9lrsifsaibbwgfuuyxshxfugzxs6yufmojh0vjxk9oyqhpg7fmjrhy9icalau8extkmdwgdn_iwktdklryl7bc9jw1_mm5lghrbg82wtid0_qo9jjzikf4pcrewx3q9ydumfnlrfjhk2fiwtda0klqk3dwgxo8kufqgtssnqolaueqwtjd0omvlwh3p9ai2pkxirn1b0swtbd2sptfonbqnrrm_m5otaa3qcwboywktw9kgauaj2jiwakypsegatsth1ka6qplgexdqsxllc99igbftghmk11zdsnqsfig95ohrbxsih2zlmiy97pueiys8lqtxcsnpx_ktafmvq3vetyunaaoll0j7jmsxbybrbnmis6_jr9iobaxx1p_lbiqr7jnpnq_meok1tyxnl73mgnezmpbgn4z8w9jm7u1pvpyrhumtpndewfrnjk2fdbuw9zhjal6mkyfeugweirefrimwcn_7rtlrauuat3ptjatrf2aiovhzbi4fv7s6iqbradqajuazzjoahlgr44yjdso9jt_sfg_m8bn33_hakjdybuq73kuhrb6xnovwbgfg5inf9ganhft8n99imjco5pne91kk1z6h0wx5mjeausm9xq4jvfybo5mlmorwaeydbhjl0mt7s5osvt7sauyu5aiwacwk18ximg3bjhbuil56nf8dcdlrn4layjjeu2dkdrideatxhceibuzuej0tb4w4hxeljaiei24cba1lr0fufyxg03zaqnmpj6t5wkycpap5jgkk13skois95sbspizrjpsafrxvkttsadqajuajwy_5oaxxljckl15lskiu9nrxmiqvxsemo3ehpbiwmcbrydihet0exrenfc2jotlrk_qg3dqwuhgk1_44mvh3nc_9fl72gk2i9pqw7s66olmc0ustnatxhdd6fqjgrhod2pimsq8xxwduvrwnvtbaspqxxtsm0q4a_o0qkaobi9w2ckmvy6frg12l60iv8zbm1zbexzsmuqtxjsuipo63vhqt0wg0go1gs14zcum1ta63dwnkryv4xmeidhxhyns09jpusvmlfhjrg1_cjese4izrvwzgw0qvhwc0vqxxj8lsa9yoguz6pv9hev1c2ihabek1gkkr20xmsfoh766k10frs6_5hlepvx63_ldzs9jr3dai0mtrs9qq0uu_z19ur2fep1a3xysvknw1bxjptbko4_vzwpfec8bipdcajuaj0wg0mtximpbey3bkrqw_ltowksfs6kqvmsyik5vt_eww9dpxnm33knofxgakjavj0ig72ihnxr75rtkkjgowxvebll4tajqivv4exnqdt4xgib1_zso9folir8ly18xdtvtagkacw4hgabjfsa_fr80lco34lwkdcoxwqnq9fco9dgejkr1mheyygkggkdsyevxfsdlromeiabcinmjxdp_n11kkn6fxix8smi4j3j5mbrwxg9kkt5usxpvhiiak1zy4sh_jojfrqktxxmtotqwwskpradqajwa9zdtsawomwrl0wtqsvkd67yngqyg9do6mjbslfnaiq6fsej0aerjruzdmg0bsojrumilcayq9nscoa1pgdaxxcziwkg_yfun14no5j8pofeiwqhpgfbizhlev2mh0qiy9xvbjr81igtcskogr2diksa9n0fa1otlrsgvls6_l9lt5zz2grvkgbbgx0ms6ktzvtdvqiangxujawgqkpuivz5mxthlgozhjmkijaaoqxodbrhxclma0huetobhdbcnb8lryhkfrcbinunotjavj0uuuhpekvy5xgohhbm4utwgrrqpradqazfrjyjmmwjw8kmcrarelsa9th1eigkw0i4yvxhvpttgiirx4ule0vgiaf8z3sn0mloioevg_fbngeecw6ncqyoqds2o2pavh0jih0ywnjyxhpmh99jddyds4dg4gvz3s6wiw9tzs60qojebscum1by1eh9frudlrnoyrxvhabzum5g4zg9jigkyr0utzcrofmkwp0utcem06jbzegs4rvea3pbl4r6xx8py0rmh0idhb0s5w_iijtnccrvzimhmrdiergua4yzqivxbg0zaz78pmheb0uheaqws2jab2276rtfh4hk_dzjrngkmtofhdktrjeo2hese9xhsarvzdyhgafs0jco7wydgnvz5tkszsadqajuajwy8z6zy0unml7pa0ymmoykuajl2m0kjvcwwlhcxkhubmqbi7iozbka9hzl0kjw5vtgfex0b8sagfd6wv5w9my8jrmaptscowklqlbteajizhijdel1vsrtxzkvz_1ushdamcfgubrujigr8lrw2a0ulsljs5xxtw4mhknlyljzfetwt3kb0hlzdey1vsjlcno5qtautks1qrys1p55mgkud6by2k4bg0hqtpdyzdch8pru0tafi6fvk4cbbiavhmokyhvgskfcnqtw9j41tgydm11djk3zj2kqkjlg2lfbppnbqnrqprrj_c0fvszjnox8pitywnooxaavaum44wsyvtgh9rj3m7hw5w_j5rgfkarnfqyhdchidntzemaaagaeleqvr72dtgkhflwgmmpnbi9bddzihralemxc1pdspi3zj2hh1hs7ek2f4ill2o3pjgorejvza3pchhdcswtimhd8kfcxei4wdgisnpjps62pj2zorb0nqxa9lrvg6l0rakfq4s2jbavid4i2bst6slsq8t4twfrqpdkobfpqaobhizdpg0jzktxsdsscpi6zoooxaskkbsrr0lzqemyvxfdevarodeo9fonbqnrnnzz2ts6zrasnqsngrpnqemhh1li5zejwaj75y09ao7fuveonjfvuppd39xr0wfv6itp08aroprah3gyvrkr68gwcqaoxiayeflrxbh0j4oainoei1uscpaibljy4hre1bdyc_9fho6ixqyhwe3phuqmlkl15nvq4etxjpqkayypfheeza1neuhrswoww6ikdq6zdenhje0a46c0mufw8gnvv4qpndswwino6vir_mwtag3jy2txlvaipil8jy0q2k35jy03djiyzg5csrdaxzamwsvrtwm8pvoabwleoxco2ghajq6khzqgxgwijnes2np3onmbel1ozam0munrqpradsa9z7rsq8doggtsk99wkiu9dryneoerihptrnzoanheiwkgsma_dan3_ivtqgrgx2hwgjzdie9npnadpuzdllxjwkw2gvbsgwyks07xwf7s9rpq68b_y6ctrwyxgh0zb85p9_wpz_e_tv_ga1zbtmm78cpqx9a_8qp8_ezdlk7_wl6rf_exzvc38vya_slapqpmj5lkg38m5haegu6sz_m388yyo78x9c99azs2uj_ozoh7ano3zvphb9tjkguvh6hqjgl774itxzzz1w7733ysaosxotaapdnjcat8fsakmvq1vskpq6b0ay9foerkw7aecguzz0eqzqgilb0haa9xdj0mspmhjguqwwqj_wzt6u0y4ygahdi9qsrcu9xub_tatxiwduhpq6zvsafew27qlzlkqvnrqnrqpranzr1rz0gj8hblp6hdqs1rj02neaeq48kvsaa0i_wxf3yr4eiurbi884wlpsawomtj5ht4w6btaa_z5md_yboq_anremsux2oncza_gudaoj2ywis_3zc5x0ggmja4u2_gspvt710kddyhtll7c7geobh_xf0taywoirso_ye9c9fbkeuyv_mven34wubyyek_hq2pajam4yypql2gdg0vz_mf_9bpwtea9tsqtjr21g9cji0msfmdp79izce_9cm8998attzzba6pgpnc2mlkk10z47zfed4auxues8htp9rkivbzh0ukk1znmbe56trpgiel1wynp_hohxvn81yxalby19npss0ufrqowxtm0lb3myjeovs6elcgs0mg0go1go1l_gf1iwss_mtae9do0jsybiyy_vtgl113mueubrqmwidvo_czn8ptvjk2g9npqgf12gve5jkab0anfk6garu1zgpblbutkynt4ay7g_mfzmrkk1wyybforoowmpfxaapfdbhb9ekmvbwduu3wsek9_twwzywc06y4di_yh6bunjiybz_loajo9brakmfgsvbbzqwzz9gwygej6jufp3nrrrfl9v_7v4d77rkhhnjgguihual02gcjucposjonwy4womgnveaa0sil1x8i0utzq0qvmzyr5zbig0zks9onlr020egcrdzhy0c8yzquxjmevlwvxqp3z1skjtqajuaj0wjwu9a89hrxqg8u_rtg_j5ci65h1bpceh01itbzh17m4yytufjnedcskmgr0dbcoychcafbuftkwygkvabjafzdiaijnlhvwtrua5y8l_xy9_f0_vo2mdh9wnby5qf8g_xzaeqx4f9gbiv_ttsfjvfktzvnybelv_uwoi5qnq9764msuxtsovne9bb_odqbc3limtugv1vyok10zbafbxeu_tcbhh6fvjfjdqoc6jf4wxnbcy_eixvyhhz956661yfo2ee_6xifiz0mtus9qlyf30enqutjygvx4tfnlrrrxbzh1j8wojdxlghkxx5yol1xwsqujrz0oab0tacbantme0ig_74fhmwbq_tsw0imjargyq0xyrbuf0_k4b0tcwci_lpuqvfanpuj0rtysonmkp0sq91mg0go1go9hgjkrhvdoqwh37lcuwo5ywi70obuqjylbule0aa4irxkvwiinghedc7qiu6bwvxsq1jejjathaib784m5lh8cot2futizectq6kvyap5lwxq2jx0p4tg3iyukwojdoeigydlitp7o3pf2rtqqzl82phz5toir_bfpx_98cgh0n9j_9takj9d9gyowucq6j8sfnpjqdjl4c_574g2lu7nu5z_jsm9bdflyarl8ugvf38twyucodlpsk7dxeoywmplg3pghpdfh2nh9tmgfgz8_ehqceekcerhqulqimqpr6xgemiqxxfyer7w8lry3pdztdanenvx4hekv2wjqzje3k6ujohpje44arlb3uc9jrbiyspdfwljtalkquxvd9_qj6dsp6svc7kkzl5gsucvvsyq6vbhcf5ndnsk9bhx_lkasmfs1owqtdyocxerej0bzrcwgi4n385eghkuaj0wg0gs3nn5gnpgfxzkh6jcerfov04vqc9lrosfqm9doffsu2jfbk52g3pblqxg1joynppmjehezacy8ff6v2ezje93htydslbgguo5lwjsnpe3cuomampd1snypofof0e9_nf67sg7cfsk9ppfqz2pzqiyuagdzz9wl07aximhoftj346qim_dgzsxuu3jr2em1js6xxu9tvyx_8xt8ur9k6e7_uf80dwhxtgkap2ynpdkwlt3fk8s9zen327fnys2dpcy3wkjofglnc68phfhaziydrxwjgvptagukr2kw1pndlj4pnab4taz6rngzl2kcsxoe2ppmk19hh5jne94trtg4yld9rhlgnbuklqyoppchdy_j1yael6fhaddrqsnqduiutvxpthptit6sf2ku_wbs9jq09dpsncroltapradqajwz9zjrb0lrve8zqk9mmtqqna4zqck9dw9ikcgsauqoscm1jmzhqidvqcyez1lg08e1ogfktizqw5pfelw0jzitngj3bdtoow2gopndukkhrnultztupvof06x_b6r2fzt_y9icrqd3fmbdupbqicdhlg9jq8tx2ab_avpuydqqpebf6fpx2zk2r9qktvfpyurykjz2_1p2lrt5l6e9fwzajmoihumbkz1gnpt6n_5n51rnbeysclr0ejaoygtabb0utawtmwawwhtsbol1zfb0mzp9ubogpm3pm0yw9kelhhrmgkk115yvgckrr99fabwcl_nnysoqljg0qcs7y9u_e_buqoswvc325y0z8y7zpa0lt0quvg1rqpradqazfrmijimfb6jgol1_jy0fhyna0b4ifukbullbbaftqtrw5m5wpmarsmwkb0epcciadbytqrdbqdzutqmfvmwrnm4nrnthspnlgcuh9wr6xw5ja0ysbpxpj_t2iqggfx5v8h0mbz0grlvpgoacaiervliwuhowxobektvvxcjdo0y0ghg0y5xdzofni7gbelre6xxyycrdqel_fvsfulao7qtaa70gjem_fvsxovugvsa25jmonhww9ikj5g4jq1lr2eelwmx0mtuli3xghhjajz0uuetaris6jpvi9aiqiyldrljbqmyyisbrk1ao5jrzlf63ba3pffw5nuqfpjdr7emwskwnpl_aj9p0wg0go1go9gsxnyumllg0ybykhyjvy4brqntil_zyeiv6waj6ybuginyujkk13xbrfhhrd9ywh3pnfixdq2mzhlg9fshgowhfayyxfubo1x63wszj9fulbjddkiulfconbfigrfuf5unm2pf9jdsmminiwsmiqtxsrmd9powkl5p5ubraon1gxhsa_pvk7ol7ywgvtba6dwdjdxb0hzptyffiy4weqxxgsnohyarhuwlie9ahcer27iupu6drmysmeqvfsnp9p0y6bupggfw5jde_9tfkwnpsenovhpns9ppwjqajuaj0wg0k5froixahctntdlsa3_ligsydemw8m1ke6xxvbsrtfjpdqgq0zzrblso7vye7eyepncsmokk110bgjna6cjauwgcrgpcmilaaicaezve2w2jmzy0upi_9k5uy0umxvq1jn4rmkwoycqboxiavc5di6tn84ofgf2chhbzmoqtxqcmsnodm5kgt7hzi2mtcbwzedae9jobssps626y9ppmq9lrgt8w8kqvmzg0fom111_ubow40nwililmpdfmorzs0mtuhg1nsq9byem1rqpradqajebmz8ik1xgw1zze12wycfcoawcukrxes9lr0pgzhuzxeelof1kjaunkr6wguqmn5knskttrkg6aktneo5g0ci26jteoniyykbqek732aso3ydqpxqxoy6idgff7_ihyf1hp9egg9nqef1cltaie6xulvw5jr48q6fwroom1dxitgvq6d_mwqi29xkytxgc9rgy4duqvwzdfs5f_nkjshywylqpybwhoem2guvps65ig0ddsawyccs_yncg9ltpfco80go1go9fo1kdgi71gw9j8o2hnsa990gitsa9nyttfiem1oviv0uube9sjscjumglgd3z_g9mucramecjipncgghvny8iaigspsmdkgunrzbwugayylqd512hkbl6iwih4jligkqomioar5s_yjkthdwco9louqb9efd_c9jokr3lgziej4ymkwqi60mscjmowlc29ltttw0qvjwcepnc5mllh0bd0undlmgdgshqnxdfx0uvzaddysa_zkbrk6xvn6jyrb5clgi2vqt5ohnut3oiz_zpuwgqssyvtlnjrasxtwon1ankcrsu9vki2pjl7huuajuaj0wg06ycr4jdcqs1y6xvky_j_z_neys5sivp_dqtzvrv5mcqzrolzhs3vlblb2h2y4tqxgga9bskmiovoufjvjhgcxgugpqhilulsuqkizk5jtotsyyr94imymzymjiifn_dzczn_m4f9t6z_6775mzh3vkdp04tm3di8izwt3t5_ecs99uvym9rgkm1lf67f3e23pcw5zeb06gfoi_2a_rncq_egar12gujvcv9hoerrpcf0mjweg7jgih0ylxfwqifuhs68wkvpq6rvr6fw_j0uvrluuve1j6nvja6bibrr_zwmgrdhthwmswgpu4i_quxuvca2_p9zee0usbluuv57vlr3fblr3ek_qllmoil70_tpxffi8raufyyvsn9nqjo82yv8p1lv5zzyn0esnomfry6yf3uqge4edx_jwciqt5onfzimlc6twgrt7s60cpkqwlpuvxnaqocgsck71ujgqwiuqikugker2mwmskjdrbl52svuowkomjccaif1_tn_ajjayncolpvwikt0iw6s8koywwlmkrdeowqgulgnnni5oulzruotgfrhqwvy2kmy6xstlrzrd0opsdqtz9xjzsl01jww6jkcdhpj0rbk54hebesjrrmmqburhpssquvvpswu6iumjka0zo6bu9ka1e6tugrpcrbctkrzu4ct1f10x8r8qutckszk9jq1d6_zapvs4iaqwerfh6btmmsqakwx1edtumgherabscokogjmpaku9byatgbes_tqmqif6lqn0fkapf1elqil6wekekbuuv8w9dymbr2bq0dhsxdqpalltmskcrscqsiuqi0cuk83my1zisrqfrqpa65daqm5jghuajelc0bicrlr2my53pmiwnrtncctqaasktdyjyfrq4apdku4ojs05jy6crd0pamwvgrsoik70_shxg1aak7zapaajdsdml0khnkwmkx6hw6xxnmoqklu9jk2drhxc3pvsdil8kbrvt0ldptsm7ni6jdu9jw6xxbbytnsvndwbrh9hs2nnfvfj67cciuok1chdvcrjp_qi1tknd6xqulqej7c6q4iqqmyvn9xita0oaft1zbkpamdih6pq07c6t5s4ktelrbpyikugkeoleohdba3ey6f4imzlmdhfpk5svteldaknksvdvyerp_kpdld9aiav0mkijpbhjf0fd0gjob0zoh1gnmjbmaaptahp5gbhtmko_jc0xscnt0gqhkxdkwo_6jftpnqomegyyfaaiaaoskwmfpusdrsfqtnsuti9tcosjpdlt0lzdem2mpn0txebmldt971u99lrcldsu9jqlonft0iyn3sqmpcuaecq9rucwovuwdrdhl5f5vgm_pdlpmxwew_xzcorxgk1rsprpzvtqllrzldtwbtss7ikrscqsiusil10vfel1cbgtw3pdoiwthsoodbhhteordqemqkajiovvlif3ezqsxpvez0zpdwhk2rxsspp2abtayft6pdpqkfx6xrpjqzolrardyiqkxxnlr7u69pqqmpsmi2mxlcnig5d6pddre0ejwnodvkj0mkijhzcyy2lj5_l6p6q5pde_dqntpzby4mjvs68xcanwghllr7va9xf5sq8dwmibrsiw5gvg9wjp9lljavbeifgknvc4t2wd51t8plyqkwl1s6_ra6nw6txby7qklkif9og3cr5paskrscqsiusif1vrjasnli_9pr0ml0tpttprqrtjc0qvicooisuinqivgal6bqmamdkrnmzhdk6l1xqyhrel1wwwqlp6nqvlr3whexiy1sq9vuadkkzlr90oiwymohdrctcq2mhklb2_gci9_rgugnutvtbaqgbpdwpkrzcdpdccmhpesq_1u6hwghllr9gutiudjbhovln0mjimvhjjyyo9a_bngtbzsuh5itqlcok1hushmfozlmllslja0yi9pqpver0emaqwxqs3cwklrckrscqsiv4_rbx0gsfrzlj6xr0yvxcy4u96z6p0wq_vs_q65dcqc4u4e71y11eokrze6xx6vjreu2del15jyfs99nofrtautmql1_udrmwkbd2l1xoytuqmphwuklc05tjrcoywkr0_mb1g1uqvkwij2mheooyq9bgx7qjnvfqavld6jz_dfzg0p1l6zu1jq1t67ynfunoteoleipfijkqjl7b0euybrcuwxnpdrb7sa_8n3wqscc4i7ln1k8ib9qfyhdsqchlhnqhwu4qcrhqyxx5gzmxrpa4jb_k1d4zovnq9h3aypvh96bvxgf33xnfcpde4y6ho6fxfp1d6bxqwpjnl10n78rmvxqdllv7vmsail14fvsy95marlr3uucboporiutqzxxodakvlwag_t6269lqku4gdrvsdgzql17rdb5ns61cxkzrei0qikugkeolwqbwxxlufxi7wuxptw6kqpdf4jbvvzx0zppjbi2_pdbra0msd03g2sq9d_uu_h1fcekeb2obo7nezocbilv7r4msejizlyaempsuuxhexjeowskuv7y5ren29ppt6cwkmfcjck9jksq8vxrxyw5vkrxshyfsx9lqns6_vwh1ghdrygfev4daypdd3gqxxutg8xhrtooycpdc4humuxrfs32vaem1nsanqdvwbgigxurbql1royut3lesuwi4j7jnpw3rtguxubarhuzrvb0fnuxrnaaolsq_n1wnplfla7lik1dz_8ydqscqsiuqikejf19oiaqyavsi9xudi_or0wq30ohrj8wgjkqxxfbbrt5exlr2ueu0lasn8asxfokpci_7edgjl_yuejnsjayacrszz5ifgvtjrdkpaj5xki6drspran8qxhubgiaiawkk0wyhxoqpqej0iaso_9jpzgsxgyaqkoy2zims6shvhxl9cyhr8ffxzpddiomwfkucsb4340uveakyvs691zg_z0utb7v5is68xckwxjw3hk70um5lmlb3u2r1godlrtpv_caxx5m_nabdeaisfmckxkeurhqfpryfyhmuvq0kjmmlitmrsa_1auaf0wr82cbcowldf47guoyot0qpmr2up3djrruxayjfijbkjrclry6g1tuntbzdpy0ramh1gvuqvl52svhpnq_euckejdix0izsvwwhdojkxeucv00n6ov_9istidxgxu9kouwhh0rdtqglptrcymulpq5yshjqmrpswmmodrkyhkxdkmr_0op_s5pze25g08ilpvydr22_dvtbwzww8hrehynpppqardkkkwl26xwm4mgrcrgxpdc0kpandiposduzi4ziyvrwem3j12gukfhacepacbyte0lls_6objsg9e0juadrnqszfl_uz0paroalqgjog6jpzuljxmywr_a1ci_nh_2jgxxkrrfi0qikugker2cor8oo9fyu9lqlv5xn5lgfv6vfupasyfrmlps8l7qj_vvyfhork_apcxhre9uzzglrvahucoeleanpm2wn5kwbqek3uvt0tckngzk2i9_fwm2nn4f_ulr8jq0q_sarnlckwmh0utqwojttz_f119_hb773e_6greljuqcrswrnkf0ojgl7suys6xx5vpscom1f0oa5zbaxzs0hmdkgomlvz6s5ukx4ujoxon1gtum9pmgff7wxdbkhuboec1xcl3xaysfh3ve_fmbkkbb0vodkkacrk_7tytijbkjrckr6py0nkjayazgz52svuoyquawotco6ps0ug4jhztchuyrm5jgybgob3daimkjucwnmh3lp42myygijgiit0ndsggispu9ehvjaza_8zybrj_bcxsbseh06g_bhtk2t8u13vlt2gbm5i2ewzz9bl88fvm_f35r36h0sg0je0ucrjxpdccmdioi1p6baak6ujopcxtcrht0nh3urkw2tvbg_9_97vw_uuvw9tvvx2ippfdrvvkry8hyhq572hisq_9u9jqlf47dipayvrlstqjkilpr4zdijusvlj6nxrrlf6pbvheo4xkgdhyu9lwcwb33fefilhqcmbbeu3bhxwukbxpw6ei8tqnpiucrrzlkpwaghiz1z6snkrcd39gungteoleipfi9djqfccidcgsr_saj6svlv7jn_6rchnrt6v9wkhof1gow4gdrmuuo5ddimkjehd976sgrggabb0rbkav_cfystoayvfw5isbslhxu_aelr1_53csahth77kpay9hmdpa6f_cuwocvptafpvv_jwrvd4jlf7fq1z6tyfrn7immnjr75q0dvs0ngr5ojeljn5_224efom2f6rv_orep311_gnn94o6tdie4xki2ngxfspa4wsvd6dmj_nlr2mj0ltykscrtplnpeuxuf_vludrvtospqv9nrulzioiy8wioxxvuk1drhvauyugq3wyysfec4ki7c7kasiqpreu2auz_dxel0nkuyrvs774krkj5g39jrrmrpjfe0keoleiphozdfasq_dsfpfhxeuva7qmfqm9pqswkhu4bvvel0tgowaes6ctt6r95x4vxexuwhudsitgd3ztibralbp9ajk6bugrggh0zwco7eukwgdo8_hh68ouprtby5e_v9hw5_ez3dp9acommr_7l8il9fdyh7_p9oopd_8rzlcupldegvjaza_9wv5cmmdnjz_c_7hxh8v29_8n2flaanf_af1mmlg9j_h28th9mqf_zqpvf5b_me3nmbj4zfhhbb0mgcjqon1_b6jnn2_enfg0119_3yjiduuvxwj0mfcl15_r0uvpqpvelwkjktlr4wplr70drmspvsbaakns69cknp3mux4pcynyokisw2hbbgcvvcbpw6ssva4ljjyqva4ai_p0f4vkrzmhuxmk8egkeoleiphozdhasq_1lltzkl0oqaoxpftaiqubd4zwydrqhuamu6hk6tu_ms0rvdba6ns_jt1gtcttlf8ndvcuthv_mb_tk38k2yaa9hvww7tc6bxpyftr8mnbuwywvfrnfyebp4d7f_7rufvozwgybfw2_gk4cvtv_jqcrh8ew8m78a8keh3n7vswf_tf5cdoe78irnk_gqt3m_jbnzdgy_ofwq_u2q6jupstgxidofr6b28p3njjdqojabtnc4xql14zwkis9bobo6vkr33acjve58aovhq9u6p0mpms5ukwckuvktaipdehkwmlskgumkrmmulgciiavguwwe5jz_oflf6vt_rav1eqp5fijbkjrclry6lntvrau4zwg_jvll5xauyrl70ofeltoefhs689j1chky_uk_26tqpyiwcwqepg0rieapdeu4ermzkghuzvgxh04z1istp733y7ity2nmdjtf_wdxhfr_gen_8w_s7pczejbkrur_z5_8hh9f3ygm7c_ke_lr974x9hprwlw2_8kmxsbmc3374fw9_t61yh0c_hl75jv0ybjkquxicwmlreff67pdd7e3vw5ptvgmieo2gsmgqusvt6enhlr3xhtbf0_sszl17neci6pde7jjk2v_qxlzvei2cr32o0bok1iarhwmrnscvww3rnpaeenpccpyr6xitzf4xgex5_pcmhqpg0p1v6tvwr9hpahkej4ehkr0uikugkeolennyasap29qdwej1zgzggrwwl1xoayxiktxjqll7p0twwxmdgr6fopio6jorciu5ezxc1ks513ewxc4wollicrhvkr1_5szys9s7vkscii2n_j4ji34af3lmxolt_mt_xxr_gd3hp9dqtscnt0nqc7q_2i29jsao_elvk2d0lqtdowyyfeftw7d1vv8pheadmxyw2vqz_ni3f_i6jpipatqe5tqmetxfpkfrzdlrv_7rv3aiakudrthtvlx02niyuvps7h6mqwycuwcut5pjgnevwq9pyvsaacaasurbvgburnlskwn1sq8fekqvvff13djrdyxi2mhu4uuvfq4jbkqaby0yd5ebu8uxxpebip9cons8p3naeaeqqob4lqr1facoauk1buf0tcqhjgihkquoyrulvlz6zq2vgenptugkeoleithlqpnzgfuarvjt0aqf1yghev5slxhnmboxokhu4xuwipagt170yq0tclu6iwloih8sotcoykkcdyjy7eklpdusvazxnfx6buxpvgc7tul1c3z_8a0djd5u66_4poinyy6ge3v_0a_uxuen1ertjyyyighedrhsb8j2fbkn6698xwgi0vqcj771hhea3yt74bemiug6j6_8wdsc5dqpy02guojg0s55ywvmuna4wlqojqqxx3jq01gpuuyw6jmiunm5h1puqxum1nlhntbbzi2lhyetdrfuwwygzv0_4w6isv4gpvxzges69pscodbbnml_d1tmmfmq9bi_qxnlwc1svv1gvifqmnourll3jbfrbqdujawp0_opburgwfymdskm2bi60o7ewuwibijolrrlyikqikugkeolebk3fyat7i853slrmoitcpdf4jfu5tunlirlvui4j36fr_ksqyklxvwbet_yqxywfwjblmokgusiorijplqscdxj1azku7cii28qpgaakxq2auggakrut0sboqizbtq8hm_6jxhonjoposdu0j6t5pqspswl55w6dknadnzkm4yntwtgg6hibjvphaoqdrj5vnplwqnfhrpqllhckqrgpvt5zh9hgnqsdvmpiuiyykwmzd0oajaxtw9bo4z2s5ofgfjai_uv4ulqo9lpsshrby5twf7tloozovmxdrdhlvbbhrtmlzyqierxgq56snkrclqoqs0hpsavtyvr7shp5bxzcrwr7ab9heyleipfijbkdr9ywstpqqgbpttulbvqt9lpsqlqow6gmgj21w2jdu9kws8ikcxhovjhoxj3yqwdpp130uys0ljpd_slpkjlmg0w638wcyguhbiq91qaioyzsk3g8je3qakmcghghkyjfwauwuo_cklsq7qqklgceyns_ozwwnizkici13efjqsptmlqaf0jbzqllclwg906g9lquqk1ju1hzstole0pa53k1kwnkxbtekwnbawbkx9ewnuqv89_lborlr7ubkwneyzspkofkp6svqyofs5f7jqhprz5qzitclrogceco7ps0stlrolpslim9rjslzddjvauwltmltb9rkp4ikugkeoleopdt65msnireyja9ov3fllszakn1tekra0z1yjevmmyiamc7jhywidtrqxtnkz9dlang1geukl3mheygfbfolpsiw6hf5angx2pcgp2s9tgcrk6hexeyzemd5ukxgdf8ufmacbv9klxgtyobiwolcdcko19a3plcqzqrdkf054onjnqfqtzi3eufwybhf1wz8iccisdd9egnkwn664dlrxnseo2lr7nsax4y8axx3js0cok1b4wekvga7zakt0lr2ppsqi4jgknzoyycsgizsfpw65lapxv4yhtoeckcrhikgwujkdcqa4vwmvsc_sxnsquvxlurtjruitphrkpltwypeoleipfijho5tb6h0shx4mhnkb2upiwtojdcb9xd8qh2pgcj0utzmscf6skiucznonmccmaugkx0xi470suhskfimieofiq9tis6jexkxwomtklwwwvg6itelf4rwjrdo9uco_kswchhgffeev2fcdskulvikb2_fabgfor4yfezmfpf6tutsbmh2fxvxeqbrr2vvln6tyfrsmpokaf0wvuysccill43qgejrsoibuzveowyd9gzxhonfldrmcuie77f_8oiasgxeqepynqmqpre00j1mqxxplgkpdcikugkeoleojp6rkuvxwbuvftab4uwlb0ooyyqll5xianxj0ggfihhexfyxcxrqkch6k6jkmtomdlrmtkrdggjgmpic4yydimus1tgyerlr2kkbbqd6cjtmcqdk3chhdw1bct1imlche339_himt1hvl_0unayfchdiwqfgsdolkxxl0jp9evzll2_u0tpnqemdhawiqxxzvpsvkxxprcyzydlll5zkbt1ll6hqfezmmjuo7ls66rxtlowxumpmu_j9lruybti0mtxgoleipfijbk9vfp76bx1yexo_sy99sejdhzx4agdo1wxxtnjasfvbub0xk_ahfobqmno7gdgzy29dodrezdeb1csvb5bxnqn3tfnkb3uvc_9dmnpbbafqnfspdcokmbcruwktzv3f6xxv5cvveycrqb0_o76tznh0mscj2rlr7hdijrew1psqluozul1fuovws5hrpct6y7clipuow8vpdf4_flzkb3mgngzwhot0egkeoleiphoxdczuxqnwzh1cem0rspih0tbtvqawyi6urlof5fvel0zmhb6fd0dfxj5ymk_amsd2efg6b_egjfymuds62zvpdcegtuovtzokdouxucuoyvlrwc3a6xx1wol11di6twjdbuv2axxfjtiooxs4opaih88yqnsh1roja_tcexsegqmzqp0elcl9lomgnhsa6bdqgxkmrf0ulev9lq0x4gbt15ohj8xwpeqs5eep89hiviku4w0lnlpexvcreyenlw_qtjr_vqxitjrgxzzr3fcl9g6sq85l1fzjlbijbkjrckr6gxrsogrscqsiuqikugkeoleiphoxdbkgffd3di7czf27jrbwhp_2ff6ugc3pqodu7l3d27sf8l7bu7dg1t7m3bj_x7c2t_em_q4uu4tth3ladpfj7zvmuwmou7tpwv79sgws377ymtan8ud4tgyunnwn9fhftw5ppvufrnojzhbh_fh7uf2ld17vfppovp6ej2sbdgk_zav8lrw1teduhe0y2nzkn_dftaxecva_njq7vu60t3pfuqapvji9h_spsvjx_z7ftphsf9c0zpgf0x7zpahe3jxdg5fgq7ajtf34udc6xy7hzv5trzy7dp9ucb0s7jrlrhy31zpne_pyew9nkd7sgd0314elpx6gqfhp7meqcwj07z2z3s66ffepl2tw9gt3eau6ehaql1aatfp3hohj89hl1gswtvpit95mpyaxzcfunxrmyvhslx_3rb60jogip26p1s_0ncnb_aoetj3dqktypw0_gsk2et_f_pmft4zppqhnirler6ennlfe30hhnbi67dxtft1ffpxv7pneek17t2a6j0557u1okk769fdprwmkfq1wsq_onfqum2msp1101b7n0ot5xptawg7bz9dagc61bb1rdtr40691cww60hnrzsbbbsmv_v9qe7faoc_1rr9ivtre6ox50hmo56kn71iwoodavpo6ob51xz6znusfhubpjtf_tw8c74z50r0pjvz1la7kt9_x7_5mb9cyd6e2g_xjcbpcng4cg0j8m1fww7op9yragu3effxxkxo0btecwnory9isnynlvwcm0pylrbeyojvnp641mvmazcdqefmtiatyu1qmjjgdkkdkm7cphj9euxrop2j_fstqt9kvow123rqbxzfpyx8_qwrzbli7y9ytzh6_broayuulk259eecuxrenm7jspxfpekd7vo16qnf8msnq_2u5zwdtqou_nzr8_lqjrzto5dvxfnyph9tvxymynah8avjrl4rb1one8xjm1nmuzzitcazaazzql_ffsozsp2yzy6_slxv9kkc3odrf_kbn7rpwmv87cyn6xiznral4_2u_pcf9x96p_q3vbt9h3jzf1xs4fgnwbpcubobsibn3nqq8brhr2mcw6db4thkuuin3e_yl3drfnne5tz8djq2c8humnnrbtpavwyixglfwta7dobjvh0ehw3dnoabedw_34e7blgwp7hqatmwanewaur1qrpdx0ezjbybc0ijaohwy1qrdiwcehfbl4odbcrh6pfqvhu062xycmtu7cgyh_ce7spokgefbch7tgei0w4clk10ehvyjcmphuggm6hx2ccwkaaqchuxr_35oroqhrqewhcaugkvmnwjezl69zggj9hup_ebixa8anokgeajcafvvw8tctyxgdki2dxusokcq6kbnobefsk1jogzlsoiwxyogqjcpdbq96zxwb0yachxq0reuofeolmiaiuihuo_dsnvgkvrv26dopo_uowaja59ta30zymrbinsfbuvyzcctaisgkazhrufhlbtqxv8pqambbuafqgqr67qhfmjuvkdjguadff972gmbu2fug_yqg6ecglurqpjdor4fhroooclwcimho14biuyf_dhwieahfxwhtqqizicrakua_btaaii2mrqkgaiwikkwyleutwcecggixo73aqmqqcr25zbo5aaigybx0miaigwfnoixajg_lgjgo4jaooirgudtapemah81wfqvjgfgrogrdwrvauoydphhzwqozexltearxiyzbxjfjsbp1waiwyaogthjswejcoi4iithuirg0lyaqzksmlvxtaar2bdapecciwqlehbkg6f5jxc0ddaqabccqhgcmf0ilfnaco9fonsrooqds_i40gjboousb4xygfqfdlwbsoscdgm4q4ervw98xxrbtwldty6ru6wugfenuwh_vi_skqolkqwwsqdrxrf8ilauchlxjqnb_wxeqqdofgjlbh4zwirbkqzb90qgkasylxehl6h8xygymvsot_xt6jzsx_q7bskbhlnedq_e1caolvai_o6wucokjdadjbbnjq6kkcsdhhrieqdrzucrhokme0hdhzc27ajig7xl4y_eb1dox21t8oihqotiiv2gw0td5ggrq9oiv0fbnolmgjxaueugnpjodhde_uu0saiw6ktwlgkr6ddrg8qqyplmgocmkuldiqrmkqbkhexnq4mbnrf4igufzcoqzzbahquheb6_qyrsegiqwkqdlphnjbqevkq6dhai71dbxrpsorzg3easymjvhzstafrsz8hqthhrf1gvvxh1fg0jktio4qws4idqlq_frwc0tclw6oqm4hebwojfjqhnkcqaof4fr3jodjqceojivpqkgrbi7lf2tdl9tvqsluimdtyozfyt5gcssp5laoj6s6iwl1uldus0vu640lyswtakvqnuihzgxucudtwui0kcirhuc8crxq_hkqc_4gdsnrpqyeohffi1j8mytix91fnkc9t5mkiedryqregrbgyyudkuiwifojgkuueoncio0zdrrmpgkt6eo4s0sdib47w_mucr6tyf3eais6xzd4kjpaswyuehgyxcrjfouaymglnjqiyofqxffexkemoitt4vwy_legimihzga0wdowov3mxusdeqstu_nwfxuqaimxzwlpauam7fqwcigap6dza2faqi_uuq0g7hnzlznnosq_3tdxojh0jgz9lhekcklz3wbndimblfpuxauuycflwihea0epufvqhguxx2ftsj26jvu0rspydo5cjiinglkakwsafikrjqkkaylffip1x0oiqaqx7ygmeinlhctdif0njafeddxgnpnfogo6zaycetzep3ljaule04jk6_ytfvyyxy6jmburdrbsoglbsw8fsynqua5f2jh8pv5enjsg82jl_llukjgtyrjc7cvrk7iinjhydofss7yrg48iibxkpebqvbkcggp3a7qmqwighqwe8y8gtqep2w_e0hedt7iinhvb6cbzheotf73cdywcenuxyaeq4jcgwatkxtmnwayjwet04ghdpq_ioouqcwjmugujuayrgkyfghd5vtexuduokupezy2xegaoehtnz4mkbn9fj0gnkj55peetdrfyxpyzi9vvakxyztqzdbjbq9mzajbv8uo6iuayndx1pynqekzfriozhusc7oz60b91qcagtoypmzo6j2jl2g9f9xqyuxj3jkniwyd7ornimq_ioyqcruo4dita_1zleqrehjlyhey2dcqcjaqmydrl4rpefxuahsfojofjgyoypmmgzs8tgaisa0ihzfvfnedmhorb2gxfgqco48rmkaewtbicqgiumgthqnet0zi0hqk4kjymmcve0ulwhikjwihmglrtdw9vjplb24zha7ftpbaiey2ajj4jwhd8lmojgeaeuugpfbtkgvaapkkmibwqxstmar0mxnesya4bw9swotcboihxdq_bogegsgt_atzrz_zggvlbtewcey2olwaidhuo4ohaiu5fksr7lyoar7siisccejs4ifuawbijvdi2jn3g6rvxdgazdre4idx8kr5k9376egzu7xrjv48brmfuokjjydhypkht7ymvui6jdrso9hdukllguaenl9rkphvxgvnwx2lfkdrghz5hjkik34ucrau1a2hweinf9hd_d0oiocblxnuv1o4xmv5fydblyhmbqayqewxe001vkgsmcvyt6jdt8wu6jkmsop46drv4ygnuzuy6ipqsy2q6jyon3v_ovunao7zi65j1gluuiaceproiiaayanvqujqck6n1g4zgajarhoeqbeddlzi5x_uukipzdoulymp1f1ffujzpglwyadt2xnhxsuntyksg6i8viaul9hhph11digrskms0xuwsjn5enmtharcfr1v4jdylsjiouw8igsg0cj9od213ugnzsbxhjlmlhhyceoffrwaaidjc4h1gx7hsjsisvny7crlpwn5f2hi0kdxgnq9hymnybue4igkcboo6iwlgugx4nk2hezqvivrhzlev4xudcjm3bb1shw8gpjvioigqispvi11vkwkpz2avgdfsibqjrrf1fnhaq_ot4r5efiwhmryldyndbhchqkpxg1d3erdvwx5edk5hymnyuwdscxgiiaevsnqrf0grbixq5y6npqesw0k4hfbwvaz_rbkjch9fybimffcrrmhkbeqvfza4jdggta5e4x5eff5tdiiingiurbmmdhx1sqdxholag_4umw8jbh1trfqqynnnxawaxgnn6i5zrggucocdebvooxf3eybs6y1o7jfbzuvqphuy4igxirhumfi4h7vitfw5boyeiy_ggiqczums6ivw9raxqxm7q9b0fqrgjwm1e4bgfqwc2qlp7uk1ia9twlm1ap2mkjcbr8pecbox7nx9vo_4ie33bakuygfnuigklsnoirtm2q84jtrfidrdrmoqdq9hbhduotondio0t0lg0j0usld_g10vrnvsgryhrdoqkbroi9oce9hrtge0w4suufa6ib8pvhkgrjqhx7illdvsz_brdhwqtwghkljw48pzeo7jr7dpyimmvadfj5cayi2juaythkbnhazooio_7sefocnjk7zcqa5a4uosdr4wliifi3wi_7ssyuij0f4vgedddvdeexu0vymk8lklrjwgs4fizxyldsidt8h1glqce2ze1di5cgfrxgbqzamzslmlqiets2jjcpraleuxqdimhemghksm9pm6kniq81s4jvvzaoivq0xvnjparafrraes6jgjpny2nabce_42ssnpkammibiamcwk5hxzrtfdkrg65dqgqhvxf_q6ikgg0js_5ty5l9fonoyhhubesjrbzwscrarpybthw_ezbjavuij0gs1zef21_hrzlqmqhhk2e_quslzixdqmpkcioovocxbv6tkqgkfliu5soya8pdfeucr1f5koo7l7poq0khxhvqbsydlu3luuw53yijrpyrr2hlmgx42ihqgs7ihksdpiakqzum4hpr6wgudehep229dhbkrudi1kx68szgya4iaj323qf_z2jdnpmyvaotvezgsmul6isusu0iihsqscstakm3zkmus2csekrxvjqkf7bgzdnkxxfnzmnabma6pbfebrqmeoiroixs4oopk7kjgoi68rky_jaxaugj5wx9ekofg9_qjtyyve_4xwgfy9aoj0hdqlcqgywr3jabgeff1e4ylo9wjpfjgik9bmj9gx7ulck9f2nhsdrm5vexyc2e6iwmw0p0drnuk2ssut_zdib43sbvx_zuah5cx6qcbrtelrftt25nev_xqm9h67y4ghru7jdamulokheb_nteuj0mje0zzt0q7ahniku4taxwgg6fxy4msuglbwx_r0f9g_is_utgmmnkb7jeq6i8rauzwiaxphoyvqianhpyiszjmpkrimqkxtui4jrruil8ou02puhniuisuohh1gbdtnv36tth23eq_oqmpi6swauw6jvpy6q4qustxrnasaobes5tbc8tmdt2mdrqgwyvdedrp5e4wuplliz2jptkrzuygolkpfeb0csima8brw6xv5ji1ze9xumklqybnd08diuiy4ywhvuo2q_2gzkftmoojgeyvbq_o24ucre1fz9havyxdfw3u8rupubdliggzhoslp1i1k4mtefaqhexyhjwrffubut7sobjx84mfnmaqvx5_lz8icrasnmop1ttiacrhzwifurxcij6dh_rgyuc4igyz5cran_mk8_z0qo4zud1ctylrkdesy2stkheycokixnf9m7cyoiiaelm8rhxedjmqgeaven7sdydq_wqak0mwe91ewdjpaix9vub0ibaqoqluo6kq0hyzyailcw2siaftwlo3uixez4cgaovyndluhsa4gykcsbyzutr30xna8xuxgwysjactmsmoiavyczemw8ruo_pu3lfpiiqchelrjaapcvwsdi7f4goojht0t7bhwfuh4gld6xqchpemicqgr6ytc8agxw5v1ez8oknma7z5yokgehvncre2y3nq7iyggcpxgs0ftikjslpbgtkdd8rql2clpnjcqu3lnxdcq9hc5utqcowtns7paka2jnnrwg0wrao64niinjlgeiwqshgdrp9xnva8yaydry8ah2l1utftaakfdjgostjsit0hz4mgeh1hbiqp1ybyfdrxjpl1obfuwgwdrdx1trqihdhi50mgvb5hsqwc6goahkizaxasnaimapwnlryfyxtrgu436e_jacscqr_tab47c8mjnldlhj9xcrjww4qaglqojsmhardjraxtnsnooowj1f5gs6xehimyuik1n4butrfnapcqqilqe1lge7suzdjqlhkdrctbypqa5u9lw5szyxc98_uz1y67zlipaa0sbeqzfqq2lccrnt0vdpuycmkopjaoci5_liozzuil88bozrs_8kttqiskt0qxpahriwsl0ngyswlfatzxg5nuwxun2pc3zainvfxehjmq6isgxs39ho424c9dj5luexfz3wvskzec_wmc8zqewqktiw6rifycmvui2uofbevq_zejqngdck9ju7loxut1yxmxnrp0vy64rgaksfimhfnhimjmz7ezt0cqaufxcaxsyszaioymcfimcfdyzyfsvafuj9hcdnx0qwlf4_qijiac92uuqyj6utv3ebktubusdrtvhrsstgeu0jly4j_r24sdi_oyos2jpdbfz09h27eloxhxewsefmnjgsdunncgadr2h_blbbf3sx4r19r4icopc8q6jj2zzrnmycosdro7tyivdzte1gjura4s4yislrx2heqonnntqu4qqtk3lt6u7je4rhjul0iiaouwburlmaknjbbao5dyys64zdxgzpmbv5xxhbjytajtntevdsmiapgexosmckbvqyizgxxrmaylbvdr3arhumhrbwkjlacour8jfy_szkjyhmglc9bb1hpgtiqofafj5tg3ateora4rkhubchdqq_3ekliiui8_unaykup6iichinudul1f_lfr_xr0yvekz4sbrguri3urgurnik9bbxdqmzqyzihmarrsarcpdxeijh0bijlmoihpruydiuitst8fibkblll5xgup06qnlvgvi50q6m6uoca9zrdckebxbmbxtlfttvxehjbgtcdtyx5f0ijkaqqqs_vxchdgkoi4awi6kowuidfgyjhbo_zczaymkfqoci9_swaidhkxogfpx5zdvobnu4ysmboqug5fzm4iehqwz1hv_nlz5y_d5fvvmivtdu1mq6vnjlolkkoeko62iwjrt0znbukpraga7jmq5tai_uqyeiujax6nuchzzhuxieeqr9fi7ivio2juwbrjjqk5wihg0nxoi77lcluohlkdemienuvmh9fddzgy5dana_iuonsosbciuoys_qgenf3gsjdcy2bkrdswchqdbefryggey7ctcbqemkzbufsjhlal4uu6u9esddwoo2xguvaieh136bygp6spvd5labyfhpdtyiqwofizjqjz8mguufbh1hhxktsxdrdg2_txf1f9cnsxhuvmssekhejpyge0wo4iok3nlr6mzda0u0hpxhpiamhrpgfsz4ga0zbxgy3dk9skywhu3azh0bqmrossp1gnljayzqjbay_udt8sexer221uly5wzxpanqhavw4jhyryr0cbuqgiltmnlgbeaflqrct2fk0uijougmgaoyk6fvyoix8iwszzhagqhxgr_emcsn5yghnnm7aotino6wzgzzbogadrcczxutvaio1e0rcikebr4kahokwn2x92dfv1f5v3hfk6iqquys8fssmwyoopypzregercqrx_uvfaxyrj3oheq_qqnciwimmb0obuov4goalhco5hsc_vkci872spjlma0j1angy4cgihwoc9_uv4vjsxwxthdt3b_euwu_vg0j1imi_hqolibgkn9ft2loeozfxex3yccguo6skkaqwy8ft7h26u9i4oit3hqqvnx9vfx1fgrga7s3s7ij83dityvqmnjw0weixxnpjhdgqdxy5wgibtkgzwbf2hojngaaaiabjrefugt2y3eamabs7jzzqseoiaglrkwm6z2gpdo5z_xumsffrqz6otk_aks6_3rnjar6h0yntelpzdbftmu6i3f0unizwid1hdejke4so_a6jjqmysnqoi6kdeubk78dwknhlxacja5_rcc1nb1hb3l628dpudf02nq2xx7ndrfp499trkhxgxlerr_hal12fcg4kpfwmack9zu07k2crvf8easpxdusnnvk6jljca95pfjqwxrukogycfr1gnmuirsxs11a_gy1g1lpo6z_s1vyuxrdl11q9e0lz3uthsfo3sk27ioyzagy7j4r9thojrnfgrimpncmtt1xftlsidx25qgiaopb8rilf1dt_hlqqnkjqqi6zqdhos699e9ngdhcq4yqkwsk8ztqjkciynercha25jkjiu2o8bzuaqaqjqeordggjcdcidikf66jeuerzinfeo1w7japconb1k3nsl7ae2_sclhjcq_g6rswtkqfcq4yj_tqm_gxxiwdrwrh20t1fmq2kchdrikbrqcmovgbnhwfiaqsdlgoxkgwelgwwskvmqe0qfge5tunocxf2ca4lfzxefi4igubnd1nrldtohrryj_lufsdrfqngn1gje6ms_no4iba0mne0byruef1g3gq0gyjvlb72fv7xakokajsrwxb7iry8_ux5mqomdlcznzmuzudoklpsyqajcfvlhub_ziisj36mb0sauul0noimcgqv0xq0fxbvi6izqmsrfpydh_s47s8q4neojau5_uwucbrnwyitpdprx3sklmkgpb1gu0bjz1zrtxx8vmfpuj_rchxrh5gjn51um45gi2zs_tuzay06jtqs0odicrphqnswo4uwi6b5y2l4khpxfo3xoscr22oel1apes68fni2p1gfwmtaem3t76jigp2qrtu5taakhxewa0e_6wnvnuqnvsmiu4lovxgz_6sk8pqknkzggzg9rbumflcoave112vey2voity3kw3gaiami7j_ip_jydcdzqenoqo_wxzg_dxlhearnzjmlvkrr5ggrlqqu3al9vgw1nerntufdr_jxuzbwotao6hjqjjqsieke0paoqsqcoxozxhbyvqsravqknkvu4ciousabrvaknhphecrnrentufzropheyjbehuep58hayfrjlino2fgdbahuvkbtm8i2lk6jbgjamexevogxvj4jdddzdjvyfa5lmp1trjrbwyngcelglfircjmvujswnqte460wygcsqtnqcsdsl44goy_nkdk97vxxvxbnqentevi2b_ibkhuaohyijp2f2v2mfviucalu_zavh3vmni7jdhqlfeyfhiw0vjrdh6r_8exh0yi15plei_n1mherdr8zqrleoqcfyylqkz42ockqernayljmnq3c7dziwlicc5xnuu3vgdi12_eo4xcwkjmaut7iyg0ki2_1ne0fiwptha6jshqwhew8kxq9lbbv_rostp7gjfr5mmcloylyavfvxqfqyozz3uxvxmuhcfrdoey3ilgbuqnoll6wpve804jxgztnefhnjbgl19zciidiizcr0vv0r5xe_0zwirlr_uixs_clipovcsux1sa6rrnrmvyzijdfm2mp9wcrlabyaei8pggy6itymh0klol7q_co6kzcpcx1qvfdl1kbi2lpnmuoxwehtooorm4je764thavwhkdxc1cocr6ini4jhjioq5rqnwhm03dy1zhgegxmftlu4vgnymjlknpxxakbsm0mhyeg3cqihcjeo08k1lm66iuc_oqa0qmbp1hujetukjwmiai9jtvdimslcrksmouyfyamwhcbfhkv5xfux8ddrfjxehg_pnsatntqprfixs_zkyxmmh6i5y3uq0eszbig2uuc4jco8mnmlxs4ibqxoo0dgalcpmncsauee0kujoyzqlqtprvlf0tagqdz3e3w_dlveuy8crrfw5nnif_sjpq_o3opgzqr1fluesaki4hkadrngxriesnybgp6xh7iihgc3toujgkat7fo6inpn3ghhrng55zlhkpqo5jdgggfmxm8zz5anjtdrt4dxowz8mu4q4ymzslllxhqcseldjcx1xeikpwpzbiq4mw_nf_x15bley8qauvlnuduy2kpjajpcxocjkaoji6th7vt7m1zxkxexoy4jy4veidbecbtzbqpb5d6cjdebswllx9k8rdfmnovftbsbxtjo6cqqa5n88mino9ma6b4difqkncxritpjf5drpqlpedoau3jthktreg2moifazmgjueynmybgwakdkwiu0qlsbyf7tvxs51gdir3ciydjd42sjxiyov1gj7blihycvqzgpwcongjhelmojp5zxdfncam2nrwtyufpyinopmerf70ymkjoi8dnrear0vm7jkpg0ekoi39_0ylyfz0ywisxdp0stqoyofoveer7izawwudiqcpvx0sdr_uno1f4xlukmctywamqsnjqyi6pds2i5brao_6hjgobqnqycxaidxz1rn0wgng4wee20r1gxec6xastklx2aymuloadr3zbthth4yamssxxthrtipqkkdtyfvzr69es7agbqog4wivn0utje0mrdxv5sq1tv5enidweiw4qos4j7dbc_4y7innmj6dh6nruchlzbdckmmyxxpmrtsql1z5itcws4txexvq03mveivkoryjuy_rzfp1njxgfq1vhkrcem4fhfcd5iflcqcefnmlackv_tlqqjirf_bulktishxnm9hpxkkhujm12elnab8oiiqzmo48qqsirwkaauuzheo4tuppumuz2yfvexulo3mzxzrsaksavytol13uv3oiaui7wdjmxsfod2hmwmetdrbnc_if8pq4iefulsder3uc4ipyk_knhkofl5jgxs_pf1ehcbqudrvwbkteqdmiv59eyvh0f7ql4gg92vlt_tweq3u_drfzendew5usxmmxyvtqk6pzee1buwcj_wbu9_azmbwqdi3dcguk4orbjajylyqah7dqyyzhrhikf18c_obqqvcb7knvitesrgjf2fmm3kz6gzpvie0hrgsuhgvkiamrxrgnojoqgiq81fgilsphetebdojobn_ncrtysegk0v8gsoberdxq19cs0j6yrcmfvvuesohg0ype1mytm9bl17omggjve07gigovfnouomjji_ov6ljxatqytsug1c47ykuswc4tqui1ayevkqymydw3qcenog8ixhduo2tp9nca9rlbmrnhnoy0gbtjiy7j7jqjmgsnafb2qcq4x4eh3fvfize9l61mgyhivjvxqfiqlue4ie9unogkhushfxdms6jmnogdunwy9_uvv9vndref9ojlmm5dmg0zofg02gdgmacj9xqyqqgvi5yzi_4w8yai5i7alir6r01t0vodrnu4jt88i9rfr0mvlvtrtqejbotickbbxw3vfeyvaol7gqam6wihos3nkrmnelhxdrlthyfyhxjfe7uxwqk7zqe6pkr8cnc1hlcnzcttsnspwjxhnmjjl2asbohhxnctixritllczamhaiddhffcfumvfmx2x4mgkbubapau5tscqaklzu6wugghou2uywtueo_u6jpg_oxawkust0q4hbyiryipdrqbjap8e3eqt0uzy2fil2jzl6kxt07bzyc283ridrto9zhub2vezdjukmlsekwmhsfopkclf1_xenoqw8h3b1krilqjxnkuxcpcw2d1gdtqmqjbjt0i775mqrruldkxhdue04mjpepvbsrfdk7y5qor3e9hya6sew_8_rcciwcjtbh2yzxvgu2hujzlgfl_fhriwihef4qgahuhw8xwdgcrp2xu5pklxmxpn09upnqjs4yoihuyykhhxnnzlhkarjqet0m1uyvhudanqgbxrigsxxtuqqirtankigu0v4pxffarhejrumbl2byqwg2pqmlt6xcvnvn1pvk3kwk9gazvrxtq0aok8zdcwmml7nf4iup8vv6zoi6vdiky3h7r8woojardiiqmhiuvcfarg0biqmzwnrgmoxe1r647pvdqbdnhjaqycoxgadrr1jlw0lrrrc51jvajotirt4nychuqvwy4jf1sna0vlxdfodwjhtaxaddtgwwrnrcogclunnntphafrugqvvym_9dpyhefotdtqlsjqiqfcjpowr9dprgnpvshabvdrhxuqcwyxyxoxkdvrxlimvguhql1hfbl5o2hvi67rayo3vbrdi_0ickuuace1xyyiamrxxeak02euffeylklgturledzydr0tly8tsv9c0tjfx1hoilg11v1w7jakrdnce9oqgckus4idrpbbknbtdmptzvsl70hdiayncvdqetm7qaai3dzbtjxiffervwc7sun1waekcwxxpmere0nd0ij0e9h1s0ijxystvre1a4uwm8h3bppidhmxhdhvp6jvjklluiicjbso1eswkgbruyrtg6idpewncrk5xxl4tio6ijaowh1gozqspvtaexuv7zml22dkqylax_qaqajhye30kkhahxedibgoiyemfu4xotbov6k7jvasrrysquy84hxhnjaizijaen2y3uzoexbrieumwgugqgkmvl1fxsawpiejqe0ccnnl16uajlbxueqrvobgkvv83xehks8xhmfrojzwbo6qtuklq8pu00djlol0nfp6pxsbuxl_uxk8ry22zdjseu_le4zck9hclio7abtpr_uq_8jrtgkjhebyews5jzhyhknneemgeqjbrx_r0oo2ku8ykus1csoisphafug09oyra4zcsjrrlujakl2fauykglbe1ap2fpndrlb0zaomzgqhykquzx5n8wajk7lggyqhgjhhcedrrvojphhqqhznevxqbnpxnku_iiaiglwzgvhilfonzd1cel0gjhwrm5_zqoy2fpb0lmjrdh6lgxil4tiacrvrqbophvbtikiadybzyeedixv4omlp3g08qclugf3qrol6i0qaexukcq4l67g4jdz_wqoyffr1fzfijbkjrckrscqsiuqi0quilqgj_xi90uikugkeoleipfijbkjrm_5bbijrckrscqsiuqikugkeoksctasiuqikugkeoleipfijbjzemakeoleipfijbkjrckrscsyjmbijbkjrckrscqsiuqikuhksycrscqsiuqikugkeoleiphikgajkugkeoleipfijbkjrckrjqfgipfijbkjrckrscqsiuqiswkmrckrscqsiuqikugkeolelgqyiuqikuj03okfyvu9alcpfmz2_igq_z24cpx_pubhshppfdlxdr_wo345ipn0pymuz25rx_dlqnzptd34x6fsl9dgzy5_vo2usnkgvyi7no_b_phb_l4nt1l_np5_u_fnctub_sn6vs_6nwej_3v5w5x_z46env5xdxjbkjrclroixascqsiusi507cstqgcgqykzn8_6tcpanxocihkgxh_fuwv0f9_bgqwkarc_j8gk5mkprsombf_2wgfhwpg_k5neu436_bbq4w8xwfzd_x8zvk7q_yz_x7fqo93uf6b1ujgpkeryq_uykrscqsidypauyikugkej130ifxxwhpkenl0lun4fyjfdw3jqtpfmdips7fh9mnvyfljaoup6ebcgavcomgxpxjghb7mbadnfj7pudmrmco5v2v_vxvgvho8t7vf6tawij_ck_uykrscqsidypauyikugkej13kk7erxx0adr_cd866el74jobscvjnz5p_8es498h16ftdpy7dto3uqy_uhbne9mtkaodazwokw0yxjjf7edbhu2c8kxakkblhmbscn8lp1f591ph8t7vf6s6wigfumw_uykrscqsidypauyikugkej13qifsx12dnnshpencla_ck2oatflhyeylc4n8x8n3q_dht8rkewwhietrwrqaa0z3ddfjtdpgvndhhl8xgt1a_ueq7jakpn7n_w9vt8oiwkjy312rscqsiutrlaajkugkeomeo_etcx2cfw1_5lgw_exjot4f_9eq8v2qffrrwf001fvti3pl3aaawf6_olzngkldmmqtvv7y56ofjdyp93n_w1v1gaufl_zskxyneoleipfowqkweoleiphouzpvrjwai_ykn0klcwjgf3eftahiecly6fbk7imuxhcondowxle9fcxh_1z_rwpe0pzhq9lvrkgkeoleonvkgjfijbkjrm_dqgejx4thhinnbezlo9qxg4sfadtexeeojg9zsgdu6atb9e2uwkba3as7qav0_yq5v7pevsrjfd7_vp7hgsbx4eclp_92pd_dp_13kbkjrclriy0brikrscqsiuqikugkeoleikscjeqikugkeoleipfijbkjrjyegileipfijbkjrckrscqsiswjmbkjrckrscqsiuqikugkelksycqsiuqikugkeoleipfijlikwegkeoleipfijbkjrckrsgrjgjfijbkjrckrscqsiuqikcjssofrc5tkgsbq0hol0brpoa3xldrjuvkatvjoj3n1xgl0xyl0jyl0xnpotllottpotllotjkzvzfn1p5mrafqn_xb_dkc_rmm_rmmbthcabgtybqddgkacqwwjadgecaovkulcvxokhtluzqvou3nxfosztvv_6muifb74kxj7bpwizlm1hwt00wxrdftbreazeop2ntac88_ledl4rjat57nwjdk4lylccclivv0liubaiym_tkdamzhudirwhwimb8bzaca8x5a0gdibwdzpkdsa4h7ahehig4bjb2apamqngarnwcrtgarn2axo4espoesoofffapzdalz7alk0ypizkeqzo4gmzygbhyii9khznndsmf7ke72ij3sqtbzhxt8cllxi8jgdycdpibs_admo21ih9swh_1amtqcdlgfyxal5snnsaabkazuwnx4f5lbhuggd2a_ua3j4dyk_zsw79_ezhadkt4vyd69afpel2heuwbz_nvietch6v6dphsn4u6xehe_gkjzosttlyhufa5r53oi2_ky6lygup0zxo3leluv58vwjyhalybufqjr_2oiw59a3pgy4uynelc_qroiufmjijofqtt8aganizbrfabr8yjejq8gov1ald_pze3t6_n0tvnd2dw_kc4n_ahedu_hlh1eelwhxc3poa4_vh_bq_gbj9ifq_powofqmi5qx85_lcgbjzgustkxb1rklc_rzizhwi2lfzn7_7bcttz83je3e_hksxp2zj7xrmu1_rx1spfwpm_ruq9g9b0s_hfj_jzvq3_gejinnma_vwxy4bfpbvv5vo74p8_f9smc7ke4eqjp6annkawsjh5bnhke63yv0ugvzea_y6r6k032ytw4gmx5anjuedhyei_gjzlmnsigew2j2bivzcatrsf47gjugi04b4iysklb_exw3azi2qkyudnxvulqmg_zvyd4asie55op87ysdaktjfjlnaryzghsk_s7i_g_q_c0murbz_nkhs9azhfqbrs8ec_kxd_a_v_dnkrqtf_ie8fpqxf8hpw8lgucykpyngcb8gz4hyt76fbmnaal5bk308_82g_ep_ffkmocf0v9wkbfi_d2cl2ednx6kaiyxrkgmcbqvx7fof6j9gvzqr2wlczrw0_9ppnxqfnawkgznknhvy62xim0jyl01li9sqazsc3rlqemxh_g0bzg0bwl0bjguds63n86svj9_jvfjbkjrckrsprcaqxasl_zbi0saa4i8_bsabjnyghkgyotln7to0mhpzlbb4lxg2p9jroztqe3tdwb6yvz788wcidlb7gxmophi_znotiorrbi70fqsc_1iyje98eifkjhnywgakqhktmhyeytm4qs2rmldzhs4irrjpyzfesflnincau0jmerb5pwiwj_wfeu2ced5mq0usenswiyzeoedq7autzrj7tk80koi9jhfokc9nnineewkokbrf11qt1wyk_4f3ezx0ankewnbsikt2arhum6pylf7amks8eqtruoij3kyib7ki73ij3uqtrevyagxxbaaafs0tbmr9swmephwzma6n_fdhgx5spbchoryns_aun_bsx7n2de_yxme9dh3vu6aea9rydufqmrhiltlydqfgfx53niwldzynk5alh7m4hacrk0ponz8xle7u8hbn4kueuthni0plaw5mmfiz6eupuhzbofqtz6cklmrzieiljuujidil198k9q_wcuomlqseenfxh9cfhzovrah0pc_eh9l5_mykulqfhz0xx4da5a3p4movzlinpxio5cvboccfslsdrqmel_cxh3k0i6x6nh7dok_esw716hef_r_lflgnf8caus_h1ihurfahax5onnma83ir2q5eg_zedbki62irs9gpk4_3cvtavzza_ssb7mpvuqtvfz36hpiaszx5dnhkmwpyfsdgsl6agws2nyzi4hi44h07_bmwu44xza1myhz6x_n6nwdkx17_u8xyjtk7_ryqfbnxznpvnfwqqwc_33p5zpogaugbwwv3_pgfo7dy8ldjqcan9zcaexdvhcz2fzapd0pv3cskerhkx4utzcz696f5lmz8kues1s93mce57hrwp4tykud_vrihp9gcsqvx7fainzlgokqphwozddma878g8_fdcapvmhkozdehcwddr6e1iao5ygsehdggok9pp4bl6vw6megomofx3hr_gdcjqjahqjlbkjrckrscr68bvyynqcjfmbta2o9jtq9ca1rd6cttub3hxfar3jzcxdiu0myj9xnun3wkckhbatznlrmikwil65hzgfgoeaeyvf_qrjpk5wzurkhdqhkdsyjjeoix840u6ioecyiidkgbjxdiofa4b3glffqchhpfwn2tmwuabjox_sqxivawck3uvkab9wf_ktz_o66bqn2aoyawikxrw2mdrjt_rnucmomz6gbpo4p8mfkofrzb_mk13ijvs5fbg_yghb_ghumbk_ght8anlrtu5egd6h_eg_zbvsma83yt64b_pbhus5slilgjecgv5gda05al5qtqmvlmpokksdq5aov5htmpomotanoyxpf5i7ezrk2ambuuuiakufkihqc3qxaei_h5fep9huon9s4oiigk_vw6zxacstj2dwuggalyfwteqwaim41c6durfytm3avyduxiakdqwi9ucqd5ddsagjppevaufz7nwie9fnyznvqsd4cfm9zrbdad64a_phhuj6dxqk2ot5ybnsbf7m4_zf1timxsphnm4byjrdhvs5i3jgdadz5adm08ckgb3mbjblnfrmtnjofj1agh3dytyaijqqxc0cfsxazaqdrh37933eb0gguqxaxu48al4z7dybiwcexh5zkkmjbxhph1fq_z2xpt_ozwiffmbpnformo2fu9tpbxgao47w85_zn7nplroousivn49jaosokmlp7dhlrgerdrjpdxs4wgtcrchhpgfrb5qp9qv6huuvazy17lomi_iptuyuoekvp_1rkruorgusag7j3pk7nkmtvty3r7bdqiwbkxia6e3tz_anjegkeoleipfovvp9ja2digsl9beknnjjlhrnfsxsn5jouuhm5ugn8ny8ucblnojf_rvuvh06w3xssx1ggbbpn_7jcmgjyaziowiadxzrcitjdnegeglwlkelakcclpkbii0ldi3icrfzkt4xpwvf0thozj824tm_n8niuxqw02hwnmhih5f2segtyro5qu6jblkuygymclegguwzbizihoqkaafrmwtkyztnhiti9fibokplmioiaelkv8xr7ehaotrjy2mj_7ntalgfcw0ahpuqaga0lcjp88ht3ohszwfgmriponevc8drw5g03dmjyvhs_qlirgjg3rwaxa0rbhtfrc8gbl1swohshvps4ehbo7d_9g8i0qsrcty56g_knevt52gqgjpmhezj8nphheb49yrg0rtdieaj_rplxunmcbrnm_irobqnpglg1bqn0b7not2zv4ujkrkwroergkbimhkjrckrscr68bvyh1fjzl8jxtb3fniwavjuqz986ihaay7mzpti7cty7c8_mv0ya7_untjdexerdeaiatrsqe8ofje0gmpanrizfgcmpvgeqpovjcuwne5bozgoycwx9qfsjrpbnuaz8vtkliii6744wshd5dqmlltiayplxaqdrjr6gmcrdj_gdiplzyt6i7tdae76i5iecri1luojyvwbwxqkaxysx9pie9upcwsl6rplmnomi0m_zfqsba6auazjazndyeapcnfjzmcai_mwguvdnxgyzyf3inwgqh8h5v3bhcno4hmyxye4ew2szjwiezpuvbimdcqt6lzno1rtkyq2dvnfui4pahrjuymqw6j1cbz9s39w_ujlipcx4akbexvw6numjgzqsz_roydrwstn6i6kbfcrbkdlwkh43clakcuakrifrvidfctdne7t2pei_7cgb0jnkeotwttokbbijbkjrckr6mxxuqgj9ujzbeajcwbgpga7s09u4hrayooyole0dzaynubgb0yyek0ogne4giq9ng6jksbobefs5gfgflurtexcmc6jiop2qpxgxyqkdmsaks69docrchily_uyyodrflsjgngw0qybrnmwgn0sgfhvrtgzo4crkbzwussrkvz5ayw6v010k1jrtlj9wvf63rzgjjex5xicrjimfs3zafpcaoy4dip6ooadqfapuqay4thall16vydupihsc6xxoclrvksiaanjgbi1ogceifgdxndm_phzgz7naaagaeleqvqai5fijbkjrkkxqec2jc2sj56tkwmj_bympketkhjbolvmsen6jny1jc2nowe5ss4patqsdpypaaevpqrl02wmpg0_n1psbbjj5uw9vp2zfyjcrli_cbdgk_uqu9lmczyootggie5jgzft0gyxpywtaes_kwl56xxtkwn4nxajkwk6hobxzuqascqsiuqi0cshmzlgoizwnsvtuq4paqgspb0paqcrn5i2xvguteafkwm6v_jzn5iwt6_mqjkljqdgo_dmqxuwsbebgxuvwps7s5_zr_wy8_ar6nvbgi1x34sn9u3tvamvps2vl5fgxqajcobq82uejp33llrhdncpzzaltxcyrxtkguoipg5hmzimeoleipfi9pjorvpszprinzlgrdjwpsunv_hmiq_tdqpi_ls47pq0gkndn1jtkwlmrdmfrssgvnlkgpokxlqmop6utcqxtgknlf477qknmswtgeb8lltjykrant_bvzc2yonbfwjb08fwldqdssumpd1ipqrtf1psbn4xxtnygi0_l_onixt_r_n7_ebr8m9z5s0pjj2hzms9plvem1f0pofbybrabs9dwe2ni7ae8uoukabjg8yvxfba3nwbff94upcfggdm50383_h4h2f8bi2yfty_c99t2_cq3ueh_cciglgxlqmsgiezvqsjtpafr1gtac76pq0_tryle5jw6_nzzfmsrojrckrscqsfvrrlltg0d8ljubswqnk5vpscterf0pax715x1psxvrnfsupaxrkmj6xobn49jq0dy5wnsuno4wywm2utcpdrvkfe5nq6tv2gkxltkld0kh0stpbbgdkevx7n3umpd0ppqtd_zmcznzrt_a_mzkwtfbz_iizje0i_pbb5ot869_dlp6sdkmdo_ctel7f_7imxuwsfgr8iovs6akiwc02b1wc0rapwoyqfwmoyxnvqsahqexcdzsvakx0jvzb1bxfofnvz1oonzjdeff8b0lshebyagljbcnfbhv_r7ochnrgdfzfqft0mgkztinuvv52rdjo87rkmoim5kgxaswndqhkwmdilps2us1waakiuqikugkeom0xvrs6_oykkzlr89jslqsvsht0gyvp6t9bq6mxvlpsjo0aeiv4c1xnmbj43fhptml7rhnstsupqqhh9f9oivtiqekfarg0a_dd2_p0uub_0gbnf8awypsmpovpvg6n5j2s5ve36kwje1rik_9ru7338c9xmbkwoebkvyzxo1ledxrlf77gmv7cghjvxhzj_d6asbginrdcowfgmdxgixu2xo7u_f55gxmmlmfdcctzcxknjbgvx2jwp3xt8hfv_e13lvi_ksfe7m7fn87oa_hpuzgieaobem_y4ovvuqv40y5i9rzlab8ggbp5_26u9jqlv4tydsiuqf0uoiloe6iwjs0lojghwo3zeqa7hhuh_xov1frlebjeflqcmmicrijrckrscqsvfg6t9lr9jnaeq0jbgstvu7s_iltnfpf6tugrosuvqag7iiafhitpfr6vfj6_rycrk2a5g_u4_h34v1dev3o79gn5a_9t7z0gjumzp8wdqi_l_t0uuf_u_5ye6ff2cvxm_98wuwsbeb3_7pfqtgyftb8g39db75r7a5uapv_ih_2r8kp_hadri9_c_t7_n3_4_89nqkpp0ufvandfz3_pkuxv8evv_nddjy_e1450yl1xwwwgagdizeu4agwhsxyopvvy3iyggjpwsm3o9r3y8cqpbryxwnakf8x3_ntxhvgxnyf16ne75nmcmocp_291vymfs5bw2mff8jdixxjf1warx6ucsvr732wux9visncrgl_vl3xuyvunqthat4tyc_rncl12om9nre0kjpdt4lrxdguqxxgxs107zo6bwkpxxuxls6pdd6ulod7zfsa5fijbkjrkkxq1j6_qkuxsfpi1p6palrev23bittlf8io7r0_u9_r0xurkawn8d2938dnjy24mlfpyeuaao_ec2_7xd_7pze33_j1_p7eooivxqtgderb_x_btda_g14z3apnr_3q_ryu5ayaksa0u_rx7se_avhcdtr73kzl4_ondyfsd38_p2_zzdej62reld_omdsb8lfn7n02j6jtwclb_iuthv0znn3doe9yacgdjdhe10nmhrvwgacf_q_0del94m3oqjljdp57o_9gcltsinpgfuva9gq3nfzy_l9_vhx9v071ovfvfbaaw4c4vybvc_9nvdoneuvr2ctvr6fu_n1ihjlrwcrnedsei0siuqikuj0mmmtpdf6dwdz5jzea3hurnlslzde52_6_axxgbbrn_d1s68plmjrnfp6zuumzlj6bwbrvsttzlp6dvc39bq5jlwoo7ql10ooxnqnhub_r4fhf97js6_3v_8np98ob0iffze0o38f76rs6_lkf7ljfl56brxgf63s68jhxjrev_3bcgq9c_pbhfifaua3dccieuxp_q4arkb_pbxtuft6suowut1f7wvkr5myvcj_hmee43gx8gntdim3osyewz9lcidqn4vc1452vqng7g08ekxs_s8jjil3vtqwkv6td9581xib8t93_uxdiq2i6da_0nlrkhwhfjtlsecykb2mjdd4w7um6preu1g0eazlr5tsei0siuqikugk8khkr6x0_suqvdydrn_e_re9hfg3vkdfjqo9trfheuv_5fqslrp4ytp_t6q9nh9be3htgdrt_6lmwxpdfayfttn96bxajgt43daomp_s9w6fxf_g_59b7xb2dtkb3_w_mweseuxl9abek1ajrf0iwo4jimsfvphdumlr3pqnde_jllheaypng34r7_ovdf9zepu_8zakn8_wjcwd_p9_eudsgqyaelakqxxkdsei2l1ykrscqsiusiuknptzrev6cl1y3y_yf2ff0uvbudqvrov3ycmxf_zi29vv_3cfnljkr3chgz2cd_qofx_4l9cotybos69to7_yjre_l3c4frfhatkp_8c_d7_vzp3nlrzt_7zwya3bvkr98qimlrkb3wfxu47lz5qltubewrag_rpxizdn5wx8v_npepx9kro4d3lqjrlkasidsil14xruvudxb6rpt1vlcbt_n6v0v85iu3vdzgjf2p3keg7odrvpsbosa6pderynazg7diim9ltjrkugkeoleilgul770evscll7rlqpnv_qax9jcpdcdglgfkhqakhzakkfrfkklfrr0oj6bldprdqmtyga5yyibhue6o4js8hiy2seszoeqtq8hhe_bpdfjr5cnh_xoilr6ncoihuhgw5aotyazbsf8uanjyboswt2yd_9cmrhnheaq9hpwa5lel2he1q6ja3npde86jn1rkhs_glhnsis6n0ps_pkuxl_fqhnzqalleonlskqv8yvzbmhqxbmeejh7z3fmdsifp2mdqa_hxowwwagbkpcufn_phqsejun4g3luhkjxvtvqx_tvn2endp_1gbgn4l2a98ru_0zaicu7dvzcns4hwarqrfq6ung0so3hsoizl72eihakpdcikugkeoleojxr3eqvduztwsu9hswuw2jlpdd6xugjcegis5zez9xtcnn1ukqvf_rycch3hkjoky29hpauxncbkrzscybuwiju5svofllotabf8qksomnivsqtnt2gdkp1ann0ankjw3qdjr5cnsmxupq6hw3dflrtaan0taxj4b4k_buqdu_c_ke_hrxhfwvjxwgj_g1i_jdg3rsb8_4vyd67dvpe1wuw6n0fce9libq0ckuvp4e4cwwitoqgrbd0_pm8hodis3j5hr7htv7k4ovru9qpvy5t5tq6x9jrdytwjk1y6fxkheuvsqdhu7_mj6t0wiqsiuqikehlkprevwcl19hp9gkvxo9qlf53agibgglotigauqgwymapizvldqns_hiy6wnip4eqtpxdycq91g6jxcjgd63s63s0a_lwg_bd_3ksbbhzahap5om7lpl_luj6txqw_qxql_ibo2vgyrst0uu4frwiztuvll7xlyq_r4tvmpysw5ixhbjrsuvzvbhgxdk4swiezzjsayronvpwek3772jptxexmaxx_vnxmmx38qxq85reywcuw3o9tu2eqf16rv_tlyy9fmakeoleipfi9hjoraxxgbbpl_gubpo3s_mzlv73sol1b8y7jdasmh1gqpsae9opywdldiouw8gqvvafanol18z15iffxdqndxd5behcay6sfuox4kuvtyejgqkk6c4yhddygbjr0msejikl110vscpaqevguunf0k5hez9afh0xsgj22azgk0nijweqtopiwl56xutsddbsdqn0pghrlpipgn2gph_bakn5_0yhxhptrdk_kobrfwgjzlwi21cmliqd0utlquz6uwsmfa4jucjl_b_qsjot90xui1p8xquycrqt1wvzghktderstbulbgbkl15jf60se0ejsmgcriwl1754mn49x_tcn5fijbkjrckr6mxvuu1jszosri_xldqmj85rstocrwng5ingz_6utcraqeeaursgqsboptxffjbcu9jmj5wr6lfyfhxayj6s5nyypaodvmdisqojdkr7jbqwguydrvpbbqwnfddq3ybkcdmijbiejbjnstpviftxjloia0bcldsr6evvaeoabkyztqx1f533ldtcxvrnshp_rbs6i7tdqaqynzlt_xpuobgakiaxnjfijbkjrkkxqy_9ldsuw_hfmji2z16ukwndwmkunjlwbyhojk0bwdweijqqraeqxsd5n5gjpb3byvreuiwwe_02yjum5pn9sj0pabuqtr5cntlbdqodykra6d7mbwuwmg_vqapbuf8ozpsokjbwr9li7jwyd65d3psk4t5xkkbywmrnsctdrpgko0wtz0qnpoxljyfufqhx60oimlofwkzxacxop4co_qfepx9a1pgaotp3itp5p19vfadryqff_ukhej3_k7ruryga70puuiju50oimhdh1rhovlbc_ij_2k38vxysg632pakwu30zos5linpxtpwual_fuhmvou7nehc_v66rlyhpfpk_lt2v8setez1_lltf5ycuf6nwda1uqdy7dfp_buj7_b9lorwh8_5dma83ir1twnywcenwpqsj_5cof9d0tjnhemc5lmz1enlji1wmvgfzdb_y6v7utpvqavxhkm2ewgj2bivocbbre1hmjygbnuawn8jiphq1vo9wsymf9pf_xnclodphxv6p_nvqfymjghscw1f9d4t_xtizwel3h6ni_uwcq10merfob9k8mwaazmhikgecoscdoqul3b1g4rugjqpolfecsz83uslpkxj54tlrz3vkwm_wo4rmldqfmdrlllrrwk5ja47cu9iefoleipfijbk9_dq3kwlmffqstknddindxsp1bks8qlpsub4jlpkwkro0szim7as_so4pabjhqoqutcza0mcmpj1wmpkwtetosdsotem7q6ak3teoo2rwuyi9lp2sdq1kstrnzera5dipatmw0boiufmjgxg1pocoebeaqhoanb5p9un193ppbxo_tq2klipilufj8hlut3ko1fwkd0mz0kukvdufqds6kooxji74vqocvl_kpd_dlyhu5ep610z3k4ffwir6lwo7_n9hrqbx5f9g9yaz5jbvptzkwd9wg_bj_zaf3od0vapp5cgkixvjhd2ebpii0ukupnndymz7osya7sn8kpenz7ndsgc5jmpmt2arpybf7akszieqriewihjqlewneedwomfrm4efghppybsrztoo4gmkhxjd3jmxili0mox9yobvdpwjzreqpifuqomatk2_cw4ch8arhkmldm_4ewiur4oetzqg0idj67rc8k5m1mgufv1fgh7r2pc6p6qn4jnmsdno23ockmzcrtiltsqsiuqikeil07lnswuokmdyshouvl7bldr0eoin9kxislqibmdostayg9vosamgqbho90ekq52snkzt0laubekpay1ku9lyonqkp6spsfpcgdezpqtfrat5jk3mlltc1forcrjngrnrj2pehokpgkxgmasdrf9urfnwhkgrdhg5wch3g_vf_xoigx_p7ywpy_wuos_u93zjgldcpxvf_az5zxu3v4ck86vxgmuqupc_ztch6v_hefc6zptf548ta4zmg1uq9o9amlt_roo7mb_k3vop6qdku6m2ib1tqzz6ahplxfqgl0hxhvfkyzro9_pfoekhplphuwstyp1si_gifrnjwmyo8x6tsmukz7prqwuqnxpoqsowurs56bddqk_jvdfyaggubbvw9dsqqkfarnqf39qmwrnh4g8mfd_zxn5o3erst5kaxszw4i6jbxohj7t9hofdlty0ajdotcutejbpnltmjlwx5e05xytncvteo5t0garizybt7bmsrojrckrscr66srt0nbk4dmdkoy_kx_xpqqnba10stqjz0ray8_utl1nbkpahkm7wkxj_yw4js3wakl1uygid63o2kzxausnf113exuy6fwt94tomoqk5fdpfzg1poc49zgjpfkoix2ra_fuoripheatsxc1pzowana_anhnmistkxc187jv4zdskbtevwyczbvxie5dn4_lvpu1iqldvi_z7tcad27dfhghkv4deklt0ckxiqrph5eppc8byjrdhvs5i3jgdadz5adm08ckgb3mbjblnfrmtnjofj1agh3dytbiy5mqpmlh0tqfq0j_vs_7amkg15xe0nt3fwavoi5mgbfy_zmemqqmqjmmfne0h3zgzzx6k5jthbvuz21xasdx53h_5j5xajheobxvshofrtrmrf1goslpy_rhazclzbilyndkwm_aqfufeh1llwuwn5kwf3asmjkm3evtfp02iehbpgwmpdvhucvoab_beyleipfijbktv2svvf7jn_yescqsiuqikugkeoleiphogdzagrfxev3hp_k9_m_f_rsxwi_dzyh6_iw_pykrscqsiuqikugk4rr2ygtugjvevwwnqs_dzyh6_iw_pykrscqsiuqikugk4nqudinaev0ynks_dd_j6pmx_j6krckrscqsiuqikyjtuqaj7tdsxuyvw0nqy_azip5_ye_pscqsiuqikugkeok4nu8kdu9he4ersptmsh5prskrscqsiuqikujesuqv1_japu3vqsqqk_yeikqikugkeoleipgik5rer_gbfdrfg0hujvk9fyleipfijbkjrcirjym9xumd_7s_b5gotpj7khkjrckrscqsiuqitgkm1vjapu3v4wnoygcaoau3fnlox_oxn0ipagd6kbz1dpz8z5te1t9tkugkeoleipfijbkfde5t0qtd6fnuw7bnqre1dqdqeavwfs0hjndxq5fe0v_w33ynwoito1b1r_c6_n6prwjrckrycp9fgc9bznlh1gv03sbkugkeol8ovcpaq1xgd2dwsdol_hgtaawitotmdlqr38pm3cx7lbimdqtnq_fu5fijbkjpfoxmbkjrckrscrt0tb6wd7t76g6cmbzo8pdiv1jg_f_udihvy7ozdn2pn2idsz5he4igpnuxwjgbewyx0tv18qx_our2_so_jj8vbkf_tnq8_v7khkjrckrr2xaybz_nh_vmp0u3miczub9dx4velpeyfsekugkeomez8mutdu_se_7e6gu_kaiqa_rtvmbj_a23wpwm7pq7yjfn7zzct0pakyadpn7r3i7t0lfd9xr0wnp_d_0rfw9fyleiphio6rayat19ido_gu893qh9wlp_zeriuqikeimktlrnt6wt_t7qc7k6ngohprgyge96e0upybfkffxkr64b76ww6iar_o_g_dd3waiv1kl26k3lqxaille6gd_v_ml_lvqugkeolehlv2gggnm3immwshjalxc72fenqpiugkeolez9s5l163jjl2dmqohbnqqmjdnfohlkjy4kw8ojte0kymtmgf0p3gt_yo7kpyuxuai3eyiuqikuj0tfxsh8gai_udh7_dkhg9auyikugkeoelpddrfgcf9vdqxb43wqxeupfcjrt41o3tf_d2ceegksa4mhxoro_hwmhn7rz45lndgybr6c_hoj5_j0viuqiksggx3wmxpm5h5fz_zl3atz1bbijrckr6awwlf6v8yf92t_d6dxvy7lbmyt5prwjrckrscqsiuqiescpvv7ja_u0vwfruuwwdbvuqwdb8nsqeoleipfijbkjrcjounq9xgf2ax8pilgz5pdujbkjrckrscqsiuscppr6jq_s0_4erkiyye_pscqsiuqikugkeok4nxvpttimrkjnr_j7khkjrckrscqsiuqitlj6vcyh9ml_dyjrmet3vcqsiuqikugkeolenaqyrfgbfdrfg0hujvk9fyleipfijbkjrcirj5mstsyh9ml_dyjrmet3vcqsiuqikugkeolenj7aldsrscqsiuqikugkeoleitgzq3odktycjfdjt96gm837jm41t121ct1ubcptplq2dhzdwwrvwj32a7x_ao60h8bdrvfad3l1hsk9zipy9girs2t0v0u1bz_5g3y7u4p7efl3j5s9_zhr_lb74bx_wae9g7gyf8qhvyp4zglx0a7a60joz1lt2b_aotgegzpchgmh6mto8eotufoxojjuohoenya40ktjidnodfqgz1qtvtwom3d6bqnjwkbgtoournr1ohmtautmav2radts_xbo7lvifqwupyg0i370i0h0isg0iuxhtclh9bnnyj_moib0dds2gg0h8mouzppli3rmtfuakkvfpqms6bmawswrlmhych2fgcx_pittyhoyoizbc0ljvqlbjlfxcmbuvqfb5xcfjfcipawac0hhwyrqfx_fmrtof4r1qr9b_b_hfs_f_ri_2j2fid78t66f8hchj50nbvqarkk6wvf_owcz8h6rtytlztsfrm5xpybzoq6mblnvp6p62fwnqpus6_g0krklnd2ho2flycd42wu_squogwsqai0t5apel4vuyyupbankcrxfc396xhenyuk5hdfab5cujoztgcmlzo9rfbn1pqs0hrmb_t9vgkyhsn0gsnkmq9pponzrqvxjibjjibxnibjjiljnilxjfak0ljci05jtjmyjsmyjmcwgs9gwfujvzzccdsfwwignc3rdabdfl2plmfn0ljy7w2n0btocg2q6dzr12ishnb7snhdqyowrkb2dm9k9rf7o3zzq6ew0rbaxbtsdnp1hsu6udoravlx6qblzwcnkmoponhpf_vtazy2b3da7qnlnz0gwdutppy0ends7hxrrr4cv1gtrovtztcsnzs7atmdj2q7io7weqmlr42owmj1gnrm6dsvw9m2pey6retwj2rd6qatxbwu8lqrfazjkmqa9t21vnfcvotns27pirldzrtrqehww3p01ibdpudn1qksxj_fh49p4egrel2voqfo9gk8upslnfa6rmtdte33hz7atmudl3nd41whsocnankm24fhsh2ql3fuur7e9kumh3_y9vloswsmywfgaowegakwemb0xhcbrgkmbbgjmbjgjmbigjeaiwfgaowegakwehabevd6lcbigjeaiwfgaozo6slasicracmbrgkmbbgjmbjgjmbigjeaiwfgzyiw4kqv_3_23vw9rus_87x_wczpm790nnlmpjujsqoennssp7utbido0m1bsmmtpmufqbz3d2jrpjpp2nq8acnfzwasthfijzb3mfq4axesurjjidpicsdwkibbgliqcqgvtdc7p5zlfs_559y6hy0g_s09r_69596qakgigprgfd8vaymgrgymgbgxmfqjgwmjbkymjbgymtbiymtaiieraymgrgymgbitr2dkkr1mymtaiieraymgrmt0y2dewiibeqmjbkymjbgymtbiymtaiiera6p1coxo6xvqlsnpjzzysmdiymtaiieraymgrtyaaymgrgymgbgxmgjgxmcigrediwzgdiwygn1jpdepppji0rdramdaiieraymgrheiwsdisc7aiieraymgrgymgbgxmgjgxmcigredo7tkd1zpnqmjbkymjg4hyhqifuefdjewwv1bc0brep1bpwbtdbq111oaio9npwydiwzgdiwygdewymdewiibeqmjbkymjo543xgl17cpmpou7g8c3l83bexf2hygceldv9cerm88vte8v_17ita69qq26pttwqonbgd0dh7r2othtlva6pst2eju9_izebr9bzv9wdbhibmmjo4eydse3t3mv8wg_8dtbyzg9qcnzw9gvxwyjegfyodm0hptormtgdby3gfzwggme_zpz9cdpapqvndonp7i59warkmvocewhqdvkieraymgrgymgbgxmgjgxmcigrediwzg6xkyrxxp9e0bji7gy10bsaglaqmj_pk2x_c6chidfawbgofwbqqluh7hgxgh0te82hxggzekw_illqi6nsbbehgdewathj4mmdqox7ocppsydbi9vbxb5q_iwgea1ws_xen6fwy3xhhn3mzgdbcbo27shgkdrgf6a3tvgwzghdg80nodf8bclch_ad10yb3d1j0w6selo8q9nncpoocfjelynnafioh5aapeyttql6fre2i1btevivpombif9wadiwzgdiwygdewymdewiibeqmjbkymjny3mfrr0utobrccgh1rw4d796qtj5k290eexy_jchysl7mv4ohgixzhfuk79qq2dd2bn3uk7w082qvcrjeoo9npympxkziqi2nh8fjmtzos5z8aacaasurbvhjijcus9insywb0vwoj2kavgv6dahin7ky3cxj07xmwgoggeone9pab5zqwguizncqkga3jectl0jeocnaa_oi_9jhh7hlhrgkikyg7px_wirzgzfx_gehaekb_ukgiafqh_eg3nmpu84orbuyy7a9drmom0yuesyoo5yapmmy7zajc6faxb_3nimdiuhapfjxw1dxvpwahmkkrtjj7_j6ra2ckrhfoox4mrcjpehknygsuuojiggmjbkymjbgymtbiymtaiieraymgrrcpmljlr_92h9frt23ex546grefdzda_6b4k9x1ga6rdqophierm6entx9bm2d09robeoz4eufs7lpgjcjqvqn11cquoqgdrsn4vqcbz48qycsuq7fqqi8_j24jheqtq_gluvh8aakh0dge9ar9gndayazipdgz5nay6fslcbin7regagoycyaetcsgsdw4idmxgjeaj4ix2s4eeu2gfa4kgds1an6ej0kfp9phddyhhjjkhh1o22fe75e0w2ju8vwdrnom3jg08l6tgf4wfmyai_ey6h8gliqcpxgymtbiymtaiieraymgrgymgbgxmgjgdbsco7t6strebxfs_64uvy51gnfi2kepy0px43hdo4y_hwecjxj01boao5fdobodo7sjgjlv4lv3dal30ubv5m19ocfrcjpqbkxqod7qh6d_kd_snhh1hw0qh9eacamn9ashubnnnj338wcjwx7rwgqm_jgosyz0vthtzlfnjxb8rb5fozkiedeerz4hdsjburajx_qceyjpokrxcj1pamdku0_ljrhjp_uoog7ldbhjinq_kbwyuvdrci84ksbaiieraymgrgymgbgxmgjgxmcigdg6bky8js0erq89tdh55m_du0ccu9ko4ctdg_gvj1za6dq_sy3aay_tlja69swmaxyxmlqbgjevsvnt0gz6efqf8hqylreydfyj0nmyy2hxwkhvscvhktrxkudha4wg_yuguvhiqkklasppuqj4mu4uhrglfszogvh_iicb_jacz0mi32oo_2j447huycbilfz37bllfkmzgjhah_gjqimbeqmjbkymjbgymtbiymtaiieraymgruspgpgunn_unmthdpixbnj2otthld2kr3qfegcvw2hupvtapyutrvratknb_kpzyctaiigrbeykdqaa0fce7vyoixjpa_g_iwkm_g_fktqdbnnaietsbvtkp5eerop9psoiaqlbfnmtdzbwebjzeteayy_0thcy2rg4sfwt6wn2aoxijg2aqcntheoajpohq_hjaktlaqmw0pao9jq6klj0moeraymgrgymgbgxmgjgxmcigredo9shgpgutitaaoeivtxfnufcxxrjtkktxdfh_qf2qilp0mwkzyl3kt0ltarrsryhlinyv8evu_jmv8l6qc2vmdbiybqtvq40jiobrq0ghvd0kylqpiosdoh00khztmmowojd0m6j8h79ocmirfccbexra1cagcgmvdqui0haih2fnh4hqerymo2akamncokppoj43lslphnv0zewiukwio4j4xodelkeq7qpgbgxmgjgxmcigrediwzgdiwygdewymc0voert0lza6nid5ersbugs1kkjjsskwm567gi42gikkalheahqoer0ksopaldj4gdrncfmarlbeatmieszktorynbqybbwnpt_benpngqa6p0gi20yf6y_6d_h0qt3albobwrv1kpz_7rzhvy63azte8x7ouwkluxylvmy1hvwud5shodiwzgdiwygdewymdewiibeqmjbka3dzc6faxxnyqbeqmjbkymjg4dmlklth0t2pz4y2dewiibeqmjbkymjbgymtbiymtaiiera6p1cizwuvrakz2g8_lxut_o8_lxxhdicysygdewymc0tocr7787crit8o2beqmjbkymjbgymtbiymtaiieraymgrgym1imwwuvsawzgdiwygdewymbebgymgbgxmgjgxmcigrediwzgdiwygdewymc0hohrwpdemzbiymtaiieraynyy2dewiibeqmjbkymjbgymtbiymtaiiera6p1cozwsvsagrediwzgdiwygjebaymgrgymgbgxmgjgxmcigrediwzgdiwygk1hyltwpdcmjbgymtbiymtainwygdewymdewiibeqmjbkymjbgymtbiymtaad0ci1_pnyvfyrfylbalxwkxwcwwa_2ks6_zycqoi3yyscoihubsmgkhetum2ghedin2glhdib1g7dbihxe7jnhhtlyoiy69zmdewiibeqojw3rjymtaiieraymgrgymgbgxmgjgxmcigrediwzgdiwygdewymdewmi4mtbiymtaiieraymgrgymgbgxmgjgxmcigdf6buz0sprqmgjgxmcigrediwzga3bjymtaiieraymgrgymgbgxmgjgxmcigredo_uijhhkggmjbkymjbgy3cibaymgrgymgbgxmgjgxmcigrediwzgdiwygk1hyosbkrzawoirrx7pwaymgbgxmgjgxmdiwmngxmcigrediwzgdiwygdewymdewiibeqojo2lk2ioppjl0brqamdbiymtaiifrhigwmhksmzbiymtaiieraymgrgymgbgxmgjgxmdortidv3rnwiibeqoj2weyhujf0idddwuwgkr_0i_bfxzejm63btcsnymngblnbtocozhs6enbntgvaebyodcuga2gl_jhqkofzmmue7p7sge4u2a0il6u1guwgshu7h48p3q7akod2bn0yv_aaqmh7nrcjv3nvxiyhccoobf71g0w2o_twu683dew2ifux8cigrediwzgdiwygdewuuva89lr1bpe0jq53tpg9f3chws4f28iir61luaqhlp_rwmm3nh6y3h_2_dcyhtqcwzq99uer0_zwogdpna1cy_dtodr6sexkdzv8tmhkpredvnj2fika6o7bxgnyxep_fcf9b_4vydr2b709ozb6iodo1smf5zy03_0mbzqeydohwzxayzt6uhq8wlgynrka6nb9afwvymlnhcwfuswwg1gniy99r_xoad7rlblyttqfr5hfzhiyht7aknh7oo2_167dw3fqmc0sg6js7ux2f663bgfgrediwzgdiwygdewymb0f_iok72_pydrexy5aym2dffgdarf3vyyxlcoo5opyupwel5nyvhx43gj4ja6hke7ajzwknqyvbqfqdcteescoyppbnjayargx_fyv4chxpyoo5e3itj8vrwrton64tie2k72z3dj7fexkdik7zmwuouautd2j4qoowp9abr3ddmwuq2besa_h68mcapx15ad_3zrindyo8mwltgjacrxhvor9czbyorbowukfjra_glavq8p8ra6lygrt3ydue5iwra2rn_tgjgb7aj6mazz6ndad92bdvxcgmjbkymjbgymtbiymta6i7xhvl63cntvgcjb20lcp9etfve0vy_ikdrcrzotujy9ku8edye77giaaeewiauj_cmjqs9jue7lmsoxmf0_kls7hosr3uk7tge37wjt5xxrnjeetdpbqzgdy0wqg30iug_kidr6g5009_o7xmwgoggeone9pab5zqwguizhbykga3ject90teocjb4a9xhhrpnhrgjiuyiro3_wszasnwc_qprtsba_6bcrqpod_rrbzzhqocvwwemphvhehzxfqydzzvmxoc6n_zct_gmulf3q_nxz40o7bnsl64ecb_ac_hp2b_mbhtwcsfozrf9bj_l0kgnqzmllwbvqtfyskglk_ticwghefv8_esctaqgfpqdosntdncijf_031dxqcjbq0umaojpi2vafdqydu50cfcjlh_utmrdva6jd5ndd3uiei_xxvsx9jbaetywgdbtab9khxea6j_khzoxopeidrkpwz7b6w5wlrfgoshyo_3_5hdzbyxyvodtufqwoja_brkqjgudfqzv1jgved_3dawoj884y7z_ouitcwoi9cpjt3dqlgdh535h4ceh3azqaxo3esc89ddetsxp4ox3wlxspk52zxuc9ecqgjs7uxefnuni2lpj3dzx6sz14wgnh2hdy5bysi9zvvaey2pjlhhxb_o3fedz1zhi8zx_ckjhjdew7z_cjopbmzwfz9bidau12dp4enu8x_d9tezmdewiibeqmjbkymjo4ecen1ggoj157aii89dqrjcx5gtpdb8unj12m4rdqmpnqcrm6enjx9bpwb0ctbxfnjwmsrtlsvgimiwu9ahtujhq5qh9ewnu_pxvojchij6_qtouqjz6nbqqf66xd6gm48p5rayts2bz1bhwy0mlibug_2jdkcrvp_crxgy3vqe_rjaaoycyaetkkugxptjhmygy9haymcdclxxz2tzqdiubjnrhqyqckmhgmhbccricgq9xeniopkasmpaxqrglr0ybq_zluh0yj4wazsycq_ogoimkb_gcchuyd_qj6bkkh0uc_vm5ygi3if1mdaamwbvoc9b2kaubd4nepgs4iejyk57t78pywbyyg96a7uotnea4hzw8rybsg76b0geka1xtqqqdhpego_nbqaynyrj6axvk4df0cymekzw1zwghipn4bn8no6hly_pb4pgwqlspzxmckqja67sbuiw5xkx6coqovdv0ch9gf59ed9gj_imb0edudbuy6oicrgdv7tmnowecicxywor8bm4ne7nmoi3k_7sqawnobu_hceqwmauzcjx1g8r6voofrgb37kcas14lz3xj2nhixifs5gvgpilcs4gmci9ttdahpbu7gm2cvmaqw_vxlmnqp7ye8v9yvqzbwgj3hm5s345mznqkjantflq6hm7vqpy8xktvzhlqcnxhjayny7wlxbm9ennswbmbtpyuwiucidqptz6ir2chpmtbiymtaiieraymgrne_upr6lyhr3gcrbpuulr2odrjrsnphj2nd1_n4qzumvochgo149nqaoyw4knyxaiorl2ppkhaxdfrg3mqhghkfmkluwkqg6gn9cpop_snpg1h30qbxga2qmnpav3aandfe03k_dzaadlhwedqmbjxreobbwxnjfgomhi_vbkb0_mn4qt9x3dnhmlkoo9bd1o654qrgxno12j2gbyhoxzxqh0knlqjg5dgdwcjgfbsnpwd79vsltu4jarii9q1ywgheoageddiiaa6pzswb0fpyz0jjz4fs55tuoumwmdokqbenpb3qvzbixqcjacjfdldenfxfb53nmjjyk11gb_sq9a4ykbsdvcjlpihr7j4eqr8o2pg0imohaimcl6rd2n0tijdpyxsarneo9cqxud3hiplaah8fgt5d_kjafvt1lg4yra_t8bpi4yjhegfgu3orglcohvi_z_32hq6jftqsdhhpbrbwx_uwelvhzi7iwxldav8vgp0hsbwthhjr0usqhkli9opo58cqife0kvbydukyesvzv1c6dxi9rcnp4vglht2jx3s_jfz_hj7elcbrrrcij57zrb1hobtiwqkx7y_vgrediwzgdiwygdewunvepddrcixee2qj8wekdu8dcuxjo4kvdg3evz5yaapr_m62aa_8tebaqpgunti8cu_czwb09wajk5kmpqqn9clop_dpmfoimboubyghwmymlq4y9q22jcxs51os_hia0ab8463xkybekwam5ompoq9bgwaunreui31ujang6jf0n5hjy14pwgignwaiany0maoq9pdrr1rnwagy3dmji2yukwnclaodsamhmbiqsakfjinpchlzwcha0ncvnechlgdun9c_w2ivgvhvwwycybqg6o2tliacja70eubkq6lla6peaw1ud_rkqktcruransbof68fios5tg4jay_m0uv9vqh2hozpmaoq7ozvjiedgo084okwurxasdmlxtkrymerehg5crb9huyv7wiw_zwkaey79ifomfobyjtn78o2ycf26i2frtuxv_cwvyptdiwygdewymdewiib0v2kns_9vqsdrsaunmthdpixbnj2otthld2kr3qfegcvw2hupvtapyutpvt6zfexcfsp2whewcgkjejstagj4t3d7r1gjj7w0h1gbbj1hwojaqyisoeriaqn9sl_igmmbvtnhxefrip98lobik0gmklfqqbewslgjjxfqebwf3mfg8mbey2ndtg_fhcwute1dc4_xgowio_rsigrhekt1zmjwyim0suhrui_tsnoze8p_gzcv5gasqm6qqyjaroglbx02tdhngbbi_u4hehne6ioizusrujjywngmze0dwxh0modzszsgaa2boc0hgbeimkheiuuahc3kqrgf0g8rvqxcikao50hqyguaujtimm0w_gaorzr53d1mw4jk2ywrtkuo0jo3k7ulxmygfg08ngjjf7trbdjgawmaaxtv4i_vrrcorppdnscrnykttikfda68_xmj8nirdxkyl8iam7kayphlkldrhoybd8xrtje3seoiwzgdiwygdewymb0v4llr9clmfo4gi8bxyrcxxrjtkktxdfh_qf2qilp0mwkzyl3kt0ltarrsryhlinyv8e1u_g4nthmpxbhluioiwzgrtlrqeoiggduamb4t3d4n_4_i5j2ibqqq3o0w8ii3gygzuudxv36q4crwue5cyqi1y4vgnkuqqfwbh2pv9layndd5h9uji6ktf34xccobyzt6qnv19ozfgduek6fyn_vpgd8nh39lsoitkmtf1c9l2b0or1gi1apd88ejeroy5rh9_w3crjzz2doqystvzaqkojeg2fh6xwgo42s0mvrorv0ojkwmj_2sm8o7d_s53yl1xiabd3py6jwxafsvc1csesfrtbhdidslxi_hyy9vribvb719hqrtp07yf129iz0gins68ofwxktnevw6xwgoo0iu9iejao278z5r_l1ochrcgcjxsropkf_ju7_ccodbhpbjy_x4gemuyuvq40jbjqyiycvbyl14hhvxt62c3hntt2rpldynddfikkiagqbn_bdimgrgymgbgxmgjgdfejs69vitckdbczkbrrujslwejjmpkwu44rmo4mimluymeuknqycu3qsjrq9ygeklrbpdd3etak5qrgrzonkmzltkcjw0mgw1p6bfwxjatrqmuj9bottmhesv_g_0_pssukk_vmrnumet_cwigctzxr9nrlcr_7uzegjra5zjkuainzgym39q03rfnna98bsypuirlxmtz1ysstpbctawghcogiwmiz1ohcetrbtslytcjpjbocrmqrgfgcope0p2pkw2vkyutwv253gnhs6zhvirje0oyia99_ha4lvsp1vfyl1x2orldkslq57omkhvosm8dlzxrnqwrtv7eoodbiuyrsyk0fj9a_xgsbd_nsb5g0diq4vhtjfulloilalikvgzhsyhuvkcuhoehtay9rvcwy5slpdiwygdewymdewoju0r0jjdovaymgrgymgbite2a09gj6ap_zkea2qsdihnpfzl1kioeraymgrrccgnmuiefekt7nwoj0c_iik9iygdewymdewiibeqmjbkzra4zwekqavnom59pjcn8c59pjuocqexyxmgjgxmbonqaj3393itba6m0thuydiohr7qcmeuqwakm4mtdqvhc1mhjcigzgdiwygdewymdewiib0zppsvvtdimgrgymgbgxmgjgrg4mjbgymtbiymtaiieraymgrgymgbgxmgjgtb6bkt0lbzydrgymgbgxmgjgthy3bkymjbgymtbiymtaiieraymgrgymgbgxmfqpwgitp6qxmgjgxmcigredi3jjymtaiieraymgrgymgbgxmgjgxmcigredo_uijna69jqbeqmjbkymjbgykrsdiwzgdiwygdewymdewiibeqmjbkymjbgyrudg5cu9zrfylbalxwkxwcwwi8virv_tael1iinp7dbih9g6crifyocro4ysnxyyscoihubsmgkhetum2ghedin2glhdib1g7ddi0msgrgymgbgxmgjgxmcigrediwzgdiwygdewymdewiibeqmjbkzrgknj0msgrgymgbgxmlpfnwzgdiwygdewymdewiibeqmjbkymjbgymtbaj8cis68zgdewymdewogw3hgymtbiymtaiieraymgrgymgbgxmgjgxmbopqijx_k1aymgrgymgbgxmfqdgwmjbkymjbgymtbiymtaiieraymgrgymgbitv2c0lqxxjzzysmdiymtaiieraymgrtyaaymgrgymgbgxmgjgxmcigrediwzgdiwygk1l6fvqo4weeesrpg_jaicbeqmjbkymjcjehigry52beqmjbkymjbgymtbiymtaiieraymgrnev7rgpabc_mhor9wcp4tsrbozewwndm_dy6xhgdpsztdj4zpfvaky_wdbg8_jriggje_jg5i584_xkakoxsc3yjr3vpbaql_t9bkymjo6ygwmjbkymjbgymtbiymtaiieraymgrgymgbitr2c01lpsbgtgdpixfcwiebh6en_6zcdoh3go2ioxc9o4lve_zwcjd_he5k144uztdiz24uegqbbsw08zgdewymdewiibeqmjbkymjbgymtbiymtaiieraymgruvaybsgu9lwptda_yccyco_fnj0gl3_1ezseorirqfgl29fsp2hmpj2hwkj_dsq7hwjp_0n8pabbkymjbgymtbiymtaiieraymgrgymgbgxmgjgxmcigdetdxit5zs09q2mvovpsvjulpj2_7bqfbth6amhmprocwwi6lljita6zz97jwqmtj_jjugajc8c18doxe0bhnp5oiew_hg2bfuxzuf4pjuefs8erme_hk0bpfebbkzbd4br9zz3yqimzn0d95d73lprraimzj9lntszbuyxxdx37drpbuy_3rng4f05zb_yhqd3jqzgdiwygdewymdewiibeqmjbkymjbgymtbiymtaiihrrqzgaz0lrzpbmgkjk4_hy12p4bw2huyb7t8rhuyfpy4nwup4tnysl7mv4ohgixxho4yo4dgujxj01a1cyx0fdwsb8ogp5s76ph7c_gmtgj1_ehudlxjrcbj9aa9t_iqofjobrgg2vcidrme_hk3bvvygniebpr9ja3apvnpwoyx_gq07fikbuyct_6td6nw3ce_wmh60mmhs4j9ga_awfqwdrifwtc334gvn5peq_xsfd7rw9fpkyfrtplxzrwmmljyfe4jt_ic4h9gfp9hv_trovhkyr_7fw0exnrrawiibeqmjy2uvmtbiymtaiieraymgrgymgbgxmgjgxmcigrgxxq83yeqjaufxla6n_mphk7i89ygr90jogzdu4mplwxbs_74_kvbmfgqwllqwv6nlric7akzb8qmdsxspt26_b0_encpnvz_pymepe0tspprqkipzfq87_0yf3zep1l6heez8qt_stmsbagklfmdoxk4udo36sjden9jdha5dpxgymtbiyarrnyeraymgrgymgbgxmgjgxmcigrediwzgdizwchhx6fxsimleyltte_4oo1hgfcdyvgupbgeefjkco_n4vgsthj8z3qyycuj0_eiqaaod_dumiofrggcndvwcbdg4f1xwogjpnudbvjb99m4yccigreygdewymdewiibeqmjbkymjbgymtbiymtaiihrrxmycem1lr1_7amnztlr8b0pekqvctdkvoghggap7a2b0ztpbxqoo1npyeo7sfr_byy0ov0knm7_gyzfahgdxxobrcerakzvp7sjweav4u12wojs17djg0nzakpff8dwimdn94xa6p1d9wih0fmnce_7sjqcfqaguqqy7d_goptpnkhktcnovnokt3uh2haagrediwzgdiwygdewymdewiibeqmjbkymjbgymtbiyhtlhezcek2mpc1cxdjjx_cxsazrqxyrncpiuxodba_h7zspvzbqkoh6eo9td_dqyzctykrcrvq5hlvorjtg1kb02g2moqxxqfawftxj6bwerkh3uzhhasnrdq3krxuwymfh_3zrfs3aiierayp3ggmjbkymjbgymtbiymtaiieraymgrgymgbhx6fuaa6pydqnrgm9ewyunjcbdcwnzsr1hi0tspkkrnfnhho0hefb2gkwbezuartc0mjqn6gzxnpyspkujaviagkuxu5gop6trobqnpjwjepe0tq2jahedrqeimnjt0ptywiiaigzgdizugbsdiwzgdiwygdewymdewiibeqmjbkymjbgyrudgdctkrzvv3qmm1jq0bkymjbgymtbyrdewymdewiibeqmjbkymjbgymtbiymtaiihrnvr6rzuew_n0unwfx_n0oc445irfdiwygdewymb0p9wygdewymdewiibeqmjbkymjbgymtbiymtaad0co7uuvwzgxmcigrediwzg5mbaiieraymgrgymgbgxmgjgxmcigrediwzg6xeyrxxpnqmjbkymjbgymtainwzgdiwygdewymdewiibeqmjbkymjbgymtbiymtaiieraymgrgymjbsdiwzgdiwygdewymdewiibeqmjbkymjbgyrvdgrkekcycraymgrgymgbit4y2beqmjbkymjbgymtbiymtaiieraymgrgym1imwwuspaqymgbgxmgjgxmci3bgymtbiymtaiieraymgrgymgbgxmgjgxmbopqij35q0fovfyrfylbalxwkxwczw_twat0llfwpifetiq32pdlgut1qlbtjfouyxhvlia_olbjlfouzldswsnjffamc_dawslgaaiabjrefu1ntrc4tnud6u_w1ky_i4w24hw24iw24iv2lp5sstfkpargouq0c_ahqrqkeqt1lfaqhsldwwkmlr0mi93c83hbblequbvovatskl14x9s7wmqtrznlrhsdpvtcwbaeo1yb4rttxrprnb1i7qbfaxajnuraq1kkczeu43yklnrac1klanelavcjukqd0p1atapqfuf4bafmjkghowqc0a1qwgmggqkacwawpzqg0wrcoswruuwtvztmrtafan0axmo1wdqbmyjwz5cs3fg2iwb6brvofm6tqa5um0ypnolk6iubykrmkcjdiemqurabqvo1m8jgzxhi3sojrfcdqlo2jkr1evjkfwgeyjp4xafhj1_bbqushuchdqz19alxcetdx51hpnumudqy17bvxsgdryp1fboix6_gnuf06hvnac9exj1bzoojz_arx5e6jof4bq5n1umu_hlv4a1cx7qgteqzuttpxmo6im30y1_q4q6xfennumldqxvfnhuem_hwrqckqzb6e6dwtv1jteh1gzexovutdqmxsd5dndkm_jsrcyvrmx0dl5nw5fu3iwfp7rwmp47nxuz59pxycutdqmxsd1drhvfnvojp6c9w5n8xhkzqcavqi_lioopi_hsrcmfhnyrxhnfm2kqnjqgterxx_pvqzx1fjvyv_ppvo5p_t39_qpkpufsqn7pawgnu5z_sn1op7gnus6dry55flsv_hstfx3n5d3qrtdwq6vmlqoehuc8ni7_b4gjq_re0imnolc6hurhhszsozuesmqxlacxeqwpxcprfctqxj9byvip66rqai9fqle_iub6bvmukzfiuwpxrajwn0cppo1gzfv9gk7novmaa6hxatzt4d1yda2ppojqw_67n5b91uw3kxndbpqc08kl1nphaazsarlfsm4taqww0fsnxwvv8deqvxzpqqy5ehzo18koh18grgcuyzl9w0nerbtm2ycpt16g6uoa8btwaqk0vrteaql1fxgetnfv1stoaatzra029_tbfeqvbxqfr4dzwsrpu1fcc_3seps6q7yd5uv_oapmquk4k5nx3oyrk9yj1vawlv5e19pe3bfk9bv5_z5vx3wtdzyp1zot30vsxgxspgyzcpgs1zeon_x3xptm1tylls9ippcv31fqm_oxqrpudbyvfyrfylbbrztkql14bt5ivmocoweem1iji_kfy_9dsu7kl4zbqrhldqh_mlqps_qpqqlskopcoeylyrn9o0dcjfbopsktf0dtnnzc1a_t8o0tegkk3wxwybslc_mcregpxivsufrlgujtx0ptbboca_aztvxmtyten5rayneub2loer82sflnbitbivhlu5ibgvkcioofftqwgmi_fukelxbvuvnvobcszafzm0kroclbunuarchonxrtolafqkf9hy1hpgholowbpkhrfctqwj9aoxpgaqgxdydsgrmeu9ckoaywahwebilix0mhfqd1_tkijcxhlt6owpy36wmnus6dqxzij_sjhitba_bdvhq9quvak_t4q8_jmnkptds7aphkjqosfhuvliqsqbdrnjugavooqnnhuukdezbm9i0ja96ssognvfnvodz7bqqpn1gzo4zfmddcwdr7wiagdtz9c7n_ehqcuwgkovmugl2bytxh_dxhuj19u34srwxysklqnhduak_mcvttb6osfgev9hfu0_imnlx_bnt76owkz_t_q9qnf8qtfkp5efsjgrzk6jpn0q9_5h43dqaut13frxsedty8u8odwh13bdq_se08njbgeg9mixgyrtnwjjqrfh3huokmqujnepi21y8isbivffvahesjfj1nmvx0axmovm_gvblblrlm2ivb6jzusn_pvzm0cplwflnazu5at2r8t9zjs2gqpr3xs_gamstr5e8ujowvchx5ql4wmvibut9_cltoyybrgv5uzdfz03r6zykjnvzg0d7xkncefudpzb5elynaekdq9dggxprwerfayvk9vwt1xpa2qgjyo3o67jrdz5_j1dfo_gvg9r_xsekuz_tqnxpqgk5clmaper4y42fxzb_zyf4xycerosn8usu_uuskczkyp10kqrgkqwsyc9pnchs_8w6_n6dktqwm6voalnujsxvmfciqrhdihalxwkxwkw7x6taeq1_4jwrhd_ytgngnixqb43ed9mtibqsuvsufilgplbfnloklfjvosryzupzvjmxnum2ndloorxglnck31ypn1s2y8h6q0yhkcth1k6yhl5jjpok4hxg0twgna0tczcu86gxkf1fchjlttwyobtivxhwrotm_azbaimfjzslqzulqtnovabfg_mycbg1f6_jqagrdbivrqjeuojm6aqaasxlahaulwmhsxecjei4goux4utjj6begefdwoz6fgj13exuc_cncwbxvgijctk8wogecdc8l51g70tn0buozi6jjl1fpspobvrsrwwmsr8rggzoonsuqeodlqdodandocno5nduxwq7jnt_thix_vyco8mappvnx0c19sbks4c1onlqao44jfisbqwfm6qsflvdonl6okqzd1blhucl_r6qgeiwkscotvchbkf1_zoolpzun8v6_efic5w7iz_ppsoonjuhev48atnzehinoz4bqkocv3pr_l1qh1frooykaia2fq_gid1fahhdq7n0dfxf6xiytqo3m3qatcrtahpvptgo3esrpatu5tcszglyvfuui_uwmjf_vdezqc0npagqcuivgbofxpvkuvcmwii4_jo1ay0iwcizw8glcovs_exfa9qz6onwdkte26on4tiir396vrl9rvrwyibylsawkf1gfbbzoii_tloxkq2lbidrvukgrcrvmlpfh4jrvycipv6_jb63tbcw2jcu2yz211jytldy1a5caxwpz5f0f6vldqmwzewrwvlbrgooaks5gukwstff_kinktqewqc_wlbylbalxwkxvlerxno9v5c_vzrp6ajgquidc4t1zovq4ofexxhyfmbpmvoh6zj5gfguaurkqh6xifxia4xy0oarftnbwzfyf9g4q7vjwfgtbak4csein8oixthsn1l63_fbfff8zluwb43mt43qrz8va9fvrmve1ucdruxwjwztdhevwjfconjdney14rqoumakxbkafpvnhbuokt0c1rnh_jaoo2zzqalrehrnspfrveeykl0rdplizqejscsturgtmkewipxg_whufwjid6gmgfe_jktvc_eewyuraeytd0zco1mccczqsjpwzshyvjt_h9x59yuweu_4bllhnsiqpt4w0a6udbyljqiyd1s7eejqe7qmyrnvmg4j6iiy4maosnqsbeazr6eyryjpmz6h0rthhi5co9rb2mfusr9fnuxauey4qinpmsq8h1rmuizkkxdr6dqsnzpx_dpailildieruk64joq582jkhstfx15upxusurxfmy8czc3sjtqlyzkwjibiy3fcoowmtmooutgpoeqkwosqknzdr9iemjixycosuj1dszybwqiaaubvbrmc1ynbrpehasplvlcgq9xvuydrmqbbgrvt1jywqo54ntbvyndkqyebilley1zurztsq17jqmpibdejmn4rsdnoo4b5_uylpnm_dihzgfevqytixa3bkdrxdimlgimhkfpliipzl5qjkfpsyshxsxuascsuxs9gusug0ou60qw6n46wlt_b6zogqzy8itcixuysfovfyrfyd75wvfra_bczltt0bzqvkkioo7lmedvgqwmkcosuicpwa5jlvjqcrq44wl6colmfkvi54nj4aqf2zyc7ajsqzsvh0uwyg_00ksvfec_kuestgw7toiunjvqmo94yf8uuyxvnakdre3lnakx2vi_ofucuijqmmiywmtxf9fbnabmavmfvktql1wfkvofv7olc6dcqw_1ftqursasqyfrnadvz7dpovmbqqn4u8tqzswuwb8g38jfqlf9hqys2trllq5euchcgymmlk2gwrghgubrtwkhrgecjl8brvtaium8kmkrnh9dinuc9dxb17hnus8rhlpm7jkrzj1dpner14qnufz5ejbimvcrnoyyq6emytvvogovsxudsxarged2mqogtdhgj2kphj3iytroqng05jgz_rqnoymeupk7oxaqbkdtceqkvjgiwprxgch5lwjhajfmukjkwvpl_d9xmewqufsa_l_mfis_bvarg8xqystcxo4vqgobfjew51lpn0chfrd17wxiycrbyk3_vjckycjtponoymsvlajquy54r4tbqll5bo3qvjuxvh3vdwcivsatmobv4e83yttsrm2ivpsqzmkzj3uupojijo4wmyjqdggumw6ghe7_abbbrr7fgwxyyluohuasiy2ke8rbi17j_zrb4km5h5alocze0g2yr0e3dkvt1rubwxk_z9uumavhudvrtapw6ed2unkzar2cqet22e_l8wmjumqkuooifi7s7yajguuodc4stzjfcsfoys2ue3uuoykrg0tybrmeslfy_a_cipot14f6vjqo5qugqute0couolgkheyvfyrfylnadrzuvvxy5jnkfokbgs5iyycmn7fxput0ovc4stlasaucv5rbqqmjhmbtnh4co6yyj_ydr5mwixn5lhlt3n8cv_rf4qffp43seujoxhptasmuvebsay69jim9vngblv7xjvccfzioa0cudrxii9pxovtvek2drlx6zaxxlbalxwkxwcxtt7t0olosi19u4vzffn49nspjjx3dksnp5etvay2k0yhfamfudvj775zg3_zngn46ksx12zk26nul1_0crjn5g_uv60u8_r59pw_jg0fewr_cjlmc82ukjfqyp7n85ceq3cbw1gruuvs1x6zaxxxhpdsyflr81i2u1ael3g0mswi8visvgs1m2kw1j6rbyzmuuucsdtt72pr7_8nv70tw6jr_cf8fprm8gsldffaicvkepgdea7f38kjz36ln7ne9_e57d_g2fozibfquuxkdth5juslpm_uf_xsctt5zbw5_fh1_6xuew67kxkcktlslddctlr6nt6m4qvvbuorusvz68buqvruxrpuuvx4_wxvscrqteev3ocpven2pten1_nzdez8cl11jr0mvlmulsay69zrfylbalxwl5taql1xqwqsdu7qk5fa2z2sp_9tou_vapfob_8mlv4f7p7cfwlqp4oz_8oy4encncegfxr9bw9985js998u385r95af_7_3yf_vip_wixhi4hk3_ydogrf0parglyw3kl_qpwaviao22fp4bf_uu_xxppfqfp7ciklzb8gb_fflnvfh7zsmggr3bpdwwfs68nqetezok3xi7f4rviz3fxnbc0mt820rd_podrp6xxxwwuxqfalf7ftfr6rsjpyen1zufp9egql15_2ghp9tejji7jamxf6bvygnhs69ex5njrdz03khzxen3ew3otnebvogqxxmdi6bxuypdej4sl18phvlok_otk4_lfq_kk6tcambxg7tlrm1bpddhf1krglf67hebrups6nvmxicmosem13v1ka3dx9lcizzde20rayeqrvvbrtegkbr2vxhtxtakxxrnylbalxwkxqq1z6bxumtisfqo3m2x84efh8madf4ff_vg38dnpvirent_d_vnb_gnn67jv_1_p_cll76j3_g3z_n_v_pr5_at46_jbmmvssnrssq8nz8vy9dwqhv78ifzarz6pb3_rhrqqzwv3gnnxbg2ommtxel1v4g4pvsb9reui9pqyo_raooycpdcxzen1uswuxp9yyun1sqsl1yewujwl129gs69tcaxxxxouxn_gy8jrbuqva7t0onde9bbfll6pokqvx2xpnqvgvwu0ksbo_axx6tal15bdqfge7i9ylv5rhxepvdaxnpx16iq9tuywckhnueiadbmpjfrp0mvq4qzq12prtdrlmfql0usqfowo2xcoq7lsawqn0qug0suepdfk_ncwxqvzvquiozflbalxwkxwhexbmnpdapqq6zux2y2ho_8_bq2bpk_fu93f4zpfmy_tj08ic_6zvo7_szpvgjv8mv_9kd_nsntmns7cpuzmvij6rrw3_u0sluxbmt11s4ewowh3w4jq8_nma58ykco3ydx_q_9i6zrc_97sv4c_yzh8489g8ogjm_jwxcxofnqtb7w5gxmfpevvkvvllr1wv9ve7djr1fuxlkqvntcipdfexrrxek0jayazgjimqrbdshuyzwqxkyqiidlraeewiqxxtvj6lvxguyerv_r6dpxcgoqfye0wuqxxkpjwu9gn3dkjjmioi9gxoxxgantu5k_kwuspi5e0vxotgng70l2kun7efvuk9noarnmqjhydjgylmnjaimtrvkxxzltn5zakydgbhrvikl1wxuazdzqwqmruf5h8mytypfxgghyd0d1grum1y2fkrnje6xuyjxzwweibwebrayxu6bxhmblaqlk4kenowsmmgvfzxnkauvr6rqg6jzqmipg0tamy5ckvgwanbrzmaktjadsszpdee4ers_s6s0iay0uu6yhyasplorrcrj53udlsa_0uqotowrxhhkuupxevbus2tnpi3q_apdfmhdrvet0ipddeqvratw71aynzqloj8j03uem1pnaf13jfravs61v9awylxwkxwcwwa3w1zsao5qbgakpaqtdaxk6m737vi3zhj4_is585gpvufrwfuw8_7v30k_jvx_0ahnjgurw5_h6yi02kc9vyykq0xxla6mjogq_9lsw3vnkef_vfh_hnvxvbt745gqef_gi9o3_gz35mpz5z335se_gf8y2vn8df_e0wvvxnyfzvx43hc398at_69lso1ydcyio29noljmhvshuz6wobi1ep0wpnsxmhuugzdzbakslpkplwbkpaguaunamoktnoyg4jhunztelrlk6iwbrw4zs0uceutivtp6rl201jo8dopvttitdytkllkwb01del7s0yiu0bozcdwoiwgu1b8slpb4vt0jqwohadkpz_2wjgx6xl6h0lgmni64utuicttkk775isnksihriwfuylllpegbhpmnkl12ekrakjawpkmgsyzeiolrjaydmllqkmhfps6taunfv4bqmjcotii2nxwmgfj5ycjjpajipgwxeikwkwphk9tlasffs1eqnakdiltfuywz1goqsyqslpoaoofyffahij0mvxllskwggpu9lmchiokx12glfylbalxwldhbqlu9iumeoxxhzozb4vfncy27cn4r579_o_e_fj0596bb_5g3_nv_iln2jm7qb_ixq_1na_yieqqblxggxllxx4kounhr_arvshco_nbyj6zh37cf_nduczn9mpez_9h_fduw_f_tqrupftr_k_e1_ffffuw_d_yb_7de_hv_7_2jbeb1jrqm1mpkmnix3xlt0ophf9gatult7ql1pywtmn5xtg5byslpfbyddt1dt2rkgnvo0slp73y4jc0njmipaeexocxt0hkmpe0lnjjgeowqax_huwrkwgflm5lmkr2mhub06zykjnvzg0c3i6q5avllfd2jvuurnsvnnxnnsxo9jsdf0igsipuspvaz1f3uzkqa7jiqe0duwzq0ff1uoyvnfn_ek4takdiljyeri8visvgs1l2nvz2spvcl5ps0cdaqnpdk13b_kiof_oqqdu74gf797_0ev_d7p8k9n34fn7nvib7_cg88soysowillp2wyias8sug8iww_j5g9fx2c_8gk0b_7fpyx82bezdr_zkf_c7v_mdfpi_bsf_url_mrvfxo_i_fwd2b_gcbnvzi44zebniwa_8n38az_7_w5rqqlyud4zssmu1taek6bhoniiyyhwjp6sr38g7xubwgzikivwoi5_zyb1no2hjuhk8kbs1njiwqip3llsbnilp140patpqpkekxxzmsrtd5slph8i1ju11gewnpl1tlf6bktq6ju2bojzt0ps7qn2unawnzg_jmtvpllqjjilpfba9i8u9yzq04jcq6ejr15s0j9pmstsxmyvtjjysfukwesbidxhzu9ia3ilpn60patnarf5brbqmpbf30w00jc1_pbh3xrb7kvpsxd1gurooex19va_hlxq8u8h_tw_xx_sakmbh0ptdad1nstoguygnplfylbalxwkxqq3qlltzvh9kmgbfyjuxq_lc8dwohbqjl33plfzgv96fx_mx_ww_ut_gu_89n_hz_7bhy1bdqg_72d47buz5iplzmv1tpe0byxonr2op_vf4pto_8tduz8erbv_bns3_f_ynu2f8cnpvkk7rt3l_7z9h_i4x9_cnt3_gds3_ffppzwf8kwlx_ep_yjp8erb15hqqbky25grecu0zcw9gqe1v2kwnfktumjdip6jkvvo36l74qfudbax9kon4lewkjdqlhukwkegnu8js3dzkravkipac3svqkeroswam2npj1y4ps0t0uv0jxvstqbjilpr5kuok6mpkmi7dlren3zlls3vfpshgvquabhdepamkxjmzqmop_svvdosrsnp6tlhaoswbqezkfosstcftbocsimkmzpszuypqrn60hasxyzju2bo9tksponkokiaj6huzipauykzqludoerdho1zndn_hrtm5iwb418u9kkbbqz0ggdtully_npcwnxwkxwcwwi2vrzaakpqvmldqfjgzzfqyn5de4mimvfven_ozvvibf_gefwnatf4hvfoov8clp_rv_57f_fp_9zd5s3fkp2ljlp_bvm8c1qxkstxmdo_zt0iryuemdppjaq_jff_ef8dttf4lsrs7fclqweepmikxj031gzbwbklzr4g6zkqbce_tlstovx5s0cvl87zqsnisnpj1dwps0k0uckvz2gilpr27xllq3olps5ukmpl2byera_8jhldmjapspavu6js17ho22u9jcdqmxosxtsjul7ypwp63illrumylpc6bdqcf7v5qekwkn1wfepqs1kmestuheyjq0hywaqz4ltb1urfsundoprvixr8fvhgn4fqxsr9trosutv2no0uvqnsvkrpnoszt39hi1mzkmogatkwmpqg2zuyp3sho7jfgsfovfyrhufn2skwmpgvzbnv_d_x_o47lnl_alx3gnv_xxv8qv_lpfwr_8wz_jn147jgs3pvd_pu_yuvw_47f_vg38alp_hj_7t89h3_1r76bvw_ewcjie_lc3dthzpyzntbfqmo_jh6gxijvcxmygmcfo43p_f7l_ngvp4kvf_2vmzvoiluq6x_c4t1fkvtp6mlnzkmfro92lpsvqp0gqcgkayyrurptyrgbuuvmzblr1oi9lpmp6tjajqn9lqljqv1vho95ii9hmpfep1rv3p9qjtokpn3uet_0l70woijnsxnll0_qkqv30q1ddgqvt5sll7bsbqvk71_myy9tltt0mjpdeztvfky9hr_pv16lrxw76oafo_ugn8gcq9llc9z6fu5r_n1reeuyw2lv9vicop5oswtdamnwrh0f10kp6qtxkgzgdqm6qvrac5eq7m8iyyuvz5cq3jdgkoycbepugszmimillu2pdfkzdtihfdulr1uwkxxlvp6vyjoldtsyesckly3xglc4dgohfe41ckptf_hli_jvm7vjcbs64lkry1wzdumaur1tx6uxzmmljsd1nvb5c29lg6jpimm0slpeav0wkxja5ipaat8wk1jk9adpde2wyhvjkxxmpamfkntaem1nprg1twunhyysvgsfovfyt3zuiwl16mc_i1nvoatj2fxh3_wh7_8s3_gx_ifj_p3p9el4_enn4q_v4p38jdd30bxd3_gf_z_sv8eyzl2j8ykb3nywkcbhrl1fo_gb_ebkar331dhbsoihf_bd_it27vo9moyycfkpgauwekwm3qvs62idxdbjt4nyvvs7dgtlra7dn6xut9a4ajitaev1atpraha956fvxueuvj3dyen26ten1hswwxo8voft6rsls67kwllzjixnpdr5lk72uojqm6vlruwl9nuerstpra_h2dipbzwrdozp5tvvj0msnjxyqslmlkpzeq0hau9jr5tjspddvtc29fu4icywwxzs0tkqvm8uguklkr4v1mhpwem6isol1rok5apdes1gsfovfyt1nwtxsa2pyilv6rfclwbx15dq_9cl_3hfvvly5mon5yluudezrmm1wmv9q4o_9xr_7b_dgue_9cg_oj2mxlmqj6w5iq9zfjsictqfjc5nfvax_umhnpgh37pf_8jdu3_luyl5ci45e6cra4oml167ypmlkf02h5dvrkl1_qnyfwslxqv9ap4huadll7ntxvuej2h_nlr6usl1_xsftrlv0np9rvh6fxykpdeh3g0zkxx78goi9ldlpavxh92lf4fxnrp9czpw9lruu5lr496s6_l6eoozt5bzs69niel1wsfrllp9xbyeq0crkxpmcokgnhyvikgdbfr0uu6t_r62iq9nhwxsrmf9jzeq3_vt0nptq8_09ca9qz6ubxdtiu9tge7jz9vgoha_uptxikrjtjru_sahiuxusel1zysyq3d0us5lr1msvgsfovfynl0y0qvq2juwm1masc_oo0ppzqphuinqulf_af4vttaxk6c1958h2nxrmf2yvh_0bxxeu0drnnzk3fxpiff_z0fo_uep8h_8d_gr7_9f_ghukty2depdckqd2tpdcj66z0_ugdwhr9zqqwxte49nodi7j0mkuhu_c2aaagaeleqvsvufsaxwkxwcww627vls_9zpted7bin6cnchz_blvt49rj6xvo_kb_5uygu577przs_rn88pm78e_datzyqujzxgxxlvuoruy9hqms6_59jplry0ifaelgmrrsevpiynonuuvkw0t8hppnzdes1gsfovfyrfc3zls63qmofkwklnoaqn5vdwphuduwoquvfznscuwg5hopxhp2jqux5tbaqgiqqxvcryns68tylqqpdfkyxs3lv5_2kb0_t3bspt6zysl1_cxaxxkeiwsin56xvbqqm7p_ragasvkr2uydjabvl6xslgieuvwswwi8visvirrdurvvyxnrcwej_irt1f1guuqwsl1zywutcoymxpcjxo0mskjsg8sn_j3lb0wu1laktlwjtydul1xd6pll2vvum1htkjb_srvqv0oo_ll17pjcq9vg6ju7p0mscivs29fqvz0utmxon1b7dr6fuukb2ewfns6_qduxpnc69xo_s62pboo4bbfboapdckft1opdf6bwyuvwaxwcwwi8w663tlsq9tyesdrty08sfq4h1gdgtdo6lulwghx24kvzfulrqvpdfuaxrnlv5td9falv5p3jal1yqmtbkl169hs699dqnvl71_z4vkr0_1kb2whvorsbotvr5drun19zjs6_kepdczjc_9lqcz0msvfy0rvtb9hu1eh9qrgq8_09ca_gwkftlbxxrdxljlr6vk9dguvbzfw12aqf3pdafn6bv2f7lkr8t26xvtl14veeqvac_fs_s62igmmtbuihlhw0rpnqmjfovfyrfyrltdq1p6twgresi4yoryfywbrvaenfcszeuwuuxxdsm1s53aihsc2axxlruuvtyaexmtpd9wox6l74qfxcxrxndifnti3_75headll4xkaz0eh7r0ututon1thb3jci9vpg0spt6sqp0elswxo90uhp9tops6w9dyerlrzpvopo_7ii9piab0tfzgh00herg6bvy_byp3t9lcooslf4ryksum42lpdlkr1oqt0k5ji6hkj4w_hns70in0tviz5ohwii4i0kx0tjlr_n26bweryvrnarjbbaniy6r4mubjuihexuyruuvhbuill63kmf_kdfhzjdeuxxg9rwbqrldiejxp8no5uqvbygcb4hcsdc4h5gv9nqo6nrdrfzrqcv6q5yedum1y1xkc5swrhiaiau7scns0ws5c68flhibixvjc8frbfhkakm2pde_ejr6fu7clzawyrfylbalxbobtgzt0tqpoxhdrxz_0fxigjhamylpcr1gsyhrcqekuxhuaa7uldqa51gomgohjajvgekbzazxftwibgbunh1gzilp6s1wlgrg9srt0lkgu6hznbgaktklttmmbdc6rqaktvht0nzaafs6i0xgfdqmzultluuaeqezbjcaxyowohybrnpcwmrkwgimdiercxjnvbz1fvfgfjmstpqpaqqyqt_djknv06ry_10ds4sco_vnsavlsjqoouvv6fvofbjpwutxniux5b_pctilbckaknzdxtboje30atxjgfe1ctdkwsbidri5hey0ktyognhs6_bayawj7hwf4ocrchhftumlacpqohk8zlyjlkredbd1unrtm5jmywbg1eiunagladznmplwpvrat0krrr1gkwwmojlgyrfylbaldffolk1j8zmmxfpsvhmylqcurecpafum7papaspmqyjpbaekqujaepisdlfostu3xclph7azkvaunsxt7yrt0igwwuspaqoywvpsuvauthc6njl2gz6svutkslpotum72oguthhpllqja0radc_utomykwkkgim3kw9kmhvjo8dinswt6zispnqmaol1zepaskiaczi7ghsdba0rvxgn167kllsk7c6qygvpa3vsh5h9pwl5u9ju6bu5js3s6smdinobo06npkk1a0raxkgmc6_1mdkymgkxwcwwi8w687wiwijfyrfylbalxwkxwcwwi3vnaewakdlpiqvec75r1phpifcyyrw2fj2zuijtv4xoteslromse673pd7zqxdxdmiizyfk9upqul16ksg8phnzhzl2zxnrbp27nhzzp3dtwmu_1tb5ayor_fpxrrrc96hxa01ax8a5evyyhmafaynck6neiwvdbae6eh3mu081zb2lnxldjfcaoevm_sub1r7uklzp8i1xdn8y1_cbuhguxwrquriv_ynt4nherumntf3cyns43nr7ytu6drmjny9jdoqk1sjujbgm1tw_1hwmtylzy2rnaywcj0mnwhqfnsd49bwmtu9gbpokxqfv2lupuh_vs9mtuesuf8dxpct_izqpzmrudxzlzw31y9b_1fdk7qkkzotqrpxolln6hm6jtcnzsx_xowkrsykldxv2euymjp7c9dxde66sx919nq479qnz77v_aauptxkt2eynyvr6snjedi1hcm0ldyv11jun_x2evqmpk_2xvzpmj1lhf9p38snzlsxr45d_1rtmrm9nfbnz_saoflp3ftn6txy_ob8rlgfvnmlc5fjukap1t7vjns0yzudfdlxkp2zbeofz2zt4xmy1rnsmwtpzgbtmmulmjczj83z8url5h1rgatyoezyabnnhody8_e1uflqevvqccrxokepytrzt_xnks64hkus2xkpg57pfbaqliwgo5vfppdfvnyfn9bsy3nfkvpiilpmyr64ifryqkayjwhexrdqzgjeqsc2de1deyonlcvcky_fyhbzus65xsjlsfdki1vksexjnk_oc45j_zq3cosfy2ufo_c7ud6roue4ipxieyvyklpoz0wvm48l5siklzkq2i8xusytrtyv1gqveorywktiqew4xy6hwf7u_6xkyscqluppl1bl3rxfatk4r46xqnk1yuyxqxwua_g6odbxw_v8qsjzlvrv2lrwkrxqiqpar3nxqvvax6rrbspcrzmuoefrjtpqjbq_tkyeq59xx9zavvhxso_tqzhgxmnac9cbzqzzix7t65toteqybpejzqujzqspj9v_e02532y29hl9rctv611vttbsqwnxrqx2i_vhwovcn1xx58rjtoq541j9z5_x6x7fnip0sqtr1deafey6jbmgbyt7wxywignhdm0hg5ychxts8z0lz18uuiq2nuahgxbrubsehwrx1zrcp2trmdtkohattydgpohkayqfnhibjb8s8gkiyefwbvjpwo9fmbzghckrcjxkrjo1fdju7hobdl10gksh66mgsfiakdy6pycrdydu2hbzg0ocjihackike_q41uiaudy62bjqrihrvaidbdas62neagjzammermm3r2bswm0nmd49gbgbchopraeqbumxziyc0ehep_cqby8uglpe4je65wjf8edokq7mwibo9pq55gnfchdnedg0z_3pcsg0mtdpqcedhm1ntoffsxsdgcmbhnzqadi1zwyvpazwlwvbo5sltbsc_abqj5dixm8nbysmydq_bceiaonmzywwzekiquxnwmgfi6jiztnqyawmzhznbzauqiqbkmykofozyjtcxc4tt_syklxrb4w0jjjgyibguywgsgiiwydiby4kcernmwyssjvwxhbigsmnggrzsotzuhiicylzmbyaq_q8cy2ybewcrvmekm0xfwwojcbqfbprgktg0iiljyxsmegdorwbsvktgcmo5irgnycjehjka0p6fkk9hpidixsqxqekewlzikahhzcischyhk4r8kngkqjirbituebr2yzievw4qfcx4ozissarhueuagsvlwcq2qbosvoowrafrzulepmaudxaemheqdfqiqkhugs6husggp59uqaaeqvfdrmwvrs2ljjgqeebrhiolr0yuebrfp5eqvk4zgogoaju7nwcfgq3tmgpofyqqolebzwtfwtrqaqwhussfixwylqeajsixjjayqv9mj4i5ajg9pr8t93sc3q9fyiguk5vfdbf3rgmrextrybro4jkgkcr6sbsuhociwqwxk4ifxhkapqecboyqzidgp2dgnjbcodoxjxrcj8zppidonzooxudrxeigejrmrl_yxjuu4yw6ilq1hhkks9hfk57ibfxetnayizbqxoyjxqyrydruagjbic0fedrqmsokxh0xdtnk4ylkyrduwer7s6ywdgobemkggmxkxixsxg0hykkcekeuurwhlmdrvize4alsigkswquudercw75gjecq5e1gx5rwct3fsiiseg5jqznmfciqqslqsf7_0zeahzd9zimqler6tqkt2445hmaregqb90fhtrboqkewohgzjokjdikcs1oigrdpkvcoituonakachrnijdhipjhkyefc0dglwdswkhlep3divczqpqwrqcotbuohx1dhgafheeztrasp1fljer012upybpgyakay_sghhli04jexapf5htkspgazf0fqmafmihcooomiqciz_7yardhkowtcok0coake00st1glidkakjxwkhtr1e_zt_viqlxumfqpua8dzr8emnpolkgt8egqj5q1nz5tkilwje4z64bwkgnollbtlkwzluoonuthfskdlkuihsoer1g5qgcch2vbtrakxerexr5ajldawq4ihohlardr8rdjmfrnyamexh16jdqbcs5hed1cypsubr1dcwdw7pc95abjyqccqfq0zimbqqo4peai4daykfkwylrghmskrhkh0fhktdbback8rmlyjp9086hmgvodfqy4dcq35ynjgzw0y6uzl9nqqplasqxjhlgytq4irywsdqgvde1ur_nopkqkb4yjxcwjy2flvf_2nmwufubiynu1pmbakvauwldif9zg6rxi4kmzpkqqqnqpoaqaurmji0q3muudrafjqjrw1f02rltc0xuxmkianrzpocqwrobuqilbpgzi0ckq5frbnfrjvszfjsizilpkbqfiuijgxjdmb1mben30wr0zecwssgrloihxzmxhey2oclwybllw5kjyiziuxjkcxhds4cqfewerekptkzfjc2puyij_6hdhc3obrqrj9pidbutdx7z7qkk0mghkuzymggrspa7yhazcdcjtrmlnbmkkcqyr7ghuwpzoggup6jn89phflqnlhjkbujetzsbj84im4zmwcejnhyfrulccj70uj4xooousbkoiwmi8g6nuthocbsajiyezsxwpiarbuw2jgstp1gmu2auiakfaucuiskkzhe0n8vib5kswko8fxq5ijilekwvswfrherq5zqygbfxgbv1exkakoa_praqawfrijnfeuwtzkhucrrygyitec22g0k1qamp4ikkiazpwfsnwqpvbebtije4xloszqwgdkducicjhiok1gijavq8byxsl5fv3e8asgqo7os9929ggzapglncrusdsc4y1dsaeb3gc4ssr5azqynaybffi7qnogdjdbezqmioqlf444vghcttabhr6rjdzfw4ffu724ph0nxaka4arvspurz0sc_bucljbi3g0k4rfxe9z0fujtzaaclxsyqrnf_p0zigeqfb_tgfjpsdyhijctdrniyw11_uhabrtvfc9mtubpbd12jczhyfdv0fdtukymjokd4icyboee1mauc2mrrkbkztwff7x1e0iqbbkaso2s4j4jyam7ljz5e90ghuxc_mksak1xuwgpuewnhnieo2ml1flqnixtiuwecvyxm0pkahke0wsogry1l0zsz0fv2rpuzomerk9bw5uo6uu8jzyttnudtinnsupma7i8x1b3erbx5pyjr2qco7xygdgiilv3frumcrcxjfu4_crqiihdia0bqji5bqw9rjt1f8f9eszhyc56r7koiowicdrzadkirf5vp0ds4474dfnhikqioxu8g_r5sk0yglyzecr2ghkctlzpyckwnnui6codbjfg49skhao2col5gzx2gb6tztlfow4u9mlg0_5lh1fwlnudf0h4k_i9ndfeklrolsshxjpjguoogcuttllcjdr1egjkcqebyfq8jlovl3glm6jokgucfdref5023k3o_rnerauesbrftygtmzqzhhjirg0qyxusu8jsbtlg6okgkkpi6itve0o7_iaka2g8jnomrjkhlf03z7k_k2sgqb2l1rqcligire0rywkoiaiteesbragyc0ev1fcw4jh0bq7yyku2zz3uuaglwi46hjajijj7woo8i_p8oiojbsynrqmvcpzqgjaf_r6vrsokydliqnrflwyodquuftm89rxnbo7w6rfknzuzdi3ek_jqvidr9rbder7dmkcxpffv9rbxgbrjqojohq6yjlyazgfoiutpjav3jdgrgacr67o2fd5n6kv8gcrjsgzjmrnnxpu4idtog6dhollsg_4xarorsjn6n7eobe3uveynsu8fr3fi07afgyijrzu2rci9vb5o4vumle0cyya7u_kcoarvowkiyeyf2bexii2y4iswxbaao4mnr4jiqfkt4j6tiyhuaxcubq11kuuohc0omsv6z9rr7iawknjjjanbljo8xwya_rcmnp0zjru8sozmveu4widimhkdkjartwemrztqokgmiopok4mozg0w5gzdmlacrtif1fdgyt80jabkjimtnnzeglumlr6byxnrsymceqy8ghi5iwx7u6jgzhehugranoyz9rngzgj6p9rt7hkdnhfaonmiqojmgpwgupo5e02luukw4i7soyooxcqgtdib1lk_slfjsyu4wyzl_tsrbrkirccispejq7uyipkyh6bvwuzec0sofruldr9joqfiul1_zxfbjfxteikkjwqfauasgtuybciwkd6hghquaqkxiy6shaoqqmlumwalea7eo6wqrzyb1nc0akv8g1o7pi5zsygdbyi6_r9fawsgh5zdfegjofhgxozeoihgmlnmxzjtjr1xokhebxktrfr1esgoslo1eozmijsr69ttfsol7skjobgikhugs91tshuhwkoltbbaapsfmlxm3msmvzfm6xubtdyawkmjyminmw2axwlnhkpq69_wcsfr3fvve2jh1gyyng7rqaw685xerjhes0c8l1nqje2mhkcb0z0mdjhel2pm0nlekhkq8odeo0svulbgjutvhaailjnkpq2hvvm4dscgej1z49tigr0wgkgdfozdka7tsk9btzocipfbgy16luomsoojhwdexdouhvkcntrceirttlkr12o41ombv2ht2ksts7_lr9pltirdtiogp7iyysn9fecium20oitucirnnii2io8mtxcfbv2evuojpatxxhu_garx5arm_hlv_rhin7klqkrmeco7czadmgyn5pekfzrdjm15gckuzwfc3hytsdje8wsgqniqaoa2rga48idqkfqouibppbitt15hiauenps_4vypoy67zlnlllri1ozdijcvfaynvpzbdhu6alavdrychsnsqzwmigrk6caxsyaxbkdrufdior28hrfo2cp84cbdknzrtbu_u6r8g3hs0udpasr8jnlpjntrp3dvhu8gmjnxyy3uvrn5edpxnbigwu2nyz0slonh5wccahbzts2jpdhu0slb4um2xxccxxnckhdsboozpqitdop5dnfjvpmxa1ggotx3aajv8kbax6jahdqlpeooqgiqahojhnhj_umwqdjxscmj0tjxyxrydrkl1hvmlovmiacydef5hbawrh03zbzcmiyzqawyktgzhdu_qdra7uiiua1orct0kdpqvbin6poovm_ygdcrbyiyulxv1v9x3zhdhwfi2u2zeop63dbcwaubvoonzaqj3jaekxnase2xdrc4ehvxg2oj47odxdq2gnezmkpogss8fivr8pflgn0cuijiqbhrbuauyocq8nhccufrlkse0y2zjdrumuawepone0exbddeainqmnypiidt3fzzroqhp1hdkkrypnoii8dsxrdhguf1nztenzwakx6rau2qxy49nxi_gzszskknhtrfuazeximw6bko4xkl1gahczlio74ygxmjq5fofgthhkxupdrlr4es6amgbjmio2a0bp2kfqfm4i_74jjkb8wmh2gkxcrbyosrtclqoldhhfijgzv2hauoqmnsyiw3t_ou6jdne0lzzkzkzakstfrmgrhkayv8h2jhu_gs2n2zwfglliad54faes7elpajoahuirsuuieygtgubjooxccchnoosyhawtgnlxm3vt2gs0h7ngfuels639wmgvs4t0glmujfepuvjxurhfy8t921hkkroo4dbcbbrfgvjumt6ulshzvjlyxndau418pdamq8ieraxhwhqqrquuiwys0vg0iukwosfucwg0urzouiwoenjgyffy7yuotynfvglps4fecw6iccqa22uuhuhtneaehiofs2gte4zsuflymosoplnguqqg2yxxnhbmudagrhqyuxu_ls2ji8lxfh0fsqla1cpayawjop2wzjqioschwqiwpmy6jxjbiinazggjpg2dag_rnktwdnypuipsvxifn7fdrnft0lxl2hzebqloir9mytfr6t3wjjlwcexzdhiy3uu0dkb7h_h1lohkwylauutlr9uahuykcgkhkv6xcemfd8xsfde1k662ah1fsygrn6o2sdavo0gec2gzggskvuygoytbfm3dihvdnshngvgzp6f5eozudretdbr1wnptgaiqfswxxnutz_jiahqyrtulri6jm2ycttuppqijilqotfhkooiizdycipluppal13snui30tlswz0g5i5tbsefsacm2fxtj7ik9nyxe1pzxthcddhczutrsfk2gkf2arscrbkwzs5mszrqixk4iujzpqsmkipxuixc0itprdpg15tcicbwvcbbzebty4mscisj9rvy_hudtommucjoni1yuo8roi1d_utykj1ymhpak8dokjuzykek0iokgpmbi9rgpegrcoxaszeks7pmo00jbitjxlm7rndjjzmtmwjxdazqlwzflgt0hbd4er3bxdyztsduhhobit0wzifhomarvr6sad72gqqg4dqoou8g8jkbqlampzkuux46dxgnkakbzut7bx5rk3d1vfl9gi2m_cwk_absjopxfhdrxt1graitbnerzezn7jdxgililqavjptdjb9fkwamknubrpipsx2sxxhuuorizp6twuimjq610x5engdpbo06akt0tzqbhnoiz7saye4z0nda19v2wd4c6dr65y2jujqjk4ggphdcnyxka6r4k12wpkctlpmuwwyzw8k1lsx1kjvgadrbzu9tcdqm27qek7ikh1m2io1lxswhmspxgnhii9_xb6t5wfbi5cq_bfwengurl6jc6ejfyrh0watdbdjrciqqrfnczckgqgkq64_jqrzyjrnbclqtkzdc_l1gsqwntimouqgqew_6hsqwlhinrmwqvrjdrcipwy2kaz0xufhrzxde_gjpygewmpvluoktuijuozvqs2b1fdmdrsg6jwhb0k3qyuwjpvnfrmmnp5ooyose0w2g0ekwj8megrw5xkq2ndk_rdafgjljmffzrujrpmlpeqfk7sjqz_hrmwhqwodxhnijmdxkzxdezfkjylf23h0d2_myopqnj6_4c7ltdw0tpu_nptpcrguy0npbubusbuvwjdlth0xw0qkb7i2wgzjzem5aoidnoqre0u7_ibn1qimbtngsxrdhqwlq09douipzocc7ayds_5no9jc1wfekei0ckjzrdu2bkref6i_x1d_m17tqyoozspqm87tpkxrqkvpciuow0_0jcomkoynq0a59cid8utcietehfutykjgw4zdqnzklpssjquwdskihabbivoh1hcaxxflhkayizluycre2krypx2ixxdpjudiqavw6diuo2itw_6ijaaiytxeh1ssp2fdlakfwru51enlxyrnf09ewcpnv0gtmxnf9krwnxkwffjqfvrpvqxxqt0yjs6jiyoooclqovhunxxuc2jiqhrxeqytcpbslf1ye8ct1h9fwegclq1clrsre0z5q00mmk_4yaybzm1ufkmptmchrz1y1zhiesuswbh1_hudynqdlk3vbcyrqxtyubmjyeflk6i1zqyhabxxqbnfz0gsxpo1iqieij7r6skbmzeikdmrgi_uuur5erupymhnmqaklt0lxl125nksosrqgr1u903naa0b6ipuejxyqtrtg6csyibilfuaebjjyisbnon9hkrnf0l5etdrvzg7k7jozy65epexsn0diabzfcvxfvfb6nka4iglebndynwklp02zmze0qumaoes6grhz_eyvekelrmclp7g4jbyrydrhfymrxpuy2nlo6d13dih1l6wgwjxmeurxhnjaynev24xxkdbtfhuzthptojejosycrt7do3ggt1gq0ewzh0vt5tq2elhjp68rrzamiu8_ibker4mth6bxpmesgrb6uojhwlgxk2llaks7angasnzg274imwcaoxh1kqyjfpc1njvxwubhpez1gcz1fonjmfmdt6wjz8nfpfc3ceocrdr7zxdiuwjogrhrrqsmjhhzgzgi3ufsuo3a9rn5yfaeqksg9ds0ulhbfbesln9mwko_fsa5gvhg5jszsa29hke98uwq6iixpagnkrmpo_1xfvplrzuftap4pauzkzeemckejxznaubswktqxneo6ba1thxe5rtwr7nhaww2k7kiacyxqkvlrmrufx3rddhj5imy_z1g7_pb0kpciioapkgq3w1kr9xcyijejzizzttblqqoosxw1rvk3wwu4gqwfw4idydc_uvtgjhtshi5lizzhbomipyaabmusurbvevb9duqrtjs_npjzlskmggrhtg7aaejv3uohtsizijaam1h1c44azifhsyoipjf09q7i5jcpctgklav6noiztva6jofhmyynomas7fgahloixsklruyuxqljoiz43rjojopjfyzuaalocquoze013s0dixyl2p2lxurs8h0nbsyktja2e2h_8jzzst7i6bdy9ppfc28ntbt0_kgkqsqjbtg0fse2wde_4ro1uowsgqmvczn6trywim_rpl1f0uiaksdayl_1drf0bubgmxnutrqklrmjkjnga4iayxmglsu3qkldbefoppsscrtfszwghlt0tjlcxclbuedqcoj9nofjbkmu4iu22xyfnduasxnxc5snxi9lzycfq8qghnayduhleiuim4icpkck9jc0cjsz0sauto_lyeylrh9rqr4oiy8ph1h0b4jaxlr9eiciakrpiiswdpnlidrxgjhc9bwxvo7jml_il2obcxqohg1ue6jlzmldtnr7sajjqnhuuau5y7yllzhsqokktvjzpux_dxfdejaurrorlpk6idayslpdr_rsstsxkaoek3zdbbf9rjv4mhrakxrlgoplikfw8jpmqkgikwzsq7x8igcu3umlussslj8hq_jfde0hzra0rjsyzqaay7psbqdhobui4r2fdujcijg0oysbbckaucq8siivwzn11_kua6itk5tt04drxxbvduqdxjfrdfwchh51xpcoeruiuoostboegfrmavcurtnhnk7jtqlpbudqulbkteczk1o88ilu_dagkkxvasttcm16t5ahjckg0c_f5e_vuggrpgjatdssbs6imwxeo2odbvzgwlg5c65jjqlknqaecqvp6irnbmurz1gy5ecbhcmbywuxo8zicmeqyy4miaakt6wfofgm57jadnmp5ebikhu7xiiyeqmorkmoflcrk6n0tunkwkb0dyk4tbkpiwtfzerqytborlnaqlqxrqet1q9rcz6yggndfcrjanzfuzt3efla0aorilfsd1hng9g1fycfcufrxf3udycr1ymzqwjvpxsohs6j5bew_tqmxj1f7ndset2fxhie3ybutn6i5xt0ujafc3a9kmj13q0coxobe1djlme0qbjoy_ilqkm4rra8eakz6q0w20u7txkoocqdyoisbrslui2mqjorjqt75mw5ust6qy7km5llnrdlmr1lmxh5ijd_g4j4zofiljcrraryjyi5oijoaehewcssbaiygcakekb9licsevpl3jnufpxsmhmrewhrheofhuwrruw8ogipqkjsff1ddayave9cobqnqmk0wjsfz82cbtogvhsdqp28tmfmirrmlojwotqlzknpnlrnasy2t1hcecn2xksny0afj2a1rtote8vclzng0jtgbea47w6btre0xgirfltrycrl4bm6jbyoy5wahazpuutf3tctetqkkmh12q0cp7sswncxrs6hgyhke0sukxytjguv36dzgxk6yhkco3iyfheawte0yytz1f4zyxjyvyypacjrtjmn9jyy2muaykoiidegjwg0dd10xb7w_1ciriksf_rbkcufiwnpxkkr13t0izvji_kjxqkshv_ksq_dggjktibbyouxhpz09potdrzstqedblnehhkqymxjckt0clqkowmgp_jb0y6itaxw8gcrpfy66tt0zx9rsqgrqehkbizchu1n5dwcuqk_41clinn2tvxh7kdrtfrjnjruwdbv3jnivgn8mjdv9ruwpofek05ommdtkmjqcgjojpxdbhn24diu3ydwwttgt35xlsuda6foch0g4vakbm7kiybocuv1zq00mwu8nuz5vygyawl_hdilsq2yfbogaifw1wky68lc_q8z1xkn5iwhubatvsujdj2jdsyzsvolyqyccg6mc1yf5xyzk6jboqahxhqb46sassxe8jomiotbxi5sq39tinxsxu7v1hkna2lkqt0mkxomyagvaxowtlas4fsxqrgrp4iptltbzxecyboxzxgny_jqgaci2cszrdno9coakok1ydevh4jgxa1g0d20xukmmbh1nsaxkddrk7japq85tiqo4dr0ijp_397z7yur7ie0f_uhnzfrowaydwjeajfrfjiaf1h7oy08pdiznrgsfkrky7swrp_zj78tnuoshj9fscpdusqwyfwuciispvc4hm_tpbpwhftyitcwyivbt8f_nkgsevfphxy2g1knsqnqm_h2zksfxv8rmktfj_83ytv14syarqadwataywqqg1chqp_xueijxm_pcfjvhkekwaipcdukldwnrkfu04ofqtwkfvtllcq0oiyp2a0ayaildjs_mi42upojni62qasacjaov6bk4rjse2fk6sxv9zkgxwbqjzqtosyxwppxma1fpkk3dok4fdsnptkkuntpkwjnj74_0x1ehmhasltkrofnfrqg59yv1fklnet3w2qidpnfi_i3izobe1sa8zppqpvi_qoxgyycekui1nca85vwstrqwq5tbrfdqc8txdory04iqaepa_q4u09hwhxwghuaqdocmocbdxqkdv0kwzkkauojrl9wgyodh6gtsqr6ylmdrven1mhl2dtygnjc41jbrvtijmarkdpasbksr1sxtkf2hccp_mqjw_t_w0m5i2uh4je_tukv1oe1u1ayoucbgpifuk6bwar7im5utorvpadjjuepqqnu31gmulabfj71v5zcenetjhe6tp9152bdbraajd1ecrtb75hbqeiikxuvrfi_bpcyotbufskjjvtboccqtppx0cujw1bg8iglqellhcekq6sd130ei4jmk_awfrg6ihjxbjnivaro_0kmrzbwwi7dupt3e1jvfsehjf_acppiws6_g5_44sfhjibkytydooakbitrdhe4rso1vixluz7ztin1e1rysqid6hyrgubbqgqyihfgef8d_ws7frza5fwegliyjqpbjgnch1yoaek2lgec3sqizkjkdso_g79e_gklpatntcipsq_mp8_kc_m1zni0drhol1dripxfexooifnyrgm5ddspsqv97cinjxrz_tozcr_t6hklr3opqer95jlghrxerrbium8bqsrboylxu0behbx9hfetwngzfkfufagkijtbt5ftuqxvew0nls6bruut3lsaitscjnfl6xbjflhkkqgggjdmyjo795he0_c5ec7hqgrwix0fiuia9lsojrz2eikmyw0napzqojcbpfc2m9dtsgsdzp5fngxzifbpw0nwerj4xak2mnbikusjlvtdbptbqmeel1shkxigkinbsyperrshg5aety62uqplmzc6qsntsqvjnju1oaqkueim5vvo8gygoisp4g961fu8svnuwugqq7shqlujqqawop7flwaqxeoywleaqlr5e9uwtoftw0shrnecmcrdcpbxr3bebpfsgtxuxj81rj47qrwyj_dmctrpq2yhu0thw5ntsvovpbttmtuzyaaalhscwl1hkelnqk2jwkcsjrfmh_8jw1erkiltimsk_xtid1akepzqlq80cbitrsrxy9zaelculo0z_v62utp5gwyosawlxxq1xpvqmhqwkogcbx9vwunlmpeasaoprak4zcktdbs6996sicosefmmrv0xoraeedtvxt_n96u17vwpwwqlxneipqcilntr4hpkpvzmpqqou8enck_r2clmiifigggidqdxlx5wxquqg7fbqroggzvrpzhd6p775nefzgg6k1abhwzmqqqfpr4_trp3szhnw8rninglqwxx_mitpb_2oa1teagswc64oqxyhvzbie5pjeqpiw1djewoitrzgeqlikgfcbqt5lfc_mhq0hp4eumdoiyhto3eupqwtqa6hc_kjaowpztigkqs9ohevzei3gek_kyt3tceefruchgcdvqmgmjvb0bz5rsijjrrgovgneesjiwlqrjszpo2ofjapondlkweikjaamj1tkaj4e_6urpp0aeeqeipmwys_k8xn4l0ontvjfdjekicqvta3baco0oi_ihzbizi6ljbjjy5m_ezksrcdqwjtrryarmaola6hu6hao_kncogsagk89tso5n1nxavot_rejbw0rairs4jfu7bkfhjm8aoqsjygt1_d9ndon00t3a91wokofh02qjgxvtk31oqqmdtpkppjkmeiapiuwqsrpw9pygwcytg6m7boqkqsswhpkahcyp_eyerw0qzyegbo6cwjgbsthc92etrs0chnooaj4_wik_ns_jxoycjr_cl9eekcvk3uv2ks3yglx8rnv3ua2sxru0tbnfi2i9bqppwghmgnekmk4ycbqotx4m5nucaj0_ezx6enl_jgjdkfqaay9auxvg93ol1wiats6vvulnb9flxas7jfqpowkdyofr3npafqpnec6f2zwoynwzd24djvnjbvqcrlbouvs6bykylnve1tjltng_lfq6qaocjjoujqieiyjq1auqctzbs71hj_aareciq2dgci3uiuevsuecjepc6w_0ppmnmsdipij0cxrg11fsopjgdizokc39hv1f6cukvtimoppik2d75uxw2p9ycmki6yukqmnjy_trvqpvnjc8kuaie0fsoir8rqn_njfrekrykutjky5yvbwgitylu_7a8hqxq8g6jbasvexxdixayamzaebid6usnmctjx9zusgki5tc_pysrbyatnidrqwmtlbippte5ndyqtos6_82syq1nbukzqxy7trrdi1qdbq5a2kswdzwqfzlgzvdiviznqxaim9uhc3u0q4smmojo2urimoeo8hfdgngkvplw2qryq4rhguh9g1cjsvettaobkzffo0jiumuugnonnbvfawq6ane4bv_ptjfchoxbjoiuy7psyjww0y7cubiqqfabu3bikwy_btia1c3c79_oeqjkqya04xreezagekthlnev1hismpglby_vm7jdtvifgknvfu1jbcpf4ivhv31_8hk7qmftrergnqpgpmrrjg7yyvmk31hnux0iz8id9bulq0afsuwzf3fd2c6lokjer3getqufezaub6qlikgvfoeve9vcppud2roo5eokhv2tjzvqik2lvs6pwuf19j49tqnmw0xmje9bsqzlqsqqoupx0bmdoqbqpsn4jkkfevgxikqmgegyzw0ylhde9cwpe3kauu_4ikgguvdciik0gohjuw1kbuzyjo1f1to0razucgwqtjiqrfmdlqthrrjw0xf9kohmybuz_tknxqtvdnk4fgrnjd8bcp2bucrbqktovd_6pouiymhebvzsxnp4_4fpaakamnny7eolmqyi_ji66g4tjatx0n00vbcjsg0ledqiesstjrqks5pbecipjcz3mz9dbs_foafldjoungrc26jyrwoqwnltw9wmtmeznzc3ayys1nqclrojobii5j8fwuvjfje1ucrmopzvtwgu6i9nqawknz8mugrmvu0thrzgtyvizmkkyafinhtvpmi6pnbtc1odh2hfjgcihtcncji4jhvjcmwnd5tzfb82e0klzsrxv4znnhvwuo5trafycjfgskoje_v_6i1hkdozhf5kfrtxinz6kvtkyeg0brwudzkmvzdsijgehmtwji9yvhtpuwpwrasjpalzdqbuvzxezh4kj6iktqqkogpgdshfd0mmflnleoft4cdlhtibfrhgae8zkrx_2dbumlx5b0utiat0dkolftaj9io9reb9wt1tetsvianf_xdxgsmamvevcqsnwxa4iuy5g4mv_rpdev31garikwniwdbiedcpgwfg6ipj0lih63etvgfetebq0urseixu0myik62r1ihrirxmuovyqqdk7cuenl9ps_aebsr_mp04c1afrlvk0bsbx8uh_x9ptzmhrrksusxdekspxzloei04rmsbkv734glbsmjdi5tsfnokltfneopbpietxs6txexkoatqaizjof8wqaj_oovw0r5_7gq6nwajg0h6grph5jp1flleuqcqdivj9afbseicrhebkmcpnchrfa2kjphjvnf5pg_tozmxutybwq5_ppbrcw1mjixrfcywnazeerwkalqnfcxfsfesk1thmktqchnhjpydfcizmvtfywojdraiynyxjowymih2evbv_dxgnjtr1tfwk11deep0x0hqwujonikqx0fr97gtywe9lxiilki79fv1w0qowqq_kxvu1k8pmqpljdcezpocyfdkjthrd82lavrff3xvg5d1fue2mbdftwprygbuqaqyw3fwbii245jrrhq6p_lptfn2vgvf2eywp0c_t7spplmbmgcsw0kqaahmysmmua8boqezaq6m4orqupt3cd_cvd1guqawvtlnqqfvpwx0uydxst00pmsskgjlxekhcictnqr6g8gjdpfhnwatfuqmi9wpo9jf7isqw4iu0vqo0kbufyvmey2eyklj_h8kid4vcakhbowghtumw1xorhsl6gp7z9ey0er3rvyfrzz1xfv1hbkh_daerl6kpiotqafbdw6trnwcbtmlocgceqfho_z0au7t2tipbuvq5e7ectyhkh8m0ezy_3_yw35vt8_ebumv7z0borzfrhk9r3wpku0y2xwsl15gswg6kplbvmq_ofyxneoxcrxfv0so62qdsuzmjowsqldhcr1fkfwgkkiekmy46kkmj6p4oyjgbsqf2_nsqz_l7on_hihoto5xpaoc4berh0efyz9rtt6uupfm5nz_5stq_bi1whw38fkba6bubom8lyvq8ruuki3rdrbxkkaukxda5nrvn0xsaxkboljdkltsuowusbf5jk2tpvami9jkahulnvvdueq48rgkm8e8ehrk_ykwlodk01trmfs1ie_xkgp1fjafrjb1_msakcjdcclrxgnwb0uwgq7cgbqdpguhrrqdg26pa_xuuw_e0eygkdqoorahzzjfpfkxfrwtrcpdrnzd6ustyknxul76o_eyeikusbaul7szn7c_7cnz_p6xy9yjrfmeh_d1w0zi8qsci2xngqbcy9cakbyvscy3bdmtojmh0e6dpcice7vn3th6tfxoisnxr5lbvwqrrkcxybii_g1qrsrannaoazzrgncerve8vrxboheh1k4fbjzlzzktg6c8yoijx0j4iyctsrxfmusjsb41ufa2semqlidr_dhgg_8npmgeqsn19cckt2vda1vgxdlr2vkusds3klarpngsqkuwbndiqcsop70dspsoafopqfwnigrjipuyimpruygrg0xsm_k00qba0wz3bes2nqasrc8fjrybi0gysbso1dh8mpppgxxv0rcslpjfrmj90fyeu0lruoz_tdu0d42wimaaeqakvu0zsajw0xt97mgkjupgke4cbwtnh3afmfvtaxnprkvnwupl0mgao2obpfjvtnonqaelegse1_8fnxek_kqfdx_rsxezyptz_ywqgmelztinebh9o5vsrxkt7cxw0noaklpk611lmwmjc4zgjzpdxnjrktlqsr2prnfusjqcrrysxqkithvxgqijvnfbpofrlcyqj422kutva1fspjilcuum00uaivj34tcy3ii6d3u0po9drgkamszi2tq2plbakvxfq4kjs_8lalfrxc0owb61euwmjw7k70sdk3px0qj6moc9lwyupqtsna2k1rjhnfcaljjcwtr1na_nsz_ovztwhkzcrvmpoqbxip1faiafgmutgliei3axkqd7fmpptnan4ghuru35i9a8sx6mamj5tmmvle8iq2gpcrg9qnlodabrrai2frt96vjuamhwy2oogsdzdcarp4ywg6gelff9es1kfj0_pq6_rqut8hln9xax_pqznj0n6dfi6gngu5q2whsrq7d52loktnavtfjf4zqadh5nh0yrmbqgovhr77eun5c03rv6wkgbi_uxmpmmiobqcifcqlr63v5fk_kirqth3wwuyee1njbix6to85bsfcsqsa_npon0d0growgkftu2u5a0qmi0owsaku9rzwc0frspc_mtaocei2hjbp0w03bmvtt_pxcjoui1ojagawraqcskppkz5y_cihpv1fylncqftrpwheypyzr_731jtbsjmv10vavgh0filf1fqopte0whzg0nv9e_nequ0uepmpokcsmdhos7ijjhbhzryoiheq6ksb8iv9nqsahbuhyuazkpoefq2lkbr5tawkiir5pggpfspqansio2brizgtrfia_kkbmigvbestv3gghovq0huj80sitouzrini0wib1g8_xfufwmf9e8hfkpo6mya3qvptrrkv1jry1srmg6sffqigm2k19fezfrgd5xkdyk5ddcdg1ibdxduxvkg_gz8rina2lysbpprsunrdbgu_tfqsiuftnu0kidigwoymdrcxt1rqqxgiro6sdifo_w0bw4gggqovcjivgjoutm5cysq_1wzwifjac7ayzqz6nueaah1gjhcieix9gpbxzcb7wziigentsunb0umfjwsdmn1vay_fr9yfjguirgrimuzdnmko6igbc1huy9qejbie0uiv5waafolw1q0ujjpyvqx2sf11hhy5lrzwbjkw0eyajfm1bioy_epthir1hxfjvnz8_4976w1vizqxsyhhaoqxpautbthgfkewsev_mmxvykgnh_azrjb4xmdzcvaaaaaelftksuqmcc" text:style-name="Internet_20_link" text:visited-style-name="Visited_20_Internet_20_Link">base64_ivborw0kggoaaaansuheugaabiwaaagvcayaaaa5vk6qaaagaeleqvr4noy9v3qcv5rnitln5mxf5mg3z_q5s7pt0zpv29m7u1wq6pk6wqzcl6putiuv0chqo4gidyllaeagex7itiawtcajeiajgodein4bjajvvud6_9_hcddu3oimbaea6ekc37k2epmbjjlxw_d9efpb7dv4xdyt_fvqffwp9ybeyriip2zcwnvw6_jedhsz8u9izu6hmfp0ahoujeh9nydi7bnykh0ms7kpyehphmq9f_ts9mnpuhfwz5zgdcy_rmncgw1z_7exswqb0vzjc_yhbm07ji9ysvgv9qcsikqxzboxafklkk_6gpspanh_cspu1dzag7oavdc34fczczax7cexubuw8asz_rj4nx4eow_8odp_l9_vf8n29_ip_03gz85xmz8d8sevdfp_0f_33mu_j5pwlynjeozw8xy01jhtbts2fjwqe2hbbhyynwznj6gd7eob9_nwx3tq4fg_tx4aptq7aw_vn45oknzhv2ypffhahn855d2_tx4clbcn48lghvu_pxoo96dhymod1by1yxpyo1buz8fkbq8b_czbtz8wm_tnysc8lq4tmslrtw2f527giyadwfadgdxekvhykycxo7vhrkirvxslywbgdkwutsg5xctyvjwnnytlw7urbl6wz_hyfcrt378d2g5n4ek8qtpeykf6edfphdjgopshzadyyyroqfiqt_aeyuxa6e4unm7c_kgflf_jw8libtp_pw_5tfurwwgctscd1cdp2lkqgszwh2ru2pjwmw3y0e4unclb4lbnhlusj4ttihltgxenl_thz1oyzf_jx4dpuvf7bjv2nlegvtupywtrskerg58umbn6bgbwfjqzcmyw1u9kwpn_e5yupwffsxhjbehzztmffyqrw7unfxr2pwf2wdsvytukzvo1ymlsf83k2yfmbcuts27himox5uclyyjph0zwtllp2ykk1gcvyu7helojfetuwycbw6u4tegvmwjyfgmufzqwpnmopzstwfzqwtsiedyxbsxw_calhmrhjqcwa0yqkg2n4ussmb0qzsoviljyfymdq4lsslerf0rwdwjsxjcwfqvhom2gbzyslbwlyf1f_khbkmthxmoi5lhqkwfmqb0lggjuzcdyugwhohpi8vctkmthblilssaug3mpgvm0kzqug_vat9geeludmmjofinn5qvhwkikvu1kxdk86vu9kxflcfcwrmgfzyso_lurd4oi0zms3id6wjdhrmmktkyizmbfnnspoakksjqwxlhtewu2it6uiis8vcdz0zlflyq4te_pymja3lw2z81irn2dcvduz8dzkjoszegdlxsybgbmskyi3pidomojzlhtewlmqazuzw2lclpe5xeaamt1nb2zydmbmxgpmwjmxw5kcwelewraptvg1cvyz4mxmxfpm8mujtzgqz0nbnlxuzn_zgdk2mxkszityzii3cq853iycf281icfqwmyrcxoszszlm2npqrqwfmzgswemfhvkyx5bpnbu8toqyelcgmuh4q0mxfrmmgk1y6bvjl7ufpf5ss7badxhm_jvc8i5m2vjqzznhbm5yzhpnsf_zzpibwbe2uyyzumw9xg_ryizlcmyniucx6fchwb5t_29c0_pe3jeqhbj5cia9lppwxp5lshpk4fd4xa4hopofr00_xgj1_ahefpltjuycaal0_y14q85n5bq2otfjzrwdu5vldxqj1uvxygtuiu5u6qxqqwfcbabmjzxdkt3xce081hmzz2fxj1vinu_f9m22tavatemr8_bjpw5ip_cgrj1gzi12oyedrmyvyedc9azswhtjhzuysccdtuwckmjizttsxhdmpzv3ofp13_nukwr8ku5g6wvf3di8lwcuhwvpy5cqtx5izhz6soolfdg85yd_gkrgv9vt8px5mystepd3nrnedtxnd5ykih_ndyx_h3h_e_vvurxopbil_9_v_wyoifwl4ndyt2z2n5srnjz_dizcecbdm5h0knd2g2et3mzmxgqszx_n36jfjl5k8xo_trvpp1z5iwva4bd_chscim_mwvsbhego37c7hpgbxjp_zjy9fibnhvqfljfdh2fdc2hsjdn0d34esjbdh0wiptrwux7wghnh_ixdeh8_h5_hyslejgn0ds2fkwh9vfydh8mbvbju3emuiuffwai21h87f2txnr96zh_ecrn2dhk0hcrdtaag_lmng1yxzsdu_e9spzih5ydqyj1urc9yc7go5sj6wwlarc_vxhoy6wiicsxbspjwdw9_uquxnepz_dg8uxn_h_wclkh3civzknbccsckzpauwe1byttmqvz6bvonzkk60yfelbycuf_pqxqlsrbki7firzl8uxvmru3d19n6cu7eh_87ykh0sc6lhc7f5xzq2levhy5e8bnytgu37s_f1qq1rd6vj1a5ubdiqjrxfzqwonuhzqxzsojil5cwp_lw0h4lfavisl4y1_3lwwaezcy3bshz_nhil07eopx0bdxuhssadi20p2hqoh2t2z2kxdqdw78_fyj1zwgdzjrulfqzel4pf_slyw2lb_v3zwfloxvq9gdi8p1n4fodzkhzuhi8ppgplkvx8esgbm0oy8owhhhx12iznjvlyuz8xq_blilewhylf6vi2oxtlcjkwid8nswozsaqga4t2pmnpqsaw7mzaqpszi_ptslaghfn3pmjbqbrm_j1pml8zdfpy05bgs0w8nvwqhxzrythsrwmujasbcfe2e_ktkuiwmta7z4y5o9oqwjybjqvpwfqyhiufavhckipf_syszevgvpwuzms3y26_gql5wrgk0dah1mbglktjedkspmllfusk1yr4m1mqjhnc80uwcm9nls2ewfe4xdnujzuznzkqoshligskzpgsxulssyjsigrmbrl83gntwmpmzbxkykxlmmitwjmcuzmdcbzuxfoekrzvnwnwrikf4qxmxntsmcewirnwnmy1pwgolr1zbemym5eouby0zlwmcuskr9mipd8uubojqkurwgzfv0u5z3e2s6qntati_wjp6zmtrhwoh8phcdgcduefyelc6a3tnbxtwif3i2vxf9ttvjt3c9p3vomdyxxmkrqgoxvv4p30k4gtuip5u27g3zrj_mb8hppyzukj5flmtd6eonnbflq5h_tycs0tra8nbgnf17ydd5e_jx_snat_jhvlf6ycd3enrcgf52_bu_ox4u_zlufv85dgxfmrmb781bi7fhpsftz7ujklujsbhgydx3eovpncozcrzrvnkx56uoco3ukfwfpoxd_qcxbtgqxc5dh9tlvmltsaxys34sfq9zi_tqvml9_bejxrckhi1fht_hl8om_tmpf_oq1_n9v_ap_xrmms_kskbgngz9xwjg4lw9rdu3epimfscxiwzysb_doljx45zrf_pwahzhm_hk_35iip32xaqsp5mntaqgwl1jxddkefhvofzyfkmtw8n3yfmw_tpttxfaj_bl2r5splib31su4mvypdh0ubjbkvzh_8ksbd5cilx7lfi1oxsrd2vgwwernh6yyevxklyup2j9sq5w7krd56u2bcq1ydxudkzany41_zkxrcgza_dlymoblkzdy8agfwn4pjqbxx1iw7bsxjio5sot3ilsyxbsopop3wds2huyg7vo7ostigfwo5nyd6eqby8vy_czgw5c2incqjxkhs1g7gkrrcdtyk2wwhlcitwkczlkmmgpscd_lbu7t1hqcmqkwpmwfjzmxp4zethyurbhlheg_hihdp3pr9fpk7kp22aqt2ddvlr8ctalg0uyskiobat3p2f9stysd6zguv4kvu23yhg_cusku7g6xioftmtmtybhs105wga1yb41bz8wzwjhnhlzc5oxtdadc_lmimtjwpkitcwttsfinwykfqdhsx4kfucly_lok0xiysosc1pxayejiyvpwfaciu8lurfqvyzwfadj9s4znu3pwkb9mdiwnw0b92dg_d4mrnmtijv70rf6twzw7u7d6j2zwlu3g8sk07c0ia1lctix32bgvdwtfuanyyhnjau2mxblp2fhxirmwu1ykjekexmpmgmzyw6ewwaozys5nhnm28yitwormpfwe_isjsrbhaijoisu1zocoesy4izjsjsak5_kbxmpwjcfhou707egpxxz81ixp8_metyz5tismcewgtlidfgcjvmivskvjycotmjiltibeh0ubxgfh9vmpa9bes2iomeu4yceysreb4npx0paijdz1pclizcs5qthye1bvmweofnp4msqo7asjszkvwrmnpgys61mzlgkyrbfjirce2zbzjhjtvw1s3mlgzussy1zukwmmgkrovozkd8l8vw_mbfgha6hw_fwobwo54vgqslovv1nmfbsjhklzyg91ike0kysonqgheunwhhymvaceiwvfy_wsuih1lq8xpotj7dx5gnsppoqa0vv4fndt7g59cy_33cfg4vo4voikmzmp4q1lsnyzzmenzl7stk1akvtcrey2yyvyblyssmxk3fkyfvyntyk52dnjiystc7c5ym5smopwjczediwnq_trrdbm3oqyrehmy8fmvylmmx5slfmy4s5eynz_dieky_kzbyym8xiz8pbepovwrl5ylpsrketb5bcdjjyrujfxyivdtqwwpkfrtmz_gjhnkzpteosjrwxocmiz96ghoytsmjahk9sv8fhadswlwmlpkn_gtmztmjm9nzmz9ykwdljim1jqlzudszm2o4zmvsrm7mdstljmjm1dbhzszhjnsm_kxnxwcmyb03f3nxkzm9jxpk8nczdmy7fealia8ksfdow5juxrcgnnxwny6etcz8wmlfmfcflc0z4rdgdnxay8wlxmpyvjwp5bhpw7kvdmt0pwfochc8ozmdt_hx8fcicbqczkvgeg73ncndofb5kz2sj8iqvlvjcwmqzytuea9ujxoqcz0lw0xtkhm9bznkw0g6ni7m8cxllmcgsz0l2swxklmcj_7gnlhm22e7lcalrx3nqwjmpwqp85fvzslmqfztpzcf2pb3z5zkwh8nbtom52hggayt3jwpv3lss3g3gsqiulctowdkchvhuki55ewbmzznjqx4q5tlmmj9nxnybcxnsjirykjhxzsb8_dtmszow1ybiltl5jsyyjgfungnz8lmw25qebtutswbnmhbttmfcaxiw2xzg6u4tftl2yhfecj7daclivbqs3jmoxflpsczkrgjbkpyxmrfmvypwfqzg9s4zvhabsbzijm_kupfyymbsnan4tcann_5mqwjhkhbbkrhamoz5thtmztmbozzkllajmmturtcfbzujp2urcxotwuuybu2rsbcmyly1gqmwfchyrzq0sbkpilokie5mq4qz7jblesmmzuezkwbnryitfbpz0janlw2zbaliskyi3mjgglvmnbikidashnjchzhpszajcgzzulr9obpffa7c8ycekyiazlpswitgrgtgk0i_z1iyzcovzm7mngte5qzgdl4a4q1m_fviakyj5bfey4lfhnm5giyky05gfe4k4nnskjbrqkkusejnpca2v_zeuvpzeibzvm6wcgh0ivptvvyoh8phcdgcdmdkmjawgh0dhcsd5mo1ttwobqvhg9y6pgitx4o2opnqdnhc_hj3w2plpdfrxgt6vbq1jtmn90gwjxwfgzkmj2eh7knxmk9ddztctws9asrzutmm9ktb64w1tnruyg09ma6j5uk99ahpb2dp0fpshdlpzmnwsl0rd9sb5b7w_mmoqw2u1x52najjjobw9y5gpclmhnu0ixufvjsw_pgo7wioof_b0syppb4ej0x01h53nkouk9jbqr4_7lt21hyq64bpalh3req7hdmlfeburteautpewlvz6jvhvag7vehlrur3q7le3abrivs0cxni20ing3ra0djtgyzuow3sarppqgnpb5p62ql_m9d2kvpsmkkhqg87gns7wmjq6ucz2g_u7uatgtsnr0tfj1p6u9st1cdhzglta596nhy39on0d6gtx_i39ytjrl9ugbt3dxuy7xbhcu0kaz3euecc94spb8i1nrc1jofedaz0or2_vx6tfan0dvahc7avbkxh12c_todgh7qg_ps_tdbuh64hzv_30ac6hps2a7af3ei8ibthkd3dgzl0wkj3ohy_v6shaml5er13ebb9i0pogah2jajzlhp01vtoh9weo9f6r8nhz48w5obrpzasxh8bvjm6oja2jp6xerflz8docdefzodqogj_xgkhrtvj4tgccx1wfawdo0krx9d4qnwojy9hchxunlpmhtvhfjrstmiv_cpe4w_la8q6wrce3s624_lcuej4nhh7unc324u_mtdih8ei3nlq83zizq5i1ohaqmmrnscas3sjmuagntcwdc4ic05i7hiqfac4lna6nntxj9g6nbh3ojeuhjfowim1rra5u8sfu4ucd8lia_qeuc9yl3c43bp9stui0rqe0_2b0yo08pjei857ydli7cfwe6h9ai6pv7vpgrs83knd7fux5_h5ck7qpyker5cagz2oxb8f0e6xciiq_qc1zuqhh_v1bvspiy3jea9pgr7r4fmfix5a1ff5ggj_9x5p7pmh1gt_zz1ci8fcela9lo8jqvf4gvdl8wj_cy_frxxd9qwxx57xh2srcitgd4hjsg0qy2iueagjx0jh_tvz5dy5js8f1hmcbsfwgkfhlrjuduvpioyq4qsa4w7a5qhcxsdlbdw_oe_2ag5ximphcl47uevycyzips7gszgo53xncxk_40cencfhcdgcdofz9jd8jnslelykrwecisaqde2_mkpubevnjwedpu509trr3ener48thd1odip09bk4hm4zpjvcxdehw_fwobwoh8prws3cmo_mea7n6dpv45lpfonqcaf3wi2husaqmajh1nnnweogabs029hs7kbnjxpjdj_sdj_g7t7yhx6mjxm4ha6hw_fwobwoh8phcj4fdofcun0hh9op_gep2rtc6o73a_q_aglc6o6dfjx83iuw1je0tdnr3eec3y_kwim5hebwobwoh8phcdgcdofd4twt1hwfqseqhke8agl3okl1dm1tw1mgjkpb8aiud82ti2hud6cr1w2vvyhe5fusrbgmgnc78emkwoset2dcj_084fh4w17xs35oha6hw_fwobwoh8phcj5fvn4aav4ghky8agl3okf5bk2d9qkurqnobnegu88fn0_wvj5feh5_ael4ffi_gedaa_yxfoqxwx7a0iab46neefwhsaq79d2e4pl5buhj8qtgcrvd7rb2t_r7kni9wun0dlait8_pvr6jpy7l6ch4uae9vs50dtjr0_nav5cd3v1o9pv60dfrqv_vb_0dbgz0oze64htp88tphyfd4xa4ha6hw_fwojxng88xrdaqwvcoeghu2dkkx40dt0myuz9iganrsulf7q7hxo1hbaka3_kflwoiwj_p_p7fhj8abr1d4drz8dw7fwyohubuoej6gx3o6vd_sx_sbpf4_hd7w_h_v3bsnpwjipy4ntrqeuli_wc6r1b_p4qau4_xsedg1i98jzskm9h965afotv4sunl7f_1xfsxhmkg1zxyme26zbtr0pj3lpcc3bpjvjicdgcdofd4xa4ha6h8_sqhdhicykmfl4qvf6hpzrqrvexa01nwmkf38jiuyfx8dgix_v9iyypevd7wixzj30otg4ibxsnmpnrkbllizk_vi8iszco2npx7cwona6x6oqzez5ecv99bs_ohk1b1ff7ofl2gyflbunu2r2ckpu3cflibzw4io7lb_ng0twco_vqebwduoefjitu376opk3f2pffnx7eg4qlox17d3fa63uzemxpz_0bjzbr_gf8_evevbyvqnbaqxzxeq42rtsbu3i_krzzklzdgnrtkd59ex8soxvg94fgdvuf_zucw_fwobwoh8phcdgctns8sbfg7e0otlyclzvjsey8gzfe2iosrkpo6emh36_kyow_4bdsyz7cuezcsa0t2798glultmhj4lniwn0w_dvuyduk81gy4yg2lshh9y1uujwuhlxeji97dd8_kblmqoflzjt_gm_3irf_jqhb_zvnpzih2l482cw_oalblz_6xi1z_owpv_bmg_tqbv3opc_8d2ysnpkjvz8ep9mx9bmrznh1g5exfwshkjb34p6dqezn9_dxr9iqk5mbt9sjvwh0hkswrjdrmx_2hhwokudkugk_ewcvfvxaj1iy9as8ql6fk1cu4dr1s7hw4slmxb2cnxcf_h4ujdgcdofd4xa4ha6hw3kreege0ccag7w1lhw9oort2x4hnvy63nyzej_7wqrs08vq29srvzd6wcky6egdyztv82d98uv4fmlp2l44jltldbh_if6wgdqe6sn1ee7clrgfpxjtrhcadw4h0bpmxcoh9fq81se0sx87_8ngtex6_dv_16xmrsrezm54ij2yb_9_wiv3n_a_yb3y34s_t_wyfxibpj9ibhc0qkjsztdvhkfyum7sh1tn6rvdqio14nfs27jh37wr0javgs7fuzzpkkft1i_demhfs07hl27juh0qsvyv_citmmzsoxtwculf9de3ohh4sf0dprjxadvym3meuycdofd4xa4ha6hw_g8qlwwwmhoyiphjwm4frwlubk9wldgnj744bj_9aszepxvcrz88hayzyfq19cnvzd6hfr9iqwpungydbiflbigdqtoyr_5lk5x3ixx5ydplc0_fwabxwdomtf8_hag_tzytpibbl72y2haiszrf76s6enbuyeduy_q3_b_zudqh7qg9bwyvsdeic9eefr2jqm1tzh5cqdrfxdxjyqgcdst3kwee4q_p7oiowkwxt33nwkpuzd1o1dqhkwjmjsbxbnvioxf_y7_oe_sw_wyrhhyn8zyfp6yuyfqic_ccqemhkpqefodinrx46vniwlivwut1wuclik87ilurzskssxd_pxdgha6hw_fwobwoh8phvig818li5xnoa3pg2juvdu5sw4ovd_d_5fw29_exwuvveknn87gtdfk8pll25cawqozyssjj8bhyyjkhcfncceqtvyobp98qcrmtisgtyuia0xn2lrxhjavuyuqa20y7bws9uruahk7bfgsuv04zh7qrmdrxowya3dbxfb7fehrhuddjwb4vx74pt7crxoev9uhgdoaddnlsgh2bvx_48li5wuis7mh25o2yum6g7zsamodu4ocljp1fz996tf4u_yo7z73l9x69zndhdrr2kxztvtm4_wcg4zdh44japlf7dtehjjsrycl7ujeijwuzq71k3_rao5wyiwcrm4mojwobwoh8phffdoqoxluyh56ttkn8n3h0tsr7mieakesy3p_ly8shyfz5v0nv0_vvyxjlonefnslmi_uohap_i9px8xuyg9y97znaqjihy_enrb7aipaflzm7b_x18_ofl_oy3z_hqq5v47bvkvpbaabetx89_thwpqawaeuzejzc_d2sqg1buy83cy7iw_w7qrjcie3z0iree48blqesaurfxxu2swvcf5dp24vh1qfh8_ijeiqyxpfvi9fsdoh_wdip2x0blybe4dqia145x48ybg7hydgc3tz7cxdk7ufzrjzun6rdkl_lyfgdmgpl8qtmyqlorezoml8piug9x_5ybxbnjwddjnn76k9_g7_r7_hbh_i2rvragxszp4j1mo73qf4vuhcupyq82cfxoedp5gzehjlf2_dyqu7shbldmz92oidw8qqzyvc8latny6sqg72hng8atgdvojrwbwoh8phcdgczptqeamvuyknfepue1yupaewkp_pgq2ltxcmwnxmtvxgnb9ov_denmo05_0pisenfk9ee76elkay_n2kfc9sxd4p6p3byjwxw_bsodx_73_xakjsva0ndhx6xaqm9ujfsvuyubma3jzzfoikkrc669x4bxxkvh665v4_fuqmsvtm64wcotrrn9eg8snixqwfd1vplrwqrsl5pehcp9mpw7sasoaxjuy_we5utcdq_otbjjt_gwwpqgj046jqlnihccwjnnhbsrr_z0jehyrxr5ff_k5vehsh76isyee7notvtc2u8pyxbwfdu1nfjg_d_iqy2fit_zewtn3my_tf8hf_5u18_nh7uhz5mmprh8pv1y4krkxtozosw3wcx45witujdiklv8siuruqelsjaxk3yfmsdkxfvwbdw4p4_vmrkdt0_jn4r8fhcdgcdofd_v5dc6mn_gv_zakj6fhoh_9fj5thwmjy3xntcb6eitk_yukxzs8wtfkljndvrbhfen8yob_inpfyb8pwnith5peh4hae8fahkjbqirfeoohf_rimr756eq_egqvv16f119xooskyftaa5gfkyap16_7et_zjixj9_hozq_ud42mjnm4vayf_fewdm45iafwe8rukynckmt0cukblqhpxhdol1zbvst1aljxizqrzfj2rdvqb7ei6x4xrh2vqd2ddjtd7cfn7_covh0_p3awkisrunddvt09kgy8iyohjxh0anj2lj1nf7w29v4_edx_nh_eh_tpn2msxcv4vhjovj9xmxr2lgxjx_p4sh9phwrv40nqy8ii7ukf84_qnmrqyguooudjwdqsv88jh_7jpmvt1f_5by2rjmh1oqluhyxdbdv9qg_zxl2pjkcdofd4xa4ncmhvkhirbup90hqf9bmv_szhicc68ir7pn4q2cldl3ho_ctezc0gdheuahmei9q2yg3stwaacaasurbvov042vtd4vdkophihgrrnrfu0mhivg9bvpx6cc0ct4ipc8q9tpqes8o3_ulj1g_g6l6t0r_plorrrxeevalhuiprxesmvelr_wxfx6t8p7txy_0_oifrt4pm42ec53nzxxp0e_3aiqrw4rqn1_q_zbe_nmljit0kufoaddv1mproly88sowvpjkfl59tqsvvxzclewvepxv06i0miamvn4g6h6modhvgnm_uytzhxxf6tpruhepxvddxucnoub_gbbnu4sp3zqabuv2wtutgitcqpgije4iff1fnn3vxsl9l2rh9obsiy4dvsclo0th7qlutjua7vyg8d0ilirxtkmti1vfrceba2k4dqwchyvf4dy5ity_fqpxr_7hh_0t_jvl2lxn3_zn3d8_fe0n7eqjjvcr_s4dpumw5r0d6ssl2be_fhmnlwbxfnoyfmskiqurmsa5requkgsiysqseltm0hcdbrz4o9hduxjrf7_ltavf4wl51vg94fg8uqx1cthcdgcdofd4twrkwsqpmgqxxh_ik9faewocui_njswj4_0eorfobiwjnw0j1feg3bmjnesyx_u0thrccojz1hv58gsrqzzzur5rnqpgzvvk_2eipb5ugnjqdbfqoth1j3widaiz7pez3wc779o35_aeoaafz2o_x203sma5yhssamqrmhvgypnv0jlwe2ymlp9_zzu3749atwmhj5sruvfnd59nwuvv_w1xnnfgn_91wni7alteoonkleelehll_vrgdkdfpw5fsih757dja_q8ntflmhu_wfqfxci_ggs5vzfgp74_5p4wy_kuzz7dy5bj7wr5ickjew7jqlmqguewdjol92s1_u7r1f3p0me36yslfsbzpri8ry2mpj6a_d5grh27t6_ioot2_xoaqkccep5_p8_d24fv0iehpfxkpvy5cbm42kpo2oq2uuj43ma7ajfqxbnt_egtnheftjgaz9easx08ow86pdijtwhrhpzyj95ajip5fj41kfh8hmjw5j1idhmhvwubzzlyjuvvbd7_fcimphcdgcdofzlgfebzgje4glxukv8rfnwevubrwzekfhrrcilcil7yipp8ihl1jsi_lxrgvrelqpc3_k8xngdbfgxp6jkwmindddzzpcz1fhskjvqal5txh9phgekuwuexa6x0ywrnj0kvh6w8_te77_jlw_dc_djuyl6j0q6vw8itdsen8yor8kwtolioyu1kug_p4gbtyoxp49f_d221vw859_jvdesehvv4_itddoixdjkykmdqg3ly2mfn4g2lucyexux5tvlojpr9lqtoucxvrtqpnbp009rh7fkqx38pt_lss8xxbgdmuhhmpjzo9bituweopeh8kfq3dwyvdfvb34ftdpvon6rq3ohbyjs_v3cppui1w6cg_xt9tg1qk6lhlbu_i12y2mlzz8ljexoln5dhjytufpf3opj07swqfdo_crx72obdt24n7de_jvf_7ofq0s8vtdagsdwez11xa_vqwfv3cyce_swvr3d_ct90sx7b1d_os9ukx7v1rujt557xcmvv_k6r8cwp_eykhl6xvw_7kw4na4ha6hw_e8zvr_hvf_6i9hzkqqrvqfl_yfqdgasmwuocbz0xw8iulhoxlxeoiinolxz7mwmnqx_stcsoo8gxqe1dmo_hzdhvheikcjvccmpx_d86clvim_ts6xesujk60rl3qtuyymir4_dweu9xtgkowrxvvg0pml974gwigcyf3ixdtitt2e3_1uo15_orwvvfkmv18tx6uvhsbpfialplfvfy_dhr6jfryjn13fl3_cjnn7b8pv84l3rco_xwb_xwb1d0erldsm136_fz_7urayvlwh8z5qkdtsswyxgggullsbypiobpwbncm9hteho9wuh9obelf9treupw9ulx83tj6ey9wn56gxqz_ej8wz2uwv3w4ffl4gior2okgogefpj_pxv34dmzatq1wvbatxl8fatrtw_fjfdhx1mm_fudpar7f5_xxezyjhj_vyvr7hzdtvvjm_6au03wy9r4gjgz8eah_omflafvw_nwojd4xa4ha6h85trsqexeqgnlr7esd0hzud5bmppqkr9f6opp76aly8pe35ax0_ymip4fsijkydhqitaekrgxkek80zjqbhjesjo2qlbllso3xogn4_xu6rj318ljdqfw_fykf_3_s9xgu_sosrx18eytrz74fjqgeu9r4xdh6p_amuytr1wkhc2hf69dv89vupfvwrr_dyy2n4l3_jx7_8y9dits3vjddy_xvhcflmi47zmmafcwjsxifslhoc3nwmoqeprod9agsywr0ry1g2_yle_plu_k9_tmghv8zclsmngbsy0xx81fcshvh6jho4ekqhay8fn07wwj7sg8crre_tmopvd8hjcmljdoh_wa4x_xwdqewof4ils4thjhlxyowcqkwca_u3pkww7zswdath_hs2sxuvu7do_8hkwsc3p6bhe2kcgiizbmmaxdcqnzyo9i_vuhmf2di4ay9v5hzpjwcgz_vio_9hkhrghw_fwobwo59mgw5oevrcsifzuv30rxv5lvrh6mozno_t44rewclfbro2b8omnwrgzoj_hhbxi1ay7yub7ihft7oehlznczxujimlyz1p1_owipxdbe_h9mcnvcapph_0zzp43rsqd67h1j9wxjfrpueqovid_0va1z932ilpxs65uweu6s5pjpdhhpdnrkhzk84_rbuktb0wumhpauzfxr0sx16mx_zic7z8cijsuvagr29afmgrhqo72441y67jjz_vw5_fpijfs69i1ae3ms_2ph7x89149ad5_kf_myp3x83at3kx0n3alzx2hogivz8k30vt_6yj_os_m7h03rzmessnqz7egw2xb7fmxl4se78a62bsx8a4g0h8fydwf7wxa6fvxxv_ugwxh3wdv18dyss9jo_hj4mh92pnmndhmn2dvas_rmliqsya9tpmpkx0d3fd738ywet3h9duoiln6x5i1iehme29_zjxwx5m_6aem97fjxkfldcz_v5_th9_p2z8eaafv1_cd_5kxonjl_xn_cqf_hwoh8phcdgcduf5jnouve8kurtm5kwurtp3nsv357n632ino_n9l6gwkvapjnhrw9uaw4ev4uopn2lxrjoara9jpb4hpezmzs4snnuav3t9d_7b_zdjb3_fhp_x90n4wd8n4r9_ymk_om2jh5ycbvf1ehpe0su14aser6higsqk_7g09m5wdzfhhlx27fgdopaggkl4poxyhyyfsxowfw4yx7rvbqsijdjb2gv6nge7x3a2jgdzwuvwl06hh9_hu8_vpv8pbb7_ltt_kkpijag1tjfj6jz7jouen8q33me3j_zj27lbm_ngj4j7chpiptin7cbmspt6i2a_34m9_smeazzlqunck3ggprxhxobwoh8phcdjfhvirl993uckf0dmj0vvvbxt_pnwhfegoe_4xvbhjt1xobqygnkipayxt6vstaylwlhp0sw0v_x8gc8t1pk05izrvp2badqqmlsdwxhibdxd7md5ola1n9_mk6xq_fzaieq95ehgmzwvlii_fi6kixwhubkjlsyugh0fczs2tiimqwzfqktczcl_41wx405ul8cd_w4w_labp_xmef7028x4t18sxk9_urk780_c7w9prenwobwoh8phcdgcdofz_plcciphysvhboobqfoeygghz4gdy70jgo4axndxmmz6ruc1u5xvztcyimbjccdp9ewn2x3_wqqinebmnjq1nak_vh61txxyulqqe7legd5fcl3dyzh_pgyvx6_j_lfboh78pj7hhlai4hzonlifurooel2bsxteha6hw_fwobwoh8phckaef1oyss_gsu6axxoa262dkux1bcysi6bqb_b3h_bwudaymibp8xqvdofd4xa4ha6hw_fwojpfsxfgbzmnjnqv5slohm9lwani4pmfranmnxbczhe4ha6hw_fwobwoh_pi8dsfuvoleghu1essu8kccsosh8phcdgcdofd4xa4ha7n2ep1bhdwbze04playxtnqqsepu5fc_somsqii78_hgawbl8_ieagbh8gyofwobwoh8phcdgcdofdeqyeaiezvz_iudcekvevmtvsaggeqw1d_xqio2pbgdw1jqc5zy7ohifg7x7yhx6m232wo_zp3j5xobwoh8phcdgcdofd4xxfstv8mun2hxxop_oh3vmrjo4_amgjx71oahlfa4cdrr0onlfb0dzmqeu7a83tdgwpezkcdofd4xa4ha6hw_fwom_alnahiuy2u_bw2h1obblbbcmupktdvnoi_w87ud84hoa2cbs02_vwoq3dyefwobwoh8phcdgcdofdeqaqjqal3y7mdsxf1duo4lfd7_qlo_nx7_hk9ue4cbcbt_34f51g_6k3ktux73qdjs2jhi4ha6hw_fwobwoh8phcj4bkp_rxm3d6jbcfdcg2_dbcpnue5pah6cgwuhuhcorlud4qus4fvoykiqv4gtvvvruxsgjqqs4uxuvn_80cjgcdofd4xa4ha6hw_fwnggsn5goqlqce5vxcfrcdzy9ebs9fvmgjg41vopsxevyw3ome0upyv_pcbmvohbqiofd4xa4ha6hw_fwobwo5xlaopp9h5s25mgjxl52f6fqapkfeyu7ltwq8zetvc_ek0_w9yq1pzu_sr1_krfoe2n9oahsqxcg8xqpl9ptqr_cwppn6vbqpzfngzyh2u8erxnjo1t_uef0oyft58q5sx_6hlvgzt0nhcpa7yfnqzzee_44xsmyi9aos63uj8dtwvq_npjbao_tvqywk_g9lw8qftpzfursmavjde9x3om_vtwgfhe9b4vf0uueo0fanzxithbueg19by9n8ozak5wxslgl3cy6hjonlhae1ux5vzefyefgzwmrk83pzdprkfaw_lo86rfkyamago7mlu87mwxrdr7zbpaudcpii2vdxg_i2qp46q5au_ywlcr6si5lmkoplojrzcxbfxdbajvbgsbtzyn3e2qvjrm9ru729eynm4xx21o7o5g0k4xp0f6rlqjlphv6ih2andu04hgxqftio4hx029wh5px2ovmnfc2_lk9hwiua9lta8y19lxhea_trsiftbdinp7yh3gatuw10ohzbf1d6o1x2jb_nvr1t8j0ou2_l609vwia8oca19bfy_aw_b0ol2mr2babmx5tofeta8irdqnyc0p9knogohdxydvkvostce_diqq_zsh1xqn9ofn0fndg_0ggad6a_gaemgnh6g5iu6hqbe_ik5hge7hqwfe6ovj7ihgeggqpcnkk9fntsx6r4bc_r0jqxom66xj6xojb2rebiw_fv2j4x1yjt4bnwncoydspxy_r64nji5gygyusf_y9po2ywzua4pjoxgchxx7alhzwgynj8sic1j_xluwdcmrwtwcpxx_wpex7fkeybsdw3ahglqmjxuysdsxivef8bbdpnyhryt7haojdgdgha6moozicqkjdmle2tnkmeynscactnwfgktzywsjjlnjwaxtf8bjyn9cnlopwfphua3p2v1uyt0tzwnz6jlyze5yw_hych23hxgtc_k83ewgqxqlocrcrj_ej6h3ax1nda8dp8fl7evjiely_ckuq_fsrr7khr_b_dk_j8ftfad7wuv0fcq8rlgpmpmp89kaxxeax_uhv2xjvl4a3d5xzafs8focqj45nzuegf0go0_gj1p_qbmta_r4qoregvd5q2gq817guhzaj2cup9vnjq0tenfb11glbibaahkffdzvmnhphyfpb9qtjzlpltc621ijrxrznseoh8phcdgcdofd4xa4hm4z4lksrneaq3gnrwi7_1wcdofd4xa4ha7no4lbz95nrls5no8cprhweqg9rdg9lz5oa43diybntxgxio5itoynyr2wh7jx8lcza31izd1u72lvtzr3w7tx77egj_3pbl2smh5hhvinvstj4t9ry9ehhjjutxnqvstc46gxtpa96ctftvtjydgu0jby1s316rnrgqiuzr2uinnyuc9hnbuh41jhnxu4sgx9ki1rvu7bat_i3g_trnb7qv2drlrnuir9cwuoszdjurb1yjhxq143nug9gwktdrobnlotzpcryp6wnwt6rqa5fk6edymuu4mzdzdji_ru5u99ete7mzhrbtjbow5zjt0nko_p1ke1xfz5hpdtzmaelrefgudvianps1ofpc09rskqpsnvcqc0g9fu28rgnufcypyb_xv5psm0nzbhua_njt3tgnjvjztetvr3ncutukyoqvpm9a_drt2daclv12mtb9dok9d6wvsyrgrc20dnwgbeobitn2gc_0dxwgb7fl64t62qxgewfp1yffgn7hwldmxohe6h3rk1ghdq70iqr_tbid70tustko96na4f91diso96b7uq_dwnzav9ml6rvqzfwmsnrej3pe_se1hzyg5l85r_z5rhb7rafsodsjrvsp96b0dqb9b70i_0qfw9ble3_ga_scgxt7ngnzvhxte_9ia2e6uiqymdwngfaj9y4mygbssgvyzpiqwnoybcwi8pqrahxqrxso6dnrvfwkst2pdgbwfeddglp6ysgfipilm20cwzb_vw5jham7ypoihxwig7amydoyicwjdjlhvengu7rmyipd2dztgmejq9gxtcymkzjgmomao8shgnonefwyjzngmosfeeau_6hwjgge0_oy57djaa_q_pcajxkg1ul9rxunb3q55r92thxn2j1m9j4_dyrrhcyfbcyfuspdxxerfo7hudshpcyl7xfixto9r4njdchpccimtfi6voyrcxo_csn3tsrtunzdv9il7zhwe9njngcfndevtc1ob1_tw6lprphz5ngipr8p3oa4dghjh7uujwm_ali_gcxhpdwc61fjv_ad_jhc_jh10bvtsfa9unopfr6wmcaqidi7pnjshuien2bych8jkuwfeqwkea_jjaxitzdcqeghxo_xfpxtslbkdwxcowofshxculywkizh5thmlcpasjzcf9xhqn15avr8eg9rr8ifxhmx9f9pzewogtdg9ktsrpfk5rusoieb9wtqzxsey3991oeeusvs_jiaaxpc6_ffknqwxrpy16wpabkes2faceusshvtz0o65mtua4rmno1hjmsiwpr0yaiiz3riwmliyolwhkxjbithjhzncqylegyfjlmoyljjekkpieuhbkoiyyjbbgkskjagseyrgl19eursv2xjisazr53nrkiijbgpaxscavmffxencsg1ousfgpgfu_lli4umdqijtmssfma9zjjsh4ryqipt5vyv6rrkyfh1cbsqsgepulertosqk8nlx2klgrweeut_wjfldtk35gsykmjtk2jjashmkffhphj9kecui7r8migw247ziek9duyqh2wk6ismiqmsdmk6ktsakg3bnxnyclvuiijyl5riomjyljilyviysrjov5ijzrc0lisqj2j_egddrdg0qoi9zgwqwpoh2ptj8wrngnjq2xrreif_rfbuf4mqaurkyvu8oiup2pbpcwmbqk5uhjr8zssqjlwsvleiijjejhtmcwo6l60z0iwqcmc9hgvhgljiloykajose8yif1rau4uroicussibte0rs3r4wgcyakiij2xzfqgrrzjdsaylylodwwe2sesrp5waerwo5wweeassaotrx4kwzipoikuat9lfrkikusuryum9oyviuqjjkkm0wofnh6dwmgqbbiti1gykwpzrekjljdy0usaykia8wf88mp6ygpetscjygbnwyppir_wpgl6ji2kjoykbctzjakjreri64tyyqkjpksixe9qet8qyrqmqsrrscwkqqr9is0praoga9io_bg2aftr0hjqfz5g9vcvyf2alaijsokijyomrihre7qekva00d3wcdmkj4vueuqtash1kbrorhhndf_kqql2h4shrwgii3u0o4xywojur4oy0pnfmokovzyrxatsqwmvluwqwgojqkkrjichiu2h5rbbitvrkuv1sttzp5jhzkgiiuqotrmhxbsj6eywkckieed0n5q_2hfgbehenm8oayvhve_io3pcgnwluuckghrssyswngqqo46e6cbfgjvhkewcvgrsbwfiiywiqke3pnpinimeksyodecwtrerrpqmeqonvgodaklm3nzzbklts9ixrbdzl2vrh0mctrhshkmji2ik6ckyzuytmsom1okilkja0uasfgjjir09ehfgkme03kowrrraossqqj8untbiysnscbkrr71elfhpidqssbu5nkihj8g5kqloyytrabfhpigiovvhgklrseajisqxrioksqijy0kkuckigwfeiqeheuzpmaojpp1erjesg8rwlysuush7kabhhwljnclpazgsiyqgyegihxb5reohoqqjii4aimsqhfvkv8uhmflescelqmic2imki2qpjijgvgiokjgyjpbyyoiusgpoyhjiwxg5ohbiaimkj5puyimclpkiuuwqscohlh7sohakizgi51irryqwcnrco4n0ioymscvsbtfssksfdasrjxrb6ggjvqsrtc7lio_6bytsyetlpkmjlkkfkn4eo1fgptz8qknpzonzkgyikfbi6wec4jg6oshyvjfehbfrnrvj5bcld2towxbr_ccohslnc7jhkuesscjfkoxu_0jbigipfn6xrze60kgrq5r0iqrqmhqshridxrrc_jioanivrvbhcrhwpdn5scj9ixxficjimmlyv6ysjy2wqpee0pngfjhpakw0nn351vbxwepayyn5jzrf8l5cejf7ljq0gxthaklfhthchywitpzqysetuwq4va29nlwytsucsjwwjoujojnkalls02gjzcq1jr1hvedefbefez2cjsnimzoees2odfpqcktoikuinwhko_ir0tlcbrizbaros2uwpve9fxekrrbv07kimjmkednk6wk92sjistvtskdti6tgnhaxvaekyalngpffnkw1sqjpzetggzgiiigikiknvjaiizwgfruu0o4yeirrh6one0vevber0qhtofmvzaqpkgavldradkwsrqt80vqt_piyihhpraujysxttbjczfpatfffeskijykmfglerr2fpazrwkhotzoijcysjfrk0qbkdlhmjooqsigs0ogdxtq4jokgkh1tji4uutlt6miimfnese0bhfeq18au9sh7cnvnp6opcy8qkqofkefepqoxrbhd0kqurqrio_gwntillfp0nc2bpi4mygkglswyeeves6nxl5y0cjdxwjesfwqknu0tkegiivksualiriekmjfhrrdiikkukalq5bqzvmykxcxikpqwadiacsslikiihucvutjisxhjcokqq_qeoppisya9ivhipaizjs5irydji1osbclnfnsaheferrtj4kaolhl3kkljt44dkxf1pcwswbfhfleuaaelbylhiilsrjhxacmlwkglj0rhrmqigdwoeslrlmetdg81ugspdnpakczqsj2wrkcfsdltncojifqzsgualmyiv7sijsg1az11hp_auq9jt0ntekwriocmwttiuyc1pgzfoxetpjeqru653xoeeutxrrrbsqwptt7cpvkucwlnrti_k89fekjgrjfwwtpehrer4khxipgysj6jpjekjojxjnyw0qtfxkxnxehju4rqhtoa6cgdkkajpyiiicmpwlpuzfkuzusrliwirrgzesywruooi0ku1xcpeux1xehcskpdrcolilvukske1puuoka0njlgkjis6sxouucr0wlpznsr0sgjooiolokilypgcsmyjy0vyassrwsk2honoovhfzfieuaskcnmzbedqtsokzimiyltgkar6hqroshirjgwmaqtr4woo246colit5scwrqetrq5uqhpxz9iqyqxu9dgw_usgkytjzkipdcawhzpykmjcsmisihmfjhcibrczepa2nwqlbi2fcacitu10qppjamiifuogku0hcaiphuvdnbekvtlsk5b5fdeeiuasfwjyb4ujmiutcgmmnjhjiyiaxija8ocsxgzr2gkf2eusrans9fgzvewwuqlpghs0eh5kswnjjaizvf4qppthwferrs5ieijsagiwhcfyssxuk8ki3d47skvqioyty0vwcsa1xjlroqrq46rwgdr0ohku2nfennz0kirrpgw7jnsccqjqshokprhdvisgygukovtqbfctcis6hrrc9p1ipqiivicsd_ksc9dts_1bfls0fqrq2orrkeqac2fp6yxhjfw_hohhftrgiulohbjlkep0vfgkdlrjkagaasjsdlo6mfix0_v64kjjprszyykqlek0kqjj0h5pjdyfmlds4yro_i1ov1mkojnf7bwk0lgu9h0xnfeoosmrx_x6hs1s2upuspulqtck3wmgkjomiomopfekdyfevqniyo9ukbm6coyvlehxfdaoeqiu9aiastvmgqxqa26dyykvlow_kv0jbgrhhevzasoiiklxnprrsimqcqsqoomyqwlhre_lgwsffukrxi1uskorrfcpurr6wycrbq0sqirxa3jgtfhezrqgjhqhzhyicwhjgkkpz_r6wktjtzspbatklrkktovjzzgdefsrcgiqqp1qdlrjbs_pkurnzywqzyrhw2km4jgpalruuzyhbej2mginy1yxbgnfscmrrkzmtzdckheuav2evnhqjeinootxaghjaaaiabjrefu6xzrha_znyr0i4visboitltoegjpawndyqfrrmhrmxxeub9wwhpd3hpmxbcorfyrmbimssaju0zqgl2_iioqeqkqlkgisq_iiixtjjmurtyqiiknpagjpz4rwwjrtywicyoq6hwymjikevxtydgqgt3ejj6kdlyh7eipaky0nc2jxbzi6klxst0i9t6wjdjs20gtixirrerammbba1ueed2xoojiicmyusipk4umpqwxioemsif2gpp2hff4oppbeuu_vpoafwwkvfraxcof0fsnpbgjisijjyzsx4gli3wbr1ow0tkjeejsmjq56uginyrttkuouet6rnq1i_rs0rsle12fkfjdi1zto_ifuvcuvusmpbejjakqfwzbw0grcyuarzzaoralj4lbsmdhishnqcke76gr90wowsrlidolzuikgsnaix89va8jcamltx9zobwoh8phcdgcdofd4xc_i0yambpw_dfg92hq7lp6dr_qd_gxki5jhpwbfcmajlictebdirgyh8kyr90f94kj3qs4viddj7raoh3hupxq3af1x8itfakaxrhvm4a_plqsald6quqmrlr6gginfwuhpcokkj_ay8adhnwcqzdcwckqdaibu4b_haimqfgpcvigad_qgndqwdcaepsbbz9c3j7a24eqtxchtw9cni4fdydc7k4exr0iutsqdluj6gpfynwkoksvqvclgs5mbj1ncdobfrwncdjqfoypebdximcvhx_8kugnqtx8yw9e7qkzvqv_yb34r28ljnys8q1fv_edvgbf8lfwdx0l39aveieuwdd0bb6hy_aoxoj36dk8g2j_4ck8gxcebs4tnin34kwkt3_vmr5keporhvap_krgsvxwdpwj_x7c9z6rpa_puq1euuebvatv4gxxdv2bd_iq8hqhv4v3_jp4dojzmnjdowfyobwjnffvux4gexirrmc8gv7xggtghyjgfyt_b4loooqdnqj4khh0ngg_tk7g8x3rlpw_pdfk20iutorcovvju_n_b7rft9v3cj7kadefug96hsafipq97jvref6vwfgxh8pdgqh_o_g_lck_vyciq8yr_oe_4t8n6tytj7lcba1ek3zxk7yutyn9zzj_g_r0zcu9q_fuz_j1nqv_ed_nznwd6nx_k54ud8tk05gmpuh_ubteijlmfgdlni_2zsx_2stcfwypez7u8fucg7d70e5_n_qt0mmphcdgcdofz3wnkhjekh2rrxed6jyvzssjoycx_p9ellyry0ognsxg5kgh0plkijypopefrginiymhfjz4wkkqrlyykyzyj0oh1yqedvvtl44iz5adc4ovp0edcrhquc1mwncjluubhfvlhxqvqiyobwrifjfekiqkj_sk_u5rgkixqlwvascwmmlwyieqrroo0cthrbrexloijwjiemaqxrzie8y3coktrnxihv4vv6cq8q1fhfaurlv0esxrrkuuqaxqugiyqcpdfwvkipra_cp7_m_ljsqqrsxhdfcwrjiwuk69r6kr4ehvhrioiitbhnkojjmarerirerh_samjwruijcimwqn3s5ssjejuhjdy9iqli1kamysr9b6xzjekqhgfnyi0ygkj_d8as9xqsspyn4f_f_t3cp37gxrfrmvraecakevgpfekshefjsikjiwiiimcsrtrwij8jx7qz7grhjgyiotyn8na8kj67o63_2rxraoilos4ha6hw_fwvh9mrjcy_1r_mat_aqkljlheiiwykoyk_4rrcanorvekasrdaogjiyoyil740yowkpckeetsj3vxfukv_5mwyaskmvihllpijnqghjeuyasknpbeesgpzflerhgnuggjo24iykgrrmseutaswqg5lmjiod5mgpnhhwkcghbgfpha2p3w6ckmmlqpcbeywmhieeacrllcibvjhf1whnhgbxgh6ogitjdydpxhrxnpyqjkqs71husj7qijc0xhpiowil_p_fqv6kkoioxu0ogqrupvcijrrvjegblhfltxy9ioxbg1edffluq0mjrcsbzgmoowekrrhywmdkqrgwheekyrzzgblyt0o4ycef_1s_syloxmswuwlpkhbfferxlprrtfi4vivk8yrrnhzcjsibjgragj9mdz0hceef05alqckzha5gd5v92narks4na4ha6hw_n_mpncicrcopqwmiomjy0ljoi_0rkeefkf94lii6mrrmsqq7srrvppaqgqps_s9ckl9gsr3owesa9ozfeeysrli0fkckniwki_ko_tfezbd7gwckusroqs0hjgcqotmzi2xg3_2h21nniqrn6gmpiox4nv6jqyjhyujos0tmgliixhxephy8giwhpppqoxpzfuzfgelds1blsqpoar0kgdcxud_pgbvhqrewfecsnj3qns0urppeshpy4qyaqwroosuosr_l7sfez9yqoklywg1mkileuqycrks5psoqlpxephc3mvyd9dyrsdptytrazfq7orrqfwgct6xrhnpjgx6kdkrzmqjyykplhs0whprh_gyvffgskijjds_inmxcgjo5fctn_o27ks4na4ha6hw_k_8vseurqrrthiohgxut_bfkzks0sji8io2ugivcgisozrtmji6wjjfkfexvwausjskkfrrbczl0yhhf9siheitghkvqujshq0b3er_ktcqj8hjlpuwkigq4comhjgsemz1yngrxoh09fqrgekcgpwslokyutvl5iijhxdv6karmrqgigmdnuvosowrpeijmg1wxfglcwauchhgpnegky_ocuklbq6irxwlweknid2shqdlqzegpnfn43w86fs0og6rprcsjzf4cjiek_phzeoi4iunhz0erlhnbiujpzjrkrdfdwmplgy0alortd7xsxhlwqiia15pwlepqmzrv1ej6xpakpcik5friojun5rejsrdnrrnglprtprbunpcts7ly3d4xa4ha6h891namoy2x2qekztw_sanziwqeg1_r_3idqw0ip6zupjo4wruwlktoh1pogiosriicyklqya9owdgm6eky4wkqolcglef73wfeadmkwvq5gkxrsnuvs6fvkkxpprmaq0yhs91hrgg5ffoteindjc9johjcivu9yrem0kju2olqjt0i4t4uikioyilxqtewheknrt1yh6hdaset2kufs6pcqi132rhzfm0ws6wijkote69yuie0zaovljzjh0gyuaqwqkwkjiare9zqwjpzdfr_1qqcrleyfd4xa4hm73kykrek3kokg1jdslxhummjpi0esnfubrfryeqqlxzp0iwtkyjs5ixdxbp9w_xiyukuadquh16okvvuakotfujy16hz6snjlfr28_ydfrqhhfw_s6f3kkxrolefsuat76lmlgil4beuzpsei1ji2_w0wvi3_prsns67te1hvgiqpmxtfrsrpnvtfrixfgt1z02kb00uqjjoii11rrrvwectgcdofd4xw_mjqi18rd0oykoicpeq0njz63otcsk1x0wrqokoteh8iv9whzfcnkcgbf8ol_maklwqsrn7pijuqrq_h10gdra_9ohjs0ae27pmkx8vpfr0ou1iikxisrrmhcsiwwml70_sykfb2mc14bkhrdzzalbujfrylhjedbqytey9ftt1r0wksyeuwvbwgktkdtf72uzwsjoug1wfjaenhr_gjcakqlxvueomqijze1zdt5o0hpgqmijxm_6q90coicsn3sxsri14pu5_jey16psjeja3fzionobwoh8phcl6vpjuarmrbtam1jkkjmql_u22k6luryrrt0wstsuqwvdb8i7fgbq_z6lxobzqwrl_srxtpfpllqxaxahgffyiu6ludx_niebpziytxulfgbu6sbjidtrzgpxlur9dtsvzgi0wvh6zht2jieppj9xise2ekyqt9otcpxx60ra9vmyurq_i1jyp67vmjo4uukjlygtiygmtuvskmjnwsg5gyhvl7fgl05gn6ta_odytiomikxksfrzwlxl_xkhp913dra_vd0owuvw6guuh1i1k_kflraykyif3hibjhzisrshjrba_potdh6whuxr_dqst6zfqdovd7irvdrpf1ii615bh5_5x_payxkqyljz4kjw3ki167issiwhyrkeosotf9di6lobwoh8phcl6ptglkgh3e_rskxhujmcilx9p_sbf79kurwftu6j3spausidqv0oswimwrjjjyeubryilwhz5wqonyxrjg5yipiuhmt5jqh_icotjhhbodmpgj_jwmqjs0mggkskcju9lii_69yvcj_mm2k_yi164o5wi_kjaii4zsghfguuskkcdqv_mfiimjwutfhzwykhyeystcju1jz1ivu9a8sxoruqgi23_4a7z0q0eycvfghdj2ytzusnln2jy8fpm7homrhkevans_nosakblo27nkwj8vbws06luqwihcgpmootesogixvtz_lzqlju19l7toil43mopee3wm5ig1g0wvvrfgvjqrq_i1vorrxbpgjogiweyyxjexyrrjfgmhj7rl32kayoivnmzexevqul9lfomlqolji_qzresy6re9fv4yekkwrbpbgksumsomdo6s1m_n0ojd4xa4ha7n_8ttizayiizov44akxitf2eu6s5pdisrpyiommgni7lodbrpe0buckt_bt5s_sityaqnhyxfloyqfrf5vbrg21efeojkn4jczsddrhexneaekv7ra1oyvbqzdd4_hlxxseolgmtefixjzklxnewii927pnurd0mjpjecwtrwo0qyrxwxnfb9oghfr1upadofr8s_eusr1aorqvtr692_q8wprulep6sx1ibzlmlyljgru6tdio4uavkklxz1jrw9pmtrho6s1s6_s5q720d9ioywcpnfekwvnwphfcncskpfniv3ssp7tcikjizi321gooom3yutoeqxtdvd0ujpewfj8yfyxdkugzsyvuuafj0bvxsrzl3s_nvadofd4xa4hm53mymjmjlqf_g7pixxlijv6twzd0mtlqsmxhqzfub0hz_xlzkeqi0cybqdyfgulblrgnxv_le6_mfha_ncv5bejiqwkp_uxovdp1xky3dji4vrl_ddluycecloyefqx5lvkfzwqykmzmhhj8x1mtzbgjs_pz5upkuqdpdw4awygmt86j_eniygmt9agdrxavgp_lwmmdog_53pxh3_soxbhlprdprpp1_7_4vtn4koo_fv4rvaj_0_jefmzb9qphjf_ndje_jfd_dsf8xwdijcscwl9vxo_j4_nisaliis1iz0l7rz0cp67q0req3cjy0uev3enyzku6tvkffgjlukbtxvkqzv9lot8l3swnkilyrgukuaqn7rznwlzqdar_h1dbfg9nxeo4vikkni6bjr3cwnlhrt0ygwmqq7pglfgwlhfz2ju6qxooq4jojwobwoh8p5_jh5wogqeq2xiqyljgrx5djy9fpdghmpyrrjgeutyrtptmnrcqnid0kjc8igek5swmlosasr_mujk7qiidcseqnjdyoswrfzoisqbkjuwr7fh3mbx2yka0n3wlpsjs4q124d_lhub_r_8_em39zdv33vvuvcwi5tohin5dt2i79hmdqkfjbefen9ylhydwn01zlfplonpp7niw4zktsovad2kkql9hirfacsagxqkakblyxulvrvrqhke473w97r73nmmvo1eyzt1vbztpgd5zq6kl9zvqc7_zm_mdnmiararkxi2lj34xtrnr9zdekebujmfg_d6d3faayliotz9jaapew_mduffpdcxztfvcx0l_yppx68np5559ewgjtvtdvmoln7sogyz4fu958f3ppcmdo2zb16c0cen0cu15_hbp7v5r_3f1pqxfxoezcaqmjsywtvcabo0kexl50g0apfh6y2x8qwu3vmmq9q5b02hpji7fg0rgtaqeflwksmllh0jrzk3fb0hznam5jk0bsrc1pp2vgrmbrbgns60hh1vjlrxc8wmtms1pfaeadzqywobe075a0mdsswopcy4hcbakuluhtsno_zja0kpq6zuta09jrbjrn8hjfwki6w9lmewufrhqnrqpradtrm6mdswvvl15tl0pkhrtvkl5l_iikjgi9rql0gt3jg5q5zentinpqkycrnjowpi76gne4hng_ngobztsln9f1mn49vgci4kbbaqr3yhpxay_ec0fspndtdlxewzbb5p3hgxuyjd0hp8t2uqbbnv0ibtcvwokdn_v_noderebsyvwh7c9g0gwgohl74d8ryhtxp0l38kklgfuno_eg98affv_3q_gsydr1_y2qzrmm7z0oncvxhwduzqtxbsy_psbozm4xsb_3_35qa6pzg7ntammnymcxbkpat_lpvsxvspol14ecwchvel0co0tpds9kes0bozneem3arvxdsjreoy1pljbiobe3khbtmgpkjk2ffcxwxvn81yulgceo3gcxevng1ekwcn_hjqun0zci7sjfy4h74snjep3ylrpihqpdx_h8yyjci41go9fonjr1l9fir1sdzxxtgol1kjckarjhv3pxqnpt3h6v9drumeqfrdxblwyrfcnpuftaakjs24tbmopfqxpgz10tgzgvyzsn74uo6fxyftddnoxbxg0filkn9l_ui2jbxm4cm4i0utnvp5_3aa_hfn4ho3uh_coi7wldqgjngcylq2ju34i3aw3wga0dv_tdjdkpdcfmfryazemrom16zayamcasxv5j2hs9u0v9meno2pfhlhbtgsnoygl16etafnhc1aksa9fbuz6tyfrssmieyzyhhgvxs8adawmue1piy8r0y5ay9jrsk91w0qv8tvygklzpnerbammpnd8uyhnei3bipveazqajuaj0whssm6l11cewdsm9foasuuvxnefctrpw5d1ijzyr8pz0cjmemcdbooojeldqgwvvelrbpnomo5xlsplyds_ctb7c_amjtimype0qwe0a4p2x3b6p2kvfsp3gfghutgszkuvz1wtok3fyahru19zf9xtpxew_hh0lp_efsuwoge9zmheniy6i0_dro28w8j4e9qmwyhfek2buq54hoydg_cvidpfsz_xfg4u0uvjfzne99a09hqr35jwbkplguxcsnpopdc_ubqcrvjafpjex7amhpve0xcovlp67xmzqfrao9fonbqnrtnkri69tl65bi1cem3doljpnx7izsgjmne0dhzx4agdo6al1xqa_riljojbl_5g_wcmydrfoqfvnhqtivvsyopv1eowbk0sr5vsnc1pwho9vx7itztj0p64ahkww9ku_abcklb5am7lqodqh8uyeoigv963xtdoq5ozceowuuu8wpy0syltkduu9jts3jhbln0rjhao9loasevgdte8chkx0mskjuwcdxg3hy0lj72e8qgj8ehap5b3v9lro_wl11zdqjre4y1pdaxxbspik71gwchzem1tsaptoktpdd_nl6rxmkifq9suwi0jx6oojvqaw6lr_fsxtffkrzlgtors6_j9_orbozfgo9fonbrnzz_rjkqlsq8xoljeiy2uxvtg0irgfcu9xrcivrpcw3qdmjrma0ygfffgxi2k_aard7adz7188wgjosnq77iwsijggbb1bfhkwkejcwavyjf1sdfaqdje968xtzasfv2asizpvnaawsirrwnutjmqcvlk0wiprqbeyirh0d_bogkvjt_ont2myvqioctmernrkts7l1zwrgbghpbxyjeej1jp9fpfz_u8v2merti6fjcklv6_gmgybatxszhs6_gtaal0orqltzrel1b_x2ok170rpdaqv9cycctci3zf8n98lux6exo98sgi0tug9juv1v1eyvht0mvzwjeivtaptdxiwgwo7mc4zmu0suk1brvnthqwatqajuaj0ayxnd_srl6d9i2isq4j3dqafhgni732jarj0aj7l8trtir2kq8ayshusq8hiaijogqyig0jb8voug2lmdci7ajec4eibi9ywdrh4gfg138lg_xfwgabi9ww6jsnow_dhlgeabzh1gu9zwej0zdqlb3ttosuue0idenwm6y9b7akudjreysnaxbjwkg9r6xxbynges_89o_kkyzr2ylcw9kqebto_wc9hkbyhmwymdjroplwb01hbkk7i9po56yguuh6bcxxmopygivgur3pds_43c_bzqlg03e0crpzmyah7c_khuuygowauurdqoktadrhlniwolthy8crteg0vqmwz1sqvtzonbqnrqnzr1k5h1erbuuaarmlsa9th1gm9hpft6r5heacndw0jy1_zpdkfqws4g56_d58e2ardcgx6_jrte4fjlxjavdcybqcsspaqd1biivncdc6udwmll1gnlh2dgzxpccogeu9kr0uojezr8uberpju_wudjfetqgraiy6i8cdygrjr8limi29rg6jodososqaiwywuwgkjqnx0iidrunir71b0l6fliu9dm9jw9jreuua4daaekvajlalbc4grrhh5n2srjxgqycrkv4p6tci143qgfqwyysua6grtfh4hk_dzkq4frrvhumtpnd0sxofr0lb0q6lb0ndi_pc8orzlsiijuaj0wg0mvwyg2jlwrblfnewotaodksac4xqbenddqpgtqqrwithnzhgrogrbywnmi9joybvjwkzlc0iaozwwfo5muadrz6rno_wtdnu4kdaqdreg0gxtsutpwhuehpgbsyidsnnje1sgphaqf1usttqnxhklwn_dlge52vofomwqrmljzfetwt3uxvelv7lw9kovw0jz0sai71gw9lyf58t7kja0fvszjmni7olluj63vlikf7hoiw8wginbund1zxfnvdcksbbefrx3wgxddkt1jy0vmwutivnahbv2plwsmgrqionrqpradsa9zprnoxanjqajfsaf18vbrxgrbbrmjiar7eti_qqtasmuvxfvnzrcyzqwqrfs9aodiddh774m_nzmwzghmgk_ouq8jpirwch6bu0knbvacnoej3nsq9zahqytnpdnmfe56gr1az5bw1jo0qk12yclqyarqcjeciilapukbsyxusl15pftrtqz5x_wqvgji2k_ydr0rsi5mns654oveyarufqlrrijm2rxln_0uwagbhhtsw9pg2jadaacc2jzhtg_iowdcjc8qeitnod2pjmurzabxiu6jakjwyktzjeh144gup6zxmmwjqkptfonbqnrrpemzlpttosftkwsh1hqyu95odrmbvsqsjrs3qdci3elwlorio_ii8dvglardjimv_yoabxjk0erh2wpnfm8oqvxl_hyrervz4nsufs8go6hxhx0uvqsfpfgemrpncn0qxxbtdqfgnw1ghuqcdill5pktguw7b02usw4tpfsdjrxnxtqjqnja6b1tqspddh4qtxqwaukf5fdkmvy7aknsnhheyh6xxix8rkrykwipfecy0jfhazk0f4fmohcraoqme0iihhpdf4otyk9dowgmfqjdmmoom1bi64f1makf5zdapzlsijjuaj0wg0mvwskumvzza0lzbe_6drepbem5en2u_ryfgozqqgh_rkg9muipfe48nsxel195lbmcijav7p9fvrsq_jlrra0uvjrvr6qzjef6nctuivz0jlqdhpnqom5mjd6aj5cx0dtnotasmkvc6buvpsa2zlmuawasdhrierkv77tqt1rutfn9gwkasm4lpg0jgafpscoxaswuo1rlcnvhodkl6neoyw9nq4i2zb2jtsadqajuajwa9z89jr_is4sel1ddbqxhrte8vbopbi0mvuaou7fhgv7kc2jci3z4fznaxxhdmwog6jjyrp9fxz6ic_lqtxr7fb0mkk1x0lgb2okf4lwusvk17bwmisxhvhtsi9fmvo6xx_75uivf6qjksdrfxfiek1ahbxhqo60msykub4i5az78prsa_5a4rvuksbktjhfmox_earvr7s5qmg4q8l6tvn09jrco5ueq3radqajuaj4tlsktrab19n6tx3bj3zfru6rqjuhaywlkojvv7unsu97op9dg8dqmjdkbuwcqc937hjfktpf7vdyerhkduwipfeg2gksa9nw9lra6oqxp8ekr12gkz0ji3cimdlwjwe5zdeh0mqxnug0aik12xdimai5c9qi4erjl3ot8lxwognfhhh6xvxgkklsq8_ektxhfg6vxptgfgbarlx0mu2yus2pn3g0uvymiaaiq4gxyb4ewr1jvcu4jnqqnrtgqnvlf6j92dbco00go1go9fo1lnwrmeuayzwq6oxwmtfwwjfu2jenyxadchkfv57r9f6_solodxwalfqlokarrisotao5hdhhqtjbpeno5d02hlhyxpgovsanoyystrren3eahi50mvoyvqaoxyjvi6k172lewwysnusxvulspsaqhxqmjosjkw5wmgzsaogsbpjs4brrpsa25kgpebzlyghubultwwyfvatwnpt4j21wc4dsfmdi9ouqhvsii1pvsno_ylsl_jjrx1ydamgi0czu2drmvn92fzdaede9sgjmle0fg2larxfjkgzb5fpf8u4jpd79iwd2a1pv9djd_uyhatxebznn5qg27lj7sieii62xg_rdk_radqajuajubkzkoar8revlamv2zlwd5pfpuk1fuieiyqnhuycqmluiinbtw0zsa_um4nuzkerfhjrg1_crewd2pe2jiqwktiorkbsur6weqzg8_mwnlmpdw1jg9cwtgu2w2ijfxpwaaagaeleqvtgniy4lwmn2s1pzssp64yjsdlrnwvndgonggbk4iknjawoqh6juvhoxeivq6dij72esxayfbco7uivjysqrqtxqzumlt6b3pi9lsztsethsa_p2u0ijl3uo1vslljakep6jtelws6vxc1p1gpul2t0q_ilzi37qmharbhlxf3zffvsyh1g13v_kbquh1hmsjrumvi1i8ywtbshufkwnply7lskivfxkwefrhqnrqpradq3f0y2klzco0tptbul7vqc9dq0ic3nmgpys1pm06jplwm4wwsncqihlw4acqc78nzlx0wpxws2phxb3zjmzlzslrsiktrns5ppaerir8tdvlwlbrdckvz_by7ylwlieh27jq21i7qm9nq_jq1vskptnxl8s5zew5vsqptak77mrtmel0fuhda6tlaktcztsunje6pzkhaqxl_1x9egcdlrqehw8kuvf2yhku963s9gob1b0jhwg9qsfozgukuru8bq65eeisqgstqdkdhwllollss9ttmsvkd6nbolldqu8sgiolvszbmf3zkm0wg0go1gsz4zmi1preojzujjarnb0oybrqpykhycrimwylsldy2gwr4j4qbgd2opy2nhwwwwomnphul12tck2jiwib3mgdefagzlmiy97rxek6xxpcookf7hbuk7zkqv2_mvq3ue25jgr9jmsyjsmxkauwztceuvo0fsdgwl19afy2yek9pfusnikf5zw9jy6xxlb4zocfvs7iarf0vallmltwgzyudqk157yvgdkbr_0lxa3memo_martawnhaheqvgkbai398ow9j80mtrji2_abmjjqwkou6i2zzusdnonbqnrqnzrxlnw6hlo4yglv7hb0mlb0b4ibtvfcavgpk2pv3vpcmi31iadxgcpzakwsj6sjmoev6bbysncxilakoq9nodjeqpmhuyvccolf4v15fee4brkb1gi2ldaqncem1vszol14cfymrjrwvylcq9tneyeubsbah2tjj8m9lr_o_ohvt6mpfeo8di5za6i0ivc4_rciw_shpgucciooxeybtwga0c0muol702n9_1i3usdf8uoegugk_zaapqhrrqy4idrygpuyz0mo5uh6tx3fhanybrhaenwh2vxms0go1go9gs49zq0msxgmvlryvyvfd67wsyxuqvy5pf3cvsjswyjapbca4jejympy76wkz1pndxgg0ynqamvlb6fbmu9nodrzmngzos1pz0_nnzy5qsvd4ow7jbysjjen3ydhevi2krib0_uun6bydrv8dw7ouwv4rfbhgr6xvos5oovv50gvh3cpz02gajzl_0qtjrhygkaspcngpjr2ohurtdi_tir_gwznwqxocarr4tacfnas1xeu2tx2s0go1go9fobu6o9doajrqvxveal17ttwm_xaijevclu3gdanwweqtx_esa_sgl1w4walb6_c5fweysg2zlv5ts6_13z5bln4bdb6dkr0_a1aofgizlygz7fl56jdsxtatxlxxthj_0_t9g54ymsgzl9gfrwfot0usqmdpe2kxmsjojva5aru3jfwjjg_8e3ouvxnmniyk9zohrp8lw7kvw3kplr3hdieivtcootvt6wdiwjcobunptyneu7nls_7_yvgekurocgg1zblm2dq6gj3lxjgharfikwl3zhpfem_swvj6vfek1b4xueq3radqajuajwy2scek1bkfwwubrqq0jesytcek1xamc4i_ypnejo2m_v9h74akjgi9rapwmppfyltssrqtx_vfjr0ntilaloon1sic9dodrhwgyeel1a1ts69c80uuxipsajhvdpmxir_8ndm74hdj5stuymrg9g7h7fsqmowlnoqd02gaj01yi0ijfktzxgjegvcbaypzd1jvel2hptqfgvhodakzues04jdawqg0jt2uk_itipddbj9febyws6fuu7nk8bnumzfdvdpc2htbxjoj2ybtk2w7agw0zbepeyndspj_n1ymfldiui9yetg0vsrvsiutxu9jr81gxcuk1a45gjb3mwkazlyvfgo1go9fonoslo5femzzrs5zes1vs6kivfdbonatxwdg0hhardxrhgxveoe3zgmw0jad4a5_jo2z_fpgxf9ehuygghvny6iu9hpo3plmqcmivs6b0b8ywogd6l_9f_nn7_4l2lupg2ztvtdv_hfszeymxtgd_mmy5nfkrpgz0f36ycwtr9u_zm56hjtwzcwzzbt_gr_n2wqouzne_7lqgs9t2glfqemvnjrpi7maqp2o5_d7pbtecvo5t_ufs0sg7h7fljaorwcbbmnfm4ir39_q91akhtgdzunpvfhdtb6cmazz8p47ejn_p6jhft6mffhpxym2gtpwm6n6on3_aa6c0_ah8sygn9rgkb_d4xnx4bxu_df835wet1r_chqgpvbhzvqyi_yf1_08299ugbgacrtco1fywv2ddi6bbv0dhwp_q_9dlzl34bt_hm7xwzoz8l0zg2qjt_c_s_ow4hxddbvpa7qoq57xuxfe9tzajckkl5tygrg0igw6hvqyb5lk0fray7w9yicapy2ni4mqso6cvkc5amwceojlzret5iksk9tgkas9no7joyeu8t2cpfeqaxxgo1go9fonoszk_cwavhwsijfpl2ujr3uk1dm_caopv00rpdask_feqnhwmonpeev0_hjvlfqy2ard9dd9_gbais4h1g_uwejqwfer9kczkukmcobrtrh9feji_oifmgh0edtqmpo7b_w4eooje6hkbqdsgtjbln2kdj15gklgpww_prsrpf1t8cu1zew_ha8t_gqtnyzqzz9enyep9jrfxgz6xuho4zmding9dmcjhkgs_wrqhn0bnku_ins2paj2hhsl3b9zjtsytly8voivxtsmzcw3qrpzhqy9anyccxtgdnnolf_g4xln4ejehhlmp6ykv7vhphsd2hnq0r6vxauosf_lxjlfh8m5vmrtc6wxr_lrjlvgz7lr1zakmmxp8o_q7f_dmyy74c_xjpdfcyahiv_ikmyft2d2bz9oew3wjgz6f_7sewnctg6zofop3dv4hn2tdgfwmmmtj2bdgsdvk7sdm7hfa3pwzopwlbsg2w573i_x734pn2r1waeuvtcnoajtszu6cazhsa2ccjqajm5lgaqpnyfs2bnum0rvgeg9s3rwhpgegh03bdhum7auadxrrobrsga3st30jat54hk_v_dpsrtokktqjgtudszok1xgacdlrrafzxdwmjafq1zki4aipjhps69mwwiknrqpradsa9zirjarrf9eww9kcdaoilwms9jpco1bhlzvyscgvgpkdsewoggzf4py0ik_co0mvbrjrmraflmkasppa_lb_lgcc7slumokk18lb0hydwmh4jhjpdbkl7rrzkuydsumno7t_jbxg_g0uxjgrbtg_wpiheoa0z1_cx0gglunmfqi3zjgg0ak2fs9h3ph9so0jzqnh0qftcph0x5swarhboxstu1v24g6jb79hpk5c2b0cqemz5_hcss9nrgjg7hvp5b_er77avlxvw8tnmno8th09n6jfo2xyd_lqmg0rxxj2w_7nub_hr0lsiwtryarll4_9txy83_tgeryev2vxdu_lidkydi96bow_0tvmnpfsq_pwu6xz8kek7nly2jzzlcaohdru2g_h6h77is_9l1wgjnetz2y_3_mmsiytbdnfaencmoiaip8a2yfa0r6pb1nm2xghai_l7wmqvebi3xdc3ncofgkgxhzhazqxwjfvhg1prek8s2jsoxaahlhwbtvmgjg0xrlmkaj0wg0gs36za29jc08ify1jhxb0qjdqbuarthjadfb0obxf3m3pjf7rmxkaxhjuciuywr_pdswlrglrwwxxzghkbgl7siljaa4zsrusbmbrjkaycdb9jdw6uqh0l_6auzevmcck_bwkjykjb1wo_li0tptkhv8r9bdanecyz2w9t2w_lrqseyhthrbhj9hxqwj8pehruwqjalhypo_onwwyghr0h4zw5jmynpzja0r2_f7pbt7oy0njlmb0am9prrz0gwfq61jr6c8exznjbc0uujoziyf2wsoo99ofhzms1pe2bcahjt_sjk2rdhx_kw_l85jlr0rvu2a4zkzxwl9noescv_taeh99tx8n_z0l30z7a1_0mggp0etmz_vacj30b_ugfjjyrmgp_jidrtoevehs2zbfdgc5jsa23i_bdcvl2jxwonv17yvsjjckl19awtgcjrtjyegrlr6cdkxawzzcvjsmenuo3ksikauamxusvfz7pdcywncy_rumwcsiiysxttbekhfxfdevarodeo9fonbqnrnnzzzqno5yljua_js1nes0bo2hh0uir09zywh9jrxoakxdlgjpaxry6fa0jqw0ufxngksw9ptcoomd2byernzj2wqzgnps6frf46bufga2wf5mf9i3dclemyhttoqsfvcnpd6og0vv32mnqbmnop3tf_dbzdrqy_s10f1_lbkyvkelaqjrevwiiw6garjnomenpota6cd8nwg2jl814wvhjhrm1chg9emu5ha1qg30ojaqzygspphue_wjkd_yqglsp_77dmmq_cbmggd3_rcju_eelvd77zdiw_gmxgl3xbrel7utvmqinoysign3942ok7wkdkd6e_lw_yzspnx6g3wmugf2wgka7t1zb0g6mg7fr8er_8ssdki3vrubsnrsrbxixi2mjw9jwy4gdsctg24hisnbgmwwh8tt0icawyxpdzhehi3xto5rrajmkjjsmqtaodsqt1diktos8w9kafl9t4fvss8frnbqnrqpranzrriq99rwl1or02gem6kqvg02jrgakjqsrubtybebbrvsv_rawsrvrx51cizp6qohrsh1xsxojvrabkvllxgejr_t6_m9hcl0crgmkjk6dy9emm41yeetwusvtgo2kvq4jz0vazwfl2qu3xs1pncxjzpy0a4zyvfpi9tm_srpgkdlrurfg_uzbfcynsk8za4l8daozg3divk9up_b2w62rtakktc5u_1zvmcocrrbyutisnj9zgdijt_79vgg08dk0f16upnfhd6cz8eoxtlfkzi_jhpeajn60pdcvmkiq73_d566clkyri9z9ndhqgbe7kvarchg5i2kvmnoztqfqglvnxxdrmzjmqfkwzzbtvstvginsaw8wgpirnppnhicdjpqapnfnshtbfmcrwnnzyk_n23xart18jrua0zki42h1gnfksq_5lwmjll6nqcp62g3crbmtbucajuaj0wg06zvrxnqnnxa3lb0obulrxhpdhfs4kbru6xvqy4i_qh9qfqxdi884wjmshhpgkym97ucgeqzgfyrpnqombtfowecqbxgvscgxivpaqgtaxout0l38bpwlt4n0mgdgxqolkdaqpdfhsmducrxggbhhahqixqzgyvbogs3slyt30qz_cc_7wuu5fwi8esgzsstjsa8lx9nc_mdul7xs_x0yj1epvs7zzpusgl1tjkhz0uv836uafi70_rqtvb76afsvnim2pj0tcg76135vppbgmeaabscnmpq4hjkggfueozm7myel191l6hsg0dbipdd0nnsmpenfv_ldq3ovnyt8bsmmwvsgo4ts20z0ndjumfon6tvn09jrdhaj0uviyylcio1go9fonjr1l5fkr637euqvq_nohddc4usbxxqnyvgt0mtfa4m_ubsakiv_2taeh3bmgphydrvnyxkyprucsm6s_yskierlldyazg_za0y0nir_lguvbaoqdrgyazsbwvpy49hwhjrhgnedguqgmkgh2tabf_z_zaualxwvg9ayljlpl7_tayjfee2cepdcompoawakz5p_lr9hmvfmulco9rh9x_z9p3geby01pf11ghgn9l3i2plhqch8pyul1twbh8ciy3sfe2zjcavj6jehrwpnecx6_vom1bitqsa_z8btvfuki0wg0go1go1mz3ntsa3xporhxmgonib3m3ews9fockycqigswcqckbxyjbsm8chikdxcmu_karhqytwvg5iyjmq0juxpng0bmwjoovt5ppndfrp4tg0yggpul6twgrnlz5qt0lk5uguwekbqsgjnjamzh9jlvmcrber1jc6crc4xywpocdipmy4crdzqcwkj8vrk59xhogfh0cbkayez6fvrugbvqrfx7s4drgy4wkttejxdmo_ncii8w_pabrr8qxhl_xuliehgtx7darq4wkv_xkrhyfh3uj6wyw1jc8ki0tamburthzykguvd17ayvlfmy6hdaclalqlgilu_y0cucouutn0xk_pir32jabidk7wlkdtcj9eqvdzonbqnrqpr4iykyvq6efod_5xl1iik1zysws0in_qap3gxntqe4jeejtjptqfgkdjrx7tiahifxtjigbe9_mxdab8gpmfutizecttsmur6wkyygbxsayo_rlvsilql7zrtmbo4damztsmijy3rhlgeeygcmdlqafgarmt8kgcm7kha2s7chqm5bloadi0cyoqdrdzygv2xpmd0ggunsmoou8i7sxc2clrsvrlorqgra4wwksxcdaoldwrpnwozlq2jchbl44zcw8harkthvi2kdzz_k487lscoabnh8cj2xwwwwg6jxsq4ydsl42ix0mvumuob4bvnndsxyuq_fmoxxbsmfi0ibktazpxvaclcai0vx9cdsyurxnpayce95hxgpo_rub2nto1acbav7_mndwqnnbqnrqprag7_jgwkdyszq9jrdi7wk6ql1_kk13w2pmvir1nguaz0gq90hnzlmgfffbhxi2k_amqd7mbzlx8xpxyrkl73cdpiniseabq7ksztsyuvxpehelqlztrecgawcdimkper7tdclanser3ka0b8sbrxmuqudaoj0j4_wrl_6fgxbu8yocmaiw74olbigkfsknvz5fy1r8uobeahc0hkgnek8hgdlf68zegagtvjg0ycmlr8lvsw8vyxo5kgqwaqgj0j_19_vqiju2h024iweqomsmpicxkhynqvvf8cmcq_1zhwk0ejfoxw36swinenodcjhywyrukdi2kguvps69qtaansa_pyxmgi6m37my5zgtw1ie3ifxumflblto1mwwqlnbqnrqpranzlrrmlrvu9wqw9ow1is1odh1gm9lruljtfajokvzbard4taehazaard9tjdmepy2nhm9awslpgdczni702dspflrqe6tupjc7a6lekvvdkr3tieu04jmqtabl0um2cptawngekbs7smsq3pen_ihewcclr0ejairyywq0jir1uo3g05iar5dbcw9js6xx_71i6qskk1wohyrssxgosxntbrleooxasqjos1g9_93nwowycjqikhlojmuqvsoff_p5m25lmjhnx2zlwsltfkr7wadqajuajwz9zeyerni4wk72o35lgj6nxwag_cv_xlwmjzalqlrqeotyzg5wvwesdrb6dxtwtbryfgjgzjs0kvfyao_jqth1gftaqxtnks5oxgcfyjg9jo4g2pkfnaunsscul1_6wnl_0omycjyffq21joxixju0esbmh2nhalrrxozsgvea2pbloxg9j4xpg_i1p_agtatpwljqrginsa24sjfeycenonps64s1peizqm_zdaobc5ckjzgx8khn3q6zjy2drqgmasqwnaqo8i1pyfg1bxqt2djqcvvsypur_arfo9fonbqnrrnywtlgfnswupygixavvx4hcox80usyyjtaloqrxtcbrtibqqrh6hdvi4cscr6ltivij4u_sbq60usr6ba8ldcazydrbx1glb_yoel1ycstnq29unpnx9folmaoxxp9pcc9pipirwkwivixpc9doxwtxh9g0uvjhhytipta_pukbkk7i0ivdta6zwajz5y0r3ptyngic4xe6bxgmfohyerh0wliu1avvuubdplk2dhjalhuivp_jptab4wwopjlr_3topsxtnhxncq9plntjy0ajuaj0wg0mpxlabxgry7lmxqt9jofsqtjr_et9zooi0l6zy2kuwauc41ipdd4bcmeimkaet34xd2s412vkpraakblsbqcrlr6lqkji_wl18t1pnftzumvctsgqyngei0co4uthfs6gebr0msggivk1z7pdcxigt7izo2ktsjw9fifjopkr7mrnck97izlr880jl2e8qmjr_sanowspddef1eamoja87cwyfxrmpret1fwwnrnjaotsel1ywzecos0go1go9fo1mdgjr3gski29dqyyvrhej0smeovxo9keo39rrtzxlalummdeo7l42jojk0dkye9rk0j2i7ipnflw0qv3zg0zqtxx4euxinglcq9nm1ges1di35lwodusyurxvua0spir_mwdqmbwnodvvlaivtzfgj7gdhabk_gqkny6bwbrk1jr2marknlryparxubrlr6lbwlfb5pnbqnrqprri_mrnqntqt5rtgakl77onfak16bncw9noequno9ci96fbafwkya_ihpf2parcgweqjfnptaaknuqhrdveqfsevmyvvsyoo8x3o9uhyuqxpdnywcyfq0jokl16_k0uuffok1fv5hsk9nikfsakmvctaqw1c29lpstw0rvzaaezje58dihkezpdftpdbc0mssvo6xxs8ggngopdedovtghfywyds_bvmgkdwezk5_5mtsyzfjzja0g1f6vuaer_tkry8ww9jmw9o00mg0go1go1mvwrgherzqxkqvu1pg9el1jpq6bhilsq8lsisl1_ir3skbh5veew5qurhx9lobrugbais4h1g_a2ns6xa4zyr4lwlglmwdo4_k1kf_nl0wk8crooryel1nbbkk16frcm9fo2rxr_csq87rhrdsydryqkkdrhakfl6pyviqknasyhfem2e16l0_hvbev1mtpta3piwi73_egzp9dnkx1q0jetpnwow8r4jao5ww8gcrlr4tatxzjjamvn9odrpnxdnodeluluivu1rxerwcf9f6xxyn5imqanhrtlqs69lj5efi66fyrefr3hknjnez7yufmk0go1go9gsx4x0ji3w2_tusuuvxsc0jld4mj6xb3x80ahlt2m3pzkdsr1_ka9hhgerhtmgdanuwmqd9krrk_qw0i5qu8ciwqlykbts8rksxs96pdf95fpqv_ab6raf2pkgg0ytowfkmislnbaarujimtswyrekvenzluxa3jlmbxcfovgmwwi3jwpjr11g1chsawoo3hbr8xj8l2zlwjwszm9js5nef8bir6urth7zwiuuxlsno8cwnmvnleowytpfjdjlwfecmaqbiileyatvsfrogsjbignem1col4ei34iadxrrxxijgpml1_mlisfyfnqwxoeitmhk2zi221jopnfonbqnrroesninowhgrf8djrfe_xpgos1ptghucociug4jll1ohzui2qqex4ep_yskyosdqvhhxqg4h00djobdkszai5_0mgfgbsoik16ftxpgcvvspsmwnoqwkppfvaw6w9i4f1faem2npkvtsbng0igowuktawxlanrb0rd0msciwlvsfs1vsvu_eoev4rakuvjkk16jdlfmw8j4i0a4jq2_tufrcbjha1tmqyh6s1qv8hinaksafty5wjz_hlekvysdyrekmxzuurvisyvt1nov0wg0go1go7m5m5kgkfex6zy0112evzo3ssxnhkridl2xwige_ojuzr_adpveow4j3zha5jy0x2e0l2xj_7icrgiwog6j_c1p0kga3pjwnywcyptgt2esyydb_kcwzugjqnrnakmoa4wqufr3sxrtllja0u9gx4zpwi5jw2xjo2sdi2ekjw5js6xx_zemz1_eiwgk1_wwtbnvy4jzkmb_feol1xfb0jhoxi2icvvsrkzde1vsogdgk16nnyzox_q2i3dlkdsom7ilduuvrwsno1ftsznarnk7ajw2pdgtiovego1go9fonosvzqmjir2o2zi2tprageyxdqmqmgqqzwrtsruyzytbrrhzrjenb4xgb4187sidjloafqqmlgh6jps61pa047bnlimsm7kddhtasjrel4d4fxideugzkguzbh7ovyk3pp0tbm3wr59n7if_d29je_1pc2d0rrwyoxzrd_g4ucwtvuc3pe0iwiqcrhys_jfyuyh8hr_3cokdeqxxxmdej7lzw9ierr_u52dcaub2wfpnfjjus9rikfvspje0a0vaarkykxg0qyl0elc4tfzs6wwp8jrzktyxgnfgmyffacxnbezxlsoppci1jcjelkbrgdsuppfdbeklsa9ttqq1lb3mrtmkj1emlkqzjc08uvbgpnfonbqnrrm_m9qrtfz96tx1mqrssfst6bxkl6laknzjjeqv0t0_sjldltquogc1crjjo2nh46i00mjg0pig0uik168u4kgarqx0mgkjc0r6bqojqchhhefsmddadc9mtaage_n_g10bm8iyr8jzughesa8fyftcimzlgpveuw4jll2mwoh3yocrhyyqs_uraozy0tqggins64nmu_gfam89bomrwchvel0co0tpds9kes0bozneem3arvxdsjreoy1pljbiobe3khbtmgpkjk2ffcxwxvn81yulgceo3gcxevng1ekwcn_hjqwtppsabuwx0uvedtff8hjtpo7ntxyugmk0go1go9gsv4xget3qoonow0ivu4frtmmiv9k7etjr8_aopnehhleqloioemgi5btjqyg97twvxs_2ueaaacaasurbvbng1j4fmljdbv5s_bf84h7if8lmlins02fz_yydbnnfw_nl30d_ma_jhteh2l3jbuvsffqdadd6x6jx9fv4zocij79i_z7u_iezsfswtf16pgbngwr3_q0gvs6a0cleorxzbzjwsq85yfrbninbmxh_fmgil_84_2ybtj9p_gb0bfvwhj_fjt0_ieyzz5faanx_w_71_r_owuw2g3j2rdg_a70ufv3sinpe3fif5tbynfrnaxxfbglo4yqx4htgfhp9qzaumci25qw8hgx7ak1ll0g_1o3rpqax4olkbtvlf7z7ai06buei1r6rdfonbqnrqnjybqvxl8rynew42jssfqs9noczkipa7_ihiw9hvchrwhiwmghhekbrp6wus3pnt0i_4crp2fuwklno4_bop0xnn75wciydly9_1sejp4gti_fh_1bmsiyz8dud34nawsmtj1yjkc9_ai_ktaahl6lgunb_n9hykivc1g0tn0_djfegantt0cwztd_hn0w2lxaj_g9vpq6f14b6fxjfjckk15typqgjge_azteplh4jlbdluxwelzsfhwq6gucji59e8ayw_hzzok1akyxdxrvm9_no7bzw_czuot0lm4c8azdmyfk6txx_9pgmt_hybmctb6_iuq3fmdqmg090swvjdnet2rjb3_kafgo5belzli68vi6bw2pdc_ubqcrvjafpjex7amjpq6pv2e36cvhky09nrnmllptuaj0wg0go2myyxcem29ctkahftahkwx0mv8xf16ch_crxws4sarbkzns68pnpilfhjrg1_cjfybyhpg7ca42lubhfhpttiszlxgd8cbzhxm79zgeiwylipnoyyryltlyrgqygq3jp7fgugmyvsnlegg0y9gvpi68sdzqflua59ifx9j2_dvdamyx4z9efoakl2urti6uf00j1xgjvsaoow_bxplprsdcp2rw9nf55afi2b0362qgvgksa9nfmcogel79ppsrzx_2bhoxnwj4xieltwoozd8enyej8do_j8uf3dfrp7osng4p2fusq_xljrxet2pkl67dsov9bqpr6zkr60tarsqjkqv_z5_ub2gef1y3xyrbhn5gkv1pncyfl3vp4_ljvj6zqgjvzdef_jjw8kjtqajuaj0whu_oxmjc1reo3bkfuk6bu46bvvje0crrhsawyl6kvltaxxcanppmbkqbefrtximg8acqc78nzlnx8wkpomfdq0kptfajrkll4bapqybmpsazoonv5zv3r9biwwqg6jt7_t_5i7f0xarj_2rtj6t361acd5sfrpjkpd9feelwnfgqm9xy7asd_c9xzfhe7i3xxwcw8fmw2jx_yrnljprfpz_2llc7icrrm_qjjef8do9u3fabmvw_8edmziilvtvthsqirjev18aaeonhrqbkz37ci3phwslwm7smcus6_38sdijowt_qccdhstpndlmdlr_c1povq6tcvnlf4vvv_hy6txvss8mcq_1xhwk0ijfmxw33wtrfp5ej3ywals1qb2ns_vxurhudpsa_nyksk9no9n3ehaby7sxzjoztrk6tvtg822fbzpnbqnrqprrjc0p5jgxp30jai1tswtjsmornrtg0nzbukljqyltit80ahdovj6pqargnfrkbvpghlbrkr4jyerbrfhkttcnbi3pg2ape_zxsysdczuc1os1khaabideujt5md_dfyt8bxrmhopph74velrv5j7jkjdibljm7r0okzdf0sbje6b90oquggj9rzzkuy6joyrndqoxkmvh4txljdevynprokdj6wduo8tsour6jayx1cjr5_9pcthk28k7zx_bmol9pqhfozs0cmlndr5_d_ng0afw2iikf5xwohlcxi9d_8nyfzxsno9df8tmlb9mxddijfe05g0fms6ckvawsjj_7uljatptrvfyyjkyrscrxvg0nrb734olkswmo6jsddi2gqjyx9rlczc0cgejfiark1vsamoo5sgkfuctcq4sjactuxwkyqvnrqnrqpranznvs5h1erbkmzarmnsa9thfco9xtetar6hesdndw1jox_zvvifa4t8b724mw8weydrvwoo9lqxlwlzdtqzhvh4bsqtacv8lrtb1fcwtf4pvt6n3ddtxdyt0145uyw9cvvslr1ztghmkjw8jc2sxpornhdlgie9_hkbri9a_5x_pqdwbvyq6xu1fka3poxqknvwttgxcxcevq0diwylhrbg4myfrqclsk_z7aswgatxpmhuwdglozf6rtkmn6rynbe5jq1lr_utayl0eugtatpclrq5gxjhhpf3s5rgmelg0tjp9zaoi3pdoncpaqwt2dbc17xqsfospmlxytminaqnrr0ljykjuw9jwypj3pkk2zbcio1go9fonjr1mbtis1qwzrtrmklqkhzlwhpia_owamxlgoffehyda0yuhvng0od5wpjyylsmjgaukl47sci0js0ejgyzyfqd4o2gug9g0fjvrdejfhjhhlela6opehgzwnqr4cs7ykhzvhaydqrg1c63pbvcanqu4rek_rfjibf5m_c8xj99nh8vm_mlp7p4pis9rr_psgflfq8gde3mhiydi_zfgs780xwmb_fy4xbcxqfi78nyf_mk107d6iq7kjb0lrtztmoibkmlkf53fhkk1wghuqgyrbetafi65rsgpgcjdr_6dvtgifdrsxrfmvi_bvparslb0lod98wflgqvnrqnrqpranzjrtgw6jrqadtsa34klss9brxthuyx0mtuji0coxr_ka9dxagjumvi1zci8cjtzn72pogrbxqjwogiqpuia4wgrzuda0adognsrw0jcxhdncdojaomeleqssumjhjodljofqggkqim3rrhb24zmdlr3gf0leivzthaddskaeyhugrjr2o3pblghydrxrcdyns5emt6c_v_vgeylvqjaty08gcjpxcryjol1z1res01jm6hlwnfsjojvbb9rwxdsargrhhtsa9pwygggffo1gzdcf8rhovfuf3ka0tczskqmgr3w9lrvidrkdejazl0ovtcyvdsa85j1njrni1go9fonjr1npfjr52rtmigueo4wl3p9bdakfv4bumve6grucunjwg4r8glb6_ydhhxfmd38vewnjlwaut6bq6vxun1fr4wsdlrerj7jm0czn3aqijfbbh5rtl6wkhagdqw6i0jwgjplbthvacjzulx4v5vakgqynsep4rcrvr6fdiwxntarny7sggsoccik14flegudywogdu0koerlv4fqf5cpl1ucxgfpnexq9lrmc1p50gyh1fieh3yf7hsawqmyqtxqsuihuxmyhg_hdqihcikahgnsgb46tw_djcpvy6frhgusq4jtnotgspurzympndcw2i2pfbio9fonbqnzr1kznjrsyvtjatxpmi0hqtxzmsd9nskwbrqgqhwbz7_jwkxxuiv8wg2rvs6e8ltgjgrtaeer_oa0xxxyzq0knzfgelrtruwarvzlt6x_uxekbrxnze03ddkiqqsxudjryvgzktxpl1ewkyilkqk13eniwyyosnpr8ifqwjg_z_9zwysjqfgiwfghktxotbqsnrnbektheau9jociyk99m1js4zfiwau1zksxthw2xqyhwcr1z4urn8qvy4br6srvtzpflrppnfonbqnrrm_s_al1_gjczps6xhg1lj02vekt3dgkatx3ahkd_jixtlpbrqfbwisgp47kras0uuoarhrh9fhlft6_nl0wb_f9ppkten1aywwipfedyxgdjiaokmsmbitm47mqcmofhghkduwsogrbcakd1ehqspamoowbszbyrqvvc7_vvkk1x_skbszlb8ojl1gzsley1rxek1g0jas4rak9ucrveaukb7rktourne1ulvib4_w9zuuhwinpk2g9jomsxp9lqylkdhs6bvgo9fonbqnhstir9jovx21pnexll1gzgbrshptobggr_bakcq9xu41k73ug_12dx2qammofrzxbz1p1ks6pbsl2i4wordiahifpncygkns69mw9prakktxj4fkr52ger1j8zsm8i1p1xiwx3p9jef67yfgo5jeww2jiw4wsv1msvq63ybhaapxwwbujatzw9lspncfcnlrqnydkr02wkjntiw46txbmbk2pfnqigkxrvhpdxlne8aqvgzysegc8syu6kugkmvn1it02gvhyxdry9jrbnlfs6xxgo1go9fonosxk9cwigbg_nxrwog1r2ge72nligsytrhqlcq89o6i9fyhf3o44qsumc0icrzrabrziomogne3aswtuxrtjkmxdapylwncwjoovt5vnyxc6txnmcqauysrxxfnot7siqjmpg1j4_1fwhpnoqodstssjkw5wmgzsaogsbpjs4brrpsa25kgpebzlyghubultwwyfvatwnpt4j21wc4dsfmdi9ouqhvsii1pvsno_ylsl_jjrx1yhkxxfbifyney833yxmnoqn72waoystr8bytpfcwmqblvkwkxxtim8pv0hypydwlx0omp9rifpnd4hm03mobbuuntigsk6ja0wc_9rqpradqajebmzkgarszftljb0vpss0isxumn7sgxnaeesdciaujyxwrkq6kti8lhza5smyeuwgbed35xt7ipymdqghhqydeorkbsur6weqzg8_mwnlmpdw1jg9cwtgu2w2jgniy4lwmn2s1pzstj2pamasmdjryfamqaiwnpbgbkqbhaldyxc40y6xuiffljafthjjimcljudqtxkxuii9lror1gs_9abyl3gjuti2zlwj9ken3wbhch6xxf2zj2aewtarhsa7wpzxj5jw5jox6jfteygsjfzg7cvw3tlsiti_6a59usfuswut7zj6sloixirtkklpgvwws2pku4jjk3pjhhzqdvvlypnzwonnjonbqnrqo5_toykbqsgivkr60tadfipnehdwk_h1gtw9jimkznb0ndzsjrjem4fhhqidvygedepi5k7sidi7rgbkkzml5ps1resjqzjc00nckk1_uhxt6snghusxu_akfsljqkvy7dkobarfm4veywnaskyng02c1pb_1navr6nbwl7fksrmubo8p2lrt5ybgtawhsbzrb0gls66v2onogqxo9knxafun1gu0w8kmv_8uop1d8taftzja0mdssworcnyzejyrqvaa1kw1a4sbr6pa0kpq6zutahen1qlakpciufvvszbmf3zkm0wg0go1gsz4zmi1preojzujjarnb0oybrqpykhycrimwsbpnk0fuodpaxckimjzresmobhjrhpfhes01jkqtarhsax4yxybmtqtj0utey3imtlqoo0j6htesdpzfkjb_mrtnfvvsedc6_ck052oao9imezzer4_khqpkr60_l9kij7wlpiaril3mtqt5pdccmdojbemzg0b_lwmz9qy0x8uijqrj0msvlkozktzpugqy_5hxnf_tyeai3dlqmdfborai398ow9j80mtrji2_abmjjco2cmt2f822dbrno9fonbqnzr1mna2jvsczrxtgeh2_js0egoen7r7xgvrg5nuudr2xdot8y2nw4qn8wcgei_jbtjro_w_ktrhhc0ijgkl1x5gveqfqcooakal9hq5jvtaa4xk6tuasusarh0ggoxsa3tlmiy9piwai056lccivol1ispim5jmq7cjlesbkv7nf0ec9pqnidcypncughkdrmce6xxhmwkbezvez8qbi85hxakjgmdomdrptbn5rh_py2n4d8fbotb4mg8ydfrvsfqdlhehj0ieoxjpnr2pdkmvube0qweui71mh8dbco00go1go9fo1mnuaom1c4zipdcslkorvfy1jgkl1zhjanwbqyrfpne0gm5hri_h8cdfx8uojvt6cjkinw2mbgtpttuozho2zistoen187lhaewk14dtd9hfyrwuxp_oib3mgngvedai0uvqljrrer3oaqpu5tjptqfgnl9ohatxplauaka4brssxsdcoza6fterxumtmashvq41jhxb0olqqovkr33ya41go9fonbrnzz2rs6_tdb2tg1n6hesxomuyowdutpsabkrzjryy0ynf3i3rbocgudcdjiauxjvaak1kr0_epde4htom9hq_jvt6br4w1zvex4ykle0izistkhdx0uuqzzqsveyarqx0_t3i32ytsa9xw4hir60tacnkr33_ojrgxh3vmo0ifexhrnndsk_ndrhfn9ek9jodriq91mg0go1go9gsrtae9bqdi2st8lxuhpe8ltae9jquve7xf1ns68trnn_r6h1wgvgmxyg0fgaee_nmg0krmgxyet1vwnpnofgk9hp5eol1vzuq6fvrhun1s0r6tca6lh62pdcwnoicrjrckyhbel3jr4wmerpj61bgfc29lhxgedlrprjpdqgyuek14zdcwag1jnywkeavipvebz1gdlgvorg_yvhvvpyi_ty9hvlgkxez4fzkaqui3zbwxi_bkl6bx4ompndlgvrael_psnrntyxmwwqlnbqnrqpranzlrio9nscojuuvps1pdatxpmi0gtlr4ghaqrvib43wwaquxg9abez0fktzhpgnosc2jii_idqmdddqmpzrxen1naymyoo8x3o9uhbo4zb6nzimqoyrbuamydsldhi9kkuvf3zsazosxjwlzgbkgso6jc0nvz5bxx_vmclaqgxb2dlrsj1v_lmpozg8irtgjpsajqt1w9m2nokaezjev420fon1ldowng8snhicrnqkbrts63dliipleoym42gsnkkbicvyngqlmdratem1njymsa9tgkas9drgyyqfu7lrnivfgo1go9fonosnk_cwavhwsijfpl2ujr22huyhyjtslhpweg2k1_kihhdg4cbs8ipp_dhfk_uxsig76oh78e2arzzdqn_pgbgcrge2zpblm2dpktowxmxj6y0btg2hzvkg2dh2mi5ygm3y0mh4zirwrx_botjh9m5f5b_gpr_cu56guc8jva6eymgkrzbew9bidbi9fiw9bmo4uoyldbddao4wauumd8j4lsh4oxuoevb2dlksypzhatlrwqkabzpfkdlrhaol8jp1gc28al1wes1vstpwjkqv5s1pxmpoqwsy5flv2vablp_gcrjzi2l5_43zgbfohbtgkdjrzxxtmfk_bm5hrk8botg0ymnoyl_tg0nzwsmquqajadjimgsn6o6ksdjrdi046fwi0czigkbga_hrgvfwhefgoen1bethkuaj0wg0gs16zmhg0qi_ajgtacggucswnel6tafrq_pksjlylaqnziekdhqngyjxsxqqv_hroyo2jogyia8w4eoh9lxsbxp3dljkbiudxocraub9axuwmqkw6hiagc0kwohr2jbzactlmti84yxref9usbugtqsfgbfuglwehlebi0zdaoqbt0gwztc2_bniktr_s1rbakof2c1pxlvoydi54xdgbemojhlh9u9hx_1_dccm9hn5j2esuxwetdmsnhptmjkl1_3cxwrvsmul121xs9rxqmgusivtiwxjazw5je080zdysk_tktq8lraqil2ocrjh78hmtqrjlanqfmaix9dchjcofkkg3lyhkdsxqjfvrk3plwl8yygsu5zarqlb0i5synsyyzfci41go9fonjr1kxt6s5p5eu1rgpm2pfghussaimlg0wk2pa3jl_oxb_fqwqrfcy0jx8nigklxx8ubadyxa5rnu2c6xpy0fxgj0mjbmlroaqox_b0ewyg7woweyydllsn9rnb0osgubkl7qw7jmzvsbp9rvh6hb0ljuijrnotb0ldwmvplrsj23nqzo7zlwk_vxwydd_ee41vszol19wwtcmrscutil1u5baobuta4ccidaplc4k_acz9s1qq9nosxlnonnotafhtcopigjfpf0lbijnpdcywncy_rumwcseiasrttbekhfxfdevarodeo9fonbqnrnnzzzqnoxyrz0yci2ll2iik1xwwgnyslvp6nqcmvfvs0cvs9bv53_erfhild6l0wafggy7a6v05enk8vjwqnu_e6elwmkmingik7dsd_ddvfrkgd7n4uo2wz4oao_7rsges_lhjjxfohihrxzbo_7xohcfg9ow37f9_y0_ya7_vmdoeuzcvn7_7n3ng8ntx7b939z_lkogte2esyydb9hv5fzzbtvhpyeryu9b74itfw2g_dn_4dv75jbegr_swtbwwy9_d9o_lk7dzojvepw47n2sqzv_acctdhidrnnsyovm934gx7_0m2nm2mcphzyo35r_mguw1t6s9wecjqybjr50tafotyem1z2hkk14vfdjrx8poig8y8djruivtwg1j46txfjai_ik8jc3yfw25jq23jfhyzk4acvcaqafipx8dithyfbpli72mhkbrqtaodsqt1dliybenvzbg0rjhzdrsa25lwsugraqmnbqnrqpranzhriu9docitsc99ggjutlrynmoeriji2lkfk18g3horf_zbw4wavs_otmwkohrlpgetohatgyybaz2nl4osh9lpik2_12whuzxctbqiwb02qjge8zzoljtajemcddcgfsundbs6wiwbd5xbabl5_h0js9almww9rkbgo3ekv_yru8xi2lp57bo84o_hp6v9_hug7_xf_5jbiw2_neyak3bc3dlkgwfgl1vvgu9jzlg9g2yuvrmayhugv2vvw7dvv_kv_7_p6czebwm7rsbkwkytrcimjqfja0jpl306ochu_2hetxuwoig3tcaisnpvozrkvraakahbwa0p8lusuusxoe2pchpdq6mzom1ciykdtgaqkm46fvm1tast6qtao8vkqtxhmdkwkiyyfr_lm28xadd1mpxokfzwvd6jch9akmvq8cocel1yry0_tht3ewzlzveazqajuaj0azxrhnpnx5c3lt0orqlrxhpdxfq4ubsuqxx3nsxrsjfy4g73nhdn_okacj6qiybzsaimboevdydnv2m9lrkqkyoyzrmtvggm9hnhyfnc7brrlse_yjgfy_akd3fnbxg2vzbpsfereassvzh7c_cbidevdt7i8be_a_k2b01z9c9_jjcxh1s2d0hpte_lpi634ixqkmpu6_bbisg_g9uftaauyr0msbgl1otyvy3_t9p2vaqj_fhrs_atuoryt02gzgtvt6wfb63rlsep1lyixpnqemzhdptwkxvq0juxqntqqnhga0jpsanixc0uugr9lw9uk6pvius7qpiaxxkrmotwler4ndy2mrib2mavp6zceiuxpdpflqwktradqajuaz_jjs6bv1p0lpdwgcjqngwhx9o0uvmsxqunrtaydxt8bimgcybd79ruswih1jm7izaa59h6y9wgi6pqudidskqfkmpjlxtc0p_6xxz3w9_7pnfwmnummou_vhrvqaaaoebxivdao7fgjdpbdyyjq3jgxglg9jm_nze0ndkev6_ylvmgrpvza3im7fxkgfuuuvdtcao_ympnkq7ggbinzsaw4yjvj6_yegvt43ppsaarlxdio2yus2pn3g0mv8u2hsem2yfqxxnidvvaxxzhjaaj9x0wg0go1go9gstg5q6tw_p9ciaxi1hpber42i9qjjegqscc0i7odkwckhbyrhqulhdolb2_qed0uat2hubuifgd2boyfrvydew5wbqawdjdqlml1zi4jgusnobgbtj_h0ttmq_oynjvc2pkol1_eqvtgm7_tqidqmsgy2pnuaaamfqe_ysdhxaqmtvmoiarh1f5_gxrt5h1e1knumovopwcco3jzgr9iy6tufrjngerh2bmc_jmoxnsq95rakvyjcrs9b5_lkckivqw12xwykzq_mpmsaezzen4_uxnowcimvnq1pvi1pivg02obrglztg0cxy2n42hbtkoppgbulqetbrrqc0es7butdwci8lpyqvfanpuf2rtquotaip0ar9fqj0wg0go1ggzoshlhpqgh17fcuw_5ywoz02g_nxdeon5ymjqg00jp51ne0dhpxaam7i1kk1752kdqwco2lxqajevclu9e_qbfzgb10mynqg3knijnuiu9kefc9wh2gu2hlmok5qftb0uyb2hfzdobka_mg8mum2h8xlq9ms9q1akua7au5625jkzal4bglhdlk0mgmooetav1ps5rzllainquz_lh4nozcmegwfrem0jy0a0_slwlyel28psdvsqmwxxljc7qlpnlrgr8wiprex5ystr8thlwk11eoo0wf9pod6c3zy2nolrqrp6efjb3gdsnbet3npncigcvlr60tabrdlci97vv8rfuarvrjoxzrtmvi1yjitqtfxf8niarjr5uqxrc6_pzrcbgtmtg0sierz2mkbkejbamwaktf_jjg0ijjuaj0wg0mps_ixtjw_lmkpqagyp8cuncttjptxcktqbgmdlrffgu2ztck52h3zjmqbg3jy2txkvqidvygedepi4kb85btxp96xdcwnqxobggrt0pldj_f_uqbatxcyussg7pbhivh_iicvlcol_xagbgaamplvieuwgju6ipmlwmoxwc5sufmmkw6o9gnlsxxh_hzh7tmdqac6hlzhez68ltnxl8iwdghpbxyjeej5gnazxdkoayqg6jjgwmeom1m5jwtitqsa_xthsb0pirnawce7akdstpdwhlmii9xrqdrj7pdf9qdo04yfr_r3hgnrqllqynpjyid42h1ymfldktsqolyqbru9lr1c1pqdjr89guuyvn2pqwa4ui9pgzmwaaiabjrefut6shx27zreg3pgk0go1go9gsz4xms1qreoizenlaxja0og6jgol13s1pejjysa9rbuldbyodjbijhnc4sx1lc9_ehphvmuqa0y6yrmuqmdini6s9yuargkcllminozkscrhdqc2jchjhhlhfarh96dsm_lemixakdyxygfj7byw4uyqw85br22676jlblsrdpauqqw2a9vzl0dzohyyhlkbs5vweiwomrc1pugxkhuwpw9lmrx3akmzlr2ttsvsmoizqljrbeh2zjc2wxg_ehlfieu1usfnao6ddkasl6oyk9ypf_rxcjhlhowdjgkudsly_hvxfkbai399sw9kcme86w9jadqtixdcajuaj0wg06zmr4jdyeyxipnfxw9l4ctqogoen7iu2js2xwrtaktyjhydzspi1i1jguto8soffawbuqqmr4yzrcbivh_izerivrhkejayhyfs2i2rgvamv0uhaayx6gbojwkjlaknceu1uswt7pdcx42gmlklqkgll2shelwmu9bo3jpxb0l6fbol0mtuszqarvywnaxj5t6t1xs1phyfgncnssyuvxnnjayzhibth46txdw9jk2brn3lfhezqnsmpy0hyg8uai9w0agiahzqqkvvskdjybuglya6jw0ytyusaex_1n7ronbqnrqprafyuawoywenoq2xji5fexwcj1harr1lkpnd1gjf0qcrbetlcsdlruu2i_ooibyyna0ztgxg542hx0cf4wga0ywcj3zrakd_km8doamakrtunvzbxgnfxtbmlmopjdqmqmmltikt6fzq4jhddcagjkh_r8zw0cjwmgpneh0bs68kcfk2i9nr8_6rustsjsk8nmdrpacppljrhem1g0ailjetpteawwifgrefryuk7vpw9rqem_wtymenose4i_n6m9nohjda48kuv_e2illg02he0kr2mwe0nlrqnrqpradsalctoheatjuuzgq30mh9jc0mv8rp3og4j36y0uxrdsxtji5vehwarbrnftovsbtbxrkpiei0bo3ikduejkr0wgdhf_tlr5trs6_nmpne4hyohkdwmecupjc5oqhu3jkkl1wwwgkz6htoshre4wsnpkwgcvvqbo7rsa24kjuivu8ns6zmnsa9n_mdik72mdane6bxxx5qgjdjqpcwsmleupqxx5jq80tjrbhxttuqvwzygulik0wg0go1gsz4zmuk1hkw1pdc1g0ycpgoagkukr0clvcb_iopsyttf3oeoppfycte0ktablzneo6yrbrdx0uvlyaxx7kjacnlrymgu379kofgs9bobo1tp9exks6_peon1ktjptq8yryl0og_jmlqhpdfhm6_lsd9pibyxga3s9mqmniqvxhto1jt0oqzhtbls67oniyq9ltpfco80go1go9fo1kdgi71gw9j8o2hnsa990gitsa9nyttfiem1ovsv0uube9sjscjumglgd3z_g9mucramecjipncgghvny0iqxncv_ufsonpylrtyio_xxg_unfnirykwqhpgdjaqgka9aon1q7l0eiffek2f1xhs65nikbra0mscjmowlc29ltttw0qvjwcepnc5mllh0wzp9tqpjjd0gouv46xxswfgngrpdwfolhehlyuyja9bpmie25pc6jn5mlryzbkzje1glf4vkmfrutlri2rlmrlxwktradqajuazfriidims1iyvxqe0joit6hjpdqwwspves5ais6_fv7yfaw8rvfycokrwr_ynno3cnwewcq6jfgfspnctcjsv8vvsjfzybkyfla2p_vxz6ibfoywgv8ps62psyse9plltev1atps6q6txhqsyhsag6baljjkl17modjqknitspndgec1kr18rpndvrkuv7s1pmdlrd8gwxp_t_evfw4ixxl_wmkw8x4iai9wwsoarfv4t6buzjrbmfb_otnrnxvpodsnulqjv_xqxejzc11d6hfanpenqajirtnrsa4_hyijf18kwiiijpdlosa9nwwqlnbqnrqpranzjrjqsruvtdbekbrtggxe0dhhh8tv9yt_q_kerlp7gbkozb5i6_ijfwwjdijyyqrtgqbcio_hjoybvlavd1habeyvfssnppemljl2e9uqv_8vnox_tn9vhp7qldtemwkldydrxsjghnizekts3yzqdo2o8y5jdi1vs_o2iidskcrjhtlet6buljdpeem3akdsuol6o78vssatg0uwtawns6w8y6xu1ktyvg2ur0muryrtykmb5vfidrky7qas7hdika0yhuctfc4wareauoy1iqlwjhfoskpknqpmgex0skycrx3qdvxgsgkwhbwkckgibrp4tabmthuyajuaj0wg06ykr1zbk2jjgozfpeo1rgiw2pnggussaiuo6jld0mq51hmzlgh1n842j0rgqulidypi4oad3sgna0bbb0hho5jnem8dibrhx0uvzvsmobkvannmshhxgrboot1r3sxrnlwpir_cn0uha2py0aysngqkrbkmrpnel7lpsgy16sxqwxhnyvgtlwuhaog2j5qucvyggvxzgku96jdpfmq0j4y8a4zy0_dyfrsfghntfma2i6c1pvcpjnkotaftxpn6wtgqxq_ywnnpotwoxebakzxrunrqnrqpradq3d0bsmdl_it2s5rql8ernobekiyauc_ikbub04bd3s_oavaj02ney_cbrmdtca8q56tugrvpfljqkjd6uojeajkjdkh5lmjsshrekvq0jcuvaiovghfsaauydbhhvokjuljsmwdt4lrrdnjgsrtloljqqvy5ygpmk1_wwtbnvy4jzkmb_feol1xfb0jjpntekxm1js5p2twxj6wcat3qd1jcih6vblsito9a4bp0taqbi_6br01vspjzrsf200lvsmfarqiknrqpradsa9zfmgrgrxsdssvtn6xuigdxvmrk2pcu0jelacdelkllhgnhoojgvxwsaksc97jps66g2pjmgrgwmron1sofgfun1ylekeaxxx8utae0fuiunt4uo2a0eyszt4mgdyxghet_kxm9jk4crpzbwmz9cms1pvpe0tclnbeboofq89hrqnqkarql0esejvga2ppufydryzmargkstgvfcy0hqkxito1hqhefseui6j7utu7ekhatxkvvsmpzec_bi8hjfwki6w9lmewufrhqnrqpradtrm6mdswvvl15tl0mklfot6bxkl6lakhukzzfek4zrtmuihtr8kkgeopiao3ikjwkyraj0mgkjc0r6bqojfdnaddca9kivjcminyyspnfhxs1pvhrtoox8woiqbywuxlgqhqcyidlrg0y76ax06_ubuar0ugrgidlrxpt0mgngz4j02rslqoarkl1gw9igdjbiobe3khbtmgpkjk0fdqxavwlfncv3xbkaeylifxahkw9mlqsl8h1olg01pncskiqvxie2iy6sx2hhel08wvbopnfonbqnrrp_mllpnw4cdso9tgvgmq0j_ervskivzdujlf77gkapsig76nhmghvzjatvkf73ri29vgdnsk8pmokl1xgyxuuvxwbkbumlll7l42hda6nhpnexw9lmjxagamtsawqmkh1gygpenow46fuwwijblbbygdhtoruuvybmpnf4giynpk2m9jpvf6vjryvypnjrjuaj0wg0gk1k1q30_ooai4yzr5ng0qj0wnzlm0airlnevapuvsip9qvyhdskocrxb8g4m69hrifrwwzg1jia0daspdc8mbpoen3op5k2gtjr4_rpdfyzrt2fzuljopkrw_x0kisxk_umps6v0t6_sedjld0_nyk9jqdrvh6vciir7hta21lr32gkasm8lutjl3u9mvwxemvy9pfhdcilxyksk_pq6_o9nrnmllptuaj0wg0go2myyxcem29ctkahftahkwx0mv8xf16ch_crxws4sarbkznsq_nmmbakf77_evsw6gdgee7aomjkr2mi2nvfr82zxlk448v0uvcy9r_blzlgwqkm3dmemd0mgw1n9_013dkj71_mvoz7f1qdpqa_0o_zk23qttl9_d7uv_hhhznxf9a3qv74ddg93fy9j2fyx0_ln289kdpxck18cimcpaed6ufpbenwamhgg2dxhfsq8vyun10xtp9aknyvrkr_gwnfd63y_sxrsni6_0go9hpkqvrs1pfkpeiybgqgxu9_ml6jwm6mfqtotwy8jxkiqvxtn2p4ff1_vx4gglpnccmfp16xxxpn7yonbio9fonbqn5ubpyebsuqtxgbxzr5bei5ne_0bsjgauk73gsii_ulxbep0wmuydrhgacwmcsdcio9ib516_ybr0wtoo6zr2swsofgq9pq9_ytghjtgbhinfrdotz_gqfso7b7limu_afvlq_x5gdzzdrsapxmobupdi2kgft3947jhdorbt8pwjwkwav0h7npuakeh9hfsawomvgl7cocx7678a8b3vghds88un_8s7cvard29x8p_vy1_au8r6xxhckhlzhez68lthqnnrgkmool1dovmvdg0qg6jjgwmiqxxzmsvrvr6szbei39rypa0gss9dm1je6xxi9x_8rjpde_k_x2epdfosbpqgymwyfwx_ddfs5f_nl6pflcodlwbc8rrsq8njgpsem0ek1kk1_axyrljs170sb_jojfrkkxxtg0021jypnfonbqnrrne0vxignl10jek1tswtdoooxjptw8kzbclltialtau8kejdixmqaocs2mox3qupnmgeuzvss0j4zbitqtrdheescnni7zh9cgzs6pa6odf4_gbsl_clhyedhdwz9uwpyparn8fpzihkqfgm74dp5wtaruw2nwxgux_xm5jqxpgf1aco_4tf1c0jj5lgfhumjq4s4bkj1fs63xl2l7yusgdlpsctgdntzmsxjwlggzggvdap5jgpndojk3akmzlr9tohk2rhhejvayjaf3wdoswtlp2ccnqgiwk11z8lamoh1eiftuzsesfv_s5uczbadqojkejaxmkhp1fsbaiq6mqmeppgdw9jy06jfiartylmjhgynpw2rjbrsq_1mg0go1go1mfwtmhustts1qsx8jnmiqrxq_oljspw0hqhpm2pngp_v6pj4ffvone3m0hi4jdqi_buunb0irgxi2kjx0xtumtae_tf5jn_0nnf7_atga9hny_tynvt5ywquqx4pnmdaq8yny9abzknbcakbpfelrvgf0c_x63w0yms1p793_yriywdlrercy2vvsoon1ivizlwmbzlgq9nq7je1v6lls6_cwncy9lrekcdlrobekzqhb0uzsyiqbrt4taylhibth46txqzqmzhwdxj_kmbrgwwhd10ijabhwcf_hzyjwwtusrshrqlek4zfxz0saarqt9pmwjuaj0wg0gs3kztqjas0bga27js3ymopogffoflslrqnxnxuynbyljcaipl7basmkj3xjacb8lhxszfpgejaksa8dwbtakhybjmbug9nluyidbc9wh_j9wxhvujzbtuvfg1vstj346wje7z8qmpoq7hvyq8uo2z_dlnmwsjo_10ivhybrhrlk2sdh5_fcel1ustsk7pa0l8ddksa3i0ayja229powakatuyejk16lw9jefbakmdjrp2f0wh1jg3pl2vnilwkb6xvniuf6fcwgrdrhfajgq2xjw9cm7tora5byaaq8jjfgeqgytrgg940qj3jlmq9hxlem_i_bvpzr8pa0vsd98aelwmunrqpradsa9zjraspiqhid9jofsqtjr_et96zarvrvaqkypfilfo0idhifwka_hhgfr2k387m3dyw80egero9vwmshgm3ayok2atqui2nxf1zapm_c7nclufe7f53_xnnxyt_rxp968now_cgdjtdqpzwpqi09_athej31wkeq8bo3jcqhubul7u0ejl5cnixeqxxgshxdbul73goydcw42vxkbdrqgbgx4uvgsfrzlnrraubltrrs6h2udxj5rtj8wgjpxtqqkeuve6l0mmsynunb0itpte0vkhtgijaiwmtlek0brjhaiekjzhtg_iowlczc7sifiiqrxlng1o6vnpq6zsrnkl6hxjgzsnrneyxaooqm0wg0go1gs94zmum1m5iw2tdc0uvyhled6fwwwchveg1jrxohkxraoijy6xv54eav0y6i0cgoig2apwxawkgdlvtahf690usrpcxipdcfmljgz74h05b0egyg7y_h9i7pltbod_h25h1h8gn_cea_9dbn8o8_9f9ww6hsfognaw_wneytbwmonf6j6prtphpyyqrxlfqcdemyba1_58igiqhrq70_ratvr7zljrzeu1co0pas6_peon1ktjpdraybatxl0ps65gtaedigidrshod8hex0mskjopir32b0syvi3wltre5ubtvmbqqwpdsa3wdblj6nqqmjom1_ajh9rgngspurzympndcw2i2pfbio9fonbqnzr1kznjrsyvtjatxpmi0xqtx1lgaoeprwbrqgqhwbz7_jwkxxuiv8wg2rvs6eylvgjuhbnqu6swbtgdhuicimtc_qsaelostaeuikyfggadii2m29ppucrxkh87lk2wtpxf53wkd_9sefpmrncnrzseh3gcg4yhpgfwb0kjwtpsaaubosbqrxingvet6lqejjl3ogvft0mtms5rgmhkl1xqyeem1b0taebalaqo4lhehl32jatgwygppctc_lv7hjapvlv6bjwrannjonbqnrqnzn1m70utrpeujcnps6xhg1lj02vekt3dgkatx3ahkd_jixtlpbrqfbwisgp47ktbvvo2ipqtx5ef6jms2lavbwoijsnp9_tw64ofaahdthayueobrayvy9gkgrqdkygqllu_usuxu0ts2nbkakqwnmbwppdcvmooq6xxhakahvdlr1lijae1ir21gzaewi7wwpdevdc29zv_9uqtxh5krtlovvygkvubnit5jvfd6tubsmczitqt1ryu95q4pvuus05re17vqu8ghj_d1ls4f8i2krzb0mizjen0tdisooflptuaj0wg0go2gy0hh0mi9fbwk15ewxwbkyffiem2geyzh5scqkr1e7jurve6d_xyphapowygvfnehpwnuplqltivaljcismhqgiwk1xgaewceghxsw_j6b6g_fd7ptd9uh_2uhlflabiz5kojj4sgutmsfm4y5vvsqvesv3qn_uvhgtjrhh60jblb80mvzxkk11bdyn2shmfyx7smmjg0fjscb4xez4frnzjmb0llk15_ieivc_f1qvtaakm2drjn89jrtmekbemzobhtlmpaeh0crvj8olu8pglgcf8dovgkgxgtcvulubqrvabgid6wsmciooxccbr2fzumveawv7rueq3radqajuazhrnydamiyirfhy0vxvsarvietoy4hlglauwpwmvvkfrpf3gxhxsqci1tfkmwiekjmemcdxcmu0ljaynsa2ccluj6ltwm2sxyggfgg6ijyg75pmfuaocrcsoobeat0w40kptfsyeqhlepxq6ppjxqilrpkun1uqjv6ejayweszqvgbvciogg2bhjfsq_5lwniyzt_eniyks1pxmooggrr0msd74p_kxzmusnpfmbe20voq1qxjc1qgc1fkp1fpum1a4uw9jocoxaswma_d5trga3i2z54fdowhq9tma2imbe14y0y7aiyhxf_n75welsh7qp6_mhgya_lqsuoufhra0emnzvulkkgig5jm_xcazqajuaj0whu7oykywt8rsu7ja3pnosk6tv_4r5iw9l6lww1twukoyzmqsrm0buljojbl_5w9ghswa0jdhr5xthisfrx1zlcwgg_b2mytwllu2imge3zaknrtsno4dsmzjgno2psyw0ymbg0pfxdyafgbhotctciauygntjayiciyqoazcvco_f5zpepffmjafthjjimcljudqtx1zy0kr0e2mg09a70lnkhudkyyrak9aok12ftdhgsxrtb0i6avsutqnqnn6wv_cjrtjyams0jibwf5kb91xdtitwy4i75txdkmanogkno6a3plu6_parr1lktqsloiyst6srx2anvvs8j588kdtsadqajuajufkzspg0eholsq_tlwnx4qtxoq1ppodrcbgn6zaa9zy03cyyxjiewxchjbidhxju5eoi1c4yskgl7py0i_ovtqrfjksvlsmsvubia5_0ujzev9lrsifsaibbwgfuuyxshxfugzxs6yufmojh0vjxk9oyqhpg7fmjrhy9icalau8extkmdwgdn_iwktdklryl7bc9jw1_mm5lghrbg82wtid0_qo9jjzikf4pcrewx3q9ydumfnlrfjhk2fiwtda0klqk3dwgxo8kufqgtssnqolaueqwtjd0omvlwh3p9ai2pkxirn1b0swtbd2sptfonbqnrrm_m5otaa3qcwboywktw9kgauaj2jiwakypsegatsth1ka6qplgexdqsxllc99igbftghmk11zdsnqsfig95ohrbxsih2zlmiy97pueiys8lqtxcsnpx_ktafmvq3vetyunaaoll0j7jmsxbybrbnmis6_jr9iobaxx1p_lbiqr7jnpnq_meok1tyxnl73mgnezmpbgn4z8w9jm7u1pvpyrhumtpndewfrnjk2fdbuw9zhjal6mkyfeugweirefrimwcn_7rtlrauuat3ptjatrf2aiovhzbi4fv7s6iqbradqajuazzjoahlgr44yjdso9jt_sfg_m8bn33_hakjdybuq73kuhrb6xnovwbgfg5inf9ganhft8n99imjco5pne91kk1z6h0wx5mjeausm9xq4jvfybo5mlmorwaeydbhjl0mt7s5osvt7sauyu5aiwacwk18ximg3bjhbuil56nf8dcdlrn4layjjeu2dkdrideatxhceibuzuej0tb4w4hxeljaiei24cba1lr0fufyxg03zaqnmpj6t5wkycpap5jgkk13skois95sbspizrjpsafrxvkttsadqajuajwy_5oaxxljckl15lskiu9nrxmiqvxsemo3ehpbiwmcbrydihet0exrenfc2jotlrk_qg3dqwuhgk1_44mvh3nc_9fl72gk2i9pqw7s66olmc0ustnatxhdd6fqjgrhod2pimsq8xxwduvrwnvtbaspqxxtsm0q4a_o0qkaobi9w2ckmvy6frg12l60iv8zbm1zbexzsmuqtxjsuipo63vhqt0wg0go1gs14zcum1ta63dwnkryv4xmeidhxhyns09jpusvmlfhjrg1_cjese4izrvwzgw0qvhwc0vqxxj8lsa9yoguz6pv9hev1c2ihabek1gkkr20xmsfoh766k10frs6_5hlepvx63_ldzs9jr3dai0mtrs9qq0uu_z19ur2fep1a3xysvknw1bxjptbko4_vzwpfec8bipdcajuaj0wg0mtximpbey3bkrqw_ltowksfs6kqvmsyik5vt_eww9dpxnm33knofxgakjavj0ig72ihnxr75rtkkjgowxvebll4tajqivv4exnqdt4xgib1_zso9folir8ly18xdtvtagkacw4hgabjfsa_fr80lco34lwkdcoxwqnq9fco9dgejkr1mheyygkggkdsyevxfsdlromeiabcinmjxdp_n11kkn6fxix8smi4j3j5mbrwxg9kkt5usxpvhiiak1zy4sh_jojfrqktxxmtotqwwskpradqajwa9zdtsawomwrl0wtqsvkd67yngqyg9do6mjbslfnaiq6fsej0aerjruzdmg0bsojrumilcayq9nscoa1pgdaxxcziwkg_yfun14no5j8pofeiwqhpgfbizhlev2mh0qiy9xvbjr81igtcskogr2diksa9n0fa1otlrsgvls6_l9lt5zz2grvkgbbgx0ms6ktzvtdvqiangxujawgqkpuivz5mxthlgozhjmkijaaoqxodbrhxclma0huetobhdbcnb8lryhkfrcbinunotjavj0uuuhpekvy5xgohhbm4utwgrrqpradqazfrjyjmmwjw8kmcrarelsa9th1eigkw0i4yvxhvpttgiirx4ule0vgiaf8z3sn0mloioevg_fbngeecw6ncqyoqds2o2pavh0jih0ywnjyxhpmh99jddyds4dg4gvz3s6wiw9tzs60qojebscum1by1eh9frudlrnoyrxvhabzum5g4zg9jigkyr0utzcrofmkwp0utcem06jbzegs4rvea3pbl4r6xx8py0rmh0idhb0s5w_iijtnccrvzimhmrdiergua4yzqivxbg0zaz78pmheb0uheaqws2jab2276rtfh4hk_dzjrngkmtofhdktrjeo2hese9xhsarvzdyhgafs0jco7wydgnvz5tkszsadqajuajwy8z6zy0unml7pa0ymmoykuajl2m0kjvcwwlhcxkhubmqbi7iozbka9hzl0kjw5vtgfex0b8sagfd6wv5w9my8jrmaptscowklqlbteajizhijdel1vsrtxzkvz_1ushdamcfgubrujigr8lrw2a0ulsljs5xxtw4mhknlyljzfetwt3kb0hlzdey1vsjlcno5qtautks1qrys1p55mgkud6by2k4bg0hqtpdyzdch8pru0tafi6fvk4cbbiavhmokyhvgskfcnqtw9j41tgydm11djk3zj2kqkjlg2lfbppnbqnrqprrj_c0fvszjnox8pitywnooxaavaum44wsyvtgh9rj3m7hw5w_j5rgfkarnfqyhdchidntzemaaagaeleqvr72dtgkhflwgmmpnbi9bddzihralemxc1pdspi3zj2hh1hs7ek2f4ill2o3pjgorejvza3pchhdcswtimhd8kfcxei4wdgisnpjps62pj2zorb0nqxa9lrvg6l0rakfq4s2jbavid4i2bst6slsq8t4twfrqpdkobfpqaobhizdpg0jzktxsdsscpi6zoooxaskkbsrr0lzqemyvxfdevarodeo9fonbqnrnnzz2ts6zrasnqsngrpnqemhh1li5zejwaj75y09ao7fuveonjfvuppd39xr0wfv6itp08aroprah3gyvrkr68gwcqaoxiayeflrxbh0j4oainoei1uscpaibljy4hre1bdyc_9fho6ixqyhwe3phuqmlkl15nvq4etxjpqkayypfheeza1neuhrswoww6ikdq6zdenhje0a46c0mufw8gnvv4qpndswwino6vir_mwtag3jy2txlvaipil8jy0q2k35jy03djiyzg5csrdaxzamwsvrtwm8pvoabwleoxco2ghajq6khzqgxgwijnes2np3onmbel1ozam0munrqpradsa9z7rsq8doggtsk99wkiu9dryneoerihptrnzoanheiwkgsma_dan3_ivtqgrgx2hwgjzdie9npnadpuzdllxjwkw2gvbsgwyks07xwf7s9rpq68b_y6ctrwyxgh0zb85p9_wpz_e_tv_ga1zbtmm78cpqx9a_8qp8_ezdlk7_wl6rf_exzvc38vya_slapqpmj5lkg38m5haegu6sz_m388yyo78x9c99azs2uj_ozoh7ano3zvphb9tjkguvh6hqjgl774itxzzz1w7733ysaosxotaapdnjcat8fsakmvq1vskpq6b0ay9foerkw7aecguzz0eqzqgilb0haa9xdj0mspmhjguqwwqj_wzt6u0y4ygahdi9qsrcu9xub_tatxiwduhpq6zvsafew27qlzlkqvnrqnrqpranzr1rz0gj8hblp6hdqs1rj02neaeq48kvsaa0i_wxf3yr4eiurbi884wlpsawomtj5ht4w6btaa_z5md_yboq_anremsux2oncza_gudaoj2ywis_3zc5x0ggmja4u2_gspvt710kddyhtll7c7geobh_xf0taywoirso_ye9c9fbkeuyv_mven34wubyyek_hq2pajam4yypql2gdg0vz_mf_9bpwtea9tsqtjr21g9cji0msfmdp79izce_9cm8998attzzba6pgpnc2mlkk10z47zfed4auxues8htp9rkivbzh0ukk1znmbe56trpgiel1wynp_hohxvn81yxalby19npss0ufrqowxtm0lb3myjeovs6elcgs0mg0go1go1l_gf1iwss_mtae9do0jsybiyy_vtgl113mueubrqmwidvo_czn8ptvjk2g9npqgf12gve5jkab0anfk6garu1zgpblbutkynt4ay7g_mfzmrkk1wyybforoowmpfxaapfdbhb9ekmvbwduu3wsek9_twwzywc06y4di_yh6bunjiybz_loajo9brakmfgsvbbzqwzz9gwygej6jufp3nrrrfl9v_7v4d77rkhhnjgguihual02gcjucposjonwy4womgnveaa0sil1x8i0utzq0qvmzyr5zbig0zks9onlr020egcrdzhy0c8yzquxjmevlwvxqp3z1skjtqajuaj0wjwu9a89hrxqg8u_rtg_j5ci65h1bpceh01itbzh17m4yytufjnedcskmgr0dbcoychcafbuftkwygkvabjafzdiaijnlhvwtrua5y8l_xy9_f0_vo2mdh9wnby5qf8g_xzaeqx4f9gbiv_ttsfjvfktzvnybelv_uwoi5qnq9764msuxtsovne9bb_odqbc3limtugv1vyok10zbafbxeu_tcbhh6fvjfjdqoc6jf4wxnbcy_eixvyhhz956661yfo2ee_6xifiz0mtus9qlyf30enqutjygvx4tfnlrrrxbzh1j8wojdxlghkxx5yol1xwsqujrz0oab0tacbantme0ig_74fhmwbq_tsw0imjargyq0xyrbuf0_k4b0tcwci_lpuqvfanpuj0rtysonmkp0sq91mg0go1go9hgjkrhvdoqwh37lcuwo5ywi70obuqjylbule0aa4irxkvwiinghedc7qiu6bwvxsq1jejjathaib784m5lh8cot2futizectq6kvyap5lwxq2jx0p4tg3iyukwojdoeigydlitp7o3pf2rtqqzl82phz5toir_bfpx_98cgh0n9j_9takj9d9gyowucq6j8sfnpjqdjl4c_574g2lu7nu5z_jsm9bdflyarl8ugvf38twyucodlpsk7dxeoywmplg3pghpdfh2nh9tmgfgz8_ehqceekcerhqulqimqpr6xgemiqxxfyer7w8lry3pdztdanenvx4hekv2wjqzje3k6ujohpje44arlb3uc9jrbiyspdfwljtalkquxvd9_qj6dsp6svc7kkzl5gsucvvsyq6vbhcf5ndnsk9bhx_lkasmfs1owqtdyocxerej0bzrcwgi4n385eghkuaj0wg0gs3nn5gnpgfxzkh6jcerfov04vqc9lrosfqm9doffsu2jfbk52g3pblqxg1joynppmjehezacy8ff6v2ezje93htydslbgguo5lwjsnpe3cuomampd1snypofof0e9_nf67sg7cfsk9ppfqz2pzqiyuagdzz9wl07aximhoftj346qim_dgzsxuu3jr2em1js6xxu9tvyx_8xt8ur9k6e7_uf80dwhxtgkap2ynpdkwlt3fk8s9zen327fnys2dpcy3wkjofglnc68phfhaziydrxwjgvptagukr2kw1pndlj4pnab4taz6rngzl2kcsxoe2ppmk19hh5jne94trtg4yld9rhlgnbuklqyoppchdy_j1yael6fhaddrqsnqduiutvxpthptit6sf2ku_wbs9jq09dpsncroltapradqajwz9zjrb0lrve8zqk9mmtqqna4zqck9dw9ikcgsauqoscm1jmzhqidvqcyez1lg08e1ogfktizqw5pfelw0jzitngj3bdtoow2gopndukkhrnultztupvof06x_b6r2fzt_y9icrqd3fmbdupbqicdhlg9jq8tx2ab_avpuydqqpebf6fpx2zk2r9qktvfpyurykjz2_1p2lrt5l6e9fwzajmoihumbkz1gnpt6n_5n51rnbeysclr0ejaoygtabb0utawtmwawwhtsbol1zfb0mzp9ubogpm3pm0yw9kelhhrmgkk115yvgckrr99fabwcl_nnysoqljg0qcs7y9u_e_buqoswvc325y0z8y7zpa0lt0quvg1rqpradqazfrmijimfb6jgol1_jy0fhyna0b4ifukbullbbaftqtrw5m5wpmarsmwkb0epcciadbytqrdbqdzutqmfvmwrnm4nrnthspnlgcuh9wr6xw5ja0ysbpxpj_t2iqggfx5v8h0mbz0grlvpgoacaiervliwuhowxobektvvxcjdo0y0ghg0y5xdzofni7gbelre6xxyycrdqel_fvsfulao7qtaa70gjem_fvsxovugvsa25jmonhww9ikj5g4jq1lr2eelwmx0mtuli3xghhjajz0uuetaris6jpvi9aiqiyldrljbqmyyisbrk1ao5jrzlf63ba3pffw5nuqfpjdr7emwskwnpl_aj9p0wg0go1go9gsxnyumllg0ybykhyjvy4brqntil_zyeiv6waj6ybuginyujkk13xbrfhhrd9ywh3pnfixdq2mzhlg9fshgowhfayyxfubo1x63wszj9fulbjddkiulfconbfigrfuf5unm2pf9jdsmminiwsmiqtxsrmd9powkl5p5ubraon1gxhsa_pvk7ol7ywgvtba6dwdjdxb0hzptyffiy4weqxxgsnohyarhuwlie9ahcer27iupu6drmysmeqvfsnp9p0y6bupggfw5jde_9tfkwnpsenovhpns9ppwjqajuaj0wg0k5froixahctntdlsa3_ligsydemw8m1ke6xxvbsrtfjpdqgq0zzrblso7vye7eyepncsmokk110bgjna6cjauwgcrgpcmilaaicaezve2w2jmzy0upi_9k5uy0umxvq1jn4rmkwoycqboxiavc5di6tn84ofgf2chhbzmoqtxqcmsnodm5kgt7hzi2mtcbwzedae9jobssps626y9ppmq9lrgt8w8kqvmzg0fom111_ubow40nwililmpdfmorzs0mtuhg1nsq9byem1rqpradqajebmz8ik1xgw1zze12wycfcoawcukrxes9lr0pgzhuzxeelof1kjaunkr6wguqmn5knskttrkg6aktneo5g0ci26jteoniyykbqek732aso3ydqpxqxoy6idgff7_ihyf1hp9egg9nqef1cltaie6xulvw5jr48q6fwroom1dxitgvq6d_mwqi29xkytxgc9rgy4duqvwzdfs5f_nkjshywylqpybwhoem2guvps65ig0ddsawyccs_yncg9ltpfco80go1go9fo1kdgi71gw9j8o2hnsa990gitsa9nyttfiem1oviv0uube9sjscjumglgd3z_g9mucramecjipncgghvny8iaigspsmdkgunrzbwugayylqd512hkbl6iwih4jligkqomioar5s_yjkthdwco9louqb9efd_c9jokr3lgziej4ymkwqi60mscjmowlc29ltttw0qvjwcepnc5mllh0bd0undlmgdgshqnxdfx0uvzaddysa_zkbrk6xvn6jyrb5clgi2vqt5ohnut3oiz_zpuwgqssyvtlnjrasxtwon1ankcrsu9vki2pjl7huuajuaj0wg06ycr4jdcqs1y6xvky_j_z_neys5sivp_dqtzvrv5mcqzrolzhs3vlblb2h2y4tqxgga9bskmiovoufjvjhgcxgugpqhilulsuqkizk5jtotsyyr94imymzymjiifn_dzczn_m4f9t6z_6775mzh3vkdp04tm3di8izwt3t5_ecs99uvym9rgkm1lf67f3e23pcw5zeb06gfoi_2a_rncq_egar12gujvcv9hoerrpcf0mjweg7jgih0ylxfwqifuhs68wkvpq6rvr6fw_j0uvrluuve1j6nvja6bibrr_zwmgrdhthwmswgpu4i_quxuvca2_p9zee0usbluuv57vlr3fblr3ek_qllmoil70_tpxffi8raufyyvsn9nqjo82yv8p1lv5zzyn0esnomfry6yf3uqge4edx_jwciqt5onfzimlc6twgrt7s60cpkqwlpuvxnaqocgsck71ujgqwiuqikugker2mwmskjdrbl52svuowkomjccaif1_tn_ajjayncolpvwikt0iw6s8koywwlmkrdeowqgulgnnni5oulzruotgfrhqwvy2kmy6xstlrzrd0opsdqtz9xjzsl01jww6jkcdhpj0rbk54hebesjrrmmqburhpssquvvpswu6iumjka0zo6bu9ka1e6tugrpcrbctkrzu4ct1f10x8r8qutckszk9jq1d6_zapvs4iaqwerfh6btmmsqakwx1edtumgherabscokogjmpaku9byatgbes_tqmqif6lqn0fkapf1elqil6wekekbuuv8w9dymbr2bq0dhsxdqpalltmskcrscqsiuqi0cuk83my1zisrqfrqpa65daqm5jghuajelc0bicrlr2my53pmiwnrtncctqaasktdyjyfrq4apdku4ojs05jy6crd0pamwvgrsoik70_shxg1aak7zapaajdsdml0khnkwmkx6hw6xxnmoqklu9jk2drhxc3pvsdil8kbrvt0ldptsm7ni6jdu9jw6xxbbytnsvndwbrh9hs2nnfvfj67cciuok1chdvcrjp_qi1tknd6xqulqej7c6q4iqqmyvn9xita0oaft1zbkpamdih6pq07c6t5s4ktelrbpyikugkeoleohdba3ey6f4imzlmdhfpk5svteldaknksvdvyerp_kpdld9aiav0mkijpbhjf0fd0gjob0zoh1gnmjbmaaptahp5gbhtmko_jc0xscnt0gqhkxdkwo_6jftpnqomegyyfaaiaaoskwmfpusdrsfqtnsuti9tcosjpdlt0lzdem2mpn0txebmldt971u99lrcldsu9jqlonft0iyn3sqmpcuaecq9rucwovuwdrdhl5f5vgm_pdlpmxwew_xzcorxgk1rsprpzvtqllrzldtwbtss7ikrscqsiusil10vfel1cbgtw3pdoiwthsoodbhhteordqemqkajiovvlif3ezqsxpvez0zpdwhk2rxsspp2abtayft6pdpqkfx6xrpjqzolrardyiqkxxnlr7u69pqqmpsmi2mxlcnig5d6pddre0ejwnodvkj0mkijhzcyy2lj5_l6p6q5pde_dqntpzby4mjvs68xcanwghllr7va9xf5sq8dwmibrsiw5gvg9wjp9lljavbeifgknvc4t2wd51t8plyqkwl1s6_ra6nw6txby7qklkif9og3cr5paskrscqsiusif1vrjasnli_9pr0ml0tpttprqrtjc0qvicooisuinqivgal6bqmamdkrnmzhdk6l1xqyhrel1wwwqlp6nqvlr3whexiy1sq9vuadkkzlr90oiwymohdrctcq2mhklb2_gci9_rgugnutvtbaqgbpdwpkrzcdpdccmhpesq_1u6hwghllr9gutiudjbhovln0mjimvhjjyyo9a_bngtbzsuh5itqlcok1hushmfozlmllslja0yi9pqpver0emaqwxqs3cwklrckrscqsiv4_rbx0gsfrzlj6xr0yvxcy4u96z6p0wq_vs_q65dcqc4u4e71y11eokrze6xx6vjreu2del15jyfs99nofrtautmql1_udrmwkbd2l1xoytuqmphwuklc05tjrcoywkr0_mb1g1uqvkwij2mheooyq9bgx7qjnvfqavld6jz_dfzg0p1l6zu1jq1t67ynfunoteoleipfijkqjl7b0euybrcuwxnpdrb7sa_8n3wqscc4i7ln1k8ib9qfyhdsqchlhnqhwu4qcrhqyxx5gzmxrpa4jb_k1d4zovnq9h3aypvh96bvxgf33xnfcpde4y6ho6fxfp1d6bxqwpjnl10n78rmvxqdllv7vmsail14fvsy95marlr3uucboporiutqzxxodakvlwag_t6269lqku4gdrvsdgzql17rdb5ns61cxkzrei0qikugkeolwqbwxxlufxi7wuxptw6kqpdf4jbvvzx0zppjbi2_pdbra0msd03g2sq9d_uu_h1fcekeb2obo7nezocbilv7r4msejizlyaempsuuxhexjeowskuv7y5ren29ppt6cwkmfcjck9jksq8vxrxyw5vkrxshyfsx9lqns6_vwh1ghdrygfev4daypdd3gqxxutg8xhrtooycpdc4humuxrfs32vaem1nsanqdvwbgigxurbql1royut3lesuwi4j7jnpw3rtguxubarhuzrvb0fnuxrnaaolsq_n1wnplfla7lik1dz_8ydqscqsiuqikejf19oiaqyavsi9xudi_or0wq30ohrj8wgjkqxxfbbrt5exlr2ueu0lasn8asxfokpci_7edgjl_yuejnsjayacrszz5ifgvtjrdkpaj5xki6drspran8qxhubgiaiawkk0wyhxoqpqej0iaso_9jpzgsxgyaqkoy2zims6shvhxl9cyhr8ffxzpddiomwfkucsb4340uveakyvs691zg_z0utb7v5is68xckwxjw3hk70um5lmlb3u2r1godlrtpv_caxx5m_nabdeaisfmckxkeurhqfpryfyhmuvq0kjmmlitmrsa_1auaf0wr82cbcowldf47guoyot0qpmr2up3djrruxayjfijbkjrclry6g1tuntbzdpy0ramh1gvuqvl52svhpnq_euckejdix0izsvwwhdojkxeucv00n6ov_9istidxgxu9kouwhh0rdtqglptrcymulpq5yshjqmrpswmmodrkyhkxdkmr_0op_s5pze25g08ilpvydr22_dvtbwzww8hrehynpppqardkkkwl26xwm4mgrcrgxpdc0kpandiposduzi4ziyvrwem3j12gukfhacepacbyte0lls_6objsg9e0juadrnqszfl_uz0paroalqgjog6jpzuljxmywr_a1ci_nh_2jgxxkrrfi0qikugker2cor8oo9fyu9lqlv5xn5lgfv6vfupasyfrmlps8l7qj_vvyfhork_apcxhre9uzzglrvahucoeleanpm2wn5kwbqek3uvt0tckngzk2i9_fwm2nn4f_ulr8jq0q_sarnlckwmh0utqwojttz_f119_hb773e_6greljuqcrswrnkf0ojgl7suys6xx5vpscom1f0oa5zbaxzs0hmdkgomlvz6s5ukx4ujoxon1gtum9pmgff7wxdbkhuboec1xcl3xaysfh3ve_fmbkkbb0vodkkacrk_7tytijbkjrckr6py0nkjayazgz52svuoyquawotco6ps0ug4jhztchuyrm5jgybgob3daimkjucwnmh3lp42myygijgiit0ndsggispu9ehvjaza_8zybrj_bcxsbseh06g_bhtk2t8u13vlt2gbm5i2ewzz9bl88fvm_f35r36h0sg0je0ucrjxpdccmdioi1p6baak6ujopcxtcrht0nh3urkw2tvbg_9_97vw_uuvw9tvvx2ippfdrvvkry8hyhq572hisq_9u9jqlf47dipayvrlstqjkilpr4zdijusvlj6nxrrlf6pbvheo4xkgdhyu9lwcwb33fefilhqcmbbeu3bhxwukbxpw6ei8tqnpiucrrzlkpwaghiz1z6snkrcd39gungteoleipfi9djqfccidcgsr_saj6svlv7jn_6rchnrt6v9wkhof1gow4gdrmuuo5ddimkjehd976sgrggabb0rbkav_cfystoayvfw5isbslhxu_aelr1_53csahth77kpay9hmdpa6f_cuwocvptafpvv_jwrvd4jlf7fq1z6tyfrn7immnjr75q0dvs0ngr5ojeljn5_224efom2f6rv_orep311_gnn94o6tdie4xki2ngxfspa4wsvd6dmj_nlr2mj0ltykscrtplnpeuxuf_vludrvtospqv9nrulzioiy8wioxxvuk1drhvauyugq3wyysfec4ki7c7kasiqpreu2auz_dxel0nkuyrvs774krkj5g39jrrmrpjfe0keoleiphozdfasq_dsfpfhxeuva7qmfqm9pqswkhu4bvvel0tgowaes6ctt6r95x4vxexuwhudsitgd3ztibralbp9ajk6bugrggh0zwco7eukwgdo8_hh68ouprtby5e_v9hw5_ez3dp9acommr_7l8il9fdyh7_p9oopd_8rzlcupldegvjaza_9wv5cmmdnjz_c_7hxh8v29_8n2flaanf_af1mmlg9j_h28th9mqf_zqpvf5b_me3nmbj4zfhhbb0mgcjqon1_b6jnn2_enfg0119_3yjiduuvxwj0mfcl15_r0uvpqpvelwkjktlr4wplr70drmspvsbaakns69cknp3mux4pcynyokisw2hbbgcvvcbpw6ssva4ljjyqva4ai_p0f4vkrzmhuxmk8egkeoleiphozdhasq_1lltzkl0oqaoxpftaiqubd4zwydrqhuamu6hk6tu_ms0rvdba6ns_jt1gtcttlf8ndvcuthv_mb_tk38k2yaa9hvww7tc6bxpyftr8mnbuwywvfrnfyebp4d7f_7rufvozwgybfw2_gk4cvtv_jqcrh8ew8m78a8keh3n7vswf_tf5cdoe78irnk_gqt3m_jbnzdgy_ofwq_u2q6jupstgxidofr6b28p3njjdqojabtnc4xql14zwkis9bobo6vkr33acjve58aovhq9u6p0mpms5ukwckuvktaipdehkwmlskgumkrmmulgciiavguwwe5jz_oflf6vt_rav1eqp5fijbkjrclry6lntvrau4zwg_jvll5xauyrl70ofeltoefhs689j1chky_uk_26tqpyiwcwqepg0rieapdeu4ermzkghuzvgxh04z1istp733y7ity2nmdjtf_wdxhfr_gen_8w_s7pczejbkrur_z5_8hh9f3ygm7c_ke_lr974x9hprwlw2_8kmxsbmc3374fw9_t61yh0c_hl75jv0ybjkquxicwmlreff67pdd7e3vw5ptvgmieo2gsmgqusvt6enhlr3xhtbf0_sszl17neci6pde7jjk2v_qxlzvei2cr32o0bok1iarhwmrnscvww3rnpaeenpccpyr6xitzf4xgex5_pcmhqpg0p1v6tvwr9hpahkej4ehkr0uikugkeolennyasap29qdwej1zgzggrwwl1xoayxiktxjqll7p0twwxmdgr6fopio6jorciu5ezxc1ks513ewxc4wollicrhvkr1_5szys9s7vkscii2n_j4ji34af3lmxolt_mt_xxr_gd3hp9dqtscnt0nqc7q_2i29jsao_elvk2d0lqtdowyyfeftw7d1vv8pheadmxyw2vqz_ni3f_i6jpipatqe5tqmetxfpkfrzdlrv_7rv3aiakudrthtvlx02niyuvps7h6mqwycuwcut5pjgnevwq9pyvsaacaasurbvgburnlskwn1sq8fekqvvff13djrdyxi2mhu4uuvfq4jbkqaby0yd5ebu8uxxpebip9cons8p3naeaeqqob4lqr1facoauk1buf0tcqhjgihkquoyrulvlz6zq2vgenptugkeoleithlqpnzgfuarvjt0aqf1yghev5slxhnmboxokhu4xuwipagt170yq0tclu6iwloih8sotcoykkcdyjy7eklpdusvazxnfx6buxpvgc7tul1c3z_8a0djd5u66_4poinyy6ge3v_0a_uxuen1ertjyyyighedrhsb8j2fbkn6698xwgi0vqcj771hhea3yt74bemiug6j6_8wdsc5dqpy02guojg0s55ywvmuna4wlqojqqxx3jq01gpuuyw6jmiunm5h1puqxum1nlhntbbzi2lhyetdrfuwwygzv0_4w6isv4gpvxzges69pscodbbnml_d1tmmfmq9bi_qxnlwc1svv1gvifqmnourll3jbfrbqdujawp0_opburgwfymdskm2bi60o7ewuwibijolrrlyikqikugkeolebk3fyat7i853slrmoitcpdf4jfu5tunlirlvui4j36fr_ksqyklxvwbet_yqxywfwjblmokgusiorijplqscdxj1azku7cii28qpgaakxq2auggakrut0sboqizbtq8hm_6jxhonjoposdu0j6t5pqspswl55w6dknadnzkm4yntwtgg6hibjvphaoqdrj5vnplwqnfhrpqllhckqrgpvt5zh9hgnqsdvmpiuiyykwmzd0oajaxtw9bo4z2s5ofgfjai_uv4ulqo9lpsshrby5twf7tloozovmxdrdhlvbbhrtmlzyqierxgq56snkrclqoqs0hpsavtyvr7shp5bxzcrwr7ab9heyleipfijbkdr9ywstpqqgbpttulbvqt9lpsqlqow6gmgj21w2jdu9kws8ikcxhovjhoxj3yqwdpp130uys0ljpd_slpkjlmg0w638wcyguhbiq91qaioyzsk3g8je3qakmcghghkyjfwauwuo_cklsq7qqklgceyns_ozwwnizkici13efjqsptmlqaf0jbzqllclwg906g9lquqk1ju1hzstole0pa53k1kwnkxbtekwnbawbkx9ewnuqv89_lborlr7ubkwneyzspkofkp6svqyofs5f7jqhprz5qzitclrogceco7ps0stlrolpslim9rjslzddjvauwltmltb9rkp4ikugkeoleopdt65msnireyja9ov3fllszakn1tekra0z1yjevmmyiamc7jhywidtrqxtnkz9dlang1geukl3mheygfbfolpsiw6hf5angx2pcgp2s9tgcrk6hexeyzemd5ukxgdf8ufmacbv9klxgtyobiwolcdcko19a3plcqzqrdkf054onjnqfqtzi3eufwybhf1wz8iccisdd9egnkwn664dlrxnseo2lr7nsax4y8axx3js0cok1b4wekvga7zakt0lr2ppsqi4jgknzoyycsgizsfpw65lapxv4yhtoeckcrhikgwujkdcqa4vwmvsc_sxnsquvxlurtjruitphrkpltwypeoleipfijho5tb6h0shx4mhnkb2upiwtojdcb9xd8qh2pgcj0utzmscf6skiucznonmccmaugkx0xi470suhskfimieofiq9tis6jexkxwomtklwwwvg6itelf4rwjrdo9uco_kswchhgffeev2fcdskulvikb2_fabgfor4yfezmfpf6tutsbmh2fxvxeqbrr2vvln6tyfrsmpokaf0wvuysccill43qgejrsoibuzveowyd9gzxhonfldrmcuie77f_8oiasgxeqepynqmqpre00j1mqxxplgkpdcikugkeoleojp6rkuvxwbuvftab4uwlb0ooyyqll5xianxj0ggfihhexfyxcxrqkch6k6jkmtomdlrmtkrdggjgmpic4yydimus1tgyerlr2kkbbqd6cjtmcqdk3chhdw1bct1imlche339_himt1hvl_0unayfchdiwqfgsdolkxxl0jp9evzll2_u0tpnqemdhawiqxxzvpsvkxxprcyzydlll5zkbt1ll6hqfezmmjuo7ls66rxtlowxumpmu_j9lruybti0mtxgoleipfijbk9vfp76bx1yexo_sy99sejdhzx4agdo1wxxtnjasfvbub0xk_ahfobqmno7gdgzy29dodrezdeb1csvb5bxnqn3tfnkb3uvc_9dmnpbbafqnfspdcokmbcruwktzv3f6xxv5cvveycrqb0_o76tznh0mscj2rlr7hdijrew1psqluozul1fuovws5hrpct6y7clipuow8vpdf4_flzkb3mgngzwhot0egkeoleiphoxdczuxqnwzh1cem0rspih0tbtvqawyi6urlof5fvel0zmhb6fd0dfxj5ymk_amsd2efg6b_egjfymuds62zvpdcegtuovtzokdouxucuoyvlrwc3a6xx1wol11di6twjdbuv2axxfjtiooxs4opaih88yqnsh1roja_tcexsegqmzqp0elcl9lomgnhsa6bdqgxkmrf0ulev9lq0x4gbt15ohj8xwpeqs5eep89hiviku4w0lnlpexvcreyenlw_qtjr_vqxitjrgxzzr3fcl9g6sq85l1fzjlbijbkjrckr6gxrsogrscqsiuqikugkeoleiphoxdbkgffd3di7czf27jrbwhp_2ff6ugc3pqodu7l3d27sf8l7bu7dg1t7m3bj_x7c2t_em_q4uu4tth3ladpfj7zvmuwmou7tpwv79sgws377ymtan8ud4tgyunnwn9fhftw5ppvufrnojzhbh_fh7uf2ld17vfppovp6ej2sbdgk_zav8lrw1teduhe0y2nzkn_dftaxecva_njq7vu60t3pfuqapvji9h_spsvjx_z7ftphsf9c0zpgf0x7zpahe3jxdg5fgq7ajtf34udc6xy7hzv5trzy7dp9ucb0s7jrlrhy31zpne_pyew9nkd7sgd0314elpx6gqfhp7meqcwj07z2z3s66ffepl2tw9gt3eau6ehaql1aatfp3hohj89hl1gswtvpit95mpyaxzcfunxrmyvhslx_3rb60jogip26p1s_0ncnb_aoetj3dqktypw0_gsk2et_f_pmft4zppqhnirler6ennlfe30hhnbi67dxtft1ffpxv7pneek17t2a6j0557u1okk769fdprwmkfq1wsq_onfqum2msp1101b7n0ot5xptawg7bz9dagc61bb1rdtr40691cww60hnrzsbbbsmv_v9qe7faoc_1rr9ivtre6ox50hmo56kn71iwoodavpo6ob51xz6znusfhubpjtf_tw8c74z50r0pjvz1la7kt9_x7_5mb9cyd6e2g_xjcbpcng4cg0j8m1fww7op9yragu3effxxkxo0btecwnory9isnynlvwcm0pylrbeyojvnp641mvmazcdqefmtiatyu1qmjjgdkkdkm7cphj9euxrop2j_fstqt9kvow123rqbxzfpyx8_qwrzbli7y9ytzh6_broayuulk259eecuxrenm7jspxfpekd7vo16qnf8msnq_2u5zwdtqou_nzr8_lqjrzto5dvxfnyph9tvxymynah8avjrl4rb1one8xjm1nmuzzitcazaazzql_ffsozsp2yzy6_slxv9kkc3odrf_kbn7rpwmv87cyn6xiznral4_2u_pcf9x96p_q3vbt9h3jzf1xs4fgnwbpcubobsibn3nqq8brhr2mcw6db4thkuuin3e_yl3drfnne5tz8djq2c8humnnrbtpavwyixglfwta7dobjvh0ehw3dnoabedw_34e7blgwp7hqatmwanewaur1qrpdx0ezjbybc0ijaohwy1qrdiwcehfbl4odbcrh6pfqvhu062xycmtu7cgyh_ce7spokgefbch7tgei0w4clk10ehvyjcmphuggm6hx2ccwkaaqchuxr_35oroqhrqewhcaugkvmnwjezl69zggj9hup_ebixa8anokgeajcafvvw8tctyxgdki2dxusokcq6kbnobefsk1jogzlsoiwxyogqjcpdbq96zxwb0yachxq0reuofeolmiaiuihuo_dsnvgkvrv26dopo_uowaja59ta30zymrbinsfbuvyzcctaisgkazhrufhlbtqxv8pqambbuafqgqr67qhfmjuvkdjguadff972gmbu2fug_yqg6ecglurqpjdor4fhroooclwcimho14biuyf_dhwieahfxwhtqqizicrakua_btaaii2mrqkgaiwikkwyleutwcecggixo73aqmqqcr25zbo5aaigybx0miaigwfnoixajg_lgjgo4jaooirgudtapemah81wfqvjgfgrogrdwrvauoydphhzwqozexltearxiyzbxjfjsbp1waiwyaogthjswejcoi4iithuirg0lyaqzksmlvxtaar2bdapecciwqlehbkg6f5jxc0ddaqabccqhgcmf0ilfnaco9fonsrooqds_i40gjboousb4xygfqfdlwbsoscdgm4q4ervw98xxrbtwldty6ru6wugfenuwh_vi_skqolkqwwsqdrxrf8ilauchlxjqnb_wxeqqdofgjlbh4zwirbkqzb90qgkasylxehl6h8xygymvsot_xt6jzsx_q7bskbhlnedq_e1caolvai_o6wucokjdadjbbnjq6kkcsdhhrieqdrzucrhokme0hdhzc27ajig7xl4y_eb1dox21t8oihqotiiv2gw0td5ggrq9oiv0fbnolmgjxaueugnpjodhde_uu0saiw6ktwlgkr6ddrg8qqyplmgocmkuldiqrmkqbkhexnq4mbnrf4igufzcoqzzbahquheb6_qyrsegiqwkqdlphnjbqevkq6dhai71dbxrpsorzg3easymjvhzstafrsz8hqthhrf1gvvxh1fg0jktio4qws4idqlq_frwc0tclw6oqm4hebwojfjqhnkcqaof4fr3jodjqceojivpqkgrbi7lf2tdl9tvqsluimdtyozfyt5gcssp5laoj6s6iwl1uldus0vu640lyswtakvqnuihzgxucudtwui0kcirhuc8crxq_hkqc_4gdsnrpqyeohffi1j8mytix91fnkc9t5mkiedryqregrbgyyudkuiwifojgkuueoncio0zdrrmpgkt6eo4s0sdib47w_mucr6tyf3eais6xzd4kjpaswyuehgyxcrjfouaymglnjqiyofqxffexkemoitt4vwy_legimihzga0wdowov3mxusdeqstu_nwfxuqaimxzwlpauam7fqwcigap6dza2faqi_uuq0g7hnzlznnosq_3tdxojh0jgz9lhekcklz3wbndimblfpuxauuycflwihea0epufvqhguxx2ftsj26jvu0rspydo5cjiinglkakwsafikrjqkkaylffip1x0oiqaqx7ygmeinlhctdif0njafeddxgnpnfogo6zaycetzep3ljaule04jk6_ytfvyyxy6jmburdrbsoglbsw8fsynqua5f2jh8pv5enjsg82jl_llukjgtyrjc7cvrk7iinjhydofss7yrg48iibxkpebqvbkcggp3a7qmqwighqwe8y8gtqep2w_e0hedt7iinhvb6cbzheotf73cdywcenuxyaeq4jcgwatkxtmnwayjwet04ghdpq_ioouqcwjmugujuayrgkyfghd5vtexuduokupezy2xegaoehtnz4mkbn9fj0gnkj55peetdrfyxpyzi9vvakxyztqzdbjbq9mzajbv8uo6iuayndx1pynqekzfriozhusc7oz60b91qcagtoypmzo6j2jl2g9f9xqyuxj3jkniwyd7ornimq_ioyqcruo4dita_1zleqrehjlyhey2dcqcjaqmydrl4rpefxuahsfojofjgyoypmmgzs8tgaisa0ihzfvfnedmhorb2gxfgqco48rmkaewtbicqgiumgthqnet0zi0hqk4kjymmcve0ulwhikjwihmglrtdw9vjplb24zha7ftpbaiey2ajj4jwhd8lmojgeaeuugpfbtkgvaapkkmibwqxstmar0mxnesya4bw9swotcboihxdq_bogegsgt_atzrz_zggvlbtewcey2olwaidhuo4ohaiu5fksr7lyoar7siisccejs4ifuawbijvdi2jn3g6rvxdgazdre4idx8kr5k9376egzu7xrjv48brmfuokjjydhypkht7ymvui6jdrso9hdukllguaenl9rkphvxgvnwx2lfkdrghz5hjkik34ucrau1a2hweinf9hd_d0oiocblxnuv1o4xmv5fydblyhmbqayqewxe001vkgsmcvyt6jdt8wu6jkmsop46drv4ygnuzuy6ipqsy2q6jyon3v_ovunao7zi65j1gluuiaceproiiaayanvqujqck6n1g4zgajarhoeqbeddlzi5x_uukipzdoulymp1f1ffujzpglwyadt2xnhxsuntyksg6i8viaul9hhph11digrskms0xuwsjn5enmtharcfr1v4jdylsjiouw8igsg0cj9od213ugnzsbxhjlmlhhyceoffrwaaidjc4h1gx7hsjsisvny7crlpwn5f2hi0kdxgnq9hymnybue4igkcboo6iwlgugx4nk2hezqvivrhzlev4xudcjm3bb1shw8gpjvioigqispvi11vkwkpz2avgdfsibqjrrf1fnhaq_ot4r5efiwhmryldyndbhchqkpxg1d3erdvwx5edk5hymnyuwdscxgiiaevsnqrf0grbixq5y6npqesw0k4hfbwvaz_rbkjch9fybimffcrrmhkbeqvfza4jdggta5e4x5eff5tdiiingiurbmmdhx1sqdxholag_4umw8jbh1trfqqynnnxawaxgnn6i5zrggucocdebvooxf3eybs6y1o7jfbzuvqphuy4igxirhumfi4h7vitfw5boyeiy_ggiqczums6ivw9raxqxm7q9b0fqrgjwm1e4bgfqwc2qlp7uk1ia9twlm1ap2mkjcbr8pecbox7nx9vo_4ie33bakuygfnuigklsnoirtm2q84jtrfidrdrmoqdq9hbhduotondio0t0lg0j0usld_g10vrnvsgryhrdoqkbroi9oce9hrtge0w4suufa6ib8pvhkgrjqhx7illdvsz_brdhwqtwghkljw48pzeo7jr7dpyimmvadfj5cayi2juaythkbnhazooio_7sefocnjk7zcqa5a4uosdr4wliifi3wi_7ssyuij0f4vgedddvdeexu0vymk8lklrjwgs4fizxyldsidt8h1glqce2ze1di5cgfrxgbqzamzslmlqiets2jjcpraleuxqdimhemghksm9pm6kniq81s4jvvzaoivq0xvnjparafrraes6jgjpny2nabce_42ssnpkammibiamcwk5hxzrtfdkrg65dqgqhvxf_q6ikgg0js_5ty5l9fonoyhhubesjrbzwscrarpybthw_ezbjavuij0gs1zef21_hrzlqmqhhk2e_quslzixdqmpkcioovocxbv6tkqgkfliu5soya8pdfeucr1f5koo7l7poq0khxhvqbsydlu3luuw53yijrpyrr2hlmgx42ihqgs7ihksdpiakqzum4hpr6wgudehep229dhbkrudi1kx68szgya4iaj323qf_z2jdnpmyvaotvezgsmul6isusu0iihsqscstakm3zkmus2csekrxvjqkf7bgzdnkxxfnzmnabma6pbfebrqmeoiroixs4oopk7kjgoi68rky_jaxaugj5wx9ekofg9_qjtyyve_4xwgfy9aoj0hdqlcqgywr3jabgeff1e4ylo9wjpfjgik9bmj9gx7ulck9f2nhsdrm5vexyc2e6iwmw0p0drnuk2ssut_zdib43sbvx_zuah5cx6qcbrtelrftt25nev_xqm9h67y4ghru7jdamulokheb_nteuj0mje0zzt0q7ahniku4taxwgg6fxy4msuglbwx_r0f9g_is_utgmmnkb7jeq6i8rauzwiaxphoyvqianhpyiszjmpkrimqkxtui4jrruil8ou02puhniuisuohh1gbdtnv36tth23eq_oqmpi6swauw6jvpy6q4qustxrnasaobes5tbc8tmdt2mdrqgwyvdedrp5e4wuplliz2jptkrzuygolkpfeb0csima8brw6xv5ji1ze9xumklqybnd08diuiy4ywhvuo2q_2gzkftmoojgeyvbq_o24ucre1fz9havyxdfw3u8rupubdliggzhoslp1i1k4mtefaqhexyhjwrffubut7sobjx84mfnmaqvx5_lz8icrasnmop1ttiacrhzwifurxcij6dh_rgyuc4igyz5cran_mk8_z0qo4zud1ctylrkdesy2stkheycokixnf9m7cyoiiaelm8rhxedjmqgeaven7sdydq_wqak0mwe91ewdjpaix9vub0ibaqoqluo6kq0hyzyailcw2siaftwlo3uixez4cgaovyndluhsa4gykcsbyzutr30xna8xuxgwysjactmsmoiavyczemw8ruo_pu3lfpiiqchelrjaapcvwsdi7f4goojht0t7bhwfuh4gld6xqchpemicqgr6ytc8agxw5v1ez8oknma7z5yokgehvncre2y3nq7iyggcpxgs0ftikjslpbgtkdd8rql2clpnjcqu3lnxdcq9hc5utqcowtns7paka2jnnrwg0wrao64niinjlgeiwqshgdrp9xnva8yaydry8ah2l1utftaakfdjgostjsit0hz4mgeh1hbiqp1ybyfdrxjpl1obfuwgwdrdx1trqihdhi50mgvb5hsqwc6goahkizaxasnaimapwnlryfyxtrgu436e_jacscqr_tab47c8mjnldlhj9xcrjww4qaglqojsmhardjraxtnsnooowj1f5gs6xehimyuik1n4butrfnapcqqilqe1lge7suzdjqlhkdrctbypqa5u9lw5szyxc98_uz1y67zlipaa0sbeqzfqq2lccrnt0vdpuycmkopjaoci5_liozzuil88bozrs_8kttqiskt0qxpahriwsl0ngyswlfatzxg5nuwxun2pc3zainvfxehjmq6isgxs39ho424c9dj5luexfz3wvskzec_wmc8zqewqktiw6rifycmvui2uofbevq_zejqngdck9ju7loxut1yxmxnrp0vy64rgaksfimhfnhimjmz7ezt0cqaufxcaxsyszaioymcfimcfdyzyfsvafuj9hcdnx0qwlf4_qijiac92uuqyj6utv3ebktubusdrtvhrsstgeu0jly4j_r24sdi_oyos2jpdbfz09h27eloxhxewsefmnjgsdunncgadr2h_blbbf3sx4r19r4icopc8q6jj2zzrnmycosdro7tyivdzte1gjura4s4yislrx2heqonnntqu4qqtk3lt6u7je4rhjul0iiaouwburlmaknjbbao5dyys64zdxgzpmbv5xxhbjytajtntevdsmiapgexosmckbvqyizgxxrmaylbvdr3arhumhrbwkjlacour8jfy_szkjyhmglc9bb1hpgtiqofafj5tg3ateora4rkhubchdqq_3ekliiui8_unaykup6iichinudul1f_lfr_xr0yvekz4sbrguri3urgurnik9bbxdqmzqyzihmarrsarcpdxeijh0bijlmoihpruydiuitst8fibkblll5xgup06qnlvgvi50q6m6uoca9zrdckebxbmbxtlfttvxehjbgtcdtyx5f0ijkaqqqs_vxchdgkoi4awi6kowuidfgyjhbo_zczaymkfqoci9_swaidhkxogfpx5zdvobnu4ysmboqug5fzm4iehqwz1hv_nlz5y_d5fvvmivtdu1mq6vnjlolkkoeko62iwjrt0znbukpraga7jmq5tai_uqyeiujax6nuchzzhuxieeqr9fi7ivio2juwbrjjqk5wihg0nxoi77lcluohlkdemienuvmh9fddzgy5dana_iuonsosbciuoys_qgenf3gsjdcy2bkrdswchqdbefryggey7ctcbqemkzbufsjhlal4uu6u9esddwoo2xguvaieh136bygp6spvd5labyfhpdtyiqwofizjqjz8mguufbh1hhxktsxdrdg2_txf1f9cnsxhuvmssekhejpyge0wo4iok3nlr6mzda0u0hpxhpiamhrpgfsz4ga0zbxgy3dk9skywhu3azh0bqmrossp1gnljayzqjbay_udt8sexer221uly5wzxpanqhavw4jhyryr0cbuqgiltmnlgbeaflqrct2fk0uijougmgaoyk6fvyoix8iwszzhagqhxgr_emcsn5yghnnm7aotino6wzgzzbogadrcczxutvaio1e0rcikebr4kahokwn2x92dfv1f5v3hfk6iqquys8fssmwyoopypzregercqrx_uvfaxyrj3oheq_qqnciwimmb0obuov4goalhco5hsc_vkci872spjlma0j1angy4cgihwoc9_uv4vjsxwxthdt3b_euwu_vg0j1imi_hqolibgkn9ft2loeozfxex3yccguo6skkaqwy8ft7h26u9i4oit3hqqvnx9vfx1fgrga7s3s7ij83dityvqmnjw0weixxnpjhdgqdxy5wgibtkgzwbf2hojngaaaiabjrefugt2y3eamabs7jzzqseoiaglrkwm6z2gpdo5z_xumsffrqz6otk_aks6_3rnjar6h0yntelpzdbftmu6i3f0unizwid1hdejke4so_a6jjqmysnqoi6kdeubk78dwknhlxacja5_rcc1nb1hb3l628dpudf02nq2xx7ndrfp499trkhxgxlerr_hal12fcg4kpfwmack9zu07k2crvf8easpxdusnnvk6jljca95pfjqwxrukogycfr1gnmuirsxs11a_gy1g1lpo6z_s1vyuxrdl11q9e0lz3uthsfo3sk27ioyzagy7j4r9thojrnfgrimpncmtt1xftlsidx25qgiaopb8rilf1dt_hlqqnkjqqi6zqdhos699e9ngdhcq4yqkwsk8ztqjkciynercha25jkjiu2o8bzuaqaqjqeordggjcdcidikf66jeuerzinfeo1w7japconb1k3nsl7ae2_sclhjcq_g6rswtkqfcq4yj_tqm_gxxiwdrwrh20t1fmq2kchdrikbrqcmovgbnhwfiaqsdlgoxkgwelgwwskvmqe0qfge5tunocxf2ca4lfzxefi4igubnd1nrldtohrryj_lufsdrfqngn1gje6ms_no4iba0mne0byruef1g3gq0gyjvlb72fv7xakokajsrwxb7iry8_ux5mqomdlcznzmuzudoklpsyqajcfvlhub_ziisj36mb0sauul0noimcgqv0xq0fxbvi6izqmsrfpydh_s47s8q4neojau5_uwucbrnwyitpdprx3sklmkgpb1gu0bjz1zrtxx8vmfpuj_rchxrh5gjn51um45gi2zs_tuzay06jtqs0odicrphqnswo4uwi6b5y2l4khpxfo3xoscr22oel1apes68fni2p1gfwmtaem3t76jigp2qrtu5taakhxewa0e_6wnvnuqnvsmiu4lovxgz_6sk8pqknkzggzg9rbumflcoave112vey2voity3kw3gaiami7j_ip_jydcdzqenoqo_wxzg_dxlhearnzjmlvkrr5ggrlqqu3al9vgw1nerntufdr_jxuzbwotao6hjqjjqsieke0paoqsqcoxozxhbyvqsravqknkvu4ciousabrvaknhphecrnrentufzropheyjbehuep58hayfrjlino2fgdbahuvkbtm8i2lk6jbgjamexevogxvj4jdddzdjvyfa5lmp1trjrbwyngcelglfircjmvujswnqte460wygcsqtnqcsdsl44goy_nkdk97vxxvxbnqentevi2b_ibkhuaohyijp2f2v2mfviucalu_zavh3vmni7jdhqlfeyfhiw0vjrdh6r_8exh0yi15plei_n1mherdr8zqrleoqcfyylqkz42ockqernayljmnq3c7dziwlicc5xnuu3vgdi12_eo4xcwkjmaut7iyg0ki2_1ne0fiwptha6jshqwhew8kxq9lbbv_rostp7gjfr5mmcloylyavfvxqfqyozz3uxvxmuhcfrdoey3ilgbuqnoll6wpve804jxgztnefhnjbgl19zciidiizcr0vv0r5xe_0zwirlr_uixs_clipovcsux1sa6rrnrmvyzijdfm2mp9wcrlabyaei8pggy6itymh0klol7q_co6kzcpcx1qvfdl1kbi2lpnmuoxwehtooorm4je764thavwhkdxc1cocr6ini4jhjioq5rqnwhm03dy1zhgegxmftlu4vgnymjlknpxxakbsm0mhyeg3cqihcjeo08k1lm66iuc_oqa0qmbp1hujetukjwmiai9jtvdimslcrksmouyfyamwhcbfhkv5xfux8ddrfjxehg_pnsatntqprfixs_zkyxmmh6i5y3uq0eszbig2uuc4jco8mnmlxs4ibqxoo0dgalcpmncsauee0kujoyzqlqtprvlf0tagqdz3e3w_dlveuy8crrfw5nnif_sjpq_o3opgzqr1fluesaki4hkadrngxriesnybgp6xh7iihgc3toujgkat7fo6inpn3ghhrng55zlhkpqo5jdgggfmxm8zz5anjtdrt4dxowz8mu4q4ymzslllxhqcseldjcx1xeikpwpzbiq4mw_nf_x15bley8qauvlnuduy2kpjajpcxocjkaoji6th7vt7m1zxkxexoy4jy4veidbecbtzbqpb5d6cjdebswllx9k8rdfmnovftbsbxtjo6cqqa5n88mino9ma6b4difqkncxritpjf5drpqlpedoau3jthktreg2moifazmgjueynmybgwakdkwiu0qlsbyf7tvxs51gdir3ciydjd42sjxiyov1gj7blihycvqzgpwcongjhelmojp5zxdfncam2nrwtyufpyinopmerf70ymkjoi8dnrear0vm7jkpg0ekoi39_0ylyfz0ywisxdp0stqoyofoveer7izawwudiqcpvx0sdr_uno1f4xlukmctywamqsnjqyi6pds2i5brao_6hjgobqnqycxaidxz1rn0wgng4wee20r1gxec6xastklx2aymuloadr3zbthth4yamssxxthrtipqkkdtyfvzr69es7agbqog4wivn0utje0mrdxv5sq1tv5enidweiw4qos4j7dbc_4y7innmj6dh6nruchlzbdckmmyxxpmrtsql1z5itcws4txexvq03mveivkoryjuy_rzfp1njxgfq1vhkrcem4fhfcd5iflcqcefnmlackv_tlqqjirf_bulktishxnm9hpxkkhujm12elnab8oiiqzmo48qqsirwkaauuzheo4tuppumuz2yfvexulo3mzxzrsaksavytol13uv3oiaui7wdjmxsfod2hmwmetdrbnc_if8pq4iefulsder3uc4ipyk_knhkofl5jgxs_pf1ehcbqudrvwbkteqdmiv59eyvh0f7ql4gg92vlt_tweq3u_drfzendew5usxmmxyvtqk6pzee1buwcj_wbu9_azmbwqdi3dcguk4orbjajylyqah7dqyyzhrhikf18c_obqqvcb7knvitesrgjf2fmm3kz6gzpvie0hrgsuhgvkiamrxrgnojoqgiq81fgilsphetebdojobn_ncrtysegk0v8gsoberdxq19cs0j6yrcmfvvuesohg0ype1mytm9bl17omggjve07gigovfnouomjji_ov6ljxatqytsug1c47ykuswc4tqui1ayevkqymydw3qcenog8ixhduo2tp9nca9rlbmrnhnoy0gbtjiy7j7jqjmgsnafb2qcq4x4eh3fvfize9l61mgyhivjvxqfiqlue4ie9unogkhushfxdms6jmnogdunwy9_uvv9vndref9ojlmm5dmg0zofg02gdgmacj9xqyqqgvi5yzi_4w8yai5i7alir6r01t0vodrnu4jt88i9rfr0mvlvtrtqejbotickbbxw3vfeyvaol7gqam6wihos3nkrmnelhxdrlthyfyhxjfe7uxwqk7zqe6pkr8cnc1hlcnzcttsnspwjxhnmjjl2asbohhxnctixritllczamhaiddhffcfumvfmx2x4mgkbubapau5tscqaklzu6wugghou2uywtueo_u6jpg_oxawkust0q4hbyiryipdrqbjap8e3eqt0uzy2fil2jzl6kxt07bzyc283ridrto9zhub2vezdjukmlsekwmhsfopkclf1_xenoqw8h3b1krilqjxnkuxcpcw2d1gdtqmqjbjt0i775mqrruldkxhdue04mjpepvbsrfdk7y5qor3e9hya6sew_8_rcciwcjtbh2yzxvgu2hujzlgfl_fhriwihef4qgahuhw8xwdgcrp2xu5pklxmxpn09upnqjs4yoihuyykhhxnnzlhkarjqet0m1uyvhudanqgbxrigsxxtuqqirtankigu0v4pxffarhejrumbl2byqwg2pqmlt6xcvnvn1pvk3kwk9gazvrxtq0aok8zdcwmml7nf4iup8vv6zoi6vdiky3h7r8woojardiiqmhiuvcfarg0biqmzwnrgmoxe1r647pvdqbdnhjaqycoxgadrr1jlw0lrrrc51jvajotirt4nychuqvwy4jf1sna0vlxdfodwjhtaxaddtgwwrnrcogclunnntphafrugqvvym_9dpyhefotdtqlsjqiqfcjpowr9dprgnpvshabvdrhxuqcwyxyxoxkdvrxlimvguhql1hfbl5o2hvi67rayo3vbrdi_0ickuuace1xyyiamrxxeak02euffeylklgturledzydr0tly8tsv9c0tjfx1hoilg11v1w7jakrdnce9oqgckus4idrpbbknbtdmptzvsl70hdiayncvdqetm7qaai3dzbtjxiffervwc7sun1waekcwxxpmere0nd0ij0e9h1s0ijxystvre1a4uwm8h3bppidhmxhdhvp6jvjklluiicjbso1eswkgbruyrtg6idpewncrk5xxl4tio6ijaowh1gozqspvtaexuv7zml22dkqylax_qaqajhye30kkhahxedibgoiyemfu4xotbov6k7jvasrrysquy84hxhnjaizijaen2y3uzoexbrieumwgugqgkmvl1fxsawpiejqe0ccnnl16uajlbxueqrvobgkvv83xehks8xhmfrojzwbo6qtuklq8pu00djlol0nfp6pxsbuxl_uxk8ry22zdjseu_le4zck9hclio7abtpr_uq_8jrtgkjhebyews5jzhyhknneemgeqjbrx_r0oo2ku8ykus1csoisphafug09oyra4zcsjrrlujakl2fauykglbe1ap2fpndrlb0zaomzgqhykquzx5n8wajk7lggyqhgjhhcedrrvojphhqqhznevxqbnpxnku_iiaiglwzgvhilfonzd1cel0gjhwrm5_zqoy2fpb0lmjrdh6lgxil4tiacrvrqbophvbtikiadybzyeedixv4omlp3g08qclugf3qrol6i0qaexukcq4l67g4jdz_wqoyffr1fzfijbkjrckrscqsiuqi0quilqgj_xi90uikugkeoleipfijbkjrm_5bbijrckrscqsiuqikugkeoksctasiuqikugkeoleipfijbjzemakeoleipfijbkjrckrscsyjmbijbkjrckrscqsiuqikuhksycrscqsiuqikugkeoleiphikgajkugkeoleipfijbkjrckrjqfgipfijbkjrckrscqsiuqiswkmrckrscqsiuqikugkeolelgqyiuqikuj03okfyvu9alcpfmz2_igq_z24cpx_pubhshppfdlxdr_wo345ipn0pymuz25rx_dlqnzptd34x6fsl9dgzy5_vo2usnkgvyi7no_b_phb_l4nt1l_np5_u_fnctub_sn6vs_6nwej_3v5w5x_z46env5xdxjbkjrclroixascqsiusi507cstqgcgqykzn8_6tcpanxocihkgxh_fuwv0f9_bgqwkarc_j8gk5mkprsombf_2wgfhwpg_k5neu436_bbq4w8xwfzd_x8zvk7q_yz_x7fqo93uf6b1ujgpkeryq_uykrscqsidypauyikugkej130ifxxwhpkenl0lun4fyjfdw3jqtpfmdips7fh9mnvyfljaoup6ebcgavcomgxpxjghb7mbadnfj7pudmrmco5v2v_vxvgvho8t7vf6tawij_ck_uykrscqsidypauyikugkej13kk7erxx0adr_cd866el74jobscvjnz5p_8es498h16ftdpy7dto3uqy_uhbne9mtkaodazwokw0yxjjf7edbhu2c8kxakkblhmbscn8lp1f591ph8t7vf6s6wigfumw_uykrscqsidypauyikugkej13qifsx12dnnshpencla_ck2oatflhyeylc4n8x8n3q_dht8rkewwhietrwrqaa0z3ddfjtdpgvndhhl8xgt1a_ueq7jakpn7n_w9vt8oiwkjy312rscqsiutrlaajkugkeomeo_etcx2cfw1_5lgw_exjot4f_9eq8v2qffrrwf001fvti3pl3aaawf6_olzngkldmmqtvv7y56ofjdyp93n_w1v1gaufl_zskxyneoleipfowqkweoleiphouzpvrjwai_ykn0klcwjgf3eftahiecly6fbk7imuxhcondowxle9fcxh_1z_rwpe0pzhq9lvrkgkeoleonvkgjfijbkjrm_dqgejx4thhinnbezlo9qxg4sfadtexeeojg9zsgdu6atb9e2uwkba3as7qav0_yq5v7pevsrjfd7_vp7hgsbx4eclp_92pd_dp_13kbkjrclriy0brikrscqsiuqikugkeoleikscjeqikugkeoleipfijbkjrjyegileipfijbkjrckrscqsiswjmbkjrckrscqsiuqikugkelksycqsiuqikugkeoleipfijlikwegkeoleipfijbkjrckrsgrjgjfijbkjrckrscqsiuqikcjssofrc5tkgsbq0hol0brpoa3xldrjuvkatvjoj3n1xgl0xyl0jyl0xnpotllottpotllotjkzvzfn1p5mrafqn_xb_dkc_rmm_rmmbthcabgtybqddgkacqwwjadgecaovkulcvxokhtluzqvou3nxfosztvv_6muifb74kxj7bpwizlm1hwt00wxrdftbreazeop2ntac88_ledl4rjat57nwjdk4lylccclivv0liubaiym_tkdamzhudirwhwimb8bzaca8x5a0gdibwdzpkdsa4h7ahehig4bjb2apamqngarnwcrtgarn2axo4espoesoofffapzdalz7alk0ypizkeqzo4gmzygbhyii9khznndsmf7ke72ij3sqtbzhxt8cllxi8jgdycdpibs_admo21ih9swh_1amtqcdlgfyxal5snnsaabkazuwnx4f5lbhuggd2a_ua3j4dyk_zsw79_ezhadkt4vyd69afpel2heuwbz_nvietch6v6dphsn4u6xehe_gkjzosttlyhufa5r53oi2_ky6lygup0zxo3leluv58vwjyhalybufqjr_2oiw59a3pgy4uynelc_qroiufmjijofqtt8aganizbrfabr8yjejq8gov1ald_pze3t6_n0tvnd2dw_kc4n_ahedu_hlh1eelwhxc3poa4_vh_bq_gbj9ifq_powofqmi5qx85_lcgbjzgustkxb1rklc_rzizhwi2lfzn7_7bcttz83je3e_hksxp2zj7xrmu1_rx1spfwpm_ruq9g9b0s_hfj_jzvq3_gejinnma_vwxy4bfpbvv5vo74p8_f9smc7ke4eqjp6annkawsjh5bnhke63yv0ugvzea_y6r6k032ytw4gmx5anjuedhyei_gjzlmnsigew2j2bivzcatrsf47gjugi04b4iysklb_exw3azi2qkyudnxvulqmg_zvyd4asie55op87ysdaktjfjlnaryzghsk_s7i_g_q_c0murbz_nkhs9azhfqbrs8ec_kxd_a_v_dnkrqtf_ie8fpqxf8hpw8lgucykpyngcb8gz4hyt76fbmnaal5bk308_82g_ep_ffkmocf0v9wkbfi_d2cl2ednx6kaiyxrkgmcbqvx7fof6j9gvzqr2wlczrw0_9ppnxqfnawkgznknhvy62xim0jyl01li9sqazsc3rlqemxh_g0bzg0bwl0bjguds63n86svj9_jvfjbkjrckrsprcaqxasl_zbi0saa4i8_bsabjnyghkgyotln7to0mhpzlbb4lxg2p9jroztqe3tdwb6yvz788wcidlb7gxmophi_znotiorrbi70fqsc_1iyje98eifkjhnywgakqhktmhyeytm4qs2rmldzhs4irrjpyzfesflnincau0jmerb5pwiwj_wfeu2ced5mq0usenswiyzeoedq7autzrj7tk80koi9jhfokc9nnineewkokbrf11qt1wyk_4f3ezx0ankewnbsikt2arhum6pylf7amks8eqtruoij3kyib7ki73ij3uqtrevyagxxbaaafs0tbmr9swmephwzma6n_fdhgx5spbchoryns_aun_bsx7n2de_yxme9dh3vu6aea9rydufqmrhiltlydqfgfx53niwldzynk5alh7m4hacrk0ponz8xle7u8hbn4kueuthni0plaw5mmfiz6eupuhzbofqtz6cklmrzieiljuujidil198k9q_wcuomlqseenfxh9cfhzovrah0pc_eh9l5_mykulqfhz0xx4da5a3p4movzlinpxio5cvboccfslsdrqmel_cxh3k0i6x6nh7dok_esw716hef_r_lflgnf8caus_h1ihurfahax5onnma83ir2q5eg_zedbki62irs9gpk4_3cvtavzza_ssb7mpvuqtvfz36hpiaszx5dnhkmwpyfsdgsl6agws2nyzi4hi44h07_bmwu44xza1myhz6x_n6nwdkx17_u8xyjtk7_ryqfbnxznpvnfwqqwc_33p5zpogaugbwwv3_pgfo7dy8ldjqcan9zcaexdvhcz2fzapd0pv3cskerhkx4utzcz696f5lmz8kues1s93mce57hrwp4tykud_vrihp9gcsqvx7fainzlgokqphwozddma878g8_fdcapvmhkozdehcwddr6e1iao5ygsehdggok9pp4bl6vw6megomofx3hr_gdcjqjahqjlbkjrckrscr68bvyynqcjfmbta2o9jtq9ca1rd6cttub3hxfar3jzcxdiu0myj9xnun3wkckhbatznlrmikwil65hzgfgoeaeyvf_qrjpk5wzurkhdqhkdsyjjeoix840u6ioecyiidkgbjxdiofa4b3glffqchhpfwn2tmwuabjox_sqxivawck3uvkab9wf_ktz_o66bqn2aoyawikxrw2mdrjt_rnucmomz6gbpo4p8mfkofrzb_mk13ijvs5fbg_yghb_ghumbk_ght8anlrtu5egd6h_eg_zbvsma83yt64b_pbhus5slilgjecgv5gda05al5qtqmvlmpokksdq5aov5htmpomotanoyxpf5i7ezrk2ambuuuiakufkihqc3qxaei_h5fep9huon9s4oiigk_vw6zxacstj2dwuggalyfwteqwaim41c6durfytm3avyduxiakdqwi9ucqd5ddsagjppevaufz7nwie9fnyznvqsd4cfm9zrbdad64a_phhuj6dxqk2ot5ybnsbf7m4_zf1timxsphnm4byjrdhvs5i3jgdadz5adm08ckgb3mbjblnfrmtnjofj1agh3dytyaijqqxc0cfsxazaqdrh37933eb0gguqxaxu48al4z7dybiwcexh5zkkmjbxhph1fq_z2xpt_ozwiffmbpnformo2fu9tpbxgao47w85_zn7nplroousivn49jaosokmlp7dhlrgerdrjpdxs4wgtcrchhpgfrb5qp9qv6huuvazy17lomi_iptuyuoekvp_1rkruorgusag7j3pk7nkmtvty3r7bdqiwbkxia6e3tz_anjegkeoleipfovvp9ja2digsl9beknnjjlhrnfsxsn5jouuhm5ugn8ny8ucblnojf_rvuvh06w3xssx1ggbbpn_7jcmgjyaziowiadxzrcitjdnegeglwlkelakcclpkbii0ldi3icrfzkt4xpwvf0thozj824tm_n8niuxqw02hwnmhih5f2segtyro5qu6jblkuygymclegguwzbizihoqkaafrmwtkyztnhiti9fibokplmioiaelkv8xr7ehaotrjy2mj_7ntalgfcw0ahpuqaga0lcjp88ht3ohszwfgmriponevc8drw5g03dmjyvhs_qlirgjg3rwaxa0rbhtfrc8gbl1swohshvps4ehbo7d_9g8i0qsrcty56g_knevt52gqgjpmhezj8nphheb49yrg0rtdieaj_rplxunmcbrnm_irobqnpglg1bqn0b7not2zv4ujkrkwroergkbimhkjrckrscr68bvyh1fjzl8jxtb3fniwavjuqz986ihaay7mzpti7cty7c8_mv0ya7_untjdexerdeaiatrsqe8ofje0gmpanrizfgcmpvgeqpovjcuwne5bozgoycwx9qfsjrpbnuaz8vtkliii6744wshd5dqmlltiayplxaqdrjr6gmcrdj_gdiplzyt6i7tdae76i5iecri1luojyvwbwxqkaxysx9pie9upcwsl6rplmnomi0m_zfqsba6auazjazndyeapcnfjzmcai_mwguvdnxgyzyf3inwgqh8h5v3bhcno4hmyxye4ew2szjwiezpuvbimdcqt6lzno1rtkyq2dvnfui4pahrjuymqw6j1cbz9s39w_ujlipcx4akbexvw6numjgzqsz_roydrwstn6i6kbfcrbkdlwkh43clakcuakrifrvidfctdne7t2pei_7cgb0jnkeotwttokbbijbkjrckr6mxxuqgj9ujzbeajcwbgpga7s09u4hrayooyole0dzaynubgb0yyek0ogne4giq9ng6jksbobefs5gfgflurtexcmc6jiop2qpxgxyqkdmsaks69docrchily_uyyodrflsjgngw0qybrnmwgn0sgfhvrtgzo4crkbzwussrkvz5ayw6v010k1jrtlj9wvf63rzgjjex5xicrjimfs3zafpcaoy4dip6ooadqfapuqay4thall16vydupihsc6xxoclrvksiaanjgbi1ogceifgdxndm_phzgz7naaagaeleqvqai5fijbkjrkkxqec2jc2sj56tkwmj_bympketkhjbolvmsen6jny1jc2nowe5ss4patqsdpypaaevpqrl02wmpg0_n1psbbjj5uw9vp2zfyjcrli_cbdgk_uqu9lmczyootggie5jgzft0gyxpywtaes_kwl56xxtkwn4nxajkwk6hobxzuqascqsiuqi0cshmzlgoizwnsvtuq4paqgspb0paqcrn5i2xvguteafkwm6v_jzn5iwt6_mqjkljqdgo_dmqxuwsbebgxuvwps7s5_zr_wy8_ar6nvbgi1x34sn9u3tvamvps2vl5fgxqajcobq82uejp33llrhdncpzzaltxcyrxtkguoipg5hmzimeoleipfi9pjorvpszprinzlgrdjwpsunv_hmiq_tdqpi_ls47pq0gkndn1jtkwlmrdmfrssgvnlkgpokxlqmop6utcqxtgknlf477qknmswtgeb8lltjykrant_bvzc2yonbfwjb08fwldqdssumpd1ipqrtf1psbn4xxtnygi0_l_onixt_r_n7_ebr8m9z5s0pjj2hzms9plvem1f0pofbybrabs9dwe2ni7ae8uoukabjg8yvxfba3nwbff94upcfggdm50383_h4h2f8bi2yfty_c99t2_cq3ueh_cciglgxlqmsgiezvqsjtpafr1gtac76pq0_tryle5jw6_nzzfmsrojrckrscqsfvrrlltg0d8ljubswqnk5vpscterf0pax715x1psxvrnfsupaxrkmj6xobn49jq0dy5wnsuno4wywm2utcpdrvkfe5nq6tv2gkxltkld0kh0stpbbgdkevx7n3umpd0ppqtd_zmcznzrt_a_mzkwtfbz_iizje0i_pbb5ot869_dlp6sdkmdo_ctel7f_7imxuwsfgr8iovs6akiwc02b1wc0rapwoyqfwmoyxnvqsahqexcdzsvakx0jvzb1bxfofnvz1oonzjdeff8b0lshebyagljbcnfbhv_r7ochnrgdfzfqft0mgkztinuvv52rdjo87rkmoim5kgxaswndqhkwmdilps2us1waakiuqikugkeom0xvrs6_oykkzlr89jslqsvsht0gyvp6t9bq6mxvlpsjo0aeiv4c1xnmbj43fhptml7rhnstsupqqhh9f9oivtiqekfarg0a_dd2_p0uub_0gbnf8awypsmpovpvg6n5j2s5ve36kwje1rik_9ru7338c9xmbkwoebkvyzxo1ledxrlf77gmv7cghjvxhzj_d6asbginrdcowfgmdxgixu2xo7u_f55gxmmlmfdcctzcxknjbgvx2jwp3xt8hfv_e13lvi_ksfe7m7fn87oa_hpuzgieaobem_y4ovvuqv40y5i9rzlab8ggbp5_26u9jqlv4tydsiuqf0uoiloe6iwjs0lojghwo3zeqa7hhuh_xov1frlebjeflqcmmicrijrckrscqsvfg6t9lr9jnaeq0jbgstvu7s_iltnfpf6tugrosuvqag7iiafhitpfr6vfj6_rycrk2a5g_u4_h34v1dev3o79gn5a_9t7z0gjumzp8wdqi_l_t0uuf_u_5ye6ff2cvxm_98wuwsbeb3_7pfqtgyftb8g39db75r7a5uapv_ih_2r8kp_hadri9_c_t7_n3_4_89nqkpp0ufvandfz3_pkuxv8evv_nddjy_e1450yl1xwwwgagdizeu4agwhsxyopvvy3iyggjpwsm3o9r3y8cqpbryxwnakf8x3_ntxhvgxnyf16ne75nmcmocp_291vymfs5bw2mff8jdixxjf1warx6ucsvr732wux9visncrgl_vl3xuyvunqthat4tyc_rncl12om9nre0kjpdt4lrxdguqxxgxs107zo6bwkpxxuxls6pdd6ulod7zfsa5fijbkjrkkxq1j6_qkuxsfpi1p6palrev23bittlf8io7r0_u9_r0xurkawn8d2938dnjy24mlfpyeuaao_ec2_7xd_7pze33_j1_p7eooivxqtgderb_x_btda_g14z3apnr_3q_ryu5ayaksa0u_rx7se_avhcdtr73kzl4_ondyfsd38_p2_zzdej62reld_omdsb8lfn7n02j6jtwclb_iuthv0znn3doe9yacgdjdhe10nmhrvwgacf_q_0del94m3oqjljdp57o_9gcltsinpgfuva9gq3nfzy_l9_vhx9v071ovfvfbaaw4c4vybvc_9nvdoneuvr2ctvr6fu_n1ihjlrwcrnedsei0siuqikuj0mmmtpdf6dwdz5jzea3hurnlslzde52_6_axxgbbrn_d1s68plmjrnfp6zuumzlj6bwbrvsttzlp6dvc39bq5jlwoo7ql10ooxnqnhub_r4fhf97js6_3v_8np98ob0iffze0o38f76rs6_lkf7ljfl56brxgf63s68jhxjrev_3bcgq9c_pbhfifaua3dccieuxp_q4arkb_pbxtuft6suowut1f7wvkr5myvcj_hmee43gx8gntdim3osyewz9lcidqn4vc1452vqng7g08ekxs_s8jjil3vtqwkv6td9581xib8t93_uxdiq2i6da_0nlrkhwhfjtlsecykb2mjdd4w7um6preu1g0eazlr5tsei0siuqikugk8khkr6x0_suqvdydrn_e_re9hfg3vkdfjqo9trfheuv_5fqslrp4ytp_t6q9nh9be3htgdrt_6lmwxpdfayfttn96bxajgt43daomp_s9w6fxf_g_59b7xb2dtkb3_w_mweseuxl9abek1ajrf0iwo4jimsfvphdumlr3pqnde_jllheaypng34r7_ovdf9zepu_8zakn8_wjcwd_p9_eudsgqyaelakqxxkdsei2l1ykrscqsiusiuknptzrev6cl1y3y_yf2ff0uvbudqvrov3ycmxf_zi29vv_3cfnljkr3chgz2cd_qofx_4l9cotybos69to7_yjre_l3c4frfhatkp_8c_d7_vzp3nlrzt_7zwya3bvkr98qimlrkb3wfxu47lz5qltubewrag_rpxizdn5wx8v_npepx9kro4d3lqjrlkasidsil14xruvudxb6rpt1vlcbt_n6v0v85iu3vdzgjf2p3keg7odrvpsbosa6pderynazg7diim9ltjrkugkeoleilgul770evscll7rlqpnv_qax9jcpdcdglgfkhqakhzakkfrfkklfrr0oj6bldprdqmtyga5yyibhue6o4js8hiy2seszoeqtq8hhe_bpdfjr5cnh_xoilr6ncoihuhgw5aotyazbsf8uanjyboswt2yd_9cmrhnheaq9hpwa5lel2he1q6ja3npde86jn1rkhs_glhnsis6n0ps_pkuxl_fqhnzqalleonlskqv8yvzbmhqxbmeejh7z3fmdsifp2mdqa_hxowwwagbkpcufn_phqsejun4g3luhkjxvtvqx_tvn2endp_1gbgn4l2a98ru_0zaicu7dvzcns4hwarqrfq6ung0so3hsoizl72eihakpdcikugkeoleojxr3eqvduztwsu9hswuw2jlpdd6xugjcegis5zez9xtcnn1ukqvf_rycch3hkjoky29hpauxncbkrzscybuwiju5svofllotabf8qksomnivsqtnt2gdkp1ann0ankjw3qdjr5cnsmxupq6hw3dflrtaan0taxj4b4k_buqdu_c_ke_hrxhfwvjxwgj_g1i_jdg3rsb8_4vyd67dvpe1wuw6n0fce9libq0ckuvp4e4cwwitoqgrbd0_pm8hodis3j5hr7htv7k4ovru9qpvy5t5tq6x9jrdytwjk1y6fxkheuvsqdhu7_mj6t0wiqsiuqikehlkprevwcl19hp9gkvxo9qlf53agibgglotigauqgwymapizvldqns_hiy6wnip4eqtpxdycq91g6jxcjgd63s63s0a_lwg_bd_3ksbbhzahap5om7lpl_luj6txqw_qxql_ibo2vgyrst0uu4frwiztuvll7xlyq_r4tvmpysw5ixhbjrsuvzvbhgxdk4swiezzjsayronvpwek3772jptxexmaxx_vnxmmx38qxq85reywcuw3o9tu2eqf16rv_tlyy9fmakeoleipfi9hjoraxxgbbpl_gubpo3s_mzlv73sol1b8y7jdasmh1gqpsae9opywdldiouw8gqvvafanol18z15iffxdqndxd5behcay6sfuox4kuvtyejgqkk6c4yhddygbjr0msejikl110vscpaqevguunf0k5hez9afh0xsgj22azgk0nijweqtopiwl56xutsddbsdqn0pghrlpipgn2gph_bakn5_0yhxhptrdk_kobrfwgjzlwi21cmliqd0utlquz6uwsmfa4jucjl_b_qsjot90xui1p8xquycrqt1wvzghktderstbulbgbkl15jf60se0ejsmgcriwl1754mn49x_tcn5fijbkjrckr6mxvuu1jszosri_xldqmj85rstocrwng5ingz_6utcraqeeaursgqsboptxffjbcu9jmj5wr6lfyfhxayj6s5nyypaodvmdisqojdkr7jbqwguydrvpbbqwnfddq3ybkcdmijbiejbjnstpviftxjloia0bcldsr6evvaeoabkyztqx1f533ldtcxvrnshp_rbs6i7tdqaqynzlt_xpuobgakiaxnjfijbkjrkkxqy_9ldsuw_hfmji2z16ukwndwmkunjlwbyhojk0bwdweijqqraeqxsd5n5gjpb3byvreuiwwe_02yjum5pn9sj0pabuqtr5cntlbdqodykra6d7mbwuwmg_vqapbuf8ozpsokjbwr9li7jwyd65d3psk4t5xkkbywmrnsctdrpgko0wtz0qnpoxljyfufqhx60oimlofwkzxacxop4co_qfepx9a1pgaotp3itp5p19vfadryqff_ukhej3_k7ruryga70puuiju50oimhdh1rhovlbc_ij_2k38vxysg632pakwu30zos5linpxtpwual_fuhmvou7nehc_v66rlyhpfpk_lt2v8setez1_lltf5ycuf6nwda1uqdy7dfp_buj7_b9lorwh8_5dma83ir1twnywcenwpqsj_5cof9d0tjnhemc5lmz1enlji1wmvgfzdb_y6v7utpvqavxhkm2ewgj2bivocbbre1hmjygbnuawn8jiphq1vo9wsymf9pf_xnclodphxv6p_nvqfymjghscw1f9d4t_xtizwel3h6ni_uwcq10merfob9k8mwaazmhikgecoscdoqul3b1g4rugjqpolfecsz83uslpkxj54tlrz3vkwm_wo4rmldqfmdrlllrrwk5ja47cu9iefoleipfijbk9_dq3kwlmffqstknddindxsp1bks8qlpsub4jlpkwkro0szim7as_so4pabjhqoqutcza0mcmpj1wmpkwtetosdsotem7q6ak3teoo2rwuyi9lp2sdq1kstrnzera5dipatmw0boiufmjgxg1pocoebeaqhoanb5p9un193ppbxo_tq2klipilufj8hlut3ko1fwkd0mz0kukvdufqds6kooxji74vqocvl_kpd_dlyhu5ep610z3k4ffwir6lwo7_n9hrqbx5f9g9yaz5jbvptzkwd9wg_bj_zaf3od0vapp5cgkixvjhd2ebpii0ukupnndymz7osya7sn8kpenz7ndsgc5jmpmt2arpybf7akszieqriewihjqlewneedwomfrm4efghppybsrztoo4gmkhxjd3jmxili0mox9yobvdpwjzreqpifuqomatk2_cw4ch8arhkmldm_4ewiur4oetzqg0idj67rc8k5m1mgufv1fgh7r2pc6p6qn4jnmsdno23ockmzcrtiltsqsiuqikeil07lnswuokmdyshouvl7bldr0eoin9kxislqibmdostayg9vosamgqbho90ekq52snkzt0laubekpay1ku9lyonqkp6spsfpcgdezpqtfrat5jk3mlltc1forcrjngrnrj2pehokpgkxgmasdrf9urfnwhkgrdhg5wch3g_vf_xoigx_p7ywpy_wuos_u93zjgldcpxvf_az5zxu3v4ck86vxgmuqupc_ztch6v_hefc6zptf548ta4zmg1uq9o9amlt_roo7mb_k3vop6qdku6m2ib1tqzz6ahplxfqgl0hxhvfkyzro9_pfoekhplphuwstyp1si_gifrnjwmyo8x6tsmukz7prqwuqnxpoqsowurs56bddqk_jvdfyaggubbvw9dsqqkfarnqf39qmwrnh4g8mfd_zxn5o3erst5kaxszw4i6jbxohj7t9hofdlty0ajdotcutejbpnltmjlwx5e05xytncvteo5t0garizybt7bmsrojrckrscr66srt0nbk4dmdkoy_kx_xpqqnba10stqjz0ray8_utl1nbkpahkm7wkxj_yw4js3wakl1uygid63o2kzxausnf113exuy6fwt94tomoqk5fdpfzg1poc49zgjpfkoix2ra_fuoripheatsxc1pzowana_anhnmistkxc187jv4zdskbtevwyczbvxie5dn4_lvpu1iqldvi_z7tcad27dfhghkv4deklt0ckxiqrph5eppc8byjrdhvs5i3jgdadz5adm08ckgb3mbjblnfrmtnjofj1agh3dytbiy5mqpmlh0tqfq0j_vs_7amkg15xe0nt3fwavoi5mgbfy_zmemqqmqjmmfne0h3zgzzx6k5jthbvuz21xasdx53h_5j5xajheobxvshofrtrmrf1goslpy_rhazclzbilyndkwm_aqfufeh1llwuwn5kwf3asmjkm3evtfp02iehbpgwmpdvhucvoab_beyleipfijbktv2svvf7jn_yescqsiuqikugkeoleiphogdzagrfxev3hp_k9_m_f_rsxwi_dzyh6_iw_pykrscqsiuqikugk4rr2ygtugjvevwwnqs_dzyh6_iw_pykrscqsiuqikugk4nqudinaev0ynks_dd_j6pmx_j6krckrscqsiuqikyjtuqaj7tdsxuyvw0nqy_azip5_ye_pscqsiuqikugkeok4nu8kdu9he4ersptmsh5prskrscqsiuqikujesuqv1_japu3vqsqqk_yeikqikugkeoleipgik5rer_gbfdrfg0hujvk9fyleipfijbkjrcirjym9xumd_7s_b5gotpj7khkjrckrscqsiuqitgkm1vjapu3v4wnoygcaoau3fnlox_oxn0ipagd6kbz1dpz8z5te1t9tkugkeoleipfijbkfde5t0qtd6fnuw7bnqre1dqdqeavwfs0hjndxq5fe0v_w33ynwoito1b1r_c6_n6prwjrckrycp9fgc9bznlh1gv03sbkugkeol8ovcpaq1xgd2dwsdol_hgtaawitotmdlqr38pm3cx7lbimdqtnq_fu5fijbkjpfoxmbkjrckrscrt0tb6wd7t76g6cmbzo8pdiv1jg_f_udihvy7ozdn2pn2idsz5he4igpnuxwjgbewyx0tv18qx_our2_so_jj8vbkf_tnq8_v7khkjrckrr2xaybz_nh_vmp0u3miczub9dx4velpeyfsekugkeomez8mutdu_se_7e6gu_kaiqa_rtvmbj_a23wpwm7pq7yjfn7zzct0pakyadpn7r3i7t0lfd9xr0wnp_d_0rfw9fyleiphio6rayat19ido_gu893qh9wlp_zeriuqikeimktlrnt6wt_t7qc7k6ngohprgyge96e0upybfkffxkr64b76ww6iar_o_g_dd3waiv1kl26k3lqxaille6gd_v_ml_lvqugkeolehlv2gggnm3immwshjalxc72fenqpiugkeolez9s5l163jjl2dmqohbnqqmjdnfohlkjy4kw8ojte0kymtmgf0p3gt_yo7kpyuxuai3eyiuqikuj0tfxsh8gai_udh7_dkhg9auyikugkeoelpddrfgcf9vdqxb43wqxeupfcjrt41o3tf_d2ceegksa4mhxoro_hwmhn7rz45lndgybr6c_hoj5_j0viuqiksggx3wmxpm5h5fz_zl3atz1bbijrckr6awwlf6v8yf92t_d6dxvy7lbmyt5prwjrckrscqsiuqiescpvv7ja_u0vwfruuwwdbvuqwdb8nsqeoleipfijbkjrcjounq9xgf2ax8pilgz5pdujbkjrckrscqsiuscppr6jq_s0_4erkiyye_pscqsiuqikugkeok4nxvpttimrkjnr_j7khkjrckrscqsiuqitlj6vcyh9ml_dyjrmet3vcqsiuqikugkeolenaqyrfgbfdrfg0hujvk9fyleipfijbkjrcirj5mstsyh9ml_dyjrmet3vcqsiuqikugkeolenj7aldsrscqsiuqikugkeoleitgzq3odktycjfdjt96gm837jm41t121ct1ubcptplq2dhzdwwrvwj32a7x_ao60h8bdrvfad3l1hsk9zipy9girs2t0v0u1bz_5g3y7u4p7efl3j5s9_zhr_lb74bx_wae9g7gyf8qhvyp4zglx0a7a60joz1lt2b_aotgegzpchgmh6mto8eotufoxojjuohoenya40ktjidnodfqgz1qtvtwom3d6bqnjwkbgtoournr1ohmtautmav2radts_xbo7lvifqwupyg0i370i0h0isg0iuxhtclh9bnnyj_moib0dds2gg0h8mouzppli3rmtfuakkvfpqms6bmawswrlmhych2fgcx_pittyhoyoizbc0ljvqlbjlfxcmbuvqfb5xcfjfcipawac0hhwyrqfx_fmrtof4r1qr9b_b_hfs_f_ri_2j2fid78t66f8hchj50nbvqarkk6wvf_owcz8h6rtytlztsfrm5xpybzoq6mblnvp6p62fwnqpus6_g0krklnd2ho2flycd42wu_squogwsqai0t5apel4vuyyupbankcrxfc396xhenyuk5hdfab5cujoztgcmlzo9rfbn1pqs0hrmb_t9vgkyhsn0gsnkmq9pponzrqvxjibjjibxnibjjiljnilxjfak0ljci05jtjmyjsmyjmcwgs9gwfujvzzccdsfwwignc3rdabdfl2plmfn0ljy7w2n0btocg2q6dzr12ishnb7snhdqyowrkb2dm9k9rf7o3zzq6ew0rbaxbtsdnp1hsu6udoravlx6qblzwcnkmoponhpf_vtazy2b3da7qnlnz0gwdutppy0ends7hxrrr4cv1gtrovtztcsnzs7atmdj2q7io7weqmlr42owmj1gnrm6dsvw9m2pey6retwj2rd6qatxbwu8lqrfazjkmqa9t21vnfcvotns27pirldzrtrqehww3p01ibdpudn1qksxj_fh49p4egrel2voqfo9gk8upslnfa6rmtdte33hz7atmudl3nd41whsocnankm24fhsh2ql3fuur7e9kumh3_y9vloswsmywfgaowegakwemb0xhcbrgkmbbgjmbjgjmbigjeaiwfgaowegakwehabevd6lcbigjeaiwfgaozo6slasicracmbrgkmbbgjmbjgjmbigjeaiwfgzyiw4kqv_3_23vw9rus_87x_wczpm790nnlmpjujsqoennssp7utbido0m1bsmmtpmufqbz3d2jrpjpp2nq8acnfzwasthfijzb3mfq4axesurjjidpicsdwkibbgliqcqgvtdc7p5zlfs_559y6hy0g_s09r_69596qakgigprgfd8vaymgrgymgbgxmfqjgwmjbkymjbgymtbiymtaiieraymgrgymgbitr2dkkr1mymtaiieraymgrmt0y2dewiibeqmjbkymjbgymtbiymtaiiera6p1coxo6xvqlsnpjzzysmdiymtaiieraymgrtyaaymgrgymgbgxmgjgxmcigrediwzgdiwygn1jpdepppji0rdramdaiieraymgrheiwsdisc7aiieraymgrgymgbgxmgjgxmcigredo7tkd1zpnqmjbkymjg4hyhqifuefdjewwv1bc0brep1bpwbtdbq111oaio9npwydiwzgdiwygdewymdewiibeqmjbkymjo543xgl17cpmpou7g8c3l83bexf2hygceldv9cerm88vte8v_17ita69qq26pttwqonbgd0dh7r2othtlva6pst2eju9_izebr9bzv9wdbhibmmjo4eydse3t3mv8wg_8dtbyzg9qcnzw9gvxwyjegfyodm0hptormtgdby3gfzwggme_zpz9cdpapqvndonp7i59warkmvocewhqdvkieraymgrgymgbgxmgjgxmcigrediwzg6xkyrxxp9e0bji7gy10bsaglaqmj_pk2x_c6chidfawbgofwbqqluh7hgxgh0te82hxggzekw_illqi6nsbbehgdewathj4mmdqox7ocppsydbi9vbxb5q_iwgea1ws_xen6fwy3xhhn3mzgdbcbo27shgkdrgf6a3tvgwzghdg80nodf8bclch_ad10yb3d1j0w6selo8q9nncpoocfjelynnafioh5aapeyttql6fre2i1btevivpombif9wadiwzgdiwygdewymdewiibeqmjbkymjny3mfrr0utobrccgh1rw4d796qtj5k290eexy_jchysl7mv4ohgixzhfuk79qq2dd2bn3uk7w082qvcrjeoo9npympxkziqi2nh8fjmtzos5z8aacaasurbvhjijcus9insywb0vwoj2kavgv6dahin7ky3cxj07xmwgoggeone9pab5zqwguizncqkga3jectl0jeocnaa_oi_9jhh7hlhrgkikyg7px_wirzgzfx_gehaekb_ukgiafqh_eg3nmpu84orbuyy7a9drmom0yuesyoo5yapmmy7zajc6faxb_3nimdiuhapfjxw1dxvpwahmkkrtjj7_j6ra2ckrhfoox4mrcjpehknygsuuojiggmjbkymjbgymtbiymtaiieraymgrrcpmljlr_92h9frt23ex546grefdzda_6b4k9x1ga6rdqophierm6entx9bm2d09robeoz4eufs7lpgjcjqvqn11cquoqgdrsn4vqcbz48qycsuq7fqqi8_j24jheqtq_gluvh8aakh0dge9ar9gndayazipdgz5nay6fslcbin7regagoycyaetcsgsdw4idmxgjeaj4ix2s4eeu2gfa4kgds1an6ej0kfp9phddyhhjjkhh1o22fe75e0w2ju8vwdrnom3jg08l6tgf4wfmyai_ey6h8gliqcpxgymtbiymtaiieraymgrgymgbgxmgjgdbsco7t6strebxfs_64uvy51gnfi2kepy0px43hdo4y_hwecjxj01boao5fdobodo7sjgjlv4lv3dal30ubv5m19ocfrcjpqbkxqod7qh6d_kd_snhh1hw0qh9eacamn9ashubnnnj338wcjwx7rwgqm_jgosyz0vthtzlfnjxb8rb5fozkiedeerz4hdsjburajx_qceyjpokrxcj1pamdku0_ljrhjp_uoog7ldbhjinq_kbwyuvdrci84ksbaiieraymgrgymgbgxmgjgxmcigdg6bky8js0erq89tdh55m_du0ccu9ko4ctdg_gvj1za6dq_sy3aay_tlja69swmaxyxmlqbgjevsvnt0gz6efqf8hqylreydfyj0nmyy2hxwkhvscvhktrxkudha4wg_yuguvhiqkklasppuqj4mu4uhrglfszogvh_iicb_jacz0mi32oo_2j447huycbilfz37bllfkmzgjhah_gjqimbeqmjbkymjbgymtbiymtaiieraymgruspgpgunn_unmthdpixbnj2otthld2kr3qfegcvw2hupvtapyutrvratknb_kpzyctaiigrbeykdqaa0fce7vyoixjpa_g_iwkm_g_fktqdbnnaietsbvtkp5eerop9psoiaqlbfnmtdzbwebjzeteayy_0thcy2rg4sfwt6wn2aoxijg2aqcntheoajpohq_hjaktlaqmw0pao9jq6klj0moeraymgrgymgbgxmgjgxmcigredo9shgpgutitaaoeivtxfnufcxxrjtkktxdfh_qf2qilp0mwkzyl3kt0ltarrsryhlinyv8evu_jmv8l6qc2vmdbiybqtvq40jiobrq0ghvd0kylqpiosdoh00khztmmowojd0m6j8h79ocmirfccbexra1cagcgmvdqui0haih2fnh4hqerymo2akamncokppoj43lslphnv0zewiukwio4j4xodelkeq7qpgbgxmgjgxmcigrediwzgdiwygdewymc0voert0lza6nid5ersbugs1kkjjsskwm567gi42gikkalheahqoer0ksopaldj4gdrncfmarlbeatmieszktorynbqybbwnpt_benpngqa6p0gi20yf6y_6d_h0qt3albobwrv1kpz_7rzhvy63azte8x7ouwkluxylvmy1hvwud5shodiwzgdiwygdewymdewiibeqmjbka3dzc6faxxnyqbeqmjbkymjg4dmlklth0t2pz4y2dewiibeqmjbkymjbgymtbiymtaiiera6p1cizwuvrakz2g8_lxut_o8_lxxhdicysygdewymc0tocr7787crit8o2beqmjbkymjbgymtbiymtaiieraymgrgym1imwwuvsawzgdiwygdewymbebgymgbgxmgjgxmcigrediwzgdiwygdewymc0hohrwpdemzbiymtaiieraynyy2dewiibeqmjbkymjbgymtbiymtaiiera6p1cozwsvsagrediwzgdiwygjebaymgrgymgbgxmgjgxmcigrediwzgdiwygk1hyltwpdcmjbgymtbiymtainwygdewymdewiibeqmjbkymjbgymtbiymtaad0ci1_pnyvfyrfylbalxwkxwcwwa_2ks6_zycqoi3yyscoihubsmgkhetum2ghedin2glhdib1g7dbihxe7jnhhtlyoiy69zmdewiibeqojw3rjymtaiieraymgrgymgbgxmgjgxmcigrediwzgdiwygdewymdewmi4mtbiymtaiieraymgrgymgbgxmgjgxmcigdf6buz0sprqmgjgxmcigrediwzga3bjymtaiieraymgrgymgbgxmgjgxmcigredo_uijhhkggmjbkymjbgy3cibaymgrgymgbgxmgjgxmcigrediwzgdiwygk1hyosbkrzawoirrx7pwaymgbgxmgjgxmdiwmngxmcigrediwzgdiwygdewymdewiibeqojo2lk2ioppjl0brqamdbiymtaiifrhigwmhksmzbiymtaiieraymgrgymgbgxmgjgxmdortidv3rnwiibeqoj2weyhujf0idddwuwgkr_0i_bfxzejm63btcsnymngblnbtocozhs6enbntgvaebyodcuga2gl_jhqkofzmmue7p7sge4u2a0il6u1guwgshu7h48p3q7akod2bn0yv_aaqmh7nrcjv3nvxiyhccoobf71g0w2o_twu683dew2ifux8cigrediwzgdiwygdewuuva89lr1bpe0jq53tpg9f3chws4f28iir61luaqhlp_rwmm3nh6y3h_2_dcyhtqcwzq99uer0_zwogdpna1cy_dtodr6sexkdzv8tmhkpredvnj2fika6o7bxgnyxep_fcf9b_4vydr2b709ozb6iodo1smf5zy03_0mbzqeydohwzxayzt6uhq8wlgynrka6nb9afwvymlnhcwfuswwg1gniy99r_xoad7rlblyttqfr5hfzhiyht7aknh7oo2_167dw3fqmc0sg6js7ux2f663bgfgrediwzgdiwygdewymb0f_iok72_pydrexy5aym2dffgdarf3vyyxlcoo5opyupwel5nyvhx43gj4ja6hke7ajzwknqyvbqfqdcteescoyppbnjayargx_fyv4chxpyoo5e3itj8vrwrton64tie2k72z3dj7fexkdik7zmwuouautd2j4qoowp9abr3ddmwuq2besa_h68mcapx15ad_3zrindyo8mwltgjacrxhvor9czbyorbowukfjra_glavq8p8ra6lygrt3ydue5iwra2rn_tgjgb7aj6mazz6ndad92bdvxcgmjbkymjbgymtbiymta6i7xhvl63cntvgcjb20lcp9etfve0vy_ikdrcrzotujy9ku8edye77giaaeewiauj_cmjqs9jue7lmsoxmf0_kls7hosr3uk7tge37wjt5xxrnjeetdpbqzgdy0wqg30iug_kidr6g5009_o7xmwgoggeone9pab5zqwguizhbykga3ject90teocjb4a9xhhrpnhrgjiuyiro3_wszasnwc_qprtsba_6bcrqpod_rrbzzhqocvwwemphvhehzxfqydzzvmxoc6n_zct_gmulf3q_nxz40o7bnsl64ecb_ac_hp2b_mbhtwcsfozrf9bj_l0kgnqzmllwbvqtfyskglk_ticwghefv8_esctaqgfpqdosntdncijf_031dxqcjbq0umaojpi2vafdqydu50cfcjlh_utmrdva6jd5ndd3uiei_xxvsx9jbaetywgdbtab9khxea6j_khzoxopeidrkpwz7b6w5wlrfgoshyo_3_5hdzbyxyvodtufqwoja_brkqjgudfqzv1jgved_3dawoj884y7z_ouitcwoi9cpjt3dqlgdh535h4ceh3azqaxo3esc89ddetsxp4ox3wlxspk52zxuc9ecqgjs7uxefnuni2lpj3dzx6sz14wgnh2hdy5bysi9zvvaey2pjlhhxb_o3fedz1zhi8zx_ckjhjdew7z_cjopbmzwfz9bidau12dp4enu8x_d9tezmdewiibeqmjbkymjo4ecen1ggoj157aii89dqrjcx5gtpdb8unj12m4rdqmpnqcrm6enjx9bpwb0ctbxfnjwmsrtlsvgimiwu9ahtujhq5qh9ewnu_pxvojchij6_qtouqjz6nbqqf66xd6gm48p5rayts2bz1bhwy0mlibug_2jdkcrvp_crxgy3vqe_rjaaoycyaetkkugxptjhmygy9haymcdclxxz2tzqdiubjnrhqyqckmhgmhbccricgq9xeniopkasmpaxqrglr0ybq_zluh0yj4wazsycq_ogoimkb_gcchuyd_qj6bkkh0uc_vm5ygi3if1mdaamwbvoc9b2kaubd4nepgs4iejyk57t78pywbyyg96a7uotnea4hzw8rybsg76b0geka1xtqqqdhpego_nbqaynyrj6axvk4df0cymekzw1zwghipn4bn8no6hly_pb4pgwqlspzxmckqja67sbuiw5xkx6coqovdv0ch9gf59ed9gj_imb0edudbuy6oicrgdv7tmnowecicxywor8bm4ne7nmoi3k_7sqawnobu_hceqwmauzcjx1g8r6voofrgb37kcas14lz3xj2nhixifs5gvgpilcs4gmci9ttdahpbu7gm2cvmaqw_vxlmnqp7ye8v9yvqzbwgj3hm5s345mznqkjantflq6hm7vqpy8xktvzhlqcnxhjayny7wlxbm9ennswbmbtpyuwiucidqptz6ir2chpmtbiymtaiieraymgrne_upr6lyhr3gcrbpuulr2odrjrsnphj2nd1_n4qzumvochgo149nqaoyw4knyxaiorl2ppkhaxdfrg3mqhghkfmkluwkqg6gn9cpop_snpg1h30qbxga2qmnpav3aandfe03k_dzaadlhwedqmbjxreobbwxnjfgomhi_vbkb0_mn4qt9x3dnhmlkoo9bd1o654qrgxno12j2gbyhoxzxqh0knlqjg5dgdwcjgfbsnpwd79vsltu4jarii9q1ywgheoageddiiaa6pzswb0fpyz0jjz4fs55tuoumwmdokqbenpb3qvzbixqcjacjfdldenfxfb53nmjjyk11gb_sq9a4ykbsdvcjlpihr7j4eqr8o2pg0imohaimcl6rd2n0tijdpyxsarneo9cqxud3hiplaah8fgt5d_kjafvt1lg4yra_t8bpi4yjhegfgu3orglcohvi_z_32hq6jftqsdhhpbrbwx_uwelvhzi7iwxldav8vgp0hsbwthhjr0usqhkli9opo58cqife0kvbydukyesvzv1c6dxi9rcnp4vglht2jx3s_jfz_hj7elcbrrrcij57zrb1hobtiwqkx7y_vgrediwzgdiwygdewunvepddrcixee2qj8wekdu8dcuxjo4kvdg3evz5yaapr_m62aa_8tebaqpgunti8cu_czwb09wajk5kmpqqn9clop_dpmfoimboubyghwmymlq4y9q22jcxs51os_hia0ab8463xkybekwam5ompoq9bgwaunreui31ujang6jf0n5hjy14pwgignwaiany0maoq9pdrr1rnwagy3dmji2yukwnclaodsamhmbiqsakfjinpchlzwcha0ncvnechlgdun9c_w2ivgvhvwwycybqg6o2tliacja70eubkq6lla6peaw1ud_rkqktcruransbof68fios5tg4jay_m0uv9vqh2hozpmaoq7ozvjiedgo084okwurxasdmlxtkrymerehg5crb9huyv7wiw_zwkaey79ifomfobyjtn78o2ycf26i2frtuxv_cwvyptdiwygdewymdewiib0v2kns_9vqsdrsaunmthdpixbnj2otthld2kr3qfegcvw2hupvtapyutpvt6zfexcfsp2whewcgkjejstagj4t3d7r1gjj7w0h1gbbj1hwojaqyisoeriaqn9sl_igmmbvtnhxefrip98lobik0gmklfqqbewslgjjxfqebwf3mfg8mbey2ndtg_fhcwute1dc4_xgowio_rsigrhekt1zmjwyim0suhrui_tsnoze8p_gzcv5gasqm6qqyjaroglbx02tdhngbbi_u4hehne6ioizusrujjywngmze0dwxh0modzszsgaa2boc0hgbeimkheiuuahc3kqrgf0g8rvqxcikao50hqyguaujtimm0w_gaorzr53d1mw4jk2ywrtkuo0jo3k7ulxmygfg08ngjjf7trbdjgawmaaxtv4i_vrrcorppdnscrnykttikfda68_xmj8nirdxkyl8iam7kayphlkldrhoybd8xrtje3seoiwzgdiwygdewymb0v4llr9clmfo4gi8bxyrcxxrjtkktxdfh_qf2qilp0mwkzyl3kt0ltarrsryhlinyv8e1u_g4nthmpxbhluioiwzgrtlrqeoiggduamb4t3d4n_4_i5j2ibqqq3o0w8ii3gygzuudxv36q4crwue5cyqi1y4vgnkuqqfwbh2pv9layndd5h9uji6ktf34xccobyzt6qnv19ozfgduek6fyn_vpgd8nh39lsoitkmtf1c9l2b0or1gi1apd88ejeroy5rh9_w3crjzz2doqystvzaqkojeg2fh6xwgo42s0mvrorv0ojkwmj_2sm8o7d_s53yl1xiabd3py6jwxafsvc1csesfrtbhdidslxi_hyy9vribvb719hqrtp07yf129iz0gins68ofwxktnevw6xwgoo0iu9iejao278z5r_l1ochrcgcjxsropkf_ju7_ccodbhpbjy_x4gemuyuvq40jbjqyiycvbyl14hhvxt62c3hntt2rpldynddfikkiagqbn_bdimgrgymgbgxmgjgdfejs69vitckdbczkbrrujslwejjmpkwu44rmo4mimluymeuknqycu3qsjrq9ygeklrbpdd3etak5qrgrzonkmzltkcjw0mgw1p6bfwxjatrqmuj9bottmhesv_g_0_pssukk_vmrnumet_cwigctzxr9nrlcr_7uzegjra5zjkuainzgym39q03rfnna98bsypuirlxmtz1ysstpbctawghcogiwmiz1ohcetrbtslytcjpjbocrmqrgfgcope0p2pkw2vkyutwv253gnhs6zhvirje0oyia99_ha4lvsp1vfyl1x2orldkslq57omkhvosm8dlzxrnqwrtv7eoodbiuyrsyk0fj9a_xgsbd_nsb5g0diq4vhtjfulloilalikvgzhsyhuvkcuhoehtay9rvcwy5slpdiwygdewymdewoju0r0jjdovaymgrgymgbite2a09gj6ap_zkea2qsdihnpfzl1kioeraymgrrccgnmuiefekt7nwoj0c_iik9iygdewymdewiibeqmjbkzra4zwekqavnom59pjcn8c59pjuocqexyxmgjgxmbonqaj3393itba6m0thuydiohr7qcmeuqwakm4mtdqvhc1mhjcigzgdiwygdewymdewiib0zppsvvtdimgrgymgbgxmgjgrg4mjbgymtbiymtaiieraymgrgymgbgxmgjgtb6bkt0lbzydrgymgbgxmgjgthy3bkymjbgymtbiymtaiieraymgrgymgbgxmfqpwgitp6qxmgjgxmcigredi3jjymtaiieraymgrgymgbgxmgjgxmcigredo_uijna69jqbeqmjbkymjbgykrsdiwzgdiwygdewymdewiibeqmjbkymjbgyrudg5cu9zrfylbalxwkxwcwwi8virv_tael1iinp7dbih9g6crifyocro4ysnxyyscoihubsmgkhetum2ghedin2glhdib1g7ddi0msgrgymgbgxmgjgxmcigrediwzgdiwygdewymdewiibeqmjbkzrgknj0msgrgymgbgxmlpfnwzgdiwygdewymdewiibeqmjbkymjbgymtbaj8cis68zgdewymdewogw3hgymtbiymtaiieraymgrgymgbgxmgjgxmbopqijx_k1aymgrgymgbgxmfqdgwmjbkymjbgymtbiymtaiieraymgrgymgbitv2c0lqxxjzzysmdiymtaiieraymgrtyaaymgrgymgbgxmgjgxmcigrediwzgdiwygk1l6fvqo4weeesrpg_jaicbeqmjbkymjcjehigry52beqmjbkymjbgymtbiymtaiieraymgrnev7rgpabc_mhor9wcp4tsrbozewwndm_dy6xhgdpsztdj4zpfvaky_wdbg8_jriggje_jg5i584_xkakoxsc3yjr3vpbaql_t9bkymjo6ygwmjbkymjbgymtbiymtaiieraymgrgymgbitr2c01lpsbgtgdpixfcwiebh6en_6zcdoh3go2ioxc9o4lve_zwcjd_he5k144uztdiz24uegqbbsw08zgdewymdewiibeqmjbkymjbgymtbiymtaiieraymgruvaybsgu9lwptda_yccyco_fnj0gl3_1ezseorirqfgl29fsp2hmpj2hwkj_dsq7hwjp_0n8pabbkymjbgymtbiymtaiieraymgrgymgbgxmgjgxmcigdetdxit5zs09q2mvovpsvjulpj2_7bqfbth6amhmprocwwi6lljita6zz97jwqmtj_jjugajc8c18doxe0bhnp5oiew_hg2bfuxzuf4pjuefs8erme_hk0bpfebbkzbd4br9zz3yqimzn0d95d73lprraimzj9lntszbuyxxdx37drpbuy_3rng4f05zb_yhqd3jqzgdiwygdewymdewiibeqmjbkymjbgymtbiymtaiihrrqzgaz0lrzpbmgkjk4_hy12p4bw2huyb7t8rhuyfpy4nwup4tnysl7mv4ohgixxho4yo4dgujxj01a1cyx0fdwsb8ogp5s76ph7c_gmtgj1_ehudlxjrcbj9aa9t_iqofjobrgg2vcidrme_hk3bvvygniebpr9ja3apvnpwoyx_gq07fikbuyct_6td6nw3ce_wmh60mmhs4j9ga_awfqwdrifwtc334gvn5peq_xsfd7rw9fpkyfrtplxzrwmmljyfe4jt_ic4h9gfp9hv_trovhkyr_7fw0exnrrawiibeqmjy2uvmtbiymtaiieraymgrgymgbgxmgjgxmcigrgxxq83yeqjaufxla6n_mphk7i89ygr90jogzdu4mplwxbs_74_kvbmfgqwllqwv6nlric7akzb8qmdsxspt26_b0_encpnvz_pymepe0tspprqkipzfq87_0yf3zep1l6heez8qt_stmsbagklfmdoxk4udo36sjden9jdha5dpxgymtbiyarrnyeraymgrgymgbgxmgjgxmcigrediwzgdizwchhx6fxsimleyltte_4oo1hgfcdyvgupbgeefjkco_n4vgsthj8z3qyycuj0_eiqaaod_dumiofrggcndvwcbdg4f1xwogjpnudbvjb99m4yccigreygdewymdewiibeqmjbkymjbgymtbiymtaiihrrxmycem1lr1_7amnztlr8b0pekqvctdkvoghggap7a2b0ztpbxqoo1npyeo7sfr_byy0ov0knm7_gyzfahgdxxobrcerakzvp7sjweav4u12wojs17djg0nzakpff8dwimdn94xa6p1d9wih0fmnce_7sjqcfqaguqqy7d_goptpnkhktcnovnokt3uh2haagrediwzgdiwygdewymdewiibeqmjbkymjbgymtbiyhtlhezcek2mpc1cxdjjx_cxsazrqxyrncpiuxodba_h7zspvzbqkoh6eo9td_dqyzctykrcrvq5hlvorjtg1kb02g2moqxxqfawftxj6bwerkh3uzhhasnrdq3krxuwymfh_3zrfs3aiierayp3ggmjbkymjbgymtbiymtaiieraymgrgymgbhx6fuaa6pydqnrgm9ewyunjcbdcwnzsr1hi0tspkkrnfnhho0hefb2gkwbezuartc0mjqn6gzxnpyspkujaviagkuxu5gop6trobqnpjwjepe0tq2jahedrqeimnjt0ptywiiaigzgdizugbsdiwzgdiwygdewymdewiibeqmjbkymjbgyrudgdctkrzvv3qmm1jq0bkymjbgymtbyrdewymdewiibeqmjbkymjbgymtbiymtaiihrnvr6rzuew_n0unwfx_n0oc445irfdiwygdewymb0p9wygdewymdewiibeqmjbkymjbgymtbiymtaad0co7uuvwzgxmcigrediwzg5mbaiieraymgrgymgbgxmgjgxmcigrediwzg6xeyrxxpnqmjbkymjbgymtainwzgdiwygdewymdewiibeqmjbkymjbgymtbiymtaiieraymgrgymjbsdiwzgdiwygdewymdewiibeqmjbkymjbgyrvdgrkekcycraymgrgymgbit4y2beqmjbkymjbgymtbiymtaiieraymgrgym1imwwuspaqymgbgxmgjgxmci3bgymtbiymtaiieraymgrgymgbgxmgjgxmbopqij35q0fovfyrfylbalxwkxwczw_twat0llfwpifetiq32pdlgut1qlbtjfouyxhvlia_olbjlfouzldswsnjffamc_dawslgaaiabjrefu1ntrc4tnud6u_w1ky_i4w24hw24iw24iv2lp5sstfkpargouq0c_ahqrqkeqt1lfaqhsldwwkmlr0mi93c83hbblequbvovatskl14x9s7wmqtrznlrhsdpvtcwbaeo1yb4rttxrprnb1i7qbfaxajnuraq1kkczeu43yklnrac1klanelavcjukqd0p1atapqfuf4bafmjkghowqc0a1qwgmggqkacwawpzqg0wrcoswruuwtvztmrtafan0axmo1wdqbmyjwz5cs3fg2iwb6brvofm6tqa5um0ypnolk6iubykrmkcjdiemqurabqvo1m8jgzxhi3sojrfcdqlo2jkr1evjkfwgeyjp4xafhj1_bbqushuchdqz19alxcetdx51hpnumudqy17bvxsgdryp1fboix6_gnuf06hvnac9exj1bzoojz_arx5e6jof4bq5n1umu_hlv4a1cx7qgteqzuttpxmo6im30y1_q4q6xfennumldqxvfnhuem_hwrqckqzb6e6dwtv1jteh1gzexovutdqmxsd5dndkm_jsrcyvrmx0dl5nw5fu3iwfp7rwmp47nxuz59pxycutdqmxsd1drhvfnvojp6c9w5n8xhkzqcavqi_lioopi_hsrcmfhnyrxhnfm2kqnjqgterxx_pvqzx1fjvyv_ppvo5p_t39_qpkpufsqn7pawgnu5z_sn1op7gnus6dry55flsv_hstfx3n5d3qrtdwq6vmlqoehuc8ni7_b4gjq_re0imnolc6hurhhszsozuesmqxlacxeqwpxcprfctqxj9byvip66rqai9fqle_iub6bvmukzfiuwpxrajwn0cppo1gzfv9gk7novmaa6hxatzt4d1yda2ppojqw_67n5b91uw3kxndbpqc08kl1nphaazsarlfsm4taqww0fsnxwvv8deqvxzpqqy5ehzo18koh18grgcuyzl9w0nerbtm2ycpt16g6uoa8btwaqk0vrteaql1fxgetnfv1stoaatzra029_tbfeqvbxqfr4dzwsrpu1fcc_3seps6q7yd5uv_oapmquk4k5nx3oyrk9yj1vawlv5e19pe3bfk9bv5_z5vx3wtdzyp1zot30vsxgxspgyzcpgs1zeon_x3xptm1tylls9ippcv31fqm_oxqrpudbyvfyrfylbbrztkql14bt5ivmocoweem1iji_kfy_9dsu7kl4zbqrhldqh_mlqps_qpqqlskopcoeylyrn9o0dcjfbopsktf0dtnnzc1a_t8o0tegkk3wxwybslc_mcregpxivsufrlgujtx0ptbboca_aztvxmtyten5rayneub2loer82sflnbitbivhlu5ibgvkcioofftqwgmi_fukelxbvuvnvobcszafzm0kroclbunuarchonxrtolafqkf9hy1hpgholowbpkhrfctqwj9aoxpgaqgxdydsgrmeu9ckoaywahwebilix0mhfqd1_tkijcxhlt6owpy36wmnus6dqxzij_sjhitba_bdvhq9quvak_t4q8_jmnkptds7aphkjqosfhuvliqsqbdrnjugavooqnnhuukdezbm9i0ja96ssognvfnvodz7bqqpn1gzo4zfmddcwdr7wiagdtz9c7n_ehqcuwgkovmugl2bytxh_dxhuj19u34srwxysklqnhduak_mcvttb6osfgev9hfu0_imnlx_bnt76owkz_t_q9qnf8qtfkp5efsjgrzk6jpn0q9_5h43dqaut13frxsedty8u8odwh13bdq_se08njbgeg9mixgyrtnwjjqrfh3huokmqujnepi21y8isbivffvahesjfj1nmvx0axmovm_gvblblrlm2ivb6jzusn_pvzm0cplwflnazu5at2r8t9zjs2gqpr3xs_gamstr5e8ujowvchx5ql4wmvibut9_cltoyybrgv5uzdfz03r6zykjnvzg0d7xkncefudpzb5elynaekdq9dggxprwerfayvk9vwt1xpa2qgjyo3o67jrdz5_j1dfo_gvg9r_xsekuz_tqnxpqgk5clmaper4y42fxzb_zyf4xycerosn8usu_uuskczkyp10kqrgkqwsyc9pnchs_8w6_n6dktqwm6voalnujsxvmfciqrhdihalxwkxwkw7x6taeq1_4jwrhd_ytgngnixqb43ed9mtibqsuvsufilgplbfnloklfjvosryzupzvjmxnum2ndloorxglnck31ypn1s2y8h6q0yhkcth1k6yhl5jjpok4hxg0twgna0tczcu86gxkf1fchjlttwyobtivxhwrotm_azbaimfjzslqzulqtnovabfg_mycbg1f6_jqagrdbivrqjeuojm6aqaasxlahaulwmhsxecjei4goux4utjj6begefdwoz6fgj13exuc_cncwbxvgijctk8wogecdc8l51g70tn0buozi6jjl1fpspobvrsrwwmsr8rggzoonsuqeodlqdodandocno5nduxwq7jnt_thix_vyco8mappvnx0c19sbks4c1onlqao44jfisbqwfm6qsflvdonl6okqzd1blhucl_r6qgeiwkscotvchbkf1_zoolpzun8v6_efic5w7iz_ppsoonjuhev48atnzehinoz4bqkocv3pr_l1qh1frooykaia2fq_gid1fahhdq7n0dfxf6xiytqo3m3qatcrtahpvptgo3esrpatu5tcszglyvfuui_uwmjf_vdezqc0npagqcuivgbofxpvkuvcmwii4_jo1ay0iwcizw8glcovs_exfa9qz6onwdkte26on4tiir396vrl9rvrwyibylsawkf1gfbbzoii_tloxkq2lbidrvukgrcrvmlpfh4jrvycipv6_jb63tbcw2jcu2yz211jytldy1a5caxwpz5f0f6vldqmwzewrwvlbrgooaks5gukwstff_kinktqewqc_wlbylbalxwkxvlerxno9v5c_vzrp6ajgquidc4t1zovq4ofexxhyfmbpmvoh6zj5gfguaurkqh6xifxia4xy0oarftnbwzfyf9g4q7vjwfgtbak4csein8oixthsn1l63_fbfff8zluwb43mt43qrz8va9fvrmve1ucdruxwjwztdhevwjfconjdney14rqoumakxbkafpvnhbuokt0c1rnh_jaoo2zzqalrehrnspfrveeykl0rdplizqejscsturgtmkewipxg_whufwjid6gmgfe_jktvc_eewyuraeytd0zco1mccczqsjpwzshyvjt_h9x59yuweu_4bllhnsiqpt4w0a6udbyljqiyd1s7eejqe7qmyrnvmg4j6iiy4maosnqsbeazr6eyryjpmz6h0rthhi5co9rb2mfusr9fnuxauey4qinpmsq8h1rmuizkkxdr6dqsnzpx_dpailildieruk64joq582jkhstfx15upxusurxfmy8czc3sjtqlyzkwjibiy3fcoowmtmooutgpoeqkwosqknzdr9iemjixycosuj1dszybwqiaaubvbrmc1ynbrpehasplvlcgq9xvuydrmqbbgrvt1jywqo54ntbvyndkqyebilley1zurztsq17jqmpibdejmn4rsdnoo4b5_uylpnm_dihzgfevqytixa3bkdrxdimlgimhkfpliipzl5qjkfpsyshxsxuascsuxs9gusug0ou60qw6n46wlt_b6zogqzy8itcixuysfovfyrfyd75wvfra_bczltt0bzqvkkioo7lmedvgqwmkcosuicpwa5jlvjqcrq44wl6colmfkvi54nj4aqf2zyc7ajsqzsvh0uwyg_00ksvfec_kuestgw7toiunjvqmo94yf8uuyxvnakdre3lnakx2vi_ofucuijqmmiywmtxf9fbnabmavmfvktql1wfkvofv7olc6dcqw_1ftqursasqyfrnadvz7dpovmbqqn4u8tqzswuwb8g38jfqlf9hqys2trllq5euchcgymmlk2gwrghgubrtwkhrgecjl8brvtaium8kmkrnh9dinuc9dxb17hnus8rhlpm7jkrzj1dpner14qnufz5ejbimvcrnoyyq6emytvvogovsxudsxarged2mqogtdhgj2kphj3iytroqng05jgz_rqnoymeupk7oxaqbkdtceqkvjgiwprxgch5lwjhajfmukjkwvpl_d9xmewqufsa_l_mfis_bvarg8xqystcxo4vqgobfjew51lpn0chfrd17wxiycrbyk3_vjckycjtponoymsvlajquy54r4tbqll5bo3qvjuxvh3vdwcivsatmobv4e83yttsrm2ivpsqzmkzj3uupojijo4wmyjqdggumw6ghe7_abbbrr7fgwxyyluohuasiy2ke8rbi17j_zrb4km5h5alocze0g2yr0e3dkvt1rubwxk_z9uumavhudvrtapw6ed2unkzar2cqet22e_l8wmjumqkuooifi7s7yajguuodc4stzjfcsfoys2ue3uuoykrg0tybrmeslfy_a_cipot14f6vjqo5qugqute0couolgkheyvfyrfylnadrzuvvxy5jnkfokbgs5iyycmn7fxput0ovc4stlasaucv5rbqqmjhmbtnh4co6yyj_ydr5mwixn5lhlt3n8cv_rf4qffp43seujoxhptasmuvebsay69jim9vngblv7xjvccfzioa0cudrxii9pxovtvek2drlx6zaxxlbalxwkxwcxtt7t0olosi19u4vzffn49nspjjx3dksnp5etvay2k0yhfamfudvj775zg3_zngn46ksx12zk26nul1_0crjn5g_uv60u8_r59pw_jg0fewr_cjlmc82ukjfqyp7n85ceq3cbw1gruuvs1x6zaxxxhpdsyflr81i2u1ael3g0mswi8visvgs1m2kw1j6rbyzmuuucsdtt72pr7_8nv70tw6jr_cf8fprm8gsldffaicvkepgdea7f38kjz36ln7ne9_e57d_g2fozibfquuxkdth5juslpm_uf_xsctt5zbw5_fh1_6xuew67kxkcktlslddctlr6nt6m4qvvbuorusvz68buqvruxrpuuvx4_wxvscrqteev3ocpven2pten1_nzdez8cl11jr0mvlmulsay69zrfylbalxwl5taql1xqwqsdu7qk5fa2z2sp_9tou_vapfob_8mlv4f7p7cfwlqp4oz_8oy4encncegfxr9bw9985js998u385r95af_7_3yf_vip_wixhi4hk3_ydogrf0parglyw3kl_qpwaviao22fp4bf_uu_xxppfqfp7ciklzb8gb_fflnvfh7zsmggr3bpdwwfs68nqetezok3xi7f4rviz3fxnbc0mt820rd_podrp6xxxwwuxqfalf7ftfr6rsjpyen1zufp9egql15_2ghp9tejji7jamxf6bvygnhs69ex5njrdz03khzxen3ew3otnebvogqxxmdi6bxuypdej4sl18phvlok_otk4_lfq_kk6tcambxg7tlrm1bpddhf1krglf67hebrups6nvmxicmosem13v1ka3dx9lcizzde20rayeqrvvbrtegkbr2vxhtxtakxxrnylbalxwkxqq1z6bxumtisfqo3m2x84efh8madf4ff_vg38dnpvirent_d_vnb_gnn67jv_1_p_cll76j3_g3z_n_v_pr5_at46_jbmmvssnrssq8nz8vy9dwqhv78ifzarz6pb3_rhrqqzwv3gnnxbg2ommtxel1v4g4pvsb9reui9pqyo_raooycpdcxzen1uswuxp9yyun1sqsl1yewujwl129gs69tcaxxxxouxn_gy8jrbuqva7t0onde9bbfll6pokqvx2xpnqvgvwu0ksbo_axx6tal15bdqfge7i9ylv5rhxepvdaxnpx16iq9tuywckhnueiadbmpjfrp0mvq4qzq12prtdrlmfql0usqfowo2xcoq7lsawqn0qug0suepdfk_ncwxqvzvquiozflbalxwkxwhexbmnpdapqq6zux2y2ho_8_bq2bpk_fu93f4zpfmy_tj08ic_6zvo7_szpvgjv8mv_9kd_nsntmns7cpuzmvij6rrw3_u0sluxbmt11s4ewowh3w4jq8_nma58ykco3ydx_q_9i6zrc_97sv4c_yzh8489g8ogjm_jwxcxofnqtb7w5gxmfpevvkvvllr1wv9ve7djr1fuxlkqvntcipdfexrrxek0jayazgjimqrbdshuyzwqxkyqiidlraeewiqxxtvj6lvxguyerv_r6dpxcgoqfye0wuqxxkpjwu9gn3dkjjmioi9gxoxxgantu5k_kwuspi5e0vxotgng70l2kun7efvuk9noarnmqjhydjgylmnjaimtrvkxxzltn5zakydgbhrvikl1wxuazdzqwqmruf5h8mytypfxgghyd0d1grum1y2fkrnje6xuyjxzwweibwebrayxu6bxhmblaqlk4kenowsmmgvfzxnkauvr6rqg6jzqmipg0tamy5ckvgwanbrzmaktjadsszpdee4ers_s6s0iay0uu6yhyasplorrcrj53udlsa_0uqotowrxhhkuupxevbus2tnpi3q_apdfmhdrvet0ipddeqvratw71aynzqloj8j03uem1pnaf13jfravs61v9awylxwkxwcwwa3w1zsao5qbgakpaqtdaxk6m737vi3zhj4_is585gpvufrwfuw8_7v30k_jvx_0ahnjgurw5_h6yi02kc9vyykq0xxla6mjogq_9lsw3vnkef_vfh_hnvxvbt745gqef_gi9o3_gz35mpz5z335se_gf8y2vn8df_e0wvvxnyfzvx43hc398at_69lso1ydcyio29noljmhvshuz6wobi1ep0wpnsxmhuugzdzbakslpkplwbkpaguaunamoktnoyg4jhunztelrlk6iwbrw4zs0uceutivtp6rl201jo8dopvttitdytkllkwb01del7s0yiu0bozcdwoiwgu1b8slpb4vt0jqwohadkpz_2wjgx6xl6h0lgmni64utuicttkk775isnksihriwfuylllpegbhpmnkl12ekrakjawpkmgsyzeiolrjaydmllqkmhfps6taunfv4bqmjcotii2nxwmgfj5ycjjpajipgwxeikwkwphk9tlasffs1eqnakdiltfuywz1goqsyqslpoaoofyffahij0mvxllskwggpu9lmchiokx12glfylbalxwldhbqlu9iumeoxxhzozb4vfncy27cn4r579_o_e_fj0596bb_5g3_nv_iln2jm7qb_ixq_1na_yieqqblxggxllxx4kounhr_arvshco_nbyj6zh37cf_nduczn9mpez_9h_fduw_f_tqrupftr_k_e1_ffffuw_d_yb_7de_hv_7_2jbeb1jrqm1mpkmnix3xlt0ophf9gatult7ql1pywtmn5xtg5byslpfbyddt1dt2rkgnvo0slp73y4jc0njmipaeexocxt0hkmpe0lnjjgeowqax_huwrkwgflm5lmkr2mhub06zykjnvzg0c3i6q5avllfd2jvuurnsvnnxnnsxo9jsdf0igsipuspvaz1f3uzkqa7jiqe0duwzq0ff1uoyvnfn_ek4takdiljyeri8visvgs1l2nvz2spvcl5ps0cdaqnpdk13b_kiof_oqqdu74gf797_0ev_d7p8k9n34fn7nvib7_cg88soysowillp2wyias8sug8iww_j5g9fx2c_8gk0b_7fpyx82bezdr_zkf_c7v_mdfpi_bsf_url_mrvfxo_i_fwd2b_gcbnvzi44zebniwa_8n38az_7_w5rqqlyud4zssmu1taek6bhoniiyyhwjp6sr38g7xubwgzikivwoi5_zyb1no2hjuhk8kbs1njiwqip3llsbnilp140patpqpkekxxzmsrtd5slph8i1ju11gewnpl1tlf6bktq6ju2bojzt0ps7qn2unawnzg_jmtvpllqjjilpfba9i8u9yzq04jcq6ejr15s0j9pmstsxmyvtjjysfukwesbidxhzu9ia3ilpn60patnarf5brbqmpbf30w00jc1_pbh3xrb7kvpsxd1gurooex19va_hlxq8u8h_tw_xx_sakmbh0ptdad1nstoguygnplfylbalxwkxqq3qlltzvh9kmgbfyjuxq_lc8dwohbqjl33plfzgv96fx_mx_ww_ut_gu_89n_hz_7bhy1bdqg_72d47buz5iplzmv1tpe0byxonr2op_vf4pto_8tduz8erbv_bns3_f_ynu2f8cnpvkk7rt3l_7z9h_i4x9_cnt3_gds3_ffppzwf8kwlx_ep_yjp8erb15hqqbky25grecu0zcw9gqe1v2kwnfktumjdip6jkvvo36l74qfudbax9kon4lewkjdqlhukwkegnu8js3dzkravkipac3svqkeroswam2npj1y4ps0t0uv0jxvstqbjilpr5kuok6mpkmi7dlren3zlls3vfpshgvquabhdepamkxjmzqmop_svvdosrsnp6tlhaoswbqezkfosstcftbocsimkmzpszuypqrn60hasxyzju2bo9tksponkokiaj6huzipauykzqludoerdho1zndn_hrtm5iwb418u9kkbbqz0ggdtully_npcwnxwkxwcwwi2vrzaakpqvmldqfjgzzfqyn5de4mimvfven_ozvvibf_gefwnatf4hvfoov8clp_rv_57f_fp_9zd5s3fkp2ljlp_bvm8c1qxkstxmdo_zt0iryuemdppjaq_jff_ef8dttf4lsrs7fclqweepmikxj031gzbwbklzr4g6zkqbce_tlstovx5s0cvl87zqsnisnpj1dwps0k0uckvz2gilpr27xllq3olps5ukmpl2byera_8jhldmjapspavu6js17ho22u9jcdqmxosxtsjul7ypwp63illrumylpc6bdqcf7v5qekwkn1wfepqs1kmestuheyjq0hywaqz4ltb1urfsundoprvixr8fvhgn4fqxsr9trosutv2no0uvqnsvkrpnoszt39hi1mzkmogatkwmpqg2zuyp3sho7jfgsfovfyrhufn2skwmpgvzbnv_d_x_o47lnl_alx3gnv_xxv8qv_lpfwr_8wz_jn147jgs3pvd_pu_yuvw_47f_vg38alp_hj_7t89h3_1r76bvw_ewcjie_lc3dthzpyzntbfqmo_jh6gxijvcxmygmcfo43p_f7l_ngvp4kvf_2vmzvoiluq6x_c4t1fkvtp6mlnzkmfro92lpsvqp0gqcgkayyrurptyrgbuuvmzblr1oi9lpmp6tjajqn9lqljqv1vho95ii9hmpfep1rv3p9qjtokpn3uet_0l70woijnsxnll0_qkqv30q1ddgqvt5sll7bsbqvk71_myy9tltt0mjpdeztvfky9hr_pv16lrxw76oafo_ugn8gcq9llc9z6fu5r_n1reeuyw2lv9vicop5oswtdamnwrh0f10kp6qtxkgzgdqm6qvrac5eq7m8iyyuvz5cq3jdgkoycbepugszmimillu2pdfkzdtihfdulr1uwkxxlvp6vyjoldtsyesckly3xglc4dgohfe41ckptf_hli_jvm7vjcbs64lkry1wzdumaur1tx6uxzmmljsd1nvb5c29lg6jpimm0slpeav0wkxja5ipaat8wk1jk9adpde2wyhvjkxxmpamfkntaem1nprg1twunhyysvgsfovfyt3zuiwl16mc_i1nvoatj2fxh3_wh7_8s3_gx_ifj_p3p9el4_enn4q_v4p38jdd30bxd3_gf_z_sv8eyzl2j8ykb3nywkcbhrl1fo_gb_ebkar331dhbsoihf_bd_it27vo9moyycfkpgauwekwm3qvs62idxdbjt4nyvvs7dgtlra7dn6xut9a4ajitaev1atpraha956fvxueuvj3dyen26ten1hswwxo8voft6rsls67kwllzjixnpdr5lk72uojqm6vlruwl9nuerstpra_h2dipbzwrdozp5tvvj0msnjxyqslmlkpzeq0hau9jr5tjspddvtc29fu4icywwxzs0tkqvm8uguklkr4v1mhpwem6isol1rok5apdes1gsfovfyt1nwtxsa2pyilv6rfclwbx15dq_9cl_3hfvvly5mon5yluudezrmm1wmv9q4o_9xr_7b_dgue_9cg_oj2mxlmqj6w5iq9zfjsictqfjc5nfvax_umhnpgh37pf_8jdu3_luyl5ci45e6cra4oml167ypmlkf02h5dvrkl1_qnyfwslxqv9ap4huadll7ntxvuej2h_nlr6usl1_xsftrlv0np9rvh6fxykpdeh3g0zkxx78goi9ldlpavxh92lf4fxnrp9czpw9lruu5lr496s6_l6eoozt5bzs69niel1wsfrllp9xbyeq0crkxpmcokgnhyvikgdbfr0uu6t_r62iq9nhwxsrmf9jzeq3_vt0nptq8_09ca9qz6ubxdtiu9tge7jz9vgoha_uptxikrjtjru_sahiuxusel1zysyq3d0us5lr1msvgsfovfynl0y0qvq2juwm1masc_oo0ppzqphuinqulf_af4vttaxk6c1958h2nxrmf2yvh_0bxxeu0drnnzk3fxpiff_z0fo_uep8h_8d_gr7_9f_ghukty2depdckqd2tpdcj66z0_ugdwhr9zqqwxte49nodi7j0mkuhu_c2aaagaeleqvsvufsaxwkxwcww627vls_9zpted7bin6cnchz_blvt49rj6xvo_kb_5uygu577przs_rn88pm78e_datzyqujzxgxxlvuoruy9hqms6_59jplry0ifaelgmrrsevpiynonuuvkw0t8hppnzdes1gsfovfyrfc3zls63qmofkwklnoaqn5vdwphuduwoquvfznscuwg5hopxhp2jqux5tbaqgiqqxvcryns68tylqqpdfkyxs3lv5_2kb0_t3bspt6zysl1_cxaxxkeiwsin56xvbqqm7p_ragasvkr2uydjabvl6xslgieuvwswwi8visvirrdurvvyxnrcwej_irt1f1guuqwsl1zywutcoymxpcjxo0mskjsg8sn_j3lb0wu1laktlwjtydul1xd6pll2vvum1htkjb_srvqv0oo_ll17pjcq9vg6ju7p0mscivs29fqvz0utmxon1b7dr6fuukb2ewfns6_qduxpnc69xo_s62pboo4bbfboapdckft1opdf6bwyuvwaxwcwwi8w663tlsq9tyesdrty08sfq4h1gdgtdo6lulwghx24kvzfulrqvpdfuaxrnlv5td9falv5p3jal1yqmtbkl169hs699dqnvl71_z4vkr0_1kb2whvorsbotvr5drun19zjs6_kepdczjc_9lqcz0msvfy0rvtb9hu1eh9qrgq8_09ca_gwkftlbxxrdxljlr6vk9dguvbzfw12aqf3pdafn6bv2f7lkr8t26xvtl14veeqvac_fs_s62igmmtbuihlhw0rpnqmjfovfyrfyrltdq1p6twgresi4yoryfywbrvaenfcszeuwuuxxdsm1s53aihsc2axxlruuvtyaexmtpd9wox6l74qfxcxrxndifnti3_75headll4xkaz0eh7r0ututon1thb3jci9vpg0spt6sqp0elswxo90uhp9tops6w9dyerlrzpvopo_7ii9piab0tfzgh00herg6bvy_byp3t9lcooslf4ryksum42lpdlkr1oqt0k5ji6hkj4w_hns70in0tviz5ohwii4i0kx0tjlr_n26bweryvrnarjbbaniy6r4mubjuihexuyruuvhbuill63kmf_kdfhzjdeuxxg9rwbqrldiejxp8no5uqvbygcb4hcsdc4h5gv9nqo6nrdrfzrqcv6q5yedum1y1xkc5swrhiaiau7scns0ws5c68flhibixvjc8frbfhkakm2pde_ejr6fu7clzawyrfylbalxbobtgzt0tqpoxhdrxz_0fxigjhamylpcr1gsyhrcqekuxhuaa7uldqa51gomgohjajvgekbzazxftwibgbunh1gzilp6s1wlgrg9srt0lkgu6hznbgaktklttmmbdc6rqaktvht0nzaafs6i0xgfdqmzultluuaeqezbjcaxyowohybrnpcwmrkwgimdiercxjnvbz1fvfgfjmstpqpaqqyqt_djknv06ry_10ds4sco_vnsavlsjqoouvv6fvofbjpwutxniux5b_pctilbckaknzdxtboje30atxjgfe1ctdkwsbidri5hey0ktyognhs6_bayawj7hwf4ocrchhftumlacpqohk8zlyjlkredbd1unrtm5jmywbg1eiunagladznmplwpvrat0krrr1gkwwmojlgyrfylbaldffolk1j8zmmxfpsvhmylqcurecpafum7papaspmqyjpbaekqujaepisdlfostu3xclph7azkvaunsxt7yrt0igwwuspaqoywvpsuvauthc6njl2gz6svutkslpotum72oguthhpllqja0radc_utomykwkkgim3kw9kmhvjo8dinswt6zispnqmaol1zepaskiaczi7ghsdba0rvxgn167kllsk7c6qygvpa3vsh5h9pwl5u9ju6bu5js3s6smdinobo06npkk1a0raxkgmc6_1mdkymgkxwcwwi8w687wiwijfyrfylbalxwkxwcwwi3vnaewakdlpiqvec75r1phpifcyyrw2fj2zuijtv4xoteslromse673pd7zqxdxdmiizyfk9upqul16ksg8phnzhzl2zxnrbp27nhzzp3dtwmu_1tb5ayor_fpxrrrc96hxa01ax8a5evyyhmafaynck6neiwvdbae6eh3mu081zb2lnxldjfcaoevm_sub1r7uklzp8i1xdn8y1_cbuhguxwrquriv_ynt4nherumntf3cyns43nr7ytu6drmjny9jdoqk1sjujbgm1tw_1hwmtylzy2rnaywcj0mnwhqfnsd49bwmtu9gbpokxqfv2lupuh_vs9mtuesuf8dxpct_izqpzmrudxzlzw31y9b_1fdk7qkkzotqrpxolln6hm6jtcnzsx_xowkrsykldxv2euymjp7c9dxde66sx919nq479qnz77v_aauptxkt2eynyvr6snjedi1hcm0ldyv11jun_x2evqmpk_2xvzpmj1lhf9p38snzlsxr45d_1rtmrm9nfbnz_saoflp3ftn6txy_ob8rlgfvnmlc5fjukap1t7vjns0yzudfdlxkp2zbeofz2zt4xmy1rnsmwtpzgbtmmulmjczj83z8url5h1rgatyoezyabnnhody8_e1uflqevvqccrxokepytrzt_xnks64hkus2xkpg57pfbaqliwgo5vfppdfvnyfn9bsy3nfkvpiilpmyr64ifryqkayjwhexrdqzgjeqsc2de1deyonlcvcky_fyhbzus65xsjlsfdki1vksexjnk_oc45j_zq3cosfy2ufo_c7ud6roue4ipxieyvyklpoz0wvm48l5siklzkq2i8xusytrtyv1gqveorywktiqew4xy6hwf7u_6xkyscqluppl1bl3rxfatk4r46xqnk1yuyxqxwua_g6odbxw_v8qsjzlvrv2lrwkrxqiqpar3nxqvvax6rrbspcrzmuoefrjtpqjbq_tkyeq59xx9zavvhxso_tqzhgxmnac9cbzqzzix7t65toteqybpejzqujzqspj9v_e02532y29hl9rctv611vttbsqwnxrqx2i_vhwovcn1xx58rjtoq541j9z5_x6x7fnip0sqtr1deafey6jbmgbyt7wxywignhdm0hg5ychxts8z0lz18uuiq2nuahgxbrubsehwrx1zrcp2trmdtkohattydgpohkayqfnhibjb8s8gkiyefwbvjpwo9fmbzghckrcjxkrjo1fdju7hobdl10gksh66mgsfiakdy6pycrdydu2hbzg0ocjihackike_q41uiaudy62bjqrihrvaidbdas62neagjzammermm3r2bswm0nmd49gbgbchopraeqbumxziyc0ehep_cqby8uglpe4je65wjf8edokq7mwibo9pq55gnfchdnedg0z_3pcsg0mtdpqcedhm1ntoffsxsdgcmbhnzqadi1zwyvpazwlwvbo5sltbsc_abqj5dixm8nbysmydq_bceiaonmzywwzekiquxnwmgfi6jiztnqyawmzhznbzauqiqbkmykofozyjtcxc4tt_syklxrb4w0jjjgyibguywgsgiiwydiby4kcernmwyssjvwxhbigsmnggrzsotzuhiicylzmbyaq_q8cy2ybewcrvmekm0xfwwojcbqfbprgktg0iiljyxsmegdorwbsvktgcmo5irgnycjehjka0p6fkk9hpidixsqxqekewlzikahhzcischyhk4r8kngkqjirbituebr2yzievw4qfcx4ozissarhueuagsvlwcq2qbosvoowrafrzulepmaudxaemheqdfqiqkhugs6husggp59uqaaeqvfdrmwvrs2ljjgqeebrhiolr0yuebrfp5eqvk4zgogoaju7nwcfgq3tmgpofyqqolebzwtfwtrqaqwhussfixwylqeajsixjjayqv9mj4i5ajg9pr8t93sc3q9fyiguk5vfdbf3rgmrextrybro4jkgkcr6sbsuhociwqwxk4ifxhkapqecboyqzidgp2dgnjbcodoxjxrcj8zppidonzooxudrxeigejrmrl_yxjuu4yw6ilq1hhkks9hfk57ibfxetnayizbqxoyjxqyrydruagjbic0fedrqmsokxh0xdtnk4ylkyrduwer7s6ywdgobemkggmxkxixsxg0hykkcekeuurwhlmdrvize4alsigkswquudercw75gjecq5e1gx5rwct3fsiiseg5jqznmfciqqslqsf7_0zeahzd9zimqler6tqkt2445hmaregqb90fhtrboqkewohgzjokjdikcs1oigrdpkvcoituonakachrnijdhipjhkyefc0dglwdswkhlep3divczqpqwrqcotbuohx1dhgafheeztrasp1fljer012upybpgyakay_sghhli04jexapf5htkspgazf0fqmafmihcooomiqciz_7yardhkowtcok0coake00st1glidkakjxwkhtr1e_zt_viqlxumfqpua8dzr8emnpolkgt8egqj5q1nz5tkilwje4z64bwkgnollbtlkwzluoonuthfskdlkuihsoer1g5qgcch2vbtrakxerexr5ajldawq4ihohlardr8rdjmfrnyamexh16jdqbcs5hed1cypsubr1dcwdw7pc95abjyqccqfq0zimbqqo4peai4daykfkwylrghmskrhkh0fhktdbback8rmlyjp9086hmgvodfqy4dcq35ynjgzw0y6uzl9nqqplasqxjhlgytq4irywsdqgvde1ur_nopkqkb4yjxcwjy2flvf_2nmwufubiynu1pmbakvauwldif9zg6rxi4kmzpkqqqnqpoaqaurmji0q3muudrafjqjrw1f02rltc0xuxmkianrzpocqwrobuqilbpgzi0ckq5frbnfrjvszfjsizilpkbqfiuijgxjdmb1mben30wr0zecwssgrloihxzmxhey2oclwybllw5kjyiziuxjkcxhds4cqfewerekptkzfjc2puyij_6hdhc3obrqrj9pidbutdx7z7qkk0mghkuzymggrspa7yhazcdcjtrmlnbmkkcqyr7ghuwpzoggup6jn89phflqnlhjkbujetzsbj84im4zmwcejnhyfrulccj70uj4xooousbkoiwmi8g6nuthocbsajiyezsxwpiarbuw2jgstp1gmu2auiakfaucuiskkzhe0n8vib5kswko8fxq5ijilekwvswfrherq5zqygbfxgbv1exkakoa_praqawfrijnfeuwtzkhucrrygyitec22g0k1qamp4ikkiazpwfsnwqpvbebtije4xloszqwgdkducicjhiok1gijavq8byxsl5fv3e8asgqo7os9929ggzapglncrusdsc4y1dsaeb3gc4ssr5azqynaybffi7qnogdjdbezqmioqlf444vghcttabhr6rjdzfw4ffu724ph0nxaka4arvspurz0sc_bucljbi3g0k4rfxe9z0fujtzaaclxsyqrnf_p0zigeqfb_tgfjpsdyhijctdrniyw11_uhabrtvfc9mtubpbd12jczhyfdv0fdtukymjokd4icyboee1mauc2mrrkbkztwff7x1e0iqbbkaso2s4j4jyam7ljz5e90ghuxc_mksak1xuwgpuewnhnieo2ml1flqnixtiuwecvyxm0pkahke0wsogry1l0zsz0fv2rpuzomerk9bw5uo6uu8jzyttnudtinnsupma7i8x1b3erbx5pyjr2qco7xygdgiilv3frumcrcxjfu4_crqiihdia0bqji5bqw9rjt1f8f9eszhyc56r7koiowicdrzadkirf5vp0ds4474dfnhikqioxu8g_r5sk0yglyzecr2ghkctlzpyckwnnui6codbjfg49skhao2col5gzx2gb6tztlfow4u9mlg0_5lh1fwlnudf0h4k_i9ndfeklrolsshxjpjguoogcuttllcjdr1egjkcqebyfq8jlovl3glm6jokgucfdref5023k3o_rnerauesbrftygtmzqzhhjirg0qyxusu8jsbtlg6okgkkpi6itve0o7_iaka2g8jnomrjkhlf03z7k_k2sgqb2l1rqcligire0rywkoiaiteesbragyc0ev1fcw4jh0bq7yyku2zz3uuaglwi46hjajijj7woo8i_p8oiojbsynrqmvcpzqgjaf_r6vrsokydliqnrflwyodquuftm89rxnbo7w6rfknzuzdi3ek_jqvidr9rbder7dmkcxpffv9rbxgbrjqojohq6yjlyazgfoiutpjav3jdgrgacr67o2fd5n6kv8gcrjsgzjmrnnxpu4idtog6dhollsg_4xarorsjn6n7eobe3uveynsu8fr3fi07afgyijrzu2rci9vb5o4vumle0cyya7u_kcoarvowkiyeyf2bexii2y4iswxbaao4mnr4jiqfkt4j6tiyhuaxcubq11kuuohc0omsv6z9rr7iawknjjjanbljo8xwya_rcmnp0zjru8sozmveu4widimhkdkjartwemrztqokgmiopok4mozg0w5gzdmlacrtif1fdgyt80jabkjimtnnzeglumlr6byxnrsymceqy8ghi5iwx7u6jgzhehugranoyz9rngzgj6p9rt7hkdnhfaonmiqojmgpwgupo5e02luukw4i7soyooxcqgtdib1lk_slfjsyu4wyzl_tsrbrkirccispejq7uyipkyh6bvwuzec0sofruldr9joqfiul1_zxfbjfxteikkjwqfauasgtuybciwkd6hghquaqkxiy6shaoqqmlumwalea7eo6wqrzyb1nc0akv8g1o7pi5zsygdbyi6_r9fawsgh5zdfegjofhgxozeoihgmlnmxzjtjr1xokhebxktrfr1esgoslo1eozmijsr69ttfsol7skjobgikhugs91tshuhwkoltbbaapsfmlxm3msmvzfm6xubtdyawkmjyminmw2axwlnhkpq69_wcsfr3fvve2jh1gyyng7rqaw685xerjhes0c8l1nqje2mhkcb0z0mdjhel2pm0nlekhkq8odeo0svulbgjutvhaailjnkpq2hvvm4dscgej1z49tigr0wgkgdfozdka7tsk9btzocipfbgy16luomsoojhwdexdouhvkcntrceirttlkr12o41ombv2ht2ksts7_lr9pltirdtiogp7iyysn9fecium20oitucirnnii2io8mtxcfbv2evuojpatxxhu_garx5arm_hlv_rhin7klqkrmeco7czadmgyn5pekfzrdjm15gckuzwfc3hytsdje8wsgqniqaoa2rga48idqkfqouibppbitt15hiauenps_4vypoy67zlnlllri1ozdijcvfaynvpzbdhu6alavdrychsnsqzwmigrk6caxsyaxbkdrufdior28hrfo2cp84cbdknzrtbu_u6r8g3hs0udpasr8jnlpjntrp3dvhu8gmjnxyy3uvrn5edpxnbigwu2nyz0slonh5wccahbzts2jpdhu0slb4um2xxccxxnckhdsboozpqitdop5dnfjvpmxa1ggotx3aajv8kbax6jahdqlpeooqgiqahojhnhj_umwqdjxscmj0tjxyxrydrkl1hvmlovmiacydef5hbawrh03zbzcmiyzqawyktgzhdu_qdra7uiiua1orct0kdpqvbin6poovm_ygdcrbyiyulxv1v9x3zhdhwfi2u2zeop63dbcwaubvoonzaqj3jaekxnase2xdrc4ehvxg2oj47odxdq2gnezmkpogss8fivr8pflgn0cuijiqbhrbuauyocq8nhccufrlkse0y2zjdrumuawepone0exbddeainqmnypiidt3fzzroqhp1hdkkrypnoii8dsxrdhguf1nztenzwakx6rau2qxy49nxi_gzszskknhtrfuazeximw6bko4xkl1gahczlio74ygxmjq5fofgthhkxupdrlr4es6amgbjmio2a0bp2kfqfm4i_74jjkb8wmh2gkxcrbyosrtclqoldhhfijgzv2hauoqmnsyiw3t_ou6jdne0lzzkzkzakstfrmgrhkayv8h2jhu_gs2n2zwfglliad54faes7elpajoahuirsuuieygtgubjooxccchnoosyhawtgnlxm3vt2gs0h7ngfuels639wmgvs4t0glmujfepuvjxurhfy8t921hkkroo4dbcbbrfgvjumt6ulshzvjlyxndau418pdamq8ieraxhwhqqrquuiwys0vg0iukwosfucwg0urzouiwoenjgyffy7yuotynfvglps4fecw6iccqa22uuhuhtneaehiofs2gte4zsuflymosoplnguqqg2yxxnhbmudagrhqyuxu_ls2ji8lxfh0fsqla1cpayawjop2wzjqioschwqiwpmy6jxjbiinazggjpg2dag_rnktwdnypuipsvxifn7fdrnft0lxl2hzebqloir9mytfr6t3wjjlwcexzdhiy3uu0dkb7h_h1lohkwylauutlr9uahuykcgkhkv6xcemfd8xsfde1k662ah1fsygrn6o2sdavo0gec2gzggskvuygoytbfm3dihvdnshngvgzp6f5eozudretdbr1wnptgaiqfswxxnutz_jiahqyrtulri6jm2ycttuppqijilqotfhkooiizdycipluppal13snui30tlswz0g5i5tbsefsacm2fxtj7ik9nyxe1pzxthcddhczutrsfk2gkf2arscrbkwzs5mszrqixk4iujzpqsmkipxuixc0itprdpg15tcicbwvcbbzebty4mscisj9rvy_hudtommucjoni1yuo8roi1d_utykj1ymhpak8dokjuzykek0iokgpmbi9rgpegrcoxaszeks7pmo00jbitjxlm7rndjjzmtmwjxdazqlwzflgt0hbd4er3bxdyztsduhhobit0wzifhomarvr6sad72gqqg4dqoou8g8jkbqlampzkuux46dxgnkakbzut7bx5rk3d1vfl9gi2m_cwk_absjopxfhdrxt1graitbnerzezn7jdxgililqavjptdjb9fkwamknubrpipsx2sxxhuuorizp6twuimjq610x5engdpbo06akt0tzqbhnoiz7saye4z0nda19v2wd4c6dr65y2jujqjk4ggphdcnyxka6r4k12wpkctlpmuwwyzw8k1lsx1kjvgadrbzu9tcdqm27qek7ikh1m2io1lxswhmspxgnhii9_xb6t5wfbi5cq_bfwengurl6jc6ejfyrh0watdbdjrciqqrfnczckgqgkq64_jqrzyjrnbclqtkzdc_l1gsqwntimouqgqew_6hsqwlhinrmwqvrjdrcipwy2kaz0xufhrzxde_gjpygewmpvluoktuijuozvqs2b1fdmdrsg6jwhb0k3qyuwjpvnfrmmnp5ooyose0w2g0ekwj8megrw5xkq2ndk_rdafgjljmffzrujrpmlpeqfk7sjqz_hrmwhqwodxhnijmdxkzxdezfkjylf23h0d2_myopqnj6_4c7ltdw0tpu_nptpcrguy0npbubusbuvwjdlth0xw0qkb7i2wgzjzem5aoidnoqre0u7_ibn1qimbtngsxrdhqwlq09douipzocc7ayds_5no9jc1wfekei0ckjzrdu2bkref6i_x1d_m17tqyoozspqm87tpkxrqkvpciuow0_0jcomkoynq0a59cid8utcietehfutykjgw4zdqnzklpssjquwdskihabbivoh1hcaxxflhkayizluycre2krypx2ixxdpjudiqavw6diuo2itw_6ijaaiytxeh1ssp2fdlakfwru51enlxyrnf09ewcpnv0gtmxnf9krwnxkwffjqfvrpvqxxqt0yjs6jiyoooclqovhunxxuc2jiqhrxeqytcpbslf1ye8ct1h9fwegclq1clrsre0z5q00mmk_4yaybzm1ufkmptmchrz1y1zhiesuswbh1_hudynqdlk3vbcyrqxtyubmjyeflk6i1zqyhabxxqbnfz0gsxpo1iqieij7r6skbmzeikdmrgi_uuur5erupymhnmqaklt0lxl125nksosrqgr1u903naa0b6ipuejxyqtrtg6csyibilfuaebjjyisbnon9hkrnf0l5etdrvzg7k7jozy65epexsn0diabzfcvxfvfb6nka4iglebndynwklp02zmze0qumaoes6grhz_eyvekelrmclp7g4jbyrydrhfymrxpuy2nlo6d13dih1l6wgwjxmeurxhnjaynev24xxkdbtfhuzthptojejosycrt7do3ggt1gq0ewzh0vt5tq2elhjp68rrzamiu8_ibker4mth6bxpmesgrb6uojhwlgxk2llaks7angasnzg274imwcaoxh1kqyjfpc1njvxwubhpez1gcz1fonjmfmdt6wjz8nfpfc3ceocrdr7zxdiuwjogrhrrqsmjhhzgzgi3ufsuo3a9rn5yfaeqksg9ds0ulhbfbesln9mwko_fsa5gvhg5jszsa29hke98uwq6iixpagnkrmpo_1xfvplrzuftap4pauzkzeemckejxznaubswktqxneo6ba1thxe5rtwr7nhaww2k7kiacyxqkvlrmrufx3rddhj5imy_z1g7_pb0kpciioapkgq3w1kr9xcyijejzizzttblqqoosxw1rvk3wwu4gqwfw4idydc_uvtgjhtshi5lizzhbomipyaabmusurbvevb9duqrtjs_npjzlskmggrhtg7aaejv3uohtsizijaam1h1c44azifhsyoipjf09q7i5jcpctgklav6noiztva6jofhmyynomas7fgahloixsklruyuxqljoiz43rjojopjfyzuaalocquoze013s0dixyl2p2lxurs8h0nbsyktja2e2h_8jzzst7i6bdy9ppfc28ntbt0_kgkqsqjbtg0fse2wde_4ro1uowsgqmvczn6trywim_rpl1f0uiaksdayl_1drf0bubgmxnutrqklrmjkjnga4iayxmglsu3qkldbefoppsscrtfszwghlt0tjlcxclbuedqcoj9nofjbkmu4iu22xyfnduasxnxc5snxi9lzycfq8qghnayduhleiuim4icpkck9jc0cjsz0sauto_lyeylrh9rqr4oiy8ph1h0b4jaxlr9eiciakrpiiswdpnlidrxgjhc9bwxvo7jml_il2obcxqohg1ue6jlzmldtnr7sajjqnhuuau5y7yllzhsqokktvjzpux_dxfdejaurrorlpk6idayslpdr_rsstsxkaoek3zdbbf9rjv4mhrakxrlgoplikfw8jpmqkgikwzsq7x8igcu3umlussslj8hq_jfde0hzra0rjsyzqaay7psbqdhobui4r2fdujcijg0oysbbckaucq8siivwzn11_kua6itk5tt04drxxbvduqdxjfrdfwchh51xpcoeruiuoostboegfrmavcurtnhnk7jtqlpbudqulbkteczk1o88ilu_dagkkxvasttcm16t5ahjckg0c_f5e_vuggrpgjatdssbs6imwxeo2odbvzgwlg5c65jjqlknqaecqvp6irnbmurz1gy5ecbhcmbywuxo8zicmeqyy4miaakt6wfofgm57jadnmp5ebikhu7xiiyeqmorkmoflcrk6n0tunkwkb0dyk4tbkpiwtfzerqytborlnaqlqxrqet1q9rcz6yggndfcrjanzfuzt3efla0aorilfsd1hng9g1fycfcufrxf3udycr1ymzqwjvpxsohs6j5bew_tqmxj1f7ndset2fxhie3ybutn6i5xt0ujafc3a9kmj13q0coxobe1djlme0qbjoy_ilqkm4rra8eakz6q0w20u7txkoocqdyoisbrslui2mqjorjqt75mw5ust6qy7km5llnrdlmr1lmxh5ijd_g4j4zofiljcrraryjyi5oijoaehewcssbaiygcakekb9licsevpl3jnufpxsmhmrewhrheofhuwrruw8ogipqkjsff1ddayave9cobqnqmk0wjsfz82cbtogvhsdqp28tmfmirrmlojwotqlzknpnlrnasy2t1hcecn2xksny0afj2a1rtote8vclzng0jtgbea47w6btre0xgirfltrycrl4bm6jbyoy5wahazpuutf3tctetqkkmh12q0cp7sswncxrs6hgyhke0sukxytjguv36dzgxk6yhkco3iyfheawte0yytz1f4zyxjyvyypacjrtjmn9jyy2muaykoiidegjwg0dd10xb7w_1ciriksf_rbkcufiwnpxkkr13t0izvji_kjxqkshv_ksq_dggjktibbyouxhpz09potdrzstqedblnehhkqymxjckt0clqkowmgp_jb0y6itaxw8gcrpfy66tt0zx9rsqgrqehkbizchu1n5dwcuqk_41clinn2tvxh7kdrtfrjnjruwdbv3jnivgn8mjdv9ruwpofek05ommdtkmjqcgjojpxdbhn24diu3ydwwttgt35xlsuda6foch0g4vakbm7kiybocuv1zq00mwu8nuz5vygyawl_hdilsq2yfbogaifw1wky68lc_q8z1xkn5iwhubatvsujdj2jdsyzsvolyqyccg6mc1yf5xyzk6jboqahxhqb46sassxe8jomiotbxi5sq39tinxsxu7v1hkna2lkqt0mkxomyagvaxowtlas4fsxqrgrp4iptltbzxecyboxzxgny_jqgaci2cszrdno9coakok1ydevh4jgxa1g0d20xukmmbh1nsaxkddrk7japq85tiqo4dr0ijp_397z7yur7ie0f_uhnzfrowaydwjeajfrfjiaf1h7oy08pdiznrgsfkrky7swrp_zj78tnuoshj9fscpdusqwyfwuciispvc4hm_tpbpwhftyitcwyivbt8f_nkgsevfphxy2g1knsqnqm_h2zksfxv8rmktfj_83ytv14syarqadwataywqqg1chqp_xueijxm_pcfjvhkekwaipcdukldwnrkfu04ofqtwkfvtllcq0oiyp2a0ayaildjs_mi42upojni62qasacjaov6bk4rjse2fk6sxv9zkgxwbqjzqtosyxwppxma1fpkk3dok4fdsnptkkuntpkwjnj74_0x1ehmhasltkrofnfrqg59yv1fklnet3w2qidpnfi_i3izobe1sa8zppqpvi_qoxgyycekui1nca85vwstrqwq5tbrfdqc8txdory04iqaepa_q4u09hwhxwghuaqdocmocbdxqkdv0kwzkkauojrl9wgyodh6gtsqr6ylmdrven1mhl2dtygnjc41jbrvtijmarkdpasbksr1sxtkf2hccp_mqjw_t_w0m5i2uh4je_tukv1oe1u1ayoucbgpifuk6bwar7im5utorvpadjjuepqqnu31gmulabfj71v5zcenetjhe6tp9152bdbraajd1ecrtb75hbqeiikxuvrfi_bpcyotbufskjjvtboccqtppx0cujw1bg8iglqellhcekq6sd130ei4jmk_awfrg6ihjxbjnivaro_0kmrzbwwi7dupt3e1jvfsehjf_acppiws6_g5_44sfhjibkytydooakbitrdhe4rso1vixluz7ztin1e1rysqid6hyrgubbqgqyihfgef8d_ws7frza5fwegliyjqpbjgnch1yoaek2lgec3sqizkjkdso_g79e_gklpatntcipsq_mp8_kc_m1zni0drhol1dripxfexooifnyrgm5ddspsqv97cinjxrz_tozcr_t6hklr3opqer95jlghrxerrbium8bqsrboylxu0behbx9hfetwngzfkfufagkijtbt5ftuqxvew0nls6bruut3lsaitscjnfl6xbjflhkkqgggjdmyjo795he0_c5ec7hqgrwix0fiuia9lsojrz2eikmyw0napzqojcbpfc2m9dtsgsdzp5fngxzifbpw0nwerj4xak2mnbikusjlvtdbptbqmeel1shkxigkinbsyperrshg5aety62uqplmzc6qsntsqvjnju1oaqkueim5vvo8gygoisp4g961fu8svnuwugqq7shqlujqqawop7flwaqxeoywleaqlr5e9uwtoftw0shrnecmcrdcpbxr3bebpfsgtxuxj81rj47qrwyj_dmctrpq2yhu0thw5ntsvovpbttmtuzyaaalhscwl1hkelnqk2jwkcsjrfmh_8jw1erkiltimsk_xtid1akepzqlq80cbitrsrxy9zaelculo0z_v62utp5gwyosawlxxq1xpvqmhqwkogcbx9vwunlmpeasaoprak4zcktdbs6996sicosefmmrv0xoraeedtvxt_n96u17vwpwwqlxneipqcilntr4hpkpvzmpqqou8enck_r2clmiifigggidqdxlx5wxquqg7fbqroggzvrpzhd6p775nefzgg6k1abhwzmqqqfpr4_trp3szhnw8rninglqwxx_mitpb_2oa1teagswc64oqxyhvzbie5pjeqpiw1djewoitrzgeqlikgfcbqt5lfc_mhq0hp4eumdoiyhto3eupqwtqa6hc_kjaowpztigkqs9ohevzei3gek_kyt3tceefruchgcdvqmgmjvb0bz5rsijjrrgovgneesjiwlqrjszpo2ofjapondlkweikjaamj1tkaj4e_6urpp0aeeqeipmwys_k8xn4l0ontvjfdjekicqvta3baco0oi_ihzbizi6ljbjjy5m_ezksrcdqwjtrryarmaola6hu6hao_kncogsagk89tso5n1nxavot_rejbw0rairs4jfu7bkfhjm8aoqsjygt1_d9ndon00t3a91wokofh02qjgxvtk31oqqmdtpkppjkmeiapiuwqsrpw9pygwcytg6m7boqkqsswhpkahcyp_eyerw0qzyegbo6cwjgbsthc92etrs0chnooaj4_wik_ns_jxoycjr_cl9eekcvk3uv2ks3yglx8rnv3ua2sxru0tbnfi2i9bqppwghmgnekmk4ycbqotx4m5nucaj0_ezx6enl_jgjdkfqaay9auxvg93ol1wiats6vvulnb9flxas7jfqpowkdyofr3npafqpnec6f2zwoynwzd24djvnjbvqcrlbouvs6bykylnve1tjltng_lfq6qaocjjoujqieiyjq1auqctzbs71hj_aareciq2dgci3uiuevsuecjepc6w_0ppmnmsdipij0cxrg11fsopjgdizokc39hv1f6cukvtimoppik2d75uxw2p9ycmki6yukqmnjy_trvqpvnjc8kuaie0fsoir8rqn_njfrekrykutjky5yvbwgitylu_7a8hqxq8g6jbasvexxdixayamzaebid6usnmctjx9zusgki5tc_pysrbyatnidrqwmtlbippte5ndyqtos6_82syq1nbukzqxy7trrdi1qdbq5a2kswdzwqfzlgzvdiviznqxaim9uhc3u0q4smmojo2urimoeo8hfdgngkvplw2qryq4rhguh9g1cjsvettaobkzffo0jiumuugnonnbvfawq6ane4bv_ptjfchoxbjoiuy7psyjww0y7cubiqqfabu3bikwy_btia1c3c79_oeqjkqya04xreezagekthlnev1hismpglby_vm7jdtvifgknvfu1jbcpf4ivhv31_8hk7qmftrergnqpgpmrrjg7yyvmk31hnux0iz8id9bulq0afsuwzf3fd2c6lokjer3getqufezaub6qlikgvfoeve9vcppud2roo5eokhv2tjzvqik2lvs6pwuf19j49tqnmw0xmje9bsqzlqsqqoupx0bmdoqbqpsn4jkkfevgxikqmgegyzw0ylhde9cwpe3kauu_4ikgguvdciik0gohjuw1kbuzyjo1f1to0razucgwqtjiqrfmdlqthrrjw0xf9kohmybuz_tknxqtvdnk4fgrnjd8bcp2bucrbqktovd_6pouiymhebvzsxnp4_4fpaakamnny7eolmqyi_ji66g4tjatx0n00vbcjsg0ledqiesstjrqks5pbecipjcz3mz9dbs_foafldjoungrc26jyrwoqwnltw9wmtmeznzc3ayys1nqclrojobii5j8fwuvjfje1ucrmopzvtwgu6i9nqawknz8mugrmvu0thrzgtyvizmkkyafinhtvpmi6pnbtc1odh2hfjgcihtcncji4jhvjcmwnd5tzfb82e0klzsrxv4znnhvwuo5trafycjfgskoje_v_6i1hkdozhf5kfrtxinz6kvtkyeg0brwudzkmvzdsijgehmtwji9yvhtpuwpwrasjpalzdqbuvzxezh4kj6iktqqkogpgdshfd0mmflnleoft4cdlhtibfrhgae8zkrx_2dbumlx5b0utiat0dkolftaj9io9reb9wt1tetsvianf_xdxgsmamvevcqsnwxa4iuy5g4mv_rpdev31garikwniwdbiedcpgwfg6ipj0lih63etvgfetebq0urseixu0myik62r1ihrirxmuovyqqdk7cuenl9ps_aebsr_mp04c1afrlvk0bsbx8uh_x9ptzmhrrksusxdekspxzloei04rmsbkv734glbsmjdi5tsfnokltfneopbpietxs6txexkoatqaizjof8wqaj_oovw0r5_7gq6nwajg0h6grph5jp1flleuqcqdivj9afbseicrhebkmcpnchrfa2kjphjvnf5pg_tozmxutybwq5_ppbrcw1mjixrfcywnazeerwkalqnfcxfsfesk1thmktqchnhjpydfcizmvtfywojdraiynyxjowymih2evbv_dxgnjtr1tfwk11deep0x0hqwujonikqx0fr97gtywe9lxiilki79fv1w0qowqq_kxvu1k8pmqpljdcezpocyfdkjthrd82lavrff3xvg5d1fue2mbdftwprygbuqaqyw3fwbii245jrrhq6p_lptfn2vgvf2eywp0c_t7spplmbmgcsw0kqaahmysmmua8boqezaq6m4orqupt3cd_cvd1guqawvtlnqqfvpwx0uydxst00pmsskgjlxekhcictnqr6g8gjdpfhnwatfuqmi9wpo9jf7isqw4iu0vqo0kbufyvmey2eyklj_h8kid4vcakhbowghtumw1xorhsl6gp7z9ey0er3rvyfrzz1xfv1hbkh_daerl6kpiotqafbdw6trnwcbtmlocgceqfho_z0au7t2tipbuvq5e7ectyhkh8m0ezy_3_yw35vt8_ebumv7z0borzfrhk9r3wpku0y2xwsl15gswg6kplbvmq_ofyxneoxcrxfv0so62qdsuzmjowsqldhcr1fkfwgkkiekmy46kkmj6p4oyjgbsqf2_nsqz_l7on_hihoto5xpaoc4berh0efyz9rtt6uupfm5nz_5stq_bi1whw38fkba6bubom8lyvq8ruuki3rdrbxkkaukxda5nrvn0xsaxkboljdkltsuowusbf5jk2tpvami9jkahulnvvdueq48rgkm8e8ehrk_ykwlodk01trmfs1ie_xkgp1fjafrjb1_msakcjdcclrxgnwb0uwgq7cgbqdpguhrrqdg26pa_xuuw_e0eygkdqoorahzzjfpfkxfrwtrcpdrnzd6ustyknxul76o_eyeikusbaul7szn7c_7cnz_p6xy9yjrfmeh_d1w0zi8qsci2xngqbcy9cakbyvscy3bdmtojmh0e6dpcice7vn3th6tfxoisnxr5lbvwqrrkcxybii_g1qrsrannaoazzrgncerve8vrxboheh1k4fbjzlzzktg6c8yoijx0j4iyctsrxfmusjsb41ufa2semqlidr_dhgg_8npmgeqsn19cckt2vda1vgxdlr2vkusds3klarpngsqkuwbndiqcsop70dspsoafopqfwnigrjipuyimpruygrg0xsm_k00qba0wz3bes2nqasrc8fjrybi0gysbso1dh8mpppgxxv0rcslpjfrmj90fyeu0lruoz_tdu0d42wimaaeqakvu0zsajw0xt97mgkjupgke4cbwtnh3afmfvtaxnprkvnwupl0mgao2obpfjvtnonqaelegse1_8fnxek_kqfdx_rsxezyptz_ywqgmelztinebh9o5vsrxkt7cxw0noaklpk611lmwmjc4zgjzpdxnjrktlqsr2prnfusjqcrrysxqkithvxgqijvnfbpofrlcyqj422kutva1fspjilcuum00uaivj34tcy3ii6d3u0po9drgkamszi2tq2plbakvxfq4kjs_8lalfrxc0owb61euwmjw7k70sdk3px0qj6moc9lwyupqtsna2k1rjhnfcaljjcwtr1na_nsz_ovztwhkzcrvmpoqbxip1faiafgmutgliei3axkqd7fmpptnan4ghuru35i9a8sx6mamj5tmmvle8iq2gpcrg9qnlodabrrai2frt96vjuamhwy2oogsdzdcarp4ywg6gelff9es1kfj0_pq6_rqut8hln9xax_pqznj0n6dfi6gngu5q2whsrq7d52loktnavtfjf4zqadh5nh0yrmbqgovhr77eun5c03rv6wkgbi_uxmpmmiobqcifcqlr63v5fk_kirqth3wwuyee1njbix6to85bsfcsqsa_npon0d0growgkftu2u5a0qmi0owsaku9rzwc0frspc_mtaocei2hjbp0w03bmvtt_pxcjoui1ojagawraqcskppkz5y_cihpv1fylncqftrpwheypyzr_731jtbsjmv10vavgh0filf1fqopte0whzg0nv9e_nequ0uepmpokcsmdhos7ijjhbhzryoiheq6ksb8iv9nqsahbuhyuazkpoefq2lkbr5tawkiir5pggpfspqansio2brizgtrfia_kkbmigvbestv3gghovq0huj80sitouzrini0wib1g8_xfufwmf9e8hfkpo6mya3qvptrrkv1jry1srmg6sffqigm2k19fezfrgd5xkdyk5ddcdg1ibdxduxvkg_gz8rina2lysbpprsunrdbgu_tfqsiuftnu0kidigwoymdrcxt1rqqxgiro6sdifo_w0bw4gggqovcjivgjoutm5cysq_1wzwifjac7ayzqz6nueaah1gjhcieix9gpbxzcb7wziigentsunb0umfjwsdmn1vay_fr9yfjguirgrimuzdnmko6igbc1huy9qejbie0uiv5waafolw1q0ujjpyvqx2sf11hhy5lrzwbjkw0eyajfm1bioy_epthir1hxfjvnz8_4976w1vizqxsyhhaoqxpautbthgfkewsev_mmxvykgnh_azrjb4xmdzcvaaaaaelftksuqmcc</text:a></text:p>
      <text:list text:style-name="List_20_1" text:continue-numbering="false">
        <text:list-item>
          <text:p text:style-name="List_20_1_Content_First"> <text:span text:style-name="Strong_20_Emphasis">Rekening LO</text:span></text:p>
          <text:list text:style-name="List_20_1">
            <text:list-item>
              <text:p text:style-name="List_20_1_Content_Last"> Pilih menu Rekening LO, maka akan ditampilkan list data-data rekening untuk penyajian Laporan Operasional, sebagaimana tampilan berikut. Untuk proses selanjutanya sama dengan prosedur di pengisian Rekening LRA.</text:p>
            </text:list-item>
          </text:list>
        </text:list-item>
      </text:list>
      <text:list text:style-name="List_20_1" text:continue-numbering="false">
        <text:list-item>
          <text:p text:style-name="List_20_1_Content_First"> Rekening LPE</text:p>
          <text:list text:style-name="List_20_1">
            <text:list-item>
              <text:p text:style-name="List_20_1_Content_Last"> Pilih menu Rekening LPE, maka akan ditampilkan list data-data rekening untuk penyajian Laporan Perubahan Ekuitas, sebagaimana tampilan berikut. Untuk proses selanjutanya sama dengan prosedur di pengisian Rekening LRA.</text:p>
            </text:list-item>
          </text:list>
        </text:list-item>
      </text:list>
      <text:list text:style-name="List_20_1" text:continue-numbering="false">
        <text:list-item>
          <text:p text:style-name="List_20_1_Content_First"> <text:span text:style-name="Strong_20_Emphasis">Rekening Neraca</text:span></text:p>
          <text:list text:style-name="List_20_1">
            <text:list-item>
              <text:p text:style-name="List_20_1_Content_Last"> Pilih menu Rekening Neraca, maka akan ditampilkan list data-data rekening untuk penyajian Laporan Neraca, sebagaimana tampilan berikut. Untuk proses selanjutanya sama dengan prosedur di pengisian Rekening LRA.</text:p>
            </text:list-item>
          </text:list>
        </text:list-item>
      </text:list>
      <text:list text:style-name="List_20_1" text:continue-numbering="false">
        <text:list-item>
          <text:p text:style-name="List_20_1_Content_First"> <text:span text:style-name="Strong_20_Emphasis">Rekening LAK</text:span></text:p>
          <text:list text:style-name="List_20_1">
            <text:list-item>
              <text:p text:style-name="List_20_1_Content_Last"> Pilih menu Rekening LAK, maka akan ditampilkan list data-data rekening untuk penyajian Laporan Arus Kas, sebagaimana tampilan berikut. Untuk proses selanjutnya sama dengan prosedur di pengisian Rekening LRA.</text:p>
            </text:list-item>
          </text:list>
        </text:list-item>
      </text:list>
      <text:list text:style-name="List_20_1" text:continue-numbering="false">
        <text:list-item>
          <text:p text:style-name="List_20_1_Content_First"> <text:span text:style-name="Strong_20_Emphasis">Rekening LPSAL</text:span></text:p>
          <text:list text:style-name="List_20_1">
            <text:list-item>
              <text:p text:style-name="List_20_1_Content_Last"> Pilih menu Rekening LPSAL, maka akan ditampilkan list data-data rekening untuk penyajian Laporan Perubahan SAL, sebagaimana tampilan berikut. Untuk proses selanjutanya sama dengan prosedur di pengisian Rekening LRA.</text:p>
            </text:list-item>
          </text:list>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akuntansi:bas_pp71_2010</dc:title>
  </office:meta>
</office:document-meta>
</file>