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be4d3dfb7d14e20c55bb10fe23b1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kuntansi:bas_p13_2016"/><text:bookmark-start text:name="__RefHeading___setup_bas_permendagri_13_tahun_2016_1"/><text:bookmark-start text:name="setup_bas_permendagri_13_tahun_2016"/>SETUP BAS PERMENDAGRI 13 TAHUN 2016<text:bookmark-end text:name="__RefHeading___setup_bas_permendagri_13_tahun_2016_1"/><text:bookmark-end text:name="setup_bas_permendagri_13_tahun_2016"/></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gaturan rekening mata anggaran sesuai dengan BAS Permendagri 13 tahun 2016 yang sampai saat ini masih berlaku untuk penyusunan anggaran di pemerintah daerah. Nomenklatur rekening mata anggaran berdasarkan BAS Permendagri 13 tahun 2016 ini terdiri dari :</text:p>
      <text:list text:style-name="List_20_1" text:continue-numbering="false">
        <text:list-item>
          <text:p text:style-name="List_20_1_Content_First"> Kode Rekening Akun</text:p>
        </text:list-item>
        <text:list-item>
          <text:p text:style-name="List_20_1_Content"> Kode Rekening Kelompok</text:p>
        </text:list-item>
        <text:list-item>
          <text:p text:style-name="List_20_1_Content"> Kode Rekening Jenis</text:p>
        </text:list-item>
        <text:list-item>
          <text:p text:style-name="List_20_1_Content"> Kode Rekening Obyek</text:p>
        </text:list-item>
        <text:list-item>
          <text:p text:style-name="List_20_1_Content_Last"> Kode Rekening Rincian Obyek</text:p>
        </text:list-item>
      </text:list>
      <text:h text:style-name="Heading_20_3" text:outline-level="3"><text:bookmark-start text:name="__RefHeading___NoTitle_3"/><text:bookmark-start text:name="section"/><text:bookmark-end text:name="__RefHeading___NoTitle_3"/><text:bookmark-end text:name="section"/></text:h>
      <text:h text:style-name="Heading_20_3" text:outline-level="3"><text:bookmark-start text:name="__RefHeading___pelaku_operasional_4"/><text:bookmark-start text:name="pelaku_operasional"/>Pelaku Operasional<text:bookmark-end text:name="__RefHeading___pelaku_operasional_4"/><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 Akuntansi/BPKAD</text:p>
          </table:table-cell>
          <table:table-cell office:value-type="string" table:style-name="tablecell">
            <text:p text:style-name="tablealignleft">Mendaftarkan data kode rekening keuangan daerah</text:p>
          </table:table-cell>
        </table:table-row>
      </table:table>
      <text:h text:style-name="Heading_20_3" text:outline-level="3"><text:bookmark-start text:name="__RefHeading___prasyarat_kondisional_5"/><text:bookmark-start text:name="prasyarat_kondisional"/>Prasyarat Kondisional<text:bookmark-end text:name="__RefHeading___prasyarat_kondisional_5"/><text:bookmark-end text:name="prasyarat_kondisional"/></text:h>
      <text:p text:style-name="Text_20_body">Beberapa prasyarat kondisional dalam pengisian Rekening adalah sebagai berikut:</text:p>
      <text:list text:style-name="List_20_1" text:continue-numbering="false">
        <text:list-item>
          <text:p text:style-name="List_20_1_Content_First"> Hanya Admin Akuntansi/BPKAD yang dapat melakukan pendaftaran data kode rekening keuangan daerah.</text:p>
        </text:list-item>
        <text:list-item>
          <text:p text:style-name="List_20_1_Content_Last"> Untuk pendaftaran rekning harus terstruktur sesuai dengan tingkatan rekening mata anggaran yang bersangkutan.</text:p>
        </text:list-item>
      </text:list>
      <text:h text:style-name="Heading_20_3" text:outline-level="3"><text:bookmark-start text:name="__RefHeading___NoTitle_6"/><text:bookmark-start text:name="section1"/><text:bookmark-end text:name="__RefHeading___NoTitle_6"/><text:bookmark-end text:name="section1"/></text:h>
      <text:h text:style-name="Heading_20_3" text:outline-level="3"><text:bookmark-start text:name="__RefHeading___proses_operasional_7"/><text:bookmark-start text:name="proses_operasional"/>Proses Operasional<text:bookmark-end text:name="__RefHeading___proses_operasional_7"/><text:bookmark-end text:name="proses_operasional"/></text:h>
      <text:p text:style-name="Text_20_body">Lihat prosedur opersional di <text:a xlink:type="simple" xlink:href="https://repo.kuarta.co.id/simralwiki/doku.php?id=setup_sikd:rekening" text:style-name="Internet_20_link" text:visited-style-name="Visited_20_Internet_20_Link">Setup Rekening Mata Anggaran</text:a></text:p>
      <text:p text:style-name="Text_20_body">Menu untuk setup rekening mata anggaran BAS Permendagri 13/2016 selain diatas, juga bisa dilihat di modul Akuntansi &gt; Setup &gt; Rekening P13 sebagaimana dapat dilihat dibawah ini. Sedangkan prosedur operasional sama dengan menu di Setup SIKD.</text:p>
      <text:p text:style-name="Text_20_body"><draw:frame draw:style-name="media" draw:name="0" text:anchor-type="as-char" draw:z-index="0" svg:width="5.2652083333333cm" svg:height="8.7841666666667cm"><draw:image xlink:href="Pictures/73be4d3dfb7d14e20c55bb10fe23b16f.png" xlink:type="simple" xlink:show="embed" xlink:actuate="onLoad"/></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bas_p13_2016</dc:title>
  </office:meta>
</office:document-meta>
</file>