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posting_jurnal_skpd"/><text:bookmark-start text:name="__RefHeading___prosedur_operasional_posting_jurnal_1"/><text:bookmark-start text:name="prosedur_operasional_posting_jurnal"/>Prosedur Operasional Posting Jurnal<text:bookmark-end text:name="__RefHeading___prosedur_operasional_posting_jurnal_1"/><text:bookmark-end text:name="prosedur_operasional_posting_jurn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posting_jurnal_skpd</dc:title>
  </office:meta>
</office:document-meta>
</file>