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6b7e00044899c5deb97eaf982705e5.png"/>
  <manifest:file-entry manifest:media-type="image/png" manifest:full-path="Pictures/77c937d8537772d2d3bea7f058160e5d.png"/>
  <manifest:file-entry manifest:media-type="image/png" manifest:full-path="Pictures/dc0c86637965e59d47a9216f9615c6ec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perubahan_ekuitas"/><text:bookmark-start text:name="__RefHeading___prosedur_operasional_perubahan_ekuitas_1"/><text:bookmark-start text:name="prosedur_operasional_perubahan_ekuitas"/>Prosedur Operasional Perubahan Ekuitas<text:bookmark-end text:name="__RefHeading___prosedur_operasional_perubahan_ekuitas_1"/><text:bookmark-end text:name="prosedur_operasional_perubahan_ekuit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rubahan Ekuitas adalah proses edit jumlah kekayaan pemerintah yang merupakan selisih antara aset dan kewajiban pemerint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jumlah ekuitas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tersedia data jumlah dari masing -masing rekening yang masuk dalam perhitungan perubahan ekuitas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rubahan Ekuitas :</text:p>
      <text:list text:style-name="List_20_1" text:continue-numbering="false">
        <text:list-item>
          <text:p text:style-name="List_20_1_Content_First"> Masuk ke aplikasi Simral. Login sebagai admin SKPD</text:p>
        </text:list-item>
        <text:list-item>
          <text:p text:style-name="List_20_1_Content"> Pilih modul <text:span text:style-name="Strong_20_Emphasis">AKUNTANSI</text:span><text:span text:style-name="Strong_20_Emphasis"> &gt; AKUNTANSI SKPD &gt; Perubahan Ekuitas </text:span></text:p>
        </text:list-item>
        <text:list-item>
          <text:p text:style-name="List_20_1_Content"> <text:span text:style-name="Strong_20_Emphasis">Pilih Satuan Kerja &gt; Sub Unit </text:span>, maka akan tampil List Laporan Perubahan Ekuitas Satker Tahun Lalu. Tampilannya seprti berikut ini :</text:p>
        </text:list-item>
        <text:list-item>
          <text:p text:style-name="List_20_1_Content"> <draw:frame draw:style-name="media" draw:name="0" text:anchor-type="as-char" draw:z-index="0" svg:width="35.903958333333cm" style:rel-width="100%" svg:height="13.440833333333cm" style:rel-height="scale"><draw:image xlink:href="Pictures/f76b7e00044899c5deb97eaf982705e5.png" xlink:type="simple" xlink:show="embed" xlink:actuate="onLoad"/></draw:frame></text:p>
        </text:list-item>
        <text:list-item>
          <text:p text:style-name="List_20_1_Content"> Tekan tombol <draw:frame draw:style-name="media" draw:name="1" text:anchor-type="as-char" draw:z-index="1" svg:width="0.60854166666667cm" svg:height="0.66145833333333cm"><draw:image xlink:href="Pictures/77c937d8537772d2d3bea7f058160e5d.png" xlink:type="simple" xlink:show="embed" xlink:actuate="onLoad"/></draw:frame>akan tampil halaman sebagai berikut :</text:p>
        </text:list-item>
        <text:list-item>
          <text:p text:style-name="List_20_1_Content"> <draw:frame draw:style-name="media" draw:name="2" text:anchor-type="as-char" draw:z-index="2" svg:width="35.983333333333cm" style:rel-width="100%" svg:height="13.731875cm" style:rel-height="scale"><draw:image xlink:href="Pictures/dc0c86637965e59d47a9216f9615c6ec.png" xlink:type="simple" xlink:show="embed" xlink:actuate="onLoad"/></draw:frame></text:p>
        </text:list-item>
        <text:list-item>
          <text:p text:style-name="List_20_1_Content"> Isikan jumlahnya sesuai dengan kode rekening masing - masing</text:p>
        </text:list-item>
        <text:list-item>
          <text:p text:style-name="List_20_1_Content_Last"> Pastikan semua isian data benar, dan pastikan pilihan kode rekening dan uraiannya dalam kondisi tercentang, kemudian tekan tombol <draw:frame draw:style-name="media" draw:name="3" text:anchor-type="as-char" draw:z-index="3" svg:width="0.76729166666667cm" svg:height="0.714375cm"><draw:image xlink:href="Pictures/bdc69509e8ea0962eff4361c6eb0f5f1.png" xlink:type="simple" xlink:show="embed" xlink:actuate="onLoad"/></draw:frame>untuk menyimpan data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perubahan_ekuitas</dc:title>
  </office:meta>
</office:document-meta>
</file>