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neraca_awal"/><text:bookmark-start text:name="__RefHeading___prosedur_operasional_akuntansi_skpd_1"/><text:bookmark-start text:name="prosedur_operasional_akuntansi_skpd"/>Prosedur Operasional Akuntansi SKPD<text:bookmark-end text:name="__RefHeading___prosedur_operasional_akuntansi_skpd_1"/><text:bookmark-end text:name="prosedur_operasional_akuntansi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gesahan RKA</text:span>, maka akan tampil List Pengesahan Dokumen RKA SKPKD/PPKD. Tampilannya sep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neraca_awal</dc:title>
  </office:meta>
</office:document-meta>
</file>