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c6ac237dfb1a849a61c9c4de6cf990f.png"/>
  <manifest:file-entry manifest:media-type="image/png" manifest:full-path="Pictures/5f8febece53df9d0863fe5fa7461e30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kuntansi:akuntansi_skpd:lra_tahun_lalu_skpd"/><text:bookmark-start text:name="__RefHeading___prosedur_operasional_lra_tahun_lalu_1"/><text:bookmark-start text:name="prosedur_operasional_lra_tahun_lalu"/>Prosedur Operasional LRA Tahun Lalu<text:bookmark-end text:name="__RefHeading___prosedur_operasional_lra_tahun_lalu_1"/><text:bookmark-end text:name="prosedur_operasional_lra_tahun_lalu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Prosedur LRA Tahun Lalu adalah proses edit realisasi pendapatan, belanja, transfer, surplus/defisit, pembiayaan, dan sisa lebih/kurang pembiayaan anggaran dalam satu periode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SKPD</text:p>
          </table:table-cell>
          <table:table-cell office:value-type="string" table:style-name="tablecell">
            <text:p text:style-name="tablealignleft">melakukan edit realisasi pendapatan, belanja, transfer, surplus/defisit, pembiayaan, dan sisa lebih/kurang pembiayaan anggaran dalam satu periode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proses edit LRA Tahun Lalu</text:p>
      <text:list text:style-name="List_20_1" text:continue-numbering="false">
        <text:list-item>
          <text:p text:style-name="List_20_1_Content_First"> Masuk ke aplikasi Simral. Login sebagai admin SKPD</text:p>
        </text:list-item>
        <text:list-item>
          <text:p text:style-name="List_20_1_Content"> Pilih modul <text:span text:style-name="Strong_20_Emphasis">AKUNTANSI &gt; AKUNTANSI SKPD &gt; LRA Tahun Lalu </text:span>, maka akan tampil List LRA SKPD Tahun Lalu.</text:p>
        </text:list-item>
        <text:list-item>
          <text:p text:style-name="List_20_1_Content"> Pilih Satuan Kerja &gt; Sub Unit &gt; Rekening LRA Tampilannya seperti berikut ini :</text:p>
        </text:list-item>
        <text:list-item>
          <text:p text:style-name="List_20_1_Content_Last"> <draw:frame draw:style-name="media" draw:name="0" text:anchor-type="as-char" draw:z-index="0" svg:width="35.745208333333cm" style:rel-width="100%" svg:height="14.155208333333cm" style:rel-height="scale"><draw:image xlink:href="Pictures/6c6ac237dfb1a849a61c9c4de6cf990f.png" xlink:type="simple" xlink:show="embed" xlink:actuate="onLoad"/></draw:frame></text:p>
        </text:list-item>
      </text:list>
      <text:list text:style-name="List_20_1" text:continue-numbering="false">
        <text:list-item>
          <text:p text:style-name="LastListParagraph_List_20_1_Content_First"> <draw:frame draw:style-name="media" draw:name="1" text:anchor-type="as-char" draw:z-index="1" svg:width="35.903958333333cm" style:rel-width="100%" svg:height="14.181666666667cm" style:rel-height="scale"><draw:image xlink:href="Pictures/5f8febece53df9d0863fe5fa7461e309.png" xlink:type="simple" xlink:show="embed" xlink:actuate="onLoad"/></draw:frame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kuntansi:akuntansi_skpd:lra_tahun_lalu_skpd</dc:title>
  </office:meta>
</office:document-meta>
</file>