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akuntansi:akuntansi_skpd:lra_tahun_lalu"/><text:bookmark-start text:name="__RefHeading___prosedur_operasional_lra_tahun_lalu_1"/><text:bookmark-start text:name="prosedur_operasional_lra_tahun_lalu"/>Prosedur Operasional LRA Tahun Lalu<text:bookmark-end text:name="__RefHeading___prosedur_operasional_lra_tahun_lalu_1"/><text:bookmark-end text:name="prosedur_operasional_lra_tahun_lalu"/></text:h>
      <text:h text:style-name="Heading_20_3" text:outline-level="3"><text:bookmark-start text:name="__RefHeading___fungsi_2"/><text:bookmark-start text:name="fungsi"/>Fungsi<text:bookmark-end text:name="__RefHeading___fungsi_2"/><text:bookmark-end text:name="fungsi"/></text:h>
      <text:h text:style-name="Heading_20_3" text:outline-level="3"><text:bookmark-start text:name="__RefHeading___pelaku_operasional_3"/><text:bookmark-start text:name="pelaku_operasional"/>Pelaku Operasional<text:bookmark-end text:name="__RefHeading___pelaku_operasional_3"/><text:bookmark-end text:name="pelaku_operasional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Nomor</text:p>
          </table:table-cell>
          <table:table-cell office:value-type="string" table:style-name="tablecell">
            <text:p text:style-name="tablealignleft">Pelaku</text:p>
          </table:table-cell>
          <table:table-cell office:value-type="string" table:style-name="tablecell">
            <text:p text:style-name="tablealignleft">Fungsi</text:p>
          </table:table-cell>
        </table:table-row>
        <table:table-row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Admin Anggaran</text:p>
          </table:table-cell>
          <table:table-cell office:value-type="string" table:style-name="tablecell"/>
        </table:table-row>
      </table:table>
      <text:h text:style-name="Heading_20_3" text:outline-level="3"><text:bookmark-start text:name="__RefHeading___prasyarat_kondisional_4"/><text:bookmark-start text:name="prasyarat_kondisional"/>Prasyarat Kondisional<text:bookmark-end text:name="__RefHeading___prasyarat_kondisional_4"/><text:bookmark-end text:name="prasyarat_kondisional"/></text:h>
      <text:h text:style-name="Heading_20_3" text:outline-level="3"><text:bookmark-start text:name="__RefHeading___proses_operasional_5"/><text:bookmark-start text:name="proses_operasional"/>Proses Operasional<text:bookmark-end text:name="__RefHeading___proses_operasional_5"/><text:bookmark-end text:name="proses_operasional"/></text:h>
      <text:p text:style-name="Text_20_body">Berikut adalah prosedur operasional penggunaan aplikasi untuk proses Pengesahan Dokumen RKA SKPKD/PPKD:</text:p>
      <text:list text:style-name="List_20_1" text:continue-numbering="false">
        <text:list-item>
          <text:p text:style-name="List_20_1_Content_First"> Masuk ke aplikasi Simral. Login sebagai admin anggaran</text:p>
        </text:list-item>
        <text:list-item>
          <text:p text:style-name="List_20_1_Content"> Pilih modul <text:span text:style-name="Strong_20_Emphasis">RKA/RAPBD &gt; RKA &gt; RKA PPKD &gt; Pengesahan RKA</text:span>, maka akan tampil List Pengesahan Dokumen RKA SKPKD/PPKD. Tampilannya seprti berikut ini :</text:p>
        </text:list-item>
        <text:list-item/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7::00:00</meta:creation-date>
    <dc:creator>Generated</dc:creator>
    <dc:date>1970-01-01T07::00:00</dc:date>
    <dc:language>en-US</dc:language>
    <meta:editing-cycles>1</meta:editing-cycles>
    <meta:editing-duration>PT0S</meta:editing-duration>
    <dc:title>akuntansi:akuntansi_skpd:lra_tahun_lalu</dc:title>
  </office:meta>
</office:document-meta>
</file>