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ea497922959e9e296ce9a276d492b7.png"/>
  <manifest:file-entry manifest:media-type="image/png" manifest:full-path="Pictures/77c937d8537772d2d3bea7f058160e5d.png"/>
  <manifest:file-entry manifest:media-type="image/png" manifest:full-path="Pictures/82335981f456625b7dfb914e32d92dcd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lo_tahun_lalu"/><text:bookmark-start text:name="__RefHeading___prosedur_operasional_lo_tahun_lalu_1"/><text:bookmark-start text:name="prosedur_operasional_lo_tahun_lalu"/>Prosedur Operasional LO Tahun Lalu<text:bookmark-end text:name="__RefHeading___prosedur_operasional_lo_tahun_lalu_1"/><text:bookmark-end text:name="prosedur_operasional_lo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LO Tahun Lalu adalah proses edit Laporan Operasional yang berupa Pendapatan LO, Beban, Surplus / Defisit Operasional dari laporan keuangan SKPD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SKPD</text:p>
          </table:table-cell>
          <table:table-cell office:value-type="string" table:style-name="tablecell">
            <text:p text:style-name="tablealignleft">melakukan edit jumlah pada pendapatan LO, Beban ataupun Surplus / Defisit Operasional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Akuntansi &gt; Akuntansi SKPD &gt; LO Tahun lalu</text:span>, pilih <text:span text:style-name="Strong_20_Emphasis">Satuan Kerja &gt; Sub Unit </text:span>kalau ada, maka akan tampil List Laporan Operasional Satker ( PP71 ) Tahun Lalu. Tampilannya seperti berikut ini :</text:p>
        </text:list-item>
        <text:list-item>
          <text:p text:style-name="List_20_1_Content"> <draw:frame draw:style-name="media" draw:name="0" text:anchor-type="as-char" draw:z-index="0" svg:width="35.824583333333cm" style:rel-width="100%" svg:height="14.44625cm" style:rel-height="scale"><draw:image xlink:href="Pictures/d3ea497922959e9e296ce9a276d492b7.png" xlink:type="simple" xlink:show="embed" xlink:actuate="onLoad"/></draw:frame></text:p>
        </text:list-item>
        <text:list-item>
          <text:p text:style-name="List_20_1_Content"> Untuk mengubah data pada  List  Laporan Operasional Satker ( PP71 ) Tahun Lalu klik tombol <draw:frame draw:style-name="media" draw:name="1" text:anchor-type="as-char" draw:z-index="1" svg:width="0.60854166666667cm" svg:height="0.66145833333333cm"><draw:image xlink:href="Pictures/77c937d8537772d2d3bea7f058160e5d.png" xlink:type="simple" xlink:show="embed" xlink:actuate="onLoad"/></draw:frame>pada toolbar diatas, maka akan ditampilkan form isian Laporan Operasional Satker ( PP71 ) Tahun Lalu.  sebagai berikut:</text:p>
        </text:list-item>
        <text:list-item>
          <text:p text:style-name="List_20_1_Content"> <draw:frame draw:style-name="media" draw:name="2" text:anchor-type="as-char" draw:z-index="2" svg:width="35.824583333333cm" style:rel-width="100%" svg:height="12.22375cm" style:rel-height="scale"><draw:image xlink:href="Pictures/82335981f456625b7dfb914e32d92dcd.png" xlink:type="simple" xlink:show="embed" xlink:actuate="onLoad"/></draw:frame></text:p>
        </text:list-item>
        <text:list-item>
          <text:p text:style-name="List_20_1_Content"> Isikan jumlah pendapatan LO, Beban ataupun Surplus / Defisit Operasional</text:p>
        </text:list-item>
        <text:list-item>
          <text:p text:style-name="List_20_1_Content_Last"> Pastikan semua isian data benar, dan pastikan pilihan kode rekening dan uraiannya dalam kondisi tercentang, kemudian tekan tombol <draw:frame draw:style-name="media" draw:name="3" text:anchor-type="as-char" draw:z-index="3" svg:width="0.76729166666667cm" svg:height="0.714375cm"><draw:image xlink:href="Pictures/bdc69509e8ea0962eff4361c6eb0f5f1.png" xlink:type="simple" xlink:show="embed" xlink:actuate="onLoad"/></draw:frame>untuk menyimpan data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lo_tahun_lalu</dc:title>
  </office:meta>
</office:document-meta>
</file>