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a81c479cc748d8b3de3e5c9b50746f.png"/>
  <manifest:file-entry manifest:media-type="image/png" manifest:full-path="Pictures/3f25c15f052a6bec524b4beb68d925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jurnal_penutupan_skpd"/><text:bookmark-start text:name="__RefHeading___prosedur_operasional_jurnal_penutupan_1"/><text:bookmark-start text:name="prosedur_operasional_jurnal_penutupan"/>Prosedur Operasional Jurnal Penutupan<text:bookmark-end text:name="__RefHeading___prosedur_operasional_jurnal_penutupan_1"/><text:bookmark-end text:name="prosedur_operasional_jurnal_penutup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Jurnal yang dibuat diakhir periode akuntansi untuk menutup rekening-rekening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mor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kuntansi</text:p>
          </table:table-cell>
          <table:table-cell office:value-type="string" table:style-name="tablecell">
            <text:p text:style-name="tablealignleft">Melakukan Unposting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Petugas Akuntansi SKPD</text:p>
          </table:table-cell>
          <table:table-cell office:value-type="string" table:style-name="tablecell">
            <text:p text:style-name="tablealignleft">Menjurnal, Memposting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PK SKPD</text:p>
          </table:table-cell>
          <table:table-cell office:value-type="string" table:style-name="tablecell">
            <text:p text:style-name="tablealignleft">Menjurnal, Memposting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transaksi jurnal baik LRA atau LO dari SKPD/SKPD (PPKD) sudah ada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Jurnal Penutupan :</text:p>
      <text:list text:style-name="List_20_1" text:continue-numbering="false">
        <text:list-item>
          <text:p text:style-name="List_20_1_Content_First"> Masuk ke aplikasi Simral. Login sebagai Admin Akuntansi, atau PPK SKPD/SKPKD (PPKD) atau sebagai Petugas Akuntansi;</text:p>
        </text:list-item>
        <text:list-item>
          <text:p text:style-name="List_20_1_Content_Last"> Pilih modul <text:span text:style-name="Strong_20_Emphasis">Akuntansi</text:span><text:span text:style-name="Strong_20_Emphasis">&gt; Akuntansi SKPD &gt; Jurnal SKPD &gt; Jurnal Penutupan</text:span>, maka akan tampil List Jurnal Penutupan seperti contoh gambar di bawah :</text:p>
        </text:list-item>
      </text:list>
      <text:p text:style-name="Text_20_body"><draw:frame draw:style-name="media" draw:name="0" text:anchor-type="as-char" draw:z-index="0" svg:width="18.520833333333cm" style:rel-width="100%" svg:height="4.3391666666667cm" style:rel-height="scale"><draw:image xlink:href="Pictures/b3a81c479cc748d8b3de3e5c9b50746f.png" xlink:type="simple" xlink:show="embed" xlink:actuate="onLoad"/></draw:frame></text:p>
      <text:list text:style-name="List_20_1" text:continue-numbering="false">
        <text:list-item>
          <text:p text:style-name="LastListParagraph_List_20_1_Content_First"> Pilih Jenis Jurnal yang akan ditutup, lalu dari toolbari di atas, pilih tombol Tambah + , maka akan tampil form seperti gambar di bawah</text:p>
        </text:list-item>
      </text:list>
      <text:p text:style-name="Text_20_body"><draw:frame draw:style-name="media" draw:name="1" text:anchor-type="as-char" draw:z-index="1" svg:width="18.520833333333cm" style:rel-width="100%" svg:height="8.9164583333333cm" style:rel-height="scale"><draw:image xlink:href="Pictures/3f25c15f052a6bec524b4beb68d9256b.png" xlink:type="simple" xlink:show="embed" xlink:actuate="onLoad"/></draw:frame></text:p>
      <text:list text:style-name="List_20_1" text:continue-numbering="false">
        <text:list-item>
          <text:p text:style-name="List_20_1_Content_First"> Kalau sudah yakin bahwa data jurnal tersebut benar, maka lakukan penyimpanan;</text:p>
        </text:list-item>
        <text:list-item>
          <text:p text:style-name="List_20_1_Content_Last"> Maka proses trasaksi operasional jurnal tidak bisa dilakukan lagi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jurnal_penutupan_skpd</dc:title>
  </office:meta>
</office:document-meta>
</file>