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penerimaan_skpd"/><text:bookmark-start text:name="__RefHeading___prosedur_operasional_jurnal_penerimaan_1"/><text:bookmark-start text:name="prosedur_operasional_jurnal_penerimaan"/>Prosedur Operasional Jurnal Penerimaan<text:bookmark-end text:name="__RefHeading___prosedur_operasional_jurnal_penerimaan_1"/><text:bookmark-end text:name="prosedur_operasional_jurnal_penerima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Untuk menjurnal transaksi realisasi penerimaan pendapat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mor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kuntansi</text:p>
          </table:table-cell>
          <table:table-cell office:value-type="string" table:style-name="tablecell">
            <text:p text:style-name="tablealignleft">Melakukan Unposting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etugas Akuntansi SKPD</text:p>
          </table:table-cell>
          <table:table-cell office:value-type="string" table:style-name="tablecell">
            <text:p text:style-name="tablealignleft">Menjurnal, Memposting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PK SKPD</text:p>
          </table:table-cell>
          <table:table-cell office:value-type="string" table:style-name="tablecell">
            <text:p text:style-name="tablealignleft">Menjurnal, Memposti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Bendahara Penerimaan</text:p>
          </table:table-cell>
          <table:table-cell office:value-type="string" table:style-name="tablecell">
            <text:p text:style-name="tablealignright">  <text:line-break/>Mencatatkan Transaksi Pengakuan Pendapatan <text:line-break/> <text:line-break/>Mencatatkan Transaksi Penerimaan dan Penyetoran Pendapatan <text:line-break/>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Adanya pencatatan transaksi penerimaan pendapatan SKPD/SKPKD (PPKD)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Prosedur operasional Jurnal Penerimaan dilakukan oleh Bendahara Penerimaaan SKPD/SKPKD (PPKD) ketika ada realisasi penerimaan pendapatan (<text:span text:style-name="Strong_20_Emphasis">lihat prosedur transaksi penerimaan pendapatan SKPD/SKPKD (PPKD) pada modul PENDAPATAN</text:span>);</text:p>
        </text:list-item>
        <text:list-item>
          <text:p text:style-name="List_20_1_Content_Last"> Tidak bisa menambahkan transaksi Jurnal Penerima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penerimaan_skpd</dc:title>
  </office:meta>
</office:document-meta>
</file>