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b5e1fbcbfee2b8579667f0218d7817.png"/>
  <manifest:file-entry manifest:media-type="image/png" manifest:full-path="Pictures/ad1a7809b35833c8b87dd5ecb9b9a1c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jurnal_balik_skpd"/><text:bookmark-start text:name="__RefHeading___prosedur_operasional_jurnal_balik_1"/><text:bookmark-start text:name="prosedur_operasional_jurnal_balik"/>Prosedur Operasional Jurnal Balik<text:bookmark-end text:name="__RefHeading___prosedur_operasional_jurnal_balik_1"/><text:bookmark-end text:name="prosedur_operasional_jurnal_balik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Jurnal yang dibuat untuk membalikan beberapa jurnal tertentu yang sudah dibuat sebelumnya yang bisa menimbulkan laporan keuangan yang salah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omor</text:span> </text:p>
          </table:table-cell>
          <table:table-cell office:value-type="string" table:style-name="tablecell">
            <text:p text:style-name="tablealignleft"><text:span text:style-name="Strong_20_Emphasis">Pelaku</text:span> </text:p>
          </table:table-cell>
          <table:table-cell office:value-type="string" table:style-name="tablecell">
            <text:p text:style-name="tablealignleft"><text:span text:style-name="Strong_20_Emphasis">Fungsi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kuntansi</text:p>
          </table:table-cell>
          <table:table-cell office:value-type="string" table:style-name="tablecell">
            <text:p text:style-name="tablealignleft">Melakukan Unpostin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etugas Akuntansi SKPD</text:p>
          </table:table-cell>
          <table:table-cell office:value-type="string" table:style-name="tablecell">
            <text:p text:style-name="tablealignleft">Menjurnal, Memposting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PPK SKPD</text:p>
          </table:table-cell>
          <table:table-cell office:value-type="string" table:style-name="tablecell">
            <text:p text:style-name="tablealignleft">Menjurnal, Memposting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Jurnal transaksi yang akan dibuatkan jurnal baliknya sudah ada dengan status <text:span text:style-name="Strong_20_Emphasis">belum posting</text:span></text:p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Prosedur operasional penggunaan form Jurnal Balik untuk SKPD sama dengan yang digunakan untuk SKPKD/PPKD, aplikasi Berikut adalah prosedur operasional penggunaan aplikasi untuk proses Jurnal Balik SKPD/PPKD:</text:p>
      <text:list text:style-name="List_20_1" text:continue-numbering="false">
        <text:list-item>
          <text:p text:style-name="List_20_1_Content_First"> Masuk ke aplikasi Simral. Login sebagai Admin Akuntansi, Petugas Akuntansi, atau PPK SKPD</text:p>
        </text:list-item>
        <text:list-item>
          <text:p text:style-name="List_20_1_Content_Last"> Pilih modul <text:span text:style-name="Strong_20_Emphasis">Akuntansi</text:span><text:span text:style-name="Strong_20_Emphasis"> &gt; Akuntansi SKPD &gt; Jurnal SKPD &gt; Jurnal Balik</text:span>, maka akan tampil List Jurnal Balik SKPD/SKPKD (PPKD) seperti gambar di bawah :</text:p>
        </text:list-item>
      </text:list>
      <text:p text:style-name="Text_20_body"><draw:frame draw:style-name="media" draw:name="0" text:anchor-type="as-char" draw:z-index="0" svg:width="13.229166666667cm" svg:height="4.683125cm"><draw:image xlink:href="Pictures/86b5e1fbcbfee2b8579667f0218d7817.png" xlink:type="simple" xlink:show="embed" xlink:actuate="onLoad"/></draw:frame></text:p>
      <text:list text:style-name="List_20_1" text:continue-numbering="false">
        <text:list-item>
          <text:p text:style-name="LastListParagraph_List_20_1_Content_First"> Untuk menambahkan Jurnal Balik, pilih tombol  <text:span text:style-name="Strong_20_Emphasis"> </text:span>  di toolbar, maka akan tampil form isian Jurnal Balik seperti gambar di bawah</text:p>
        </text:list-item>
      </text:list>
      <text:p text:style-name="Text_20_body"><draw:frame draw:style-name="media" draw:name="1" text:anchor-type="as-char" draw:z-index="1" svg:width="18.520833333333cm" style:rel-width="100%" svg:height="9.7366666666667cm" style:rel-height="scale"><draw:image xlink:href="Pictures/ad1a7809b35833c8b87dd5ecb9b9a1c6.png" xlink:type="simple" xlink:show="embed" xlink:actuate="onLoad"/></draw:frame></text:p>
      <text:list text:style-name="List_20_1" text:continue-numbering="false"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jurnal_balik_skpd</dc:title>
  </office:meta>
</office:document-meta>
</file>