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e2af58473a2e6cf9dc94869ecf3d36.jpg"/>
  <manifest:file-entry manifest:media-type="image/png" manifest:full-path="Pictures/77c937d8537772d2d3bea7f058160e5d.png"/>
  <manifest:file-entry manifest:media-type="image/jpeg" manifest:full-path="Pictures/60629e9a95ae4cb2106b5832bcc285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ppkd:lra_tahun_lalu"/><text:bookmark-start text:name="__RefHeading___prosedur_operasional_lra_tahun_lalu_ppkd_1"/><text:bookmark-start text:name="prosedur_operasional_lra_tahun_lalu_ppkd"/>Prosedur Operasional LRA Tahun Lalu PPKD<text:bookmark-end text:name="__RefHeading___prosedur_operasional_lra_tahun_lalu_ppkd_1"/><text:bookmark-end text:name="prosedur_operasional_lra_tahun_lalu_ppk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Fungsi prosedur operasional LRA Tahun Lalu PPKD adalah untuk menyusun laporan realisasi anggaran tahun lalu dalam periode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jabat Pemeriksa Keuangan Daerah (PPKD)</text:p>
          </table:table-cell>
          <table:table-cell office:value-type="string" table:style-name="tablecell">
            <text:p text:style-name="tablealignleft">melakukan input laporan realisasi anggaran PPKD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dalam LRA Tahun Lalu:</text:p>
      <text:list text:style-name="List_20_1" text:continue-numbering="false">
        <text:list-item>
          <text:p text:style-name="LastListParagraph_List_20_1_Content_First"> Sudah tersedia data LRA Tahun Lalu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LRA Tahun Lalu PPKD :</text:p>
      <text:list text:style-name="List_20_1" text:continue-numbering="false">
        <text:list-item>
          <text:p text:style-name="List_20_1_Content_First"> Masuk ke aplikasi Simral. Login sebagai admin PPKD</text:p>
        </text:list-item>
        <text:list-item>
          <text:p text:style-name="List_20_1_Content"> Pilih modul <text:span text:style-name="Strong_20_Emphasis">Akuntansi &gt; Akuntansi PPKD/BUD &gt; LRA Tahun Lalu </text:span>, maka akan tampil List LRA Tahun Lalu PPKD. Tampilannya seperti berikut ini :</text:p>
        </text:list-item>
        <text:list-item>
          <text:p text:style-name="List_20_1_Content"> <draw:frame draw:style-name="media" draw:name="list_lra_ppkd.jpg Legend" text:anchor-type="as-char" draw:z-index="0" svg:width="49.794583333333cm" style:rel-width="100%"><draw:text-box><text:p text:style-name="legendcenter"><draw:frame draw:style-name="media" draw:name="list_lra_ppkd.jpg" text:anchor-type="as-char" draw:z-index="0" svg:width="49.794583333333cm" style:rel-width="100%" svg:height="24.050625cm" style:rel-height="scale"><draw:image xlink:href="Pictures/c0e2af58473a2e6cf9dc94869ecf3d36.jpg" xlink:type="simple" xlink:show="embed" xlink:actuate="onLoad"/></draw:frame>list_lra_ppkd.jpg</text:p></draw:text-box></draw:frame></text:p>
        </text:list-item>
        <text:list-item>
          <text:p text:style-name="List_20_1_Content"> Untuk melakukan edit laporan realisasi anggaran PPKD dapat klik tombol <draw:frame draw:style-name="media" draw:name="1" text:anchor-type="as-char" draw:z-index="1" svg:width="0.66145833333333cm" svg:height="0.58208333333333cm"><draw:image xlink:href="Pictures/77c937d8537772d2d3bea7f058160e5d.png" xlink:type="simple" xlink:show="embed" xlink:actuate="onLoad"/></draw:frame>pada toolbar diatas. Tampilannya seperti berikut ini :</text:p>
        </text:list-item>
        <text:list-item>
          <text:p text:style-name="List_20_1_Content_Last"> <draw:frame draw:style-name="media" draw:name="edit_lra_ppkd.jpg Legend" text:anchor-type="as-char" draw:z-index="0" svg:width="41.989375cm" style:rel-width="100%"><draw:text-box><text:p text:style-name="legendcenter"><draw:frame draw:style-name="media" draw:name="edit_lra_ppkd.jpg" text:anchor-type="as-char" draw:z-index="2" svg:width="41.989375cm" style:rel-width="100%" svg:height="23.944791666667cm" style:rel-height="scale"><draw:image xlink:href="Pictures/60629e9a95ae4cb2106b5832bcc285f4.jpg" xlink:type="simple" xlink:show="embed" xlink:actuate="onLoad"/></draw:frame>edit_lra_ppkd.jpg</text:p></draw:text-box></draw:frame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ppkd:lra_tahun_lalu</dc:title>
  </office:meta>
</office:document-meta>
</file>