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ppkd:lo_tahun_lalu"/><text:bookmark-start text:name="__RefHeading___prosedur_operasional_lo_tahun_lalu_1"/><text:bookmark-start text:name="prosedur_operasional_lo_tahun_lalu"/>Prosedur Operasional LO Tahun Lalu<text:bookmark-end text:name="__RefHeading___prosedur_operasional_lo_tahun_lalu_1"/><text:bookmark-end text:name="prosedur_operasional_lo_tahun_lal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LO Tahun Lalu adalah proses edit Laporan Operasional yang berupa Pendapatan LO, Beban, Surplus / Defisit Operasional dari laporan keuangan SKPD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lakukan edit jumlah pada pendapatan LO, Beban ataupun Surplus / Defisit Operasional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Sudah ada data Pendapatan LO, Beban, Surplus / Defisit Operasional dari laporan keuangan SKPD yang baru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Akuntansi &gt; Akuntansi PPKD &gt; LO Tahun lalu</text:span>, maka akan tampil List Laporan Operasional SKPKD ( PP71 ) Tahun Lalu. Tampilannya seperti berikut ini :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ppkd:lo_tahun_lalu</dc:title>
  </office:meta>
</office:document-meta>
</file>