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5d35cb487a7c90d294ea3ca25dc1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pemda:lo_tahun_lalu"/><text:bookmark-start text:name="__RefHeading___prosedur_operasional_lo_tahun_lalu_1"/><text:bookmark-start text:name="prosedur_operasional_lo_tahun_lalu"/>Prosedur Operasional LO Tahun Lalu<text:bookmark-end text:name="__RefHeading___prosedur_operasional_lo_tahun_lalu_1"/><text:bookmark-end text:name="prosedur_operasional_lo_tahun_lal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Operasional LO Tahun Lalu adalah pencatatan Transaksi-transaksi dari rekening LO baik LO-Pendapatan (Kode Akun 8) maupun LO-Beban (Kode Akun 9)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kuntansi</text:p>
          </table:table-cell>
          <table:table-cell office:value-type="string" table:style-name="tablecell">
            <text:p text:style-name="tablealignleft">Mencatatkan transaksi LO Tahun lalu</text:p>
          </table:table-cell>
        </table:table-row>
      </table:table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Pengisian LO Pemda Tahun Lalu dilakukan dengan 2 (dua) jalan, yaitu :</text:p>
      <text:list text:style-name="List_20_1" text:continue-numbering="false">
        <text:list-item>
          <text:p text:style-name="List_20_1_Content_First"> Jika Akuntansi Pemda sudah berjalan pada tahun kedua, maka prosedurnya dilakukan dengan mengimport data LO Tahun sebelumnya menggunakan fasilitas import (lihat prosedur import data tahun lalu);</text:p>
        </text:list-item>
        <text:list-item>
          <text:p text:style-name="List_20_1_Content"> Jika penggunaan aplikasi SIMR@L untuk akuntansi pemda baru berjalan pada tahun pertama, maka data Laporan Operasional (LO) tahun sebelumnya yang sudah diaudit oleh BPK diinputkan melalui form yang tersedia, dengan prosedur <text:span text:style-name="Strong_20_Emphasis">Akuntansi &gt; Akuntansi Pemda &gt; LO Tahun Lalu</text:span>, maka akan muncul form seperti gambar di bawah</text:p>
        </text:list-item>
        <text:list-item>
          <text:p text:style-name="List_20_1_Content"> <draw:frame draw:style-name="media" draw:name="0" text:anchor-type="as-char" draw:z-index="0" svg:width="18.520833333333cm" style:rel-width="100%" svg:height="8.493125cm" style:rel-height="scale"><draw:image xlink:href="Pictures/d45d35cb487a7c90d294ea3ca25dc1ec.png" xlink:type="simple" xlink:show="embed" xlink:actuate="onLoad"/></draw:frame></text:p>
        </text:list-item>
        <text:list-item>
          <text:p text:style-name="List_20_1_Content"> Untuk mengisikannya dengan cara memilih tombol + yang berada di toolbar atas;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pemda:lo_tahun_lalu</dc:title>
  </office:meta>
</office:document-meta>
</file>