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473093344eb8b0801afbacfce92b46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:tools_user_log"/><text:bookmark-start text:name="__RefHeading___prosedur_operasional_user_log_1"/><text:bookmark-start text:name="prosedur_operasional_user_log"/>Prosedur Operasional User Log<text:bookmark-end text:name="__RefHeading___prosedur_operasional_user_log_1"/><text:bookmark-end text:name="prosedur_operasional_user_log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Berfungsi untuk melihat dan mengunduh data log aktifitas pengguna login dan logout dari aplikasi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istrator</text:p>
          </table:table-cell>
          <table:table-cell office:value-type="string" table:style-name="tablecell">
            <text:p text:style-name="tablealignleft">Melihat dan mengunduh log file aktifitas login dan logout pengguna</text:p>
          </table:table-cell>
        </table:table-row>
      </table:table>
      <text:h text:style-name="Heading_20_3" text:outline-level="3"><text:bookmark-start text:name="__RefHeading___proses_operasional_4"/><text:bookmark-start text:name="proses_operasional"/>Proses Operasional<text:bookmark-end text:name="__RefHeading___proses_operasional_4"/><text:bookmark-end text:name="proses_operasional"/></text:h>
      <text:p text:style-name="Text_20_body">Berikut adalah prosedur operasional untuk mengunduh file backup database:</text:p>
      <text:list text:style-name="List_20_1" text:continue-numbering="false">
        <text:list-item>
          <text:p text:style-name="List_20_1_Content_First"> Masuk ke Aplikasi sebagai Administrator SIMRAL</text:p>
        </text:list-item>
        <text:list-item>
          <text:p text:style-name="List_20_1_Content_Last"> Pilih <text:span text:style-name="Strong_20_Emphasis">Modul Administrator &gt; Tools &gt; User Log</text:span>, maka akan tampil list log aktifitas login dan logout pengguna sebagai berikut:</text:p>
        </text:list-item>
      </text:list>
      <text:p text:style-name="Text_20_body"><draw:frame draw:style-name="media" draw:name="0" text:anchor-type="as-char" draw:z-index="0" svg:width="10.583333333333cm" svg:height="5.8388584752636cm"><draw:image xlink:href="Pictures/9473093344eb8b0801afbacfce92b462.jpg" xlink:type="simple" xlink:show="embed" xlink:actuate="onLoad"/></draw:frame></text:p>
      <text:list text:style-name="List_20_1" text:continue-numbering="false">
        <text:list-item>
          <text:p text:style-name="LastListParagraph_List_20_1_Content_First"> Pilih salah satu tautan nama file yang tampil untuk mengunduhny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dmin:tools_user_log</dc:title>
  </office:meta>
</office:document-meta>
</file>