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efc03dacb96ee174feb064f569b358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:tools_backup"/><text:bookmark-start text:name="__RefHeading___prosedur_operasional_download_backup_database_1"/><text:bookmark-start text:name="prosedur_operasional_download_backup_database"/>Prosedur Operasional Download Backup Database<text:bookmark-end text:name="__RefHeading___prosedur_operasional_download_backup_database_1"/><text:bookmark-end text:name="prosedur_operasional_download_backup_database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Berfungsi untuk mengunduh file backup database aplikasi. File backup database disini berupa <text:span text:style-name="Emphasis">dump file</text:span> dari database operasional aplikasi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istrator</text:p>
          </table:table-cell>
          <table:table-cell office:value-type="string" table:style-name="tablecell">
            <text:p text:style-name="tablealignleft">Mengunduh file backup database</text:p>
          </table:table-cell>
        </table:table-row>
      </table:table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untuk mengunduh file backup database:</text:p>
      <text:list text:style-name="List_20_1" text:continue-numbering="false">
        <text:list-item>
          <text:p text:style-name="List_20_1_Content_First"> Masuk ke Aplikasi sebagai Administrator SIMRAL</text:p>
        </text:list-item>
        <text:list-item>
          <text:p text:style-name="List_20_1_Content_Last"> Pilih <text:span text:style-name="Strong_20_Emphasis">Modul Administrator &gt; Tools &gt; Download Backup Database</text:span>, maka akan tampil form sebagai berikut, dan diisikan tanggal backup atau pilih tanggal dari kalender dengan klik tombol yang ada disebelah kanan tanggal backup:</text:p>
        </text:list-item>
      </text:list>
      <text:p text:style-name="Text_20_body"><draw:frame draw:style-name="media" draw:name="backupdatabaseblur.jpg Legend" text:anchor-type="as-char" draw:z-index="0" svg:width="44.92625cm" style:rel-width="100%"><draw:text-box><text:p text:style-name="legendcenter"><draw:frame draw:style-name="media" draw:name="backupdatabaseblur.jpg" text:anchor-type="as-char" draw:z-index="0" svg:width="44.92625cm" style:rel-width="100%" svg:height="12.461875cm" style:rel-height="scale"><draw:image xlink:href="Pictures/0efc03dacb96ee174feb064f569b358f.jpg" xlink:type="simple" xlink:show="embed" xlink:actuate="onLoad"/></draw:frame>backupdatabaseblur.jpg</text:p></draw:text-box></draw:frame></text:p>
      <text:list text:style-name="List_20_1" text:continue-numbering="false">
        <text:list-item>
          <text:p text:style-name="LastListParagraph_List_20_1_Content_First"> Pilih salah satu tautan nama file yang tampil untuk mengunduhnya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dmin:tools_backup</dc:title>
  </office:meta>
</office:document-meta>
</file>