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2fe7361d3938af38bba30e2a61a81b0.png"/>
  <manifest:file-entry manifest:media-type="image/png" manifest:full-path="Pictures/0a150d64611ce1c35f5b2733b98b3659.png"/>
  <manifest:file-entry manifest:media-type="image/png" manifest:full-path="Pictures/9cf9c54260672054bb3aede6ff30dc7d.png"/>
  <manifest:file-entry manifest:media-type="image/png" manifest:full-path="Pictures/bdc69509e8ea0962eff4361c6eb0f5f1.png"/>
  <manifest:file-entry manifest:media-type="image/png" manifest:full-path="Pictures/45fb5c815da42ee794e591fc29b7376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dmin:themes"/><text:bookmark-start text:name="__RefHeading___prosedur_operasional_setup_themes_aplikasi_1"/><text:bookmark-start text:name="prosedur_operasional_setup_themes_aplikasi"/>Prosedur Operasional Setup Themes Aplikasi<text:bookmark-end text:name="__RefHeading___prosedur_operasional_setup_themes_aplikasi_1"/><text:bookmark-end text:name="prosedur_operasional_setup_themes_aplikasi"/></text:h>
      <text:h text:style-name="Heading_20_3" text:outline-level="3"><text:bookmark-start text:name="__RefHeading___fungsi_2"/><text:bookmark-start text:name="fungsi"/>Fungsi<text:bookmark-end text:name="__RefHeading___fungsi_2"/><text:bookmark-end text:name="fungsi"/></text:h>
      <text:p text:style-name="Text_20_body">Berfungsi untuk melakukan pendaftaran themes aplikasi. Themes disini adalah pilihan templates tampilan tampak luar atau corak warna dari aplikasi SIMRAL. Bbeberapa pilihan themes telah disediakan, dan pergunakan menu ini untuk menambahkan tampilan corak warna baru yang akan disediakan. Penambahan corak warna aplikasi harus disediakan berikut dengan templates dan CSS (    Cascading Style Sheet ) yang akan dipergunakan dalam mengatur tampilan aplikasi.</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Administrator</text:p>
          </table:table-cell>
          <table:table-cell office:value-type="string" table:style-name="tablecell">
            <text:p text:style-name="tablealignleft">Mendaftarkan pilihan themes aplikasi</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p text:style-name="Text_20_body">Beberapa prasyarat kondisional dalam setup menu aplikasi adalah sebagai berikut:</text:p>
      <text:list text:style-name="List_20_1" text:continue-numbering="false">
        <text:list-item>
          <text:p text:style-name="List_20_1_Content_First"> Hanya Administrator Aplikasi yang dapat melakukan pendaftaran themes.</text:p>
        </text:list-item>
        <text:list-item>
          <text:p text:style-name="List_20_1_Content_Last"> Template dan CSS harus telah tersedia dan tersimpan dalam tempat yang benar</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dalam proses pendaftaran themes aplikasi:</text:p>
      <text:list text:style-name="List_20_1" text:continue-numbering="false">
        <text:list-item>
          <text:p text:style-name="List_20_1_Content_First"> Masuk ke Aplikasi sebagai Administrator SIMRAL</text:p>
        </text:list-item>
        <text:list-item>
          <text:p text:style-name="List_20_1_Content_Last"> Pilih <text:span text:style-name="Strong_20_Emphasis">Modul Administrator &gt; Setup Aplikasi &gt; Themes, </text:span>maka akan tampil list daftar themes aplikasi yang telah terdaftar di aplikasi. Tampilan aplikasi sebagai berikut:</text:p>
        </text:list-item>
      </text:list>
      <text:p text:style-name="Text_20_body"><draw:frame draw:style-name="media" draw:name="0" text:anchor-type="as-char" draw:z-index="0" svg:width="30.268333333333cm" style:rel-width="100%" svg:height="7.3289583333333cm" style:rel-height="scale"><draw:image xlink:href="Pictures/82fe7361d3938af38bba30e2a61a81b0.png" xlink:type="simple" xlink:show="embed" xlink:actuate="onLoad"/></draw:frame></text:p>
      <text:list text:style-name="List_20_1" text:continue-numbering="false">
        <text:list-item>
          <text:p text:style-name="List_20_1_Content_First"> Diatas adalah macam-macam themes yang telah tersedia di aplikasi SImral.</text:p>
        </text:list-item>
        <text:list-item>
          <text:p text:style-name="List_20_1_Content_Last"> Untuk menambahkan data pengguna, klik tombol <draw:frame draw:style-name="media" draw:name="1" text:anchor-type="as-char" draw:z-index="1" svg:width="0.52916666666667cm" svg:height="0.44979166666667cm"><draw:image xlink:href="Pictures/0a150d64611ce1c35f5b2733b98b3659.png" xlink:type="simple" xlink:show="embed" xlink:actuate="onLoad"/></draw:frame>pada toolbar di atas, maka akan ditampilkan form isian sebagai berikut:</text:p>
        </text:list-item>
      </text:list>
      <text:p text:style-name="Text_20_body"><draw:frame draw:style-name="media" draw:name="2" text:anchor-type="as-char" draw:z-index="2" svg:width="30.136041666667cm" style:rel-width="100%" svg:height="7.9375cm" style:rel-height="scale"><draw:image xlink:href="Pictures/9cf9c54260672054bb3aede6ff30dc7d.png" xlink:type="simple" xlink:show="embed" xlink:actuate="onLoad"/></draw:frame></text:p>
      <text:list text:style-name="List_20_1" text:continue-numbering="false">
        <text:list-item>
          <text:p text:style-name="List_20_1_Content_First"> Isikan data nama, lokasi penyimpanan dan data-data lain yang diperlukan, pastikan semua isian data benar, kemudian tekan tombol penyimpanan data <draw:frame draw:style-name="media" draw:name="3" text:anchor-type="as-char" draw:z-index="3" svg:width="0.52916666666667cm" svg:height="0.44979166666667cm"><draw:image xlink:href="Pictures/bdc69509e8ea0962eff4361c6eb0f5f1.png" xlink:type="simple" xlink:show="embed" xlink:actuate="onLoad"/></draw:frame>di toolbar atas untuk menyimpan data-data yang telah diisikan.</text:p>
        </text:list-item>
        <text:list-item>
          <text:p text:style-name="List_20_1_Content_Last"> Berikut adalah contoh tampilan beberapa frame yang telah tersedia di SIMRAL.</text:p>
        </text:list-item>
      </text:list>
      <text:p text:style-name="Text_20_body"><draw:frame draw:style-name="media" draw:name="4" text:anchor-type="as-char" draw:z-index="4" svg:width="30.188958333333cm" style:rel-width="100%" svg:height="13.0175cm" style:rel-height="scale"><draw:image xlink:href="Pictures/45fb5c815da42ee794e591fc29b73767.png" xlink:type="simple" xlink:show="embed" xlink:actuate="onLoad"/></draw:frame></text:p>
      <text:list text:style-name="List_20_1" text:continue-numbering="false">
        <text:list-item>
          <text:p text:style-name="LastListParagraph_List_20_1_Content_First"> Pemilihan atau penggantian Themes Aplikasi dapat dilakukan oleh setiap user/pengguna melalui menu Ganti Themes</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admin:themes</dc:title>
  </office:meta>
</office:document-meta>
</file>