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d45acd25a9c35427d9b55c62543aa6.png"/>
  <manifest:file-entry manifest:media-type="image/png" manifest:full-path="Pictures/0a150d64611ce1c35f5b2733b98b3659.png"/>
  <manifest:file-entry manifest:media-type="image/png" manifest:full-path="Pictures/eec221d2c6c36c2eef4814a98c341ed9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setup_wilayah"/><text:bookmark-start text:name="__RefHeading___prosedur_operasional_setup_kode_wilayah_1"/><text:bookmark-start text:name="prosedur_operasional_setup_kode_wilayah"/>Prosedur Operasional Setup Kode Wilayah<text:bookmark-end text:name="__RefHeading___prosedur_operasional_setup_kode_wilayah_1"/><text:bookmark-end text:name="prosedur_operasional_setup_kode_wilayah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Berfungsi untuk melakukan pendaftaran nomenklatur kode wilayah di aplikasi SIMRAL. Nomenklatur kode wilayah daerah mempergunakan nomenklatur kode wilayah yang ada di Permendagri yang saat ini berlak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Mendaftarkan nomenklatur kode wilayah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setup kode wilayah  adalah sebagai berikut:</text:p>
      <text:list text:style-name="List_20_1" text:continue-numbering="false">
        <text:list-item>
          <text:p text:style-name="LastListParagraph_List_20_1_Content_First"> Hanya Administrator Aplikasi yang dapat melakukan pendaftaran user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daftaran user/pengguna:</text:p>
      <text:list text:style-name="List_20_1" text:continue-numbering="false">
        <text:list-item>
          <text:p text:style-name="LastListParagraph_List_20_1_Content_First"> Masuk ke Aplikasi sebagai Administrator SIMRAL</text:p>
        </text:list-item>
      </text:list>
      <text:p text:style-name="Text_20_body">Pilih <text:span text:style-name="Strong_20_Emphasis">Modul Administrator &gt; Setup Kode Aplikasi &gt; Kode Wilayah, </text:span>maka akan tampil list daftar kode wilayah yang telah terdaftar di aplikasi. Pada menu ini anda dapat melakukan pencarian unit kerja melalui data nama Kab/Kota atau Kecamatan nya. Tampilan aplikasi sebagai berikut:</text:p>
      <text:p text:style-name="Text_20_body"><draw:frame draw:style-name="media" draw:name="0" text:anchor-type="as-char" draw:z-index="0" svg:width="30.030208333333cm" style:rel-width="100%" svg:height="11.562291666667cm" style:rel-height="scale"><draw:image xlink:href="Pictures/dad45acd25a9c35427d9b55c62543aa6.png" xlink:type="simple" xlink:show="embed" xlink:actuate="onLoad"/></draw:frame></text:p>
      <text:list text:style-name="List_20_1" text:continue-numbering="false">
        <text:list-item>
          <text:p text:style-name="LastListParagraph_List_20_1_Content_First"> Untuk menambahkan data pengguna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sebagai berikut:</text:p>
        </text:list-item>
      </text:list>
      <text:p text:style-name="Text_20_body"><draw:frame draw:style-name="media" draw:name="2" text:anchor-type="as-char" draw:z-index="2" svg:width="30.1625cm" style:rel-width="100%" svg:height="12.197291666667cm" style:rel-height="scale"><draw:image xlink:href="Pictures/eec221d2c6c36c2eef4814a98c341ed9.png" xlink:type="simple" xlink:show="embed" xlink:actuate="onLoad"/></draw:frame></text:p>
      <text:list text:style-name="List_20_1" text:continue-numbering="false">
        <text:list-item>
          <text:p text:style-name="List_20_1_Content_First"> Isikan data-data yang diperlukan, antara lain Kode dan Nama serta klasifikasi wilayah. Jika wilayah tersebut sub ordinasi dari wilayah lain, maka isikan kode wilayah induknya.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dmin:setup_wilayah</dc:title>
  </office:meta>
</office:document-meta>
</file>