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6b4865594b5e78e2ffeed9f859699f1.png"/>
  <manifest:file-entry manifest:media-type="image/png" manifest:full-path="Pictures/0a150d64611ce1c35f5b2733b98b3659.png"/>
  <manifest:file-entry manifest:media-type="image/png" manifest:full-path="Pictures/be71bd94450a760e36d2b9520f6f69a0.pn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:setup_modul"/><text:bookmark-start text:name="__RefHeading___prosedur_operasional_setup_modul_aplikasi_1"/><text:bookmark-start text:name="prosedur_operasional_setup_modul_aplikasi"/>Prosedur Operasional Setup Modul Aplikasi<text:bookmark-end text:name="__RefHeading___prosedur_operasional_setup_modul_aplikasi_1"/><text:bookmark-end text:name="prosedur_operasional_setup_modul_aplikasi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Berfungsi untuk melakukan pendaftaran modul-modul yang terdapat dalam aplikasi SIMRAL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istrator</text:p>
          </table:table-cell>
          <table:table-cell office:value-type="string" table:style-name="tablecell">
            <text:p text:style-name="tablealignleft">Pendaftaran user dan penetapan kewenangannya hanya dapat dilakukan oleh Administartor Aplikasi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setup/periode RPJMD adalah sebagai berikut:</text:p>
      <text:list text:style-name="List_20_1" text:continue-numbering="false">
        <text:list-item/>
      </text:list>
      <text:p text:style-name="Text_20_body">Hanya Administrator Aplikasi yang dapat melakukan pendaftaran modul.</text:p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daftaran modul:</text:p>
      <text:list text:style-name="List_20_1" text:continue-numbering="false">
        <text:list-item/>
      </text:list>
      <text:p text:style-name="Text_20_body">Masuk ke Aplikasi sebagai Administrator SIMRAL</text:p>
      <text:list text:style-name="List_20_1" text:continue-numbering="false">
        <text:list-item/>
      </text:list>
      <text:p text:style-name="Text_20_body">Pilih <text:span text:style-name="Strong_20_Emphasis">Modul Administrator &gt; Setup Aplikasi &gt; Modul, </text:span>maka akan tampil list daftar modul yang telah terdaftar di aplikasi. Tampilan aplikasi sebagai berikut:</text:p>
      <text:p text:style-name="Text_20_body"><draw:frame draw:style-name="media" draw:name="0" text:anchor-type="as-char" draw:z-index="0" svg:width="30.056666666667cm" style:rel-width="100%" svg:height="9.286875cm" style:rel-height="scale"><draw:image xlink:href="Pictures/96b4865594b5e78e2ffeed9f859699f1.png" xlink:type="simple" xlink:show="embed" xlink:actuate="onLoad"/></draw:frame></text:p>
      <text:list text:style-name="List_20_1" text:continue-numbering="false">
        <text:list-item/>
      </text:list>
      <text:p text:style-name="Text_20_body">Untuk menambahkan data modul, klik tombol <draw:frame draw:style-name="media" draw:name="1" text:anchor-type="as-char" draw:z-index="1" svg:width="0.52916666666667cm" svg:height="0.44979166666667cm"><draw:image xlink:href="Pictures/0a150d64611ce1c35f5b2733b98b3659.png" xlink:type="simple" xlink:show="embed" xlink:actuate="onLoad"/></draw:frame>pada toolbar di atas, maka akan ditampilkan form isian sebagai berikut:</text:p>
      <text:p text:style-name="Text_20_body"><draw:frame draw:style-name="media" draw:name="2" text:anchor-type="as-char" draw:z-index="2" svg:width="30.1625cm" style:rel-width="100%" svg:height="12.752916666667cm" style:rel-height="scale"><draw:image xlink:href="Pictures/be71bd94450a760e36d2b9520f6f69a0.png" xlink:type="simple" xlink:show="embed" xlink:actuate="onLoad"/></draw:frame></text:p>
      <text:list text:style-name="List_20_1" text:continue-numbering="false">
        <text:list-item/>
      </text:list>
      <text:p text:style-name="Text_20_body">Isikan data-data yang diperlukan, diantaranya data kode dan nama modul, path lokasi direktori dimana modul ini disimpan, koneksi ke database dimana data-data di modul ini disimpan, serta menu induk untuk menampilkan modul ini di aplikasi SIMRAL.</text:p>
      <text:list text:style-name="List_20_1" text:continue-numbering="false">
        <text:list-item/>
      </text:list>
      <text:p text:style-name="Text_20_body">Pastikan semua isian data benar, kemudian tekan tombol penyimpanan data <draw:frame draw:style-name="media" draw:name="3" text:anchor-type="as-char" draw:z-index="3" svg:width="0.52916666666667cm" svg:height="0.44979166666667cm"><draw:image xlink:href="Pictures/bdc69509e8ea0962eff4361c6eb0f5f1.png" xlink:type="simple" xlink:show="embed" xlink:actuate="onLoad"/></draw:frame>di toolbar atas untuk menyimpan data-data yang telah diisikan.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dmin:setup_modul</dc:title>
  </office:meta>
</office:document-meta>
</file>