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da03ae236b412210149368d1c26dbb0.png"/>
  <manifest:file-entry manifest:media-type="image/png" manifest:full-path="Pictures/0a150d64611ce1c35f5b2733b98b3659.png"/>
  <manifest:file-entry manifest:media-type="image/png" manifest:full-path="Pictures/9fbf1821643cb4bcf61b47e738948e4d.png"/>
  <manifest:file-entry manifest:media-type="image/png" manifest:full-path="Pictures/bdc69509e8ea0962eff4361c6eb0f5f1.png"/>
  <manifest:file-entry manifest:media-type="image/png" manifest:full-path="Pictures/e5523386763886e47da40fb114250f4f.png"/>
  <manifest:file-entry manifest:media-type="image/png" manifest:full-path="Pictures/e0a3cad219f36bc627f771006ef4370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dmin:setup_group"/><text:bookmark-start text:name="__RefHeading___prosedur_operasional_setup_grup_pengguna_1"/><text:bookmark-start text:name="prosedur_operasional_setup_grup_pengguna"/>Prosedur Operasional Setup Grup Pengguna<text:bookmark-end text:name="__RefHeading___prosedur_operasional_setup_grup_pengguna_1"/><text:bookmark-end text:name="prosedur_operasional_setup_grup_pengguna"/></text:h>
      <text:h text:style-name="Heading_20_3" text:outline-level="3"><text:bookmark-start text:name="__RefHeading___fungsi_2"/><text:bookmark-start text:name="fungsi"/>Fungsi<text:bookmark-end text:name="__RefHeading___fungsi_2"/><text:bookmark-end text:name="fungsi"/></text:h>
      <text:p text:style-name="Text_20_body">Berfungsi untuk melakukan pengaturan kewenangan atau hak akses terhadap modul dan menu-menu yang terdapat di aplikasi. Dalam SIMRAL setiap pengguna akan dikelompokkan pada satu atau lebih grup pengguna, dan akan dibatasi kewenangannya sesuai dengan grup penggunanya. Jika seorang pengguna dikelompokkan dalam lebih dari satu grup, pengguna dapat melakukan pindah grup melalui menu Ganti Grup di bagian bawah pada Frame Navigator.</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Administrator</text:p>
          </table:table-cell>
          <table:table-cell office:value-type="string" table:style-name="tablecell">
            <text:p text:style-name="tablealignleft">Pendaftaran grup dan penetapan kewenangannya hanya dapat dilakukan oleh Administartor Aplikasi</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p text:style-name="Text_20_body">Beberapa prasyarat kondisional dalam setup grup adalah sebagai berikut:</text:p>
      <text:list text:style-name="List_20_1" text:continue-numbering="false">
        <text:list-item>
          <text:p text:style-name="LastListParagraph_List_20_1_Content_First"> Hanya Administrator Aplikasi yang dapat melakukan pendaftaran user.</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dalam proses pendaftaran user/pengguna:</text:p>
      <text:list text:style-name="List_20_1" text:continue-numbering="false">
        <text:list-item>
          <text:p text:style-name="List_20_1_Content_First"> Masuk ke Aplikasi sebagai Administrator SIMRAL</text:p>
        </text:list-item>
        <text:list-item>
          <text:p text:style-name="List_20_1_Content_Last"> Pilih <text:span text:style-name="Strong_20_Emphasis">Modul Administrator &gt; Setup Aplikasi &gt; Group, </text:span>maka akan tampil list daftar group yang telah terdaftar di aplikasi. Pada menu ini anda dapat melakukan pencarian melalui melalui data nama groupnya. Tampilan aplikasi sebagai berikut:</text:p>
        </text:list-item>
      </text:list>
      <text:p text:style-name="Text_20_body"><draw:frame draw:style-name="media" draw:name="0" text:anchor-type="as-char" draw:z-index="0" svg:width="30.215416666667cm" style:rel-width="100%" svg:height="11.668125cm" style:rel-height="scale"><draw:image xlink:href="Pictures/0da03ae236b412210149368d1c26dbb0.png" xlink:type="simple" xlink:show="embed" xlink:actuate="onLoad"/></draw:frame></text:p>
      <text:list text:style-name="List_20_1" text:continue-numbering="false">
        <text:list-item/>
      </text:list>
      <text:p text:style-name="Text_20_body">Untuk menambahkan data pengguna, klik tombol <draw:frame draw:style-name="media" draw:name="1" text:anchor-type="as-char" draw:z-index="1" svg:width="0.52916666666667cm" svg:height="0.44979166666667cm"><draw:image xlink:href="Pictures/0a150d64611ce1c35f5b2733b98b3659.png" xlink:type="simple" xlink:show="embed" xlink:actuate="onLoad"/></draw:frame>pada toolbar di atas, maka akan ditampilkan form isian sebagai berikut:</text:p>
      <text:p text:style-name="Text_20_body"><draw:frame draw:style-name="media" draw:name="2" text:anchor-type="as-char" draw:z-index="2" svg:width="30.241875cm" style:rel-width="100%" svg:height="3.96875cm" style:rel-height="scale"><draw:image xlink:href="Pictures/9fbf1821643cb4bcf61b47e738948e4d.png" xlink:type="simple" xlink:show="embed" xlink:actuate="onLoad"/></draw:frame></text:p>
      <text:list text:style-name="List_20_1" text:continue-numbering="false">
        <text:list-item>
          <text:p text:style-name="List_20_1_Content_First"> Isikan data-data yang diperlukan ,kemudian tekan tombol penyimpanan data <draw:frame draw:style-name="media" draw:name="3" text:anchor-type="as-char" draw:z-index="3" svg:width="0.52916666666667cm" svg:height="0.44979166666667cm"><draw:image xlink:href="Pictures/bdc69509e8ea0962eff4361c6eb0f5f1.png" xlink:type="simple" xlink:show="embed" xlink:actuate="onLoad"/></draw:frame>di toolbar atas untuk menyimpan data-data yang telah diisikan.</text:p>
        </text:list-item>
        <text:list-item>
          <text:p text:style-name="List_20_1_Content_Last"> Setelah data terseimpan, kemudian lakukan prosedur untuk pengaturan hak akses terhadap modul ataupun menu-menu di aplikasi. Untuk melakukan hal tersebut, pilih link ke [Akses Modul], dan akan ditampilkan modul-modul yang dapat diakses dengan kewenangan yang diberikan kepada group tersebut, tampilan form sebagai berikut</text:p>
        </text:list-item>
      </text:list>
      <text:p text:style-name="Text_20_body"><draw:frame draw:style-name="media" draw:name="4" text:anchor-type="as-char" draw:z-index="4" svg:width="30.188958333333cm" style:rel-width="100%" svg:height="12.461875cm" style:rel-height="scale"><draw:image xlink:href="Pictures/e5523386763886e47da40fb114250f4f.png" xlink:type="simple" xlink:show="embed" xlink:actuate="onLoad"/></draw:frame></text:p>
      <text:list text:style-name="List_20_1" text:continue-numbering="false">
        <text:list-item>
          <text:p text:style-name="List_20_1_Content_First"> Jika hendak menghapus kewenangan terhadap salah satu modul, pilih modul-modul tersebut dan tekan tombol [x] di toolbar.</text:p>
        </text:list-item>
        <text:list-item>
          <text:p text:style-name="List_20_1_Content_Last"> Jika hendak menambah keweangan akses terhadap satu modul baru, makan tekan tombol [+], akan ditampilkan sebagai berikut:</text:p>
        </text:list-item>
      </text:list>
      <text:p text:style-name="Text_20_body"><draw:frame draw:style-name="media" draw:name="5" text:anchor-type="as-char" draw:z-index="5" svg:width="30.241875cm" style:rel-width="100%" svg:height="13.467291666667cm" style:rel-height="scale"><draw:image xlink:href="Pictures/e0a3cad219f36bc627f771006ef4370c.png" xlink:type="simple" xlink:show="embed" xlink:actuate="onLoad"/></draw:frame></text:p>
      <text:list text:style-name="List_20_1" text:continue-numbering="false">
        <text:list-item>
          <text:p text:style-name="List_20_1_Content_First"> Pilih modul yang akan ditambahkan hak aksesnya, kemudian isikan tipe aksesnya, isikan no urut modul dalam tampilan list, kemudikan isikan kewenangan user terhadap menu-menu di modul bersangkutan. Pastikan semua isian data benar, kemudian tekan tombol penyimpanan data <draw:frame draw:style-name="media" draw:name="6" text:anchor-type="as-char" draw:z-index="6" svg:width="0.52916666666667cm" svg:height="0.44979166666667cm"><draw:image xlink:href="Pictures/bdc69509e8ea0962eff4361c6eb0f5f1.png" xlink:type="simple" xlink:show="embed" xlink:actuate="onLoad"/></draw:frame>di toolbar atas untuk menyimpan data-data yang telah diisikan.</text:p>
        </text:list-item>
        <text:list-item>
          <text:p text:style-name="List_20_1_Content_Last"> Dalam SIMRAL terdapat 3 macam kewenangan, yaitu <text:span text:style-name="Strong_20_Emphasis">Read/Write</text:span>  untuk dapat melihat/membaca serta menulis, mengubah ataupun menghapus data-data di menu yang bersangkutan. Pilih <text:span text:style-name="Strong_20_Emphasis">Read Only </text:span>jika pengguna hanya dipernankan untuk dapat melihat data, tidak bisa menambah, mengubah dan menghapus data. Pilih <text:span text:style-name="Strong_20_Emphasis">None </text:span>jika pengguna tidak diperkenankan untuk dapat melihat menu-menu yang bersangkutan.</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admin:setup_group</dc:title>
  </office:meta>
</office:document-meta>
</file>