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:pendahuluan"/><text:bookmark-start text:name="__RefHeading___administrator_pengaturan_aplikasi_1"/><text:bookmark-start text:name="administrator_pengaturan_aplikasi"/>ADMINISTRATOR (PENGATURAN APLIKASI)<text:bookmark-end text:name="__RefHeading___administrator_pengaturan_aplikasi_1"/><text:bookmark-end text:name="administrator_pengaturan_aplikasi"/></text:h>
      <text:list text:style-name="List_20_1" text:continue-numbering="false"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dmin:pendahuluan</dc:title>
  </office:meta>
</office:document-meta>
</file>